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05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Feuerwehren, Hilfeleistungen, Brandschutz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05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grundsatz_305-001_altbgg_920_zurueckgezogen_1"/><text:bookmark-start text:name="dguv_grundsatz_305-001_altbgg_920_zurueckgezogen"/>DGUV Grundsatz   305-001 (alt: BGG 920) ZURÜCKGEZOGEN<text:bookmark-end text:name="__RefHeading___dguv_grundsatz_305-001_altbgg_920_zurueckgezogen_1"/><text:bookmark-end text:name="dguv_grundsatz_305-001_altbgg_920_zurueckgezogen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5-001.pdf" text:style-name="Internet_20_link" text:visited-style-name="Visited_20_Internet_20_Link">Grundsätze für die Prüfung von Feuerlöschanlagen mit sauerstoffverdrängenden Gas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5-002_2"/><text:bookmark-start text:name="dguv_grundsatz_305-002"/>DGUV Grundsatz 305-002<text:bookmark-end text:name="__RefHeading___dguv_grundsatz_305-002_2"/><text:bookmark-end text:name="dguv_grundsatz_305-00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5-002_2021-12.pdf" text:style-name="Internet_20_link" text:visited-style-name="Visited_20_Internet_20_Link">Prüfgrundsätze für Ausrüstungen, Geräte und Fahrzeuge der Feuerwehr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g/dguv-g-305-002_2021-05.pdf" text:style-name="Internet_20_link" text:visited-style-name="Visited_20_Internet_20_Link">Prüfgrundsätze für Ausrüstungen, Geräte und Fahrzeuge der Feuerwehr </text:a></text:p>
      <text:h text:style-name="Heading_20_3" text:outline-level="3"><text:bookmark-start text:name="__RefHeading___dguv_grundsatz_305-002_altbgg_9102_3"/><text:bookmark-start text:name="dguv_grundsatz_305-002_altbgg_9102"/>DGUV Grundsatz   305-002 (alt: BGG 9102)<text:bookmark-end text:name="__RefHeading___dguv_grundsatz_305-002_altbgg_9102_3"/><text:bookmark-end text:name="dguv_grundsatz_305-002_altbgg_910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5-002.pdf" text:style-name="Internet_20_link" text:visited-style-name="Visited_20_Internet_20_Link">Prüfgrundsätze für Ausrüstung und Geräte der Feuerwehr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3::34:01</meta:creation-date>
    <dc:creator>Generated</dc:creator>
    <dc:date>2026-08-27T13::34:01</dc:date>
    <dc:language>en-US</dc:language>
    <meta:editing-cycles>1</meta:editing-cycles>
    <meta:editing-duration>PT0S</meta:editing-duration>
    <dc:title>arbeitsschutz:dguv-g:dguv-g305</dc:title>
  </office:meta>
</office:document-meta>
</file>