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g:dguv-g309"/>Grundsätze der Deutschen Gesetzlichen Unfallversicherung (DGUV Grundsätze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Maßstäbe für bestimmte Verfahrensfragen, z.B. hinsichtlich der Durchführung von Prüfungen, werden als so genannte Grundsätze veröffentlicht - hier für den Bereich Holz und Metall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Grundsätze ab 309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doku.php?id=arbeitsschutz:dguv-g:dguv-g" text:style-name="Internet_20_link" text:visited-style-name="Visited_20_Internet_20_Link">zurück zur Hauptliste der DGUV-Grundsätze</text:a></text:span></text:span> </text:p>
          </table:table-cell>
        </table:table-row>
      </table:table>
      <text:p text:style-name="Text_20_body"><text:span text:style-name="Emphasis">Hinweis: DGUV Grundsätze tragen stets als erste Kennziffer die „3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  <text:h text:style-name="Heading_20_3" text:outline-level="3"><text:bookmark-start text:name="__RefHeading___dguv_grundsatz_309-001_altbgg_905_1"/><text:bookmark-start text:name="dguv_grundsatz_309-001_altbgg_905"/>DGUV Grundsatz   309-001 (alt: BGG 905)<text:bookmark-end text:name="__RefHeading___dguv_grundsatz_309-001_altbgg_905_1"/><text:bookmark-end text:name="dguv_grundsatz_309-001_altbgg_905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9-001.pdf" text:style-name="Internet_20_link" text:visited-style-name="Visited_20_Internet_20_Link">Prüfung von Kran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02_altbgg_909_2"/><text:bookmark-start text:name="dguv_grundsatz_309-002_altbgg_909"/>DGUV Grundsatz   309-002 (alt: BGG 909)<text:bookmark-end text:name="__RefHeading___dguv_grundsatz_309-002_altbgg_909_2"/><text:bookmark-end text:name="dguv_grundsatz_309-002_altbgg_909"/></text:h>
      <text:p text:style-name="Text_20_body"><text:span text:style-name=""><text:span text:style-name="Strong_20_Emphasis">aktuelles Dokument</text:span></text:span><text:line-break/><text:a xlink:type="simple" xlink:href="http://www.wissen-hilfe.de/_Wissen/locked/dguv-g/dguv-g-309-002.pdf" text:style-name="Internet_20_link" text:visited-style-name="Visited_20_Internet_20_Link">Grundsätze für die lüftungstechnische Berechnung von Kammertrocknern und Durchlauftrockner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03_altbgg_921_3"/><text:bookmark-start text:name="dguv_grundsatz_309-003_altbgg_921"/>DGUV Grundsatz   309-003 (alt: BGG 921)<text:bookmark-end text:name="__RefHeading___dguv_grundsatz_309-003_altbgg_921_3"/><text:bookmark-end text:name="dguv_grundsatz_309-003_altbgg_921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9-003.pdf" text:style-name="Internet_20_link" text:visited-style-name="Visited_20_Internet_20_Link">Auswahl, Unterweisung und Befähigungsnachweis von Kranführer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04_altbgg_922_4"/><text:bookmark-start text:name="dguv_grundsatz_309-004_altbgg_922"/>DGUV Grundsatz   309-004 (alt: BGG 922)<text:bookmark-end text:name="__RefHeading___dguv_grundsatz_309-004_altbgg_922_4"/><text:bookmark-end text:name="dguv_grundsatz_309-004_altbgg_922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9-004.pdf" text:style-name="Internet_20_link" text:visited-style-name="Visited_20_Internet_20_Link">Grundsätze für die Prüfung von hochziehbaren Personenaufnahmemittel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05_altbgg_924_5"/><text:bookmark-start text:name="dguv_grundsatz_309-005_altbgg_924"/>DGUV Grundsatz   309-005 (alt: BGG 924)<text:bookmark-end text:name="__RefHeading___dguv_grundsatz_309-005_altbgg_924_5"/><text:bookmark-end text:name="dguv_grundsatz_309-005_altbgg_924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9-005.pdf" text:style-name="Internet_20_link" text:visited-style-name="Visited_20_Internet_20_Link">Ermächtigung von Sachverständigen für die Prüfung von Kranen durch die Berufsgenossenschaft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06_altbgg_943_6"/><text:bookmark-start text:name="dguv_grundsatz_309-006_altbgg_943"/>DGUV Grundsatz   309-006 (alt: BGG 943)<text:bookmark-end text:name="__RefHeading___dguv_grundsatz_309-006_altbgg_943_6"/><text:bookmark-end text:name="dguv_grundsatz_309-006_altbgg_943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9-006.pdf" text:style-name="Internet_20_link" text:visited-style-name="Visited_20_Internet_20_Link">Prüfbuch für den Kra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07_altbgg_956_7"/><text:bookmark-start text:name="dguv_grundsatz_309-007_altbgg_956"/>DGUV Grundsatz   309-007 (alt: BGG 956)<text:bookmark-end text:name="__RefHeading___dguv_grundsatz_309-007_altbgg_956_7"/><text:bookmark-end text:name="dguv_grundsatz_309-007_altbgg_956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9-007.pdf" text:style-name="Internet_20_link" text:visited-style-name="Visited_20_Internet_20_Link">Prüfbuch für Winden, Hub- und Zuggeräte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08_altbgg_956-1_-_zurueckgezogen_8"/><text:bookmark-start text:name="dguv_grundsatz_309-008_altbgg_956-1_-_zurueckgezogen"/>DGUV Grundsatz   309-008 (alt: BGG 956-1) - ZURÜCKGEZOGEN<text:bookmark-end text:name="__RefHeading___dguv_grundsatz_309-008_altbgg_956-1_-_zurueckgezogen_8"/><text:bookmark-end text:name="dguv_grundsatz_309-008_altbgg_956-1_-_zurueckgezogen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9-008.pdf" text:style-name="Internet_20_link" text:visited-style-name="Visited_20_Internet_20_Link">Hinweise für die Prüfung von Winden, Hub- und Zuggerät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09_9"/><text:bookmark-start text:name="dguv_grundsatz_309-009"/>DGUV Grundsatz 309-009<text:bookmark-end text:name="__RefHeading___dguv_grundsatz_309-009_9"/><text:bookmark-end text:name="dguv_grundsatz_309-009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9-009_2018.pdf" text:style-name="Internet_20_link" text:visited-style-name="Visited_20_Internet_20_Link">Kran-Kontrollbuch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g/dguv-g-309-009.pdf" text:style-name="Internet_20_link" text:visited-style-name="Visited_20_Internet_20_Link">Kran-Kontrollbuch</text:a></text:p>
      <text:h text:style-name="Heading_20_3" text:outline-level="3"><text:bookmark-start text:name="__RefHeading___dguv_grundsatz_309-010_10"/><text:bookmark-start text:name="dguv_grundsatz_309-010"/>DGUV Grundsatz   309-010<text:bookmark-end text:name="__RefHeading___dguv_grundsatz_309-010_10"/><text:bookmark-end text:name="dguv_grundsatz_309-010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9-010.pdf" text:style-name="Internet_20_link" text:visited-style-name="Visited_20_Internet_20_Link">Anforderungen an Fachkundige für die Messung und die Durchführung der Gefährdungsbeurteilung bei Lärmexposition nach § 5 der Lärm- und Vibrations- Arbeitsschutzverordnung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11_11"/><text:bookmark-start text:name="dguv_grundsatz_309-011"/>DGUV Grundsatz 309-011<text:bookmark-end text:name="__RefHeading___dguv_grundsatz_309-011_11"/><text:bookmark-end text:name="dguv_grundsatz_309-011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9-011_2017.pdf" text:style-name="Internet_20_link" text:visited-style-name="Visited_20_Internet_20_Link">Qualifizierung und Beauftragung von Beschäftigten aufzugsfremder Unternehmen für Arbeiten an Aufzugsanlag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12_12"/><text:bookmark-start text:name="dguv_grundsatz_309-012"/>DGUV Grundsatz 309-012<text:bookmark-end text:name="__RefHeading___dguv_grundsatz_309-012_12"/><text:bookmark-end text:name="dguv_grundsatz_309-012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9-012_2017.pdf" text:style-name="Internet_20_link" text:visited-style-name="Visited_20_Internet_20_Link">Prüfgrundsatz für die staubtechnische Prüfung von Luftreiniger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grundsatz_309-013_13"/><text:bookmark-start text:name="dguv_grundsatz_309-013"/>DGUV Grundsatz 309-013<text:bookmark-end text:name="__RefHeading___dguv_grundsatz_309-013_13"/><text:bookmark-end text:name="dguv_grundsatz_309-013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g/dguv-g-309-013_2018.pdf" text:style-name="Internet_20_link" text:visited-style-name="Visited_20_Internet_20_Link">Anforderungen an Fachkundige für die Durchführung der Gefährdungsbeurteilung und für die Messung bei Vibrationsexposition nach § 5 der Lärm- und Vibrations-Arbeitsschutzverordnung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2::37:10</meta:creation-date>
    <dc:creator>Generated</dc:creator>
    <dc:date>2026-08-27T12::37:10</dc:date>
    <dc:language>en-US</dc:language>
    <meta:editing-cycles>1</meta:editing-cycles>
    <meta:editing-duration>PT0S</meta:editing-duration>
    <dc:title>arbeitsschutz:dguv-g:dguv-g309</dc:title>
  </office:meta>
</office:document-meta>
</file>