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0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Nahrungsmitte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10-001_altbgg_910_1"/><text:bookmark-start text:name="dguv_grundsatz_310-001_altbgg_910"/>DGUV Grundsatz   310-001 (alt: BGG 910)<text:bookmark-end text:name="__RefHeading___dguv_grundsatz_310-001_altbgg_910_1"/><text:bookmark-end text:name="dguv_grundsatz_310-001_altbgg_9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1.pdf" text:style-name="Internet_20_link" text:visited-style-name="Visited_20_Internet_20_Link">Grundsätze für den Erwerb des Ausbildungsnachweises für Aufsichtführende im Zelt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2_altbgg_913_2"/><text:bookmark-start text:name="dguv_grundsatz_310-002_altbgg_913"/>DGUV Grundsatz   310-002 (alt: BGG 913)<text:bookmark-end text:name="__RefHeading___dguv_grundsatz_310-002_altbgg_913_2"/><text:bookmark-end text:name="dguv_grundsatz_310-002_altbgg_91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2.pdf" text:style-name="Internet_20_link" text:visited-style-name="Visited_20_Internet_20_Link">Grundsätze für die Ermächtigung von Sachverständigen für die Prüfung von Flüssiggasanlagen auf Wasserfahrzeu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3_altbgg_935_3"/><text:bookmark-start text:name="dguv_grundsatz_310-003_altbgg_935"/>DGUV Grundsatz   310-003 (alt: BGG 935)<text:bookmark-end text:name="__RefHeading___dguv_grundsatz_310-003_altbgg_935_3"/><text:bookmark-end text:name="dguv_grundsatz_310-003_altbgg_93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3.pdf" text:style-name="Internet_20_link" text:visited-style-name="Visited_20_Internet_20_Link">Prüfbescheinigung über die Prüfung von Flüssiggasanlagen zu Brennzwecken in Fahrzeugen nach § 33 und 38 UVV "Verwendung von Flüssiggas" (BGV D3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4_altbgg_936_4"/><text:bookmark-start text:name="dguv_grundsatz_310-004_altbgg_936"/>DGUV Grundsatz   310-004 (alt: BGG 936)<text:bookmark-end text:name="__RefHeading___dguv_grundsatz_310-004_altbgg_936_4"/><text:bookmark-end text:name="dguv_grundsatz_310-004_altbgg_93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4.pdf" text:style-name="Internet_20_link" text:visited-style-name="Visited_20_Internet_20_Link">Prüfbescheinigung über die Prüfung von Fahrzeugen mit Flüssiggas-Verbrennungsmotor nach § 33 und 37 UVV "Verwendung von Flüssiggas" (BGV D3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5_altbgg_937_5"/><text:bookmark-start text:name="dguv_grundsatz_310-005_altbgg_937"/>DGUV Grundsatz   310-005 (alt: BGG 937)<text:bookmark-end text:name="__RefHeading___dguv_grundsatz_310-005_altbgg_937_5"/><text:bookmark-end text:name="dguv_grundsatz_310-005_altbgg_93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0-005.pdf" text:style-name="Internet_20_link" text:visited-style-name="Visited_20_Internet_20_Link">Prüfbescheinigung über die Prüfung von - Flüssiggasanlagen zu Brennzwecken, soweit sie aus Druckgasbehältern versorgt werden oder - Flüssiggasverbrauchsanlagen zu Brennzwecken, soweit sie aus Druckbehältern versorgt werden durch Sachkundige nach § 33 Unfallverhütungsvorschrift "Verwendung von Flüssiggas" (BGV D34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6_altbgg_946_-_zurueckgezogen_6"/><text:bookmark-start text:name="dguv_grundsatz_310-006_altbgg_946_-_zurueckgezogen"/>DGUV Grundsatz   310-006 (alt: BGG 946) - ZURÜCKGEZOGEN<text:bookmark-end text:name="__RefHeading___dguv_grundsatz_310-006_altbgg_946_-_zurueckgezogen_6"/><text:bookmark-end text:name="dguv_grundsatz_310-006_altbgg_946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6.pdf" text:style-name="Internet_20_link" text:visited-style-name="Visited_20_Internet_20_Link">Auswahl, Ausbildung und Befähigungsnachweis von Personen für die Prüfung von Flüssiggasanlagen/Flüssiggasverbrauchs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0-007_7"/><text:bookmark-start text:name="dguv_grundsatz_310-007"/>DGUV Grundsatz 310-007<text:bookmark-end text:name="__RefHeading___dguv_grundsatz_310-007_7"/><text:bookmark-end text:name="dguv_grundsatz_310-00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7_2017.pdf" text:style-name="Internet_20_link" text:visited-style-name="Visited_20_Internet_20_Link">Qualifizierung von Personen und Anerkennung von Lehrgängen für die sicherheitstechnische Prüfung von Getränkeschankanlag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10-007.pdf" text:style-name="Internet_20_link" text:visited-style-name="Visited_20_Internet_20_Link">Ausbildung von Personen und Anerkennung von Lehrgängen für die sicherheitstechnische Prüfung von Getränkeschankanlagen</text:a></text:p>
      <text:h text:style-name="Heading_20_3" text:outline-level="3"><text:bookmark-start text:name="__RefHeading___dguv_grundsatz_310-008_alt._bgg_969_8"/><text:bookmark-start text:name="dguv_grundsatz_310-008_alt._bgg_969"/>DGUV Grundsatz   310-008 (alt. BGG 969)<text:bookmark-end text:name="__RefHeading___dguv_grundsatz_310-008_alt._bgg_969_8"/><text:bookmark-end text:name="dguv_grundsatz_310-008_alt._bgg_96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10-008.pdf" text:style-name="Internet_20_link" text:visited-style-name="Visited_20_Internet_20_Link">Prüfbescheinigung über die sicherheitstechnische Prüfung von Getränkeschankanlag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39:33</meta:creation-date>
    <dc:creator>Generated</dc:creator>
    <dc:date>2026-08-27T17::39:33</dc:date>
    <dc:language>en-US</dc:language>
    <meta:editing-cycles>1</meta:editing-cycles>
    <meta:editing-duration>PT0S</meta:editing-duration>
    <dc:title>arbeitsschutz:dguv-g:dguv-g310</dc:title>
  </office:meta>
</office:document-meta>
</file>