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5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Verwal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15-201_altbgg_917_1"/><text:bookmark-start text:name="dguv_grundsatz_315-201_altbgg_917"/>DGUV Grundsatz   315-201 (alt: BGG 917)<text:bookmark-end text:name="__RefHeading___dguv_grundsatz_315-201_altbgg_917_1"/><text:bookmark-end text:name="dguv_grundsatz_315-201_altbgg_91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5-201.pdf" text:style-name="Internet_20_link" text:visited-style-name="Visited_20_Internet_20_Link">Anforderungen an die Ausbildung von fachkundigen Personen für die Überprüfung und Beurteilung der Beleuchtung von Arbeitsstät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390_altbgg_912_2"/><text:bookmark-start text:name="dguv_grundsatz_315-390_altbgg_912"/>DGUV Grundsatz   315-390 (alt: BGG 912)<text:bookmark-end text:name="__RefHeading___dguv_grundsatz_315-390_altbgg_912_2"/><text:bookmark-end text:name="dguv_grundsatz_315-390_altbgg_91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5-390.pdf" text:style-name="Internet_20_link" text:visited-style-name="Visited_20_Internet_20_Link">Grundsätze für die Prüfung maschinentechnischer Einrichtungen in Bühnen und Studios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410_3"/><text:bookmark-start text:name="dguv_grundsatz_315-410"/>DGUV Grundsatz 315-410<text:bookmark-end text:name="__RefHeading___dguv_grundsatz_315-410_3"/><text:bookmark-end text:name="dguv_grundsatz_315-41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5-410_2021-09.pdf" text:style-name="Internet_20_link" text:visited-style-name="Visited_20_Internet_20_Link">Sicherheitsanforderungen an Büro-Arbeitstische, Büroschränke und aufrüstbare Raumgliederungselemente in Deutschland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411_4"/><text:bookmark-start text:name="dguv_grundsatz_315-411"/>DGUV Grundsatz 315-411<text:bookmark-end text:name="__RefHeading___dguv_grundsatz_315-411_4"/><text:bookmark-end text:name="dguv_grundsatz_315-41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5-411_2022-06.pdf" text:style-name="Internet_20_link" text:visited-style-name="Visited_20_Internet_20_Link">Qualitätskriterien für Büroarbeitsplätze - Anforderung an Produkte 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412_5"/><text:bookmark-start text:name="dguv_grundsatz_315-412"/>DGUV Grundsatz 315-412<text:bookmark-end text:name="__RefHeading___dguv_grundsatz_315-412_5"/><text:bookmark-end text:name="dguv_grundsatz_315-41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5-412_2022-07.pdf" text:style-name="Internet_20_link" text:visited-style-name="Visited_20_Internet_20_Link">Qualitätskriterien für Büroarbeitsplätze - Anforderungen an Beratende für Büro- und Objekteinrichtung 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9::26:20</meta:creation-date>
    <dc:creator>Generated</dc:creator>
    <dc:date>2026-08-26T09::26:20</dc:date>
    <dc:language>en-US</dc:language>
    <meta:editing-cycles>1</meta:editing-cycles>
    <meta:editing-duration>PT0S</meta:editing-duration>
    <dc:title>arbeitsschutz:dguv-g:dguv-g315</dc:title>
  </office:meta>
</office:document-meta>
</file>