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1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Bauwes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h text:style-name="Heading_20_3" text:outline-level="3"><text:bookmark-start text:name="__RefHeading___dguv_regel_101-001_altbgr_106_1"/><text:bookmark-start text:name="dguv_regel_101-001_altbgr_106"/>DGUV Regel   101-001 (alt: BGR 106)<text:bookmark-end text:name="__RefHeading___dguv_regel_101-001_altbgr_106_1"/><text:bookmark-end text:name="dguv_regel_101-001_altbgr_106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1.pdf" text:style-name="Internet_20_link" text:visited-style-name="Visited_20_Internet_20_Link">Sicherheitsregeln für Transportanker und -systeme von Betonfertigtei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2_altbgr_113_2"/><text:bookmark-start text:name="dguv_regel_101-002_altbgr_113"/>DGUV Regel   101-002 (alt: BGR 113)<text:bookmark-end text:name="__RefHeading___dguv_regel_101-002_altbgr_113_2"/><text:bookmark-end text:name="dguv_regel_101-002_altbgr_11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2.pdf" text:style-name="Internet_20_link" text:visited-style-name="Visited_20_Internet_20_Link">Regeln für die Sicherheit von Treppen bei Bauarb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3_altbgr_118_3"/><text:bookmark-start text:name="dguv_regel_101-003_altbgr_118"/>DGUV Regel   101-003 (alt: BGR 118)<text:bookmark-end text:name="__RefHeading___dguv_regel_101-003_altbgr_118_3"/><text:bookmark-end text:name="dguv_regel_101-003_altbgr_11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3.pdf" text:style-name="Internet_20_link" text:visited-style-name="Visited_20_Internet_20_Link">Umgang mit beweglichen Straßenbaumaschi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4_altbgr_128_4"/><text:bookmark-start text:name="dguv_regel_101-004_altbgr_128"/>DGUV Regel   101-004 (alt: BGR 128)<text:bookmark-end text:name="__RefHeading___dguv_regel_101-004_altbgr_128_4"/><text:bookmark-end text:name="dguv_regel_101-004_altbgr_12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4.pdf" text:style-name="Internet_20_link" text:visited-style-name="Visited_20_Internet_20_Link">Kontaminierte Bereich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5_altbgr_159_5"/><text:bookmark-start text:name="dguv_regel_101-005_altbgr_159"/>DGUV Regel   101-005 (alt: BGR 159)<text:bookmark-end text:name="__RefHeading___dguv_regel_101-005_altbgr_159_5"/><text:bookmark-end text:name="dguv_regel_101-005_altbgr_15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5.pdf" text:style-name="Internet_20_link" text:visited-style-name="Visited_20_Internet_20_Link">Hochziehbare Personenaufnahmemittel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7_altbgr_160_6"/><text:bookmark-start text:name="dguv_regel_101-007_altbgr_160"/>DGUV Regel   101-007 (alt: BGR 160)<text:bookmark-end text:name="__RefHeading___dguv_regel_101-007_altbgr_160_6"/><text:bookmark-end text:name="dguv_regel_101-007_altbgr_16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7.pdf" text:style-name="Internet_20_link" text:visited-style-name="Visited_20_Internet_20_Link">Sicherheitsregeln für Bauarbeiten unter Tag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8_altbgr_161_7"/><text:bookmark-start text:name="dguv_regel_101-008_altbgr_161"/>DGUV Regel   101-008 (alt: BGR 161)<text:bookmark-end text:name="__RefHeading___dguv_regel_101-008_altbgr_161_7"/><text:bookmark-end text:name="dguv_regel_101-008_altbgr_16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8.pdf" text:style-name="Internet_20_link" text:visited-style-name="Visited_20_Internet_20_Link">Arbeiten im Spezialtief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9_altbgr_178_-_zurueckgezogen_8"/><text:bookmark-start text:name="dguv_regel_101-009_altbgr_178_-_zurueckgezogen"/>DGUV Regel   101-009 (alt: BGR 178) - ZURÜCKGEZOGEN<text:bookmark-end text:name="__RefHeading___dguv_regel_101-009_altbgr_178_-_zurueckgezogen_8"/><text:bookmark-end text:name="dguv_regel_101-009_altbgr_178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9.pdf" text:style-name="Internet_20_link" text:visited-style-name="Visited_20_Internet_20_Link">Vermessungsarb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11_altbgr_179_9"/><text:bookmark-start text:name="dguv_regel_101-011_altbgr_179"/>DGUV Regel   101-011 (alt: BGR 179)<text:bookmark-end text:name="__RefHeading___dguv_regel_101-011_altbgr_179_9"/><text:bookmark-end text:name="dguv_regel_101-011_altbgr_17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11.pdf" text:style-name="Internet_20_link" text:visited-style-name="Visited_20_Internet_20_Link">Einsatz von Schutznetzen (Sicherheitsnetzen)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01-011.pdf" text:style-name="Internet_20_link" text:visited-style-name="Visited_20_Internet_20_Link">Einsatz von Schutznetzen (Sicherheitsnetzen)</text:a></text:p>
      <text:h text:style-name="Heading_20_3" text:outline-level="3"><text:bookmark-start text:name="__RefHeading___dguv_regel_101-012_altbgr_182_10"/><text:bookmark-start text:name="dguv_regel_101-012_altbgr_182"/>DGUV Regel   101-012 (alt: BGR 182)<text:bookmark-end text:name="__RefHeading___dguv_regel_101-012_altbgr_182_10"/><text:bookmark-end text:name="dguv_regel_101-012_altbgr_18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12.pdf" text:style-name="Internet_20_link" text:visited-style-name="Visited_20_Internet_20_Link">Betonpumpen und Verteilermas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14_11"/><text:bookmark-start text:name="dguv_regel_101-014"/>DGUV Regel 101-014<text:bookmark-end text:name="__RefHeading___dguv_regel_101-014_11"/><text:bookmark-end text:name="dguv_regel_101-01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i/dguv-r-101-014_2022-11.pdf" text:style-name="Internet_20_link" text:visited-style-name="Visited_20_Internet_20_Link">Verwendung von Schalungen, Tragkonstruktionen und Traggerüsten (Ausgabe November 2022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21_12"/><text:bookmark-start text:name="dguv_regel_101-021"/>DGUV Regel 101-021<text:bookmark-end text:name="__RefHeading___dguv_regel_101-021_12"/><text:bookmark-end text:name="dguv_regel_101-02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i/dguv-r-101-021_2022-09.pdf" text:style-name="Internet_20_link" text:visited-style-name="Visited_20_Internet_20_Link">Schornsteinfegerarbeiten (Stand 09-2022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38_13"/><text:bookmark-start text:name="dguv_regel_101-038"/>DGUV Regel 101-038<text:bookmark-end text:name="__RefHeading___dguv_regel_101-038_13"/><text:bookmark-end text:name="dguv_regel_101-03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i/dguv-r-101-038_2020-10.pdf" text:style-name="Internet_20_link" text:visited-style-name="Visited_20_Internet_20_Link">Bauarb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1_14"/><text:bookmark-start text:name="dguv_regel_101-601"/>DGUV Regel 101-601<text:bookmark-end text:name="__RefHeading___dguv_regel_101-601_14"/><text:bookmark-end text:name="dguv_regel_101-60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1_2017.pdf" text:style-name="Internet_20_link" text:visited-style-name="Visited_20_Internet_20_Link">Branche Roh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2_15"/><text:bookmark-start text:name="dguv_regel_101-602"/>DGUV Regel 101-602<text:bookmark-end text:name="__RefHeading___dguv_regel_101-602_15"/><text:bookmark-end text:name="dguv_regel_101-6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2_2018.pdf" text:style-name="Internet_20_link" text:visited-style-name="Visited_20_Internet_20_Link">Branche Aus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3_16"/><text:bookmark-start text:name="dguv_regel_101-603"/>DGUV Regel 101-603<text:bookmark-end text:name="__RefHeading___dguv_regel_101-603_16"/><text:bookmark-end text:name="dguv_regel_101-60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3_2019.pdf" text:style-name="Internet_20_link" text:visited-style-name="Visited_20_Internet_20_Link">Branche Abbruch und Rück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4_17"/><text:bookmark-start text:name="dguv_regel_101-604"/>DGUV Regel 101-604<text:bookmark-end text:name="__RefHeading___dguv_regel_101-604_17"/><text:bookmark-end text:name="dguv_regel_101-60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4_2019.pdf" text:style-name="Internet_20_link" text:visited-style-name="Visited_20_Internet_20_Link">Branche Tief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5_18"/><text:bookmark-start text:name="dguv_regel_101-605"/>DGUV Regel 101-605<text:bookmark-end text:name="__RefHeading___dguv_regel_101-605_18"/><text:bookmark-end text:name="dguv_regel_101-605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5_2020.pdf" text:style-name="Internet_20_link" text:visited-style-name="Visited_20_Internet_20_Link">Branche Gebäudereinig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00:45</meta:creation-date>
    <dc:creator>Generated</dc:creator>
    <dc:date>2026-08-26T07::00:45</dc:date>
    <dc:language>en-US</dc:language>
    <meta:editing-cycles>1</meta:editing-cycles>
    <meta:editing-duration>PT0S</meta:editing-duration>
    <dc:title>arbeitsschutz:dguv-r:dguv-r101</dc:title>
  </office:meta>
</office:document-meta>
</file>