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02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Bildungseinrichtungen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02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regel_102-602_1"/><text:bookmark-start text:name="dguv_regel_102-602"/>DGUV Regel   102-602<text:bookmark-end text:name="__RefHeading___dguv_regel_102-602_1"/><text:bookmark-end text:name="dguv_regel_102-6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02-602_2019.pdf" text:style-name="Internet_20_link" text:visited-style-name="Visited_20_Internet_20_Link">Branche Kindertageseinrichtung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4::15:31</meta:creation-date>
    <dc:creator>Generated</dc:creator>
    <dc:date>2026-08-25T04::15:31</dc:date>
    <dc:language>en-US</dc:language>
    <meta:editing-cycles>1</meta:editing-cycles>
    <meta:editing-duration>PT0S</meta:editing-duration>
    <dc:title>arbeitsschutz:dguv-r:dguv-r102</dc:title>
  </office:meta>
</office:document-meta>
</file>