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r:dguv-r107"/>Regeln der Deutschen Gesetzlichen Unfallversicherung (DGUV Regel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Regeln der Deutschen Gesetzlichen Unfallversicherung enthalten Zusammenstellungen bzw. Konkretisierungen von bestimmten Inhalten, die den Nutzer bei der Erfüllung seiner gesetzlichen Pflichten zum Arbeitsschutz unterstützen sollen - hier für den Bereich Gesundheitsdienst und Wohlfahrtspflege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Regeln ab 107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doku.php?id=arbeitsschutz:dguv-r:dguv-r" text:style-name="Internet_20_link" text:visited-style-name="Visited_20_Internet_20_Link">zurück zur Hauptliste der DGUV Regeln</text:a></text:span></text:span> </text:p>
          </table:table-cell>
        </table:table-row>
      </table:table>
      <text:p text:style-name="Text_20_body"><text:span text:style-name="Emphasis">Hinweis: DGUV Regeln tragen stets als erste Kennziffer die „1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  <text:h text:style-name="Heading_20_3" text:outline-level="3"><text:bookmark-start text:name="__RefHeading___dguv_regel_107-001_1"/><text:bookmark-start text:name="dguv_regel_107-001"/>DGUV Regel 107-001<text:bookmark-end text:name="__RefHeading___dguv_regel_107-001_1"/><text:bookmark-end text:name="dguv_regel_107-001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07-001_2018.pdf" text:style-name="Internet_20_link" text:visited-style-name="Visited_20_Internet_20_Link">Betrieb von Bädern</text:a><text:line-break/><text:span text:style-name=""><text:span text:style-name="Emphasis"><text:span text:style-name="Strong_20_Emphasis">Archiv zurückgezogener Dokumente</text:span></text:span></text:span><text:line-break/><text:a xlink:type="simple" xlink:href="https://www.wissen-hilfe.de/_Wissen/locked/dguv-r/dguv-r-107-001.pdf" text:style-name="Internet_20_link" text:visited-style-name="Visited_20_Internet_20_Link">Betrieb von Bädern</text:a></text:p>
      <text:h text:style-name="Heading_20_3" text:outline-level="3"><text:bookmark-start text:name="__RefHeading___dguv_regel_107-002_altbgr_206_-_zurueckgezogen_2"/><text:bookmark-start text:name="dguv_regel_107-002_altbgr_206_-_zurueckgezogen"/>DGUV Regel   107-002 (alt: BGR 206) - ZURÜCKGEZOGEN<text:bookmark-end text:name="__RefHeading___dguv_regel_107-002_altbgr_206_-_zurueckgezogen_2"/><text:bookmark-end text:name="dguv_regel_107-002_altbgr_206_-_zurueckgezogen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07-002.pdf" text:style-name="Internet_20_link" text:visited-style-name="Visited_20_Internet_20_Link">Desinfektionsarbeiten im Gesundheitsdienst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7::01:27</meta:creation-date>
    <dc:creator>Generated</dc:creator>
    <dc:date>2026-08-28T17::01:27</dc:date>
    <dc:language>en-US</dc:language>
    <meta:editing-cycles>1</meta:editing-cycles>
    <meta:editing-duration>PT0S</meta:editing-duration>
    <dc:title>arbeitsschutz:dguv-r:dguv-r107</dc:title>
  </office:meta>
</office:document-meta>
</file>