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www.product-compliance.net/doku.php?id=start" text:style-name="Internet_20_link" text:visited-style-name="Visited_20_Internet_20_Link">Startseite</text:a><text:line-break/><text:line-break/><text:a xlink:type="simple" xlink:href="https://www.product-compliance.net/doku.php?id=angebote" text:style-name="Internet_20_link" text:visited-style-name="Visited_20_Internet_20_Link">Informationsseite</text:a><text:line-break/><text:line-break/><text:a xlink:type="simple" xlink:href="https://www.product-compliance.net/doku.php?id=arbeitsschutz:regelwerk" text:style-name="Internet_20_link" text:visited-style-name="Visited_20_Internet_20_Link">DGUV-Regelwerk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arbeitsschutz:dguv-r:dguv-r108"/>Regeln der Deutschen Gesetzlichen Unfallversicherung (DGUV Regeln)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ext:p text:style-name="Text_20_body"><text:span text:style-name="">Regeln der Deutschen Gesetzlichen Unfallversicherung enthalten Zusammenstellungen bzw. Konkretisierungen von bestimmten Inhalten, die den Nutzer bei der Erfüllung seiner gesetzlichen Pflichten zum Arbeitsschutz unterstützen sollen - hier für den Bereich Handel und Logistik.</text:span><text:line-break/>
<text:a xlink:type="simple" xlink:href="http://www.dguv.de/de/praevention/vorschriften_regeln/vorschriften/index.jsp" text:style-name="Internet_20_link" text:visited-style-name="Visited_20_Internet_20_Link">http://www.dguv.de/de/praevention/vorschriften_regeln/vorschriften/index.jsp</text:a></text:p>
      <table:table table:style-name="Table">
        <table:table-column/>
        <table:table-row>
          <table:table-cell office:value-type="string" table:style-name="tablecell">
            <text:p text:style-name="tablealignleft"><text:span text:style-name="">DGUV Regeln ab 108-xxx</text:span> </text:p>
          </table:table-cell>
        </table:table-row>
        <table:table-row>
          <table:table-cell office:value-type="string" table:style-name="tablecell">
            <text:p text:style-name="tablealignleft"><text:span text:style-name=""><text:span text:style-name="Strong_20_Emphasis"><text:a xlink:type="simple" xlink:href="https://www.product-compliance.net/doku.php?id=arbeitsschutz:dguv-r:dguv-r" text:style-name="Internet_20_link" text:visited-style-name="Visited_20_Internet_20_Link">zurück zur Hauptliste der DGUV Regeln</text:a></text:span></text:span> </text:p>
          </table:table-cell>
        </table:table-row>
      </table:table>
      <text:p text:style-name="Text_20_body"><text:span text:style-name="Emphasis">Hinweis: DGUV Regeln tragen stets als erste Kennziffer die „1“, gefolgt von der zweistelligen Kennziffer der Fachbereiche der DGUV.</text:span></text:p>
      <text:h text:style-name="Heading_20_3" text:outline-level="3"><text:bookmark-start text:name="__RefHeading___dguv_regel_108-001_altbgr_141_-_zurueckgezogen_1"/><text:bookmark-start text:name="dguv_regel_108-001_altbgr_141_-_zurueckgezogen"/>DGUV Regel   108-001 (alt: BGR 141) - ZURÜCKGEZOGEN<text:bookmark-end text:name="__RefHeading___dguv_regel_108-001_altbgr_141_-_zurueckgezogen_1"/><text:bookmark-end text:name="dguv_regel_108-001_altbgr_141_-_zurueckgezogen"/></text:h>
      <text:p text:style-name="Text_20_body"><text:span text:style-name=""><text:span text:style-name="Strong_20_Emphasis">aktuelles Dokument</text:span></text:span><text:line-break/><text:a xlink:type="simple" xlink:href="http://www.wissen-hilfe.de/_Wissen/locked/dguv-r/dguv-r-108-001.pdf" text:style-name="Internet_20_link" text:visited-style-name="Visited_20_Internet_20_Link">Umgang mit Zahlungsmitteln in Verkaufsstellen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08-002_altbgr_147_-_zurueckgezogen_2"/><text:bookmark-start text:name="dguv_regel_108-002_altbgr_147_-_zurueckgezogen"/>DGUV Regel   108-002 (alt: BGR 147) - ZURÜCKGEZOGEN<text:bookmark-end text:name="__RefHeading___dguv_regel_108-002_altbgr_147_-_zurueckgezogen_2"/><text:bookmark-end text:name="dguv_regel_108-002_altbgr_147_-_zurueckgezogen"/></text:h>
      <text:p text:style-name="Text_20_body"><text:span text:style-name=""><text:span text:style-name="Strong_20_Emphasis">aktuelles Dokument</text:span></text:span><text:line-break/><text:a xlink:type="simple" xlink:href="http://www.wissen-hilfe.de/_Wissen/locked/dguv-r/dguv-r-108-002.pdf" text:style-name="Internet_20_link" text:visited-style-name="Visited_20_Internet_20_Link">Regeln für Sicherheit und Gesundheitsschutz bei der Arbeit an Tankstellen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08-003_altbgr_181_3"/><text:bookmark-start text:name="dguv_regel_108-003_altbgr_181"/>DGUV Regel   108-003 (alt: BGR 181)<text:bookmark-end text:name="__RefHeading___dguv_regel_108-003_altbgr_181_3"/><text:bookmark-end text:name="dguv_regel_108-003_altbgr_181"/></text:h>
      <text:p text:style-name="Text_20_body"><text:span text:style-name=""><text:span text:style-name="Strong_20_Emphasis">aktuelles Dokument</text:span></text:span><text:line-break/><text:a xlink:type="simple" xlink:href="http://www.wissen-hilfe.de/_Wissen/locked/dguv-r/dguv-r-108-003.pdf" text:style-name="Internet_20_link" text:visited-style-name="Visited_20_Internet_20_Link">Fußböden in Arbeitsräumen und Arbeitsbereichen mit Rutschgefahr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08-005_altbgr_202_-_zurueckgezogen_4"/><text:bookmark-start text:name="dguv_regel_108-005_altbgr_202_-_zurueckgezogen"/>DGUV Regel   108-005 (alt: BGR 202) - ZURÜCKGEZOGEN<text:bookmark-end text:name="__RefHeading___dguv_regel_108-005_altbgr_202_-_zurueckgezogen_4"/><text:bookmark-end text:name="dguv_regel_108-005_altbgr_202_-_zurueckgezogen"/></text:h>
      <text:p text:style-name="Text_20_body"><text:span text:style-name=""><text:span text:style-name="Strong_20_Emphasis">aktuelles Dokument</text:span></text:span><text:line-break/><text:a xlink:type="simple" xlink:href="http://www.wissen-hilfe.de/_Wissen/locked/dguv-r/dguv-r-108-005.pdf" text:style-name="Internet_20_link" text:visited-style-name="Visited_20_Internet_20_Link">Arbeiten in Verkaufsstellen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08-006_altbgr_233_5"/><text:bookmark-start text:name="dguv_regel_108-006_altbgr_233"/>DGUV Regel   108-006 (alt: BGR 233)<text:bookmark-end text:name="__RefHeading___dguv_regel_108-006_altbgr_233_5"/><text:bookmark-end text:name="dguv_regel_108-006_altbgr_233"/></text:h>
      <text:p text:style-name="Text_20_body"><text:span text:style-name=""><text:span text:style-name="Strong_20_Emphasis">aktuelles Dokument</text:span></text:span><text:line-break/><text:a xlink:type="simple" xlink:href="http://www.wissen-hilfe.de/_Wissen/locked/dguv-r/dguv-r-108-006.pdf" text:style-name="Internet_20_link" text:visited-style-name="Visited_20_Internet_20_Link">Ladebrücken und fahrbare Rampen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08-007_altbgr_234_6"/><text:bookmark-start text:name="dguv_regel_108-007_altbgr_234"/>DGUV Regel   108-007 (alt: BGR 234)<text:bookmark-end text:name="__RefHeading___dguv_regel_108-007_altbgr_234_6"/><text:bookmark-end text:name="dguv_regel_108-007_altbgr_234"/></text:h>
      <text:p text:style-name="Text_20_body"><text:span text:style-name=""><text:span text:style-name="Strong_20_Emphasis">aktuelles Dokument</text:span></text:span><text:line-break/><text:a xlink:type="simple" xlink:href="http://www.wissen-hilfe.de/_Wissen/locked/dguv-r/dguv-r-108-007.pdf" text:style-name="Internet_20_link" text:visited-style-name="Visited_20_Internet_20_Link">Lagereinrichtungen und -geräte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08-008_7"/><text:bookmark-start text:name="dguv_regel_108-008"/>DGUV Regel   108-008<text:bookmark-end text:name="__RefHeading___dguv_regel_108-008_7"/><text:bookmark-end text:name="dguv_regel_108-008"/></text:h>
      <text:p text:style-name="Text_20_body"><text:span text:style-name=""><text:span text:style-name="Strong_20_Emphasis">aktuelles Dokument</text:span></text:span><text:line-break/><text:a xlink:type="simple" xlink:href="http://www.wissen-hilfe.de/_Wissen/locked/dguv-r/dguv-r-108-008.pdf" text:style-name="Internet_20_link" text:visited-style-name="Visited_20_Internet_20_Link">Sicherheitsregeln für Verschiebewagen in Stetigförderanlagen ( keine pdf)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08-010_8"/><text:bookmark-start text:name="dguv_regel_108-010"/>DGUV Regel 108-010<text:bookmark-end text:name="__RefHeading___dguv_regel_108-010_8"/><text:bookmark-end text:name="dguv_regel_108-010"/></text:h>
      <text:p text:style-name="Text_20_body"><text:span text:style-name=""><text:span text:style-name="Strong_20_Emphasis">aktuelles Dokument</text:span></text:span><text:line-break/><text:a xlink:type="simple" xlink:href="http://www.wissen-hilfe.de/_Wissen/locked/dguv-r/dguv-r-108-010_2021-04.pdf" text:style-name="Internet_20_link" text:visited-style-name="Visited_20_Internet_20_Link">Überfallprävention in Verkaufsstellen zur Konkretisierung der DGUV Vorschrift 25 "Überfallprävention"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08-601_9"/><text:bookmark-start text:name="dguv_regel_108-601"/>DGUV Regel 108-601<text:bookmark-end text:name="__RefHeading___dguv_regel_108-601_9"/><text:bookmark-end text:name="dguv_regel_108-601"/></text:h>
      <text:p text:style-name="Text_20_body"><text:span text:style-name=""><text:span text:style-name="Strong_20_Emphasis">aktuelles Dokument</text:span></text:span><text:line-break/><text:a xlink:type="simple" xlink:href="http://www.wissen-hilfe.de/_Wissen/locked/dguv-r/dguv-r-108-601_2019-08.pdf" text:style-name="Internet_20_link" text:visited-style-name="Visited_20_Internet_20_Link">Branche Einzelhandel</text:a><text:line-break/><text:span text:style-name=""><text:span text:style-name="Emphasis"><text:span text:style-name="Strong_20_Emphasis">Archiv zurückgezogener Dokumente</text:span></text:span></text:span><text:line-break/><text:a xlink:type="simple" xlink:href="http://www.wissen-hilfe.de/_Wissen/locked/dguv-r/dguv-r-108-601_2019.pdf" text:style-name="Internet_20_link" text:visited-style-name="Visited_20_Internet_20_Link">Branche Einzelhandel</text:a></text:p>
      <text:h text:style-name="Heading_20_3" text:outline-level="3"><text:bookmark-start text:name="__RefHeading___dguv_regel_108-602_10"/><text:bookmark-start text:name="dguv_regel_108-602"/>DGUV Regel 108-602<text:bookmark-end text:name="__RefHeading___dguv_regel_108-602_10"/><text:bookmark-end text:name="dguv_regel_108-602"/></text:h>
      <text:p text:style-name="Text_20_body"><text:span text:style-name=""><text:span text:style-name="Strong_20_Emphasis">aktuelles Dokument</text:span></text:span><text:line-break/><text:a xlink:type="simple" xlink:href="http://www.wissen-hilfe.de/_Wissen/locked/dguv-r/dguv-r-108-602.pdf" text:style-name="Internet_20_link" text:visited-style-name="Visited_20_Internet_20_Link">Branche Schrotthandel</text:a><text:line-break/><text:span text:style-name=""><text:span text:style-name="Emphasis"><text:span text:style-name="Strong_20_Emphasis">Archiv zurückgezogener Dokumente</text:span></text:span></text:span><text:line-break/>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9T01::14:07</meta:creation-date>
    <dc:creator>Generated</dc:creator>
    <dc:date>2026-08-29T01::14:07</dc:date>
    <dc:language>en-US</dc:language>
    <meta:editing-cycles>1</meta:editing-cycles>
    <meta:editing-duration>PT0S</meta:editing-duration>
    <dc:title>arbeitsschutz:dguv-r:dguv-r108</dc:title>
  </office:meta>
</office:document-meta>
</file>