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able:table table:style-name="Table">
        <table:table-column/>
        <table:table-column/>
        <table:table-row>
          <table:table-cell office:value-type="string" table:style-name="tablecell">
            <text:p text:style-name="tablealignleft"><text:span text:style-name="Strong_20_Emphasis"><text:a xlink:type="simple" xlink:href="https://www.product-compliance.net/doku.php?id=arbeitsschutz:dguv-v:dguv-v01" text:style-name="Internet_20_link" text:visited-style-name="Visited_20_Internet_20_Link">Allgemeine Vorschriften und betriebliche Arbeitsschutzorganisation</text:a></text:span> </text:p>
          </table:table-cell>
          <table:table-cell office:value-type="string" table:style-name="tablecell">
            <text:p text:style-name="tablealignleft"><text:span text:style-name="Strong_20_Emphasis"><text:a xlink:type="simple" xlink:href="https://www.product-compliance.net/doku.php?id=arbeitsschutz:dguv-v:dguv-v02" text:style-name="Internet_20_link" text:visited-style-name="Visited_20_Internet_20_Link">Einwirkungen</text:a></text:span> </text:p>
          </table:table-cell>
        </table:table-row>
        <table:table-row>
          <table:table-cell office:value-type="string" table:style-name="tablecell">
            <text:p text:style-name="tablealignleft"><text:span text:style-name="Strong_20_Emphasis"><text:a xlink:type="simple" xlink:href="https://www.product-compliance.net/doku.php?id=arbeitsschutz:dguv-v:dguv-v03" text:style-name="Internet_20_link" text:visited-style-name="Visited_20_Internet_20_Link">Betriebsarten und Tätigkeiten</text:a></text:span> </text:p>
          </table:table-cell>
          <table:table-cell office:value-type="string" table:style-name="tablecell">
            <text:p text:style-name="tablealignleft"><text:span text:style-name="Strong_20_Emphasis"><text:a xlink:type="simple" xlink:href="https://www.product-compliance.net/doku.php?id=arbeitsschutz:dguv-v:dguv-v04" text:style-name="Internet_20_link" text:visited-style-name="Visited_20_Internet_20_Link">Arbeitsplatz und Arbeitsverfahren</text:a></text:span>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

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3::52:23</meta:creation-date>
    <dc:creator>Generated</dc:creator>
    <dc:date>2026-08-27T13::52:23</dc:date>
    <dc:language>en-US</dc:language>
    <meta:editing-cycles>1</meta:editing-cycles>
    <meta:editing-duration>PT0S</meta:editing-duration>
    <dc:title>arbeitsschutz:dguv-v:dguv-v</dc:title>
  </office:meta>
</office:document-meta>
</file>