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a12e81be40ab0943c782b0ba6fff1b7.jpg"/>
  <manifest:file-entry manifest:media-type="image/png" manifest:full-path="Pictures/3ce661e790d23bf6aa4d59fedbc7d613.png"/>
  <manifest:file-entry manifest:media-type="image/gif" manifest:full-path="Pictures/8201922e3a187870aeea4e3c1e278ab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 draw:name="0" text:anchor-type="as-char" draw:z-index="0" svg:width="3.175cm" style:rel-width="100%" svg:height="1.7578326180258cm" style:rel-height="scale"><draw:image xlink:href="Pictures/3a12e81be40ab0943c782b0ba6fff1b7.jpg" xlink:type="simple" xlink:show="embed" xlink:actuate="onLoad"/></draw:frame><text:line-break/><text:a xlink:type="simple" xlink:href="https://www.product-compliance.net/doku.php?id=start" text:style-name="Internet_20_link" text:visited-style-name="Visited_20_Internet_20_Link">Startseite</text:a><text:line-break/><text:line-break/><text:a xlink:type="simple" xlink:href="https://www.product-compliance.net/doku.php?id=angebote" text:style-name="Internet_20_link" text:visited-style-name="Visited_20_Internet_20_Link">Informationsseite</text:a><text:line-break/><text:line-break/><text:a xlink:type="simple" xlink:href="https://www.product-compliance.net/doku.php?id=arbeitsschutz:regelwerk" text:style-name="Internet_20_link" text:visited-style-name="Visited_20_Internet_20_Link">DGUV-Regelwerk</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arbeitsschutz:dguv-v:dguv-v04"/>Vorschriften der Deutschen Gesetzlichen Unfallversicherung (DGUV Vorschriften)</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Strong_20_Emphasis"><text:a xlink:type="simple" xlink:href="https://www.wissen-hilfe.de/Knowledge_Database/Weblinks.htm" text:style-name="Internet_20_link" text:visited-style-name="Visited_20_Internet_20_Link">Weblinks</text:a></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ext:p text:style-name="Text_20_body"><text:span text:style-name="">Bei den DGUV Vorschriften (Unfallverhütungsvorschriften) handelt es sich um autonomes Satzungsrecht der Unfallversicherungsträger. Die Ermächtigungsgrundlage findet sich in § 15 Abs. 1 des Siebten Buches des Sozialgesetzbuches (SGB VII) wieder.DGUV Vorschriften werden in den Fachbereichen und Sachgebieten der DGUV unter Mitwirkung der DGUV erarbeitet. So ist sichergestellt, dass die fachliche Expertise sowie die formalen und rechtlichen Vorgaben stets eingehalten werden. Zudem bedarf es der Genehmigung der zuständigen Arbeitsschutzbehörde (z.B. Bundesministerium für Arbeit und Soziales oder oberste Arbeitsschutzbehörde eines Landes), um eine DGUV Vorschrift zu erlassen.<text:line-break/><text:line-break/>
In den DGUV Vorschriften werden Schutzziele aufgestellt. Die meisten DGUV Vorschriften sind themen- oder tätigkeitsbezogen und regeln Sachverhalte einer bestimmten Branche. Daneben gibt es die DGUV Vorschrift 1 „Grundsätze der Prävention“ sowie die DGUV Vorschrift 2 „Betriebsärztinnen und Betriebsärzte sowie Fachkräfte für Arbeitssicherheit“, welche allgemeine und branchenübergreifende Regelungen enthalten. Diese zwei DGUV Vorschriften decken branchenübergreifend sowohl wesentliche Bestimmungen über die Organisation des Arbeitsschutzes und die im Betrieb zu treffenden Präventionsmaßnahmen als auch die konkrete Ausgestaltung der betriebsärztlichen und sicherheitstechnischen Betreuung ab.<text:line-break/><text:line-break/>
Erlässt ein Unfallversicherungsträger eine DGUV Vorschrift, so ist diese für die Mitglieder dieses Unfallversicherungsträgers verbindlich. Neben den Unternehmern haben DGUV Vorschriften auch eine verbindliche Wirkung gegenüber den Versicherten. Die Einhaltung der DGUV Vorschriften wird durch die Aufsichtsdienste der Unfallversicherungsträger sichergestellt. Diese können im Einzelfall Anordnungen erlassen oder bei Verstößen gegen eine bußgeldbewehrte Regelung ein Bußgeldverfahren einleiten.</text:span>
<text:a xlink:type="simple" xlink:href="http://www.dguv.de/de/praevention/vorschriften_regeln/vorschriften/index.jsp" text:style-name="Internet_20_link" text:visited-style-name="Visited_20_Internet_20_Link">http://www.dguv.de/de/praevention/vorschriften_regeln/vorschriften/index.jsp</text:a></text:p>
      <table:table table:style-name="Table">
        <table:table-column/>
        <table:table-row>
          <table:table-cell office:value-type="string" table:style-name="tablecell">
            <text:p text:style-name="tablealignleft"><text:span text:style-name="">Arbeitsplatz und Arbeitsverfahren</text:span> </text:p>
          </table:table-cell>
        </table:table-row>
        <table:table-row>
          <table:table-cell office:value-type="string" table:style-name="tablecell">
            <text:p text:style-name="tablealignleft"><text:span text:style-name=""><text:span text:style-name="Strong_20_Emphasis"><text:a xlink:type="simple" xlink:href="https://www.product-compliance.net/doku.php?id=arbeitsschutz:dguv-v:dguv-v" text:style-name="Internet_20_link" text:visited-style-name="Visited_20_Internet_20_Link">zurück zur Hauptliste der DGUV-Vorschriften</text:a></text:span></text:span> </text:p>
          </table:table-cell>
        </table:table-row>
      </table:table>
      <text:p text:style-name="Text_20_body"><text:span text:style-name="Emphasis">Hinweis: Die hier eingeführte Gliederung der DGUV Vorschriften bezieht sich auf die Bezeichnung der Kategorien aus dem bisherigen Regelwerk der Berufsgenossenschaften</text:span></text:p>
      <text:p text:style-name="Text_20_body"><text:span text:style-name=""><text:span text:style-name="Strong_20_Emphasis">BEACHTEN SIE: Zurückgezogene Dokumente dürfen nur noch zur Information, z. B. zum Abgleich bei früheren Projekten herangezogen werden!</text:span></text:span></text:p>
      <text:h text:style-name="Heading_20_3" text:outline-level="3"><text:bookmark-start text:name="__RefHeading___dguv_vorschrift_49_1"/><text:bookmark-start text:name="dguv_vorschrift_49"/>DGUV Vorschrift 49<text:bookmark-end text:name="__RefHeading___dguv_vorschrift_49_1"/><text:bookmark-end text:name="dguv_vorschrift_49"/></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49_2018.pdf" text:style-name="Internet_20_link" text:visited-style-name="Visited_20_Internet_20_Link">Feuerwehren</text:a></text:p>
          </table:table-cell>
          <table:table-cell office:value-type="string" table:style-name="tablecell"/>
        </table:table-row>
      </table:table>
      <text:h text:style-name="Heading_20_3" text:outline-level="3"><text:bookmark-start text:name="__RefHeading___dguv_vorschrift_50_altbgv_d5_2"/><text:bookmark-start text:name="dguv_vorschrift_50_altbgv_d5"/>DGUV Vorschrift  50 (alt: BGV D5)<text:bookmark-end text:name="__RefHeading___dguv_vorschrift_50_altbgv_d5_2"/><text:bookmark-end text:name="dguv_vorschrift_50_altbgv_d5"/></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50.pdf" text:style-name="Internet_20_link" text:visited-style-name="Visited_20_Internet_20_Link">Chlorung von Wasser</text:a></text:p>
          </table:table-cell>
          <table:table-cell office:value-type="string" table:style-name="tablecell"/>
        </table:table-row>
      </table:table>
      <text:h text:style-name="Heading_20_3" text:outline-level="3"><text:bookmark-start text:name="__RefHeading___dguv_vorschrift_50_da_altbgv_d5_da_3"/><text:bookmark-start text:name="dguv_vorschrift_50_da_altbgv_d5_da"/>DGUV Vorschrift  50 DA (alt: BGV D5 DA)<text:bookmark-end text:name="__RefHeading___dguv_vorschrift_50_da_altbgv_d5_da_3"/><text:bookmark-end text:name="dguv_vorschrift_50_da_altbgv_d5_da"/></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50 DA.pdf" text:style-name="Internet_20_link" text:visited-style-name="Visited_20_Internet_20_Link">Durchführungsanweisungen zur Unfallverhütungsvorschrift Chlorung von Wasser</text:a></text:p>
          </table:table-cell>
          <table:table-cell office:value-type="string" table:style-name="tablecell"/>
        </table:table-row>
      </table:table>
      <text:h text:style-name="Heading_20_3" text:outline-level="3"><text:bookmark-start text:name="__RefHeading___dguv_vorschrift_52_altbgv_d6_4"/><text:bookmark-start text:name="dguv_vorschrift_52_altbgv_d6"/>DGUV Vorschrift  52 (alt: BGV D6)<text:bookmark-end text:name="__RefHeading___dguv_vorschrift_52_altbgv_d6_4"/><text:bookmark-end text:name="dguv_vorschrift_52_altbgv_d6"/></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52.pdf" text:style-name="Internet_20_link" text:visited-style-name="Visited_20_Internet_20_Link">Krane</text:a></text:p>
          </table:table-cell>
          <table:table-cell office:value-type="string" table:style-name="tablecell"/>
        </table:table-row>
      </table:table>
      <text:h text:style-name="Heading_20_3" text:outline-level="3"><text:bookmark-start text:name="__RefHeading___dguv_vorschrift_52_da_altbgv_d6_da_5"/><text:bookmark-start text:name="dguv_vorschrift_52_da_altbgv_d6_da"/>DGUV Vorschrift  52 DA (alt: BGV D6 DA)<text:bookmark-end text:name="__RefHeading___dguv_vorschrift_52_da_altbgv_d6_da_5"/><text:bookmark-end text:name="dguv_vorschrift_52_da_altbgv_d6_da"/></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52 DA.pdf" text:style-name="Internet_20_link" text:visited-style-name="Visited_20_Internet_20_Link">Durchführungsanweisungen zur Unfallverhütungsvorschrift Krane</text:a></text:p>
          </table:table-cell>
          <table:table-cell office:value-type="string" table:style-name="tablecell"/>
        </table:table-row>
      </table:table>
      <text:h text:style-name="Heading_20_3" text:outline-level="3"><text:bookmark-start text:name="__RefHeading___dguv_vorschrift_54_altbgv_d8_6"/><text:bookmark-start text:name="dguv_vorschrift_54_altbgv_d8"/>DGUV Vorschrift  54 (alt: BGV D8)<text:bookmark-end text:name="__RefHeading___dguv_vorschrift_54_altbgv_d8_6"/><text:bookmark-end text:name="dguv_vorschrift_54_altbgv_d8"/></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54.pdf" text:style-name="Internet_20_link" text:visited-style-name="Visited_20_Internet_20_Link">Winden, Hub- und Zuggeräte</text:a></text:p>
          </table:table-cell>
          <table:table-cell office:value-type="string" table:style-name="tablecell"/>
        </table:table-row>
      </table:table>
      <text:h text:style-name="Heading_20_3" text:outline-level="3"><text:bookmark-start text:name="__RefHeading___dguv_vorschrift_54_da_altbgv_d8_da_7"/><text:bookmark-start text:name="dguv_vorschrift_54_da_altbgv_d8_da"/>DGUV Vorschrift  54 DA (alt: BGV D8 DA)<text:bookmark-end text:name="__RefHeading___dguv_vorschrift_54_da_altbgv_d8_da_7"/><text:bookmark-end text:name="dguv_vorschrift_54_da_altbgv_d8_da"/></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54 DA.pdf" text:style-name="Internet_20_link" text:visited-style-name="Visited_20_Internet_20_Link">Durchführungsanweisungen zur Unfallverhütungsvorschrift Winden, Hub- und Zuggeräte</text:a></text:p>
          </table:table-cell>
          <table:table-cell office:value-type="string" table:style-name="tablecell"/>
        </table:table-row>
      </table:table>
      <text:h text:style-name="Heading_20_3" text:outline-level="3"><text:bookmark-start text:name="__RefHeading___dguv_vorschrift_56_altbgv_d9_8"/><text:bookmark-start text:name="dguv_vorschrift_56_altbgv_d9"/>DGUV Vorschrift  56 (alt: BGV D9)<text:bookmark-end text:name="__RefHeading___dguv_vorschrift_56_altbgv_d9_8"/><text:bookmark-end text:name="dguv_vorschrift_56_altbgv_d9"/></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56.pdf" text:style-name="Internet_20_link" text:visited-style-name="Visited_20_Internet_20_Link">Arbeiten mit Schussapparaten</text:a></text:p>
          </table:table-cell>
          <table:table-cell office:value-type="string" table:style-name="tablecell"/>
        </table:table-row>
      </table:table>
      <text:h text:style-name="Heading_20_3" text:outline-level="3"><text:bookmark-start text:name="__RefHeading___dguv_vorschrift_56_da_altbgv_d9_da_9"/><text:bookmark-start text:name="dguv_vorschrift_56_da_altbgv_d9_da"/>DGUV Vorschrift  56 DA (alt: BGV D9 DA)<text:bookmark-end text:name="__RefHeading___dguv_vorschrift_56_da_altbgv_d9_da_9"/><text:bookmark-end text:name="dguv_vorschrift_56_da_altbgv_d9_da"/></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56 DA.pdf" text:style-name="Internet_20_link" text:visited-style-name="Visited_20_Internet_20_Link">Durchführungsanweisungen zur Unfallverhütungsvorschrift Arbeiten mit Schussapparaten</text:a></text:p>
          </table:table-cell>
          <table:table-cell office:value-type="string" table:style-name="tablecell"/>
        </table:table-row>
      </table:table>
      <text:h text:style-name="Heading_20_3" text:outline-level="3"><text:bookmark-start text:name="__RefHeading___dguv_vorschrift_58_altbgv_d13_10"/><text:bookmark-start text:name="dguv_vorschrift_58_altbgv_d13"/>DGUV Vorschrift  58 (alt: BGV D13)<text:bookmark-end text:name="__RefHeading___dguv_vorschrift_58_altbgv_d13_10"/><text:bookmark-end text:name="dguv_vorschrift_58_altbgv_d13"/></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58.pdf" text:style-name="Internet_20_link" text:visited-style-name="Visited_20_Internet_20_Link">Herstellen und Bearbeiten von Aluminiumpulver</text:a></text:p>
          </table:table-cell>
          <table:table-cell office:value-type="string" table:style-name="tablecell"/>
        </table:table-row>
      </table:table>
      <text:h text:style-name="Heading_20_3" text:outline-level="3"><text:bookmark-start text:name="__RefHeading___dguv_vorschrift_58_da_altbgv_d13_da_11"/><text:bookmark-start text:name="dguv_vorschrift_58_da_altbgv_d13_da"/>DGUV Vorschrift  58 DA (alt: BGV D13 DA)<text:bookmark-end text:name="__RefHeading___dguv_vorschrift_58_da_altbgv_d13_da_11"/><text:bookmark-end text:name="dguv_vorschrift_58_da_altbgv_d13_da"/></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58 DA.pdf" text:style-name="Internet_20_link" text:visited-style-name="Visited_20_Internet_20_Link">Durchführungsanweisungen zur Unfallverhütungsvorschrift Herstellen und Bearbeiten von Aluminiumpulver</text:a></text:p>
          </table:table-cell>
          <table:table-cell office:value-type="string" table:style-name="tablecell"/>
        </table:table-row>
      </table:table>
      <text:h text:style-name="Heading_20_3" text:outline-level="3"><text:bookmark-start text:name="__RefHeading___dguv_vorschrift_59_altbgv_d14_12"/><text:bookmark-start text:name="dguv_vorschrift_59_altbgv_d14"/>DGUV Vorschrift  59 (alt: BGV D14)<text:bookmark-end text:name="__RefHeading___dguv_vorschrift_59_altbgv_d14_12"/><text:bookmark-end text:name="dguv_vorschrift_59_altbgv_d14"/></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59.pdf" text:style-name="Internet_20_link" text:visited-style-name="Visited_20_Internet_20_Link">Wärmebehandlung von Aluminium oder Aluminiumknetlegierungen in Salpeterbädern</text:a></text:p>
          </table:table-cell>
          <table:table-cell office:value-type="string" table:style-name="tablecell"/>
        </table:table-row>
      </table:table>
      <text:h text:style-name="Heading_20_3" text:outline-level="3"><text:bookmark-start text:name="__RefHeading___dguv_vorschrift_59_da_altbgv_d14_da_13"/><text:bookmark-start text:name="dguv_vorschrift_59_da_altbgv_d14_da"/>DGUV Vorschrift  59 DA (alt: BGV D14 DA)<text:bookmark-end text:name="__RefHeading___dguv_vorschrift_59_da_altbgv_d14_da_13"/><text:bookmark-end text:name="dguv_vorschrift_59_da_altbgv_d14_da"/></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59 DA.pdf" text:style-name="Internet_20_link" text:visited-style-name="Visited_20_Internet_20_Link">Durchführungsanweisungen zur Unfallverhütungsvorschrift Wärmebehandlung von Aluminium oder Aluminiumknetlegierungen in Salpeterbädern</text:a></text:p>
          </table:table-cell>
          <table:table-cell office:value-type="string" table:style-name="tablecell"/>
        </table:table-row>
      </table:table>
      <text:h text:style-name="Heading_20_3" text:outline-level="3"><text:bookmark-start text:name="__RefHeading___dguv_vorschrift_60_altbgv_d19_14"/><text:bookmark-start text:name="dguv_vorschrift_60_altbgv_d19"/>DGUV Vorschrift  60 (alt: BGV D19)<text:bookmark-end text:name="__RefHeading___dguv_vorschrift_60_altbgv_d19_14"/><text:bookmark-end text:name="dguv_vorschrift_60_altbgv_d19"/></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60.pdf" text:style-name="Internet_20_link" text:visited-style-name="Visited_20_Internet_20_Link">Wasserfahrzeuge mit Betriebserlaubnis auf Binnengewässern</text:a></text:p>
          </table:table-cell>
          <table:table-cell office:value-type="string" table:style-name="tablecell"/>
        </table:table-row>
      </table:table>
      <text:h text:style-name="Heading_20_3" text:outline-level="3"><text:bookmark-start text:name="__RefHeading___dguv_vorschrift_60_da_altbgv_d19_da_15"/><text:bookmark-start text:name="dguv_vorschrift_60_da_altbgv_d19_da"/>DGUV Vorschrift  60 DA (alt: BGV D19 DA)<text:bookmark-end text:name="__RefHeading___dguv_vorschrift_60_da_altbgv_d19_da_15"/><text:bookmark-end text:name="dguv_vorschrift_60_da_altbgv_d19_da"/></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60 DA.pdf" text:style-name="Internet_20_link" text:visited-style-name="Visited_20_Internet_20_Link">Durchführungsanweisungen zur Unfallverhütungsvorschrift Wasserfahrzeuge mit Betriebserlaubnis auf Binnengewässern</text:a></text:p>
          </table:table-cell>
          <table:table-cell office:value-type="string" table:style-name="tablecell"/>
        </table:table-row>
      </table:table>
      <text:h text:style-name="Heading_20_3" text:outline-level="3"><text:bookmark-start text:name="__RefHeading___dguv_vorschrift_62_altbgv_d20_16"/><text:bookmark-start text:name="dguv_vorschrift_62_altbgv_d20"/>DGUV Vorschrift  62 (alt: BGV D20)<text:bookmark-end text:name="__RefHeading___dguv_vorschrift_62_altbgv_d20_16"/><text:bookmark-end text:name="dguv_vorschrift_62_altbgv_d20"/></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62.pdf" text:style-name="Internet_20_link" text:visited-style-name="Visited_20_Internet_20_Link">Maschinenanlagen auf Wasserfahrzeugen und schwimmenden Geräten</text:a></text:p>
          </table:table-cell>
          <table:table-cell office:value-type="string" table:style-name="tablecell"/>
        </table:table-row>
      </table:table>
      <text:h text:style-name="Heading_20_3" text:outline-level="3"><text:bookmark-start text:name="__RefHeading___dguv_vorschrift_62_da_altbgv_d20_da_17"/><text:bookmark-start text:name="dguv_vorschrift_62_da_altbgv_d20_da"/>DGUV Vorschrift  62 DA (alt: BGV D20 DA)<text:bookmark-end text:name="__RefHeading___dguv_vorschrift_62_da_altbgv_d20_da_17"/><text:bookmark-end text:name="dguv_vorschrift_62_da_altbgv_d20_da"/></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62 DA.pdf" text:style-name="Internet_20_link" text:visited-style-name="Visited_20_Internet_20_Link">Durchführungsanweisungen zur Unfallverhütungsvorschrift Maschinenanlagen auf Wasserfahrzeugen und schwimmenden Geräten</text:a></text:p>
          </table:table-cell>
          <table:table-cell office:value-type="string" table:style-name="tablecell"/>
        </table:table-row>
      </table:table>
      <text:h text:style-name="Heading_20_3" text:outline-level="3"><text:bookmark-start text:name="__RefHeading___dguv_vorschrift_64_altbgv_d21_18"/><text:bookmark-start text:name="dguv_vorschrift_64_altbgv_d21"/>DGUV Vorschrift  64 (alt: BGV D21)<text:bookmark-end text:name="__RefHeading___dguv_vorschrift_64_altbgv_d21_18"/><text:bookmark-end text:name="dguv_vorschrift_64_altbgv_d21"/></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64.pdf" text:style-name="Internet_20_link" text:visited-style-name="Visited_20_Internet_20_Link">Schwimmende Geräte</text:a></text:p>
          </table:table-cell>
          <table:table-cell office:value-type="string" table:style-name="tablecell"/>
        </table:table-row>
      </table:table>
      <text:h text:style-name="Heading_20_3" text:outline-level="3"><text:bookmark-start text:name="__RefHeading___dguv_vorschrift_64_da_altbgv_d21da_19"/><text:bookmark-start text:name="dguv_vorschrift_64_da_altbgv_d21da"/>DGUV Vorschrift  64 DA (alt: BGV D21DA)<text:bookmark-end text:name="__RefHeading___dguv_vorschrift_64_da_altbgv_d21da_19"/><text:bookmark-end text:name="dguv_vorschrift_64_da_altbgv_d21da"/></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64 DA.pdf" text:style-name="Internet_20_link" text:visited-style-name="Visited_20_Internet_20_Link">Durchführungsanweisungen zur Unfallverhütungsvorschrift Schwimmende Geräte</text:a></text:p>
          </table:table-cell>
          <table:table-cell office:value-type="string" table:style-name="tablecell"/>
        </table:table-row>
      </table:table>
      <text:h text:style-name="Heading_20_3" text:outline-level="3"><text:bookmark-start text:name="__RefHeading___dguv_vorschrift_65_altbgv_d22_20"/><text:bookmark-start text:name="dguv_vorschrift_65_altbgv_d22"/>DGUV Vorschrift  65 (alt: BGV D22)<text:bookmark-end text:name="__RefHeading___dguv_vorschrift_65_altbgv_d22_20"/><text:bookmark-end text:name="dguv_vorschrift_65_altbgv_d22"/></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65 .pdf" text:style-name="Internet_20_link" text:visited-style-name="Visited_20_Internet_20_Link">Druckluftbehälter auf Wasserfahrzeugen</text:a></text:p>
          </table:table-cell>
          <table:table-cell office:value-type="string" table:style-name="tablecell"/>
        </table:table-row>
      </table:table>
      <text:h text:style-name="Heading_20_3" text:outline-level="3"><text:bookmark-start text:name="__RefHeading___dguv_vorschrift_65_da_altbgv_d22_da_21"/><text:bookmark-start text:name="dguv_vorschrift_65_da_altbgv_d22_da"/>DGUV Vorschrift  65 DA (alt: BGV D22 DA)<text:bookmark-end text:name="__RefHeading___dguv_vorschrift_65_da_altbgv_d22_da_21"/><text:bookmark-end text:name="dguv_vorschrift_65_da_altbgv_d22_da"/></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65 DA.pdf" text:style-name="Internet_20_link" text:visited-style-name="Visited_20_Internet_20_Link">Durchführungsanweisungen zur Unfallverhütungsvorschrift Druckluftbehälter auf Wasserfahrzeugen</text:a></text:p>
          </table:table-cell>
          <table:table-cell office:value-type="string" table:style-name="tablecell"/>
        </table:table-row>
      </table:table>
      <text:h text:style-name="Heading_20_3" text:outline-level="3"><text:bookmark-start text:name="__RefHeading___dguv_vorschrift_66_altbgv_d23_22"/><text:bookmark-start text:name="dguv_vorschrift_66_altbgv_d23"/>DGUV Vorschrift  66 (alt: BGV D23)<text:bookmark-end text:name="__RefHeading___dguv_vorschrift_66_altbgv_d23_22"/><text:bookmark-end text:name="dguv_vorschrift_66_altbgv_d23"/></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66.pdf" text:style-name="Internet_20_link" text:visited-style-name="Visited_20_Internet_20_Link">Sprengkörper und Hohlkörper im Schrott</text:a></text:p>
          </table:table-cell>
          <table:table-cell office:value-type="string" table:style-name="tablecell"/>
        </table:table-row>
      </table:table>
      <text:h text:style-name="Heading_20_3" text:outline-level="3"><text:bookmark-start text:name="__RefHeading___dguv_vorschrift_66_da_altbgv_d23_da_23"/><text:bookmark-start text:name="dguv_vorschrift_66_da_altbgv_d23_da"/>DGUV Vorschrift  66 DA (alt: BGV D23 DA)<text:bookmark-end text:name="__RefHeading___dguv_vorschrift_66_da_altbgv_d23_da_23"/><text:bookmark-end text:name="dguv_vorschrift_66_da_altbgv_d23_da"/></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66 DA.pdf" text:style-name="Internet_20_link" text:visited-style-name="Visited_20_Internet_20_Link">Durchführungsanweisungen zur Unfallverhütungsvorschrift Sprengkörper und Hohlkörper im Schrott</text:a></text:p>
          </table:table-cell>
          <table:table-cell office:value-type="string" table:style-name="tablecell"/>
        </table:table-row>
      </table:table>
      <text:h text:style-name="Heading_20_3" text:outline-level="3"><text:bookmark-start text:name="__RefHeading___dguv_vorschrift_68_altbgv_d27_24"/><text:bookmark-start text:name="dguv_vorschrift_68_altbgv_d27"/>DGUV Vorschrift  68 (alt: BGV D27)<text:bookmark-end text:name="__RefHeading___dguv_vorschrift_68_altbgv_d27_24"/><text:bookmark-end text:name="dguv_vorschrift_68_altbgv_d27"/></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68.pdf" text:style-name="Internet_20_link" text:visited-style-name="Visited_20_Internet_20_Link">Flurförderzeuge</text:a></text:p>
          </table:table-cell>
          <table:table-cell office:value-type="string" table:style-name="tablecell"/>
        </table:table-row>
      </table:table>
      <text:h text:style-name="Heading_20_3" text:outline-level="3"><text:bookmark-start text:name="__RefHeading___dguv_vorschrift_68_da_altbgv_d27_da_25"/><text:bookmark-start text:name="dguv_vorschrift_68_da_altbgv_d27_da"/>DGUV Vorschrift  68 DA (alt: BGV D27 DA)<text:bookmark-end text:name="__RefHeading___dguv_vorschrift_68_da_altbgv_d27_da_25"/><text:bookmark-end text:name="dguv_vorschrift_68_da_altbgv_d27_da"/></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68 DA.pdf" text:style-name="Internet_20_link" text:visited-style-name="Visited_20_Internet_20_Link">Durchführungsanweisungen zur Unfallverhütungsvorschrift Flurförderzeuge</text:a></text:p>
          </table:table-cell>
          <table:table-cell office:value-type="string" table:style-name="tablecell"/>
        </table:table-row>
      </table:table>
      <text:h text:style-name="Heading_20_3" text:outline-level="3"><text:bookmark-start text:name="__RefHeading___dguv_vorschrift_70_altbgv_d29_26"/><text:bookmark-start text:name="dguv_vorschrift_70_altbgv_d29"/>DGUV Vorschrift  70 (alt: BGV D29)<text:bookmark-end text:name="__RefHeading___dguv_vorschrift_70_altbgv_d29_26"/><text:bookmark-end text:name="dguv_vorschrift_70_altbgv_d29"/></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70.pdf" text:style-name="Internet_20_link" text:visited-style-name="Visited_20_Internet_20_Link">Fahrzeuge</text:a></text:p>
          </table:table-cell>
          <table:table-cell office:value-type="string" table:style-name="tablecell"/>
        </table:table-row>
      </table:table>
      <text:h text:style-name="Heading_20_3" text:outline-level="3"><text:bookmark-start text:name="__RefHeading___dguv_vorschrift_70_da_altbgv_d29_da_27"/><text:bookmark-start text:name="dguv_vorschrift_70_da_altbgv_d29_da"/>DGUV Vorschrift  70 DA (alt: BGV D29 DA)<text:bookmark-end text:name="__RefHeading___dguv_vorschrift_70_da_altbgv_d29_da_27"/><text:bookmark-end text:name="dguv_vorschrift_70_da_altbgv_d29_da"/></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70 DA.pdf" text:style-name="Internet_20_link" text:visited-style-name="Visited_20_Internet_20_Link">Durchführungsanweisungen zur Unfallverhütungsvorschrift Fahrzeuge</text:a></text:p>
          </table:table-cell>
          <table:table-cell office:value-type="string" table:style-name="tablecell"/>
        </table:table-row>
      </table:table>
      <text:h text:style-name="Heading_20_3" text:outline-level="3"><text:bookmark-start text:name="__RefHeading___dguv_vorschrift_73_altbgv_d30_28"/><text:bookmark-start text:name="dguv_vorschrift_73_altbgv_d30"/>DGUV Vorschrift  73 (alt: BGV D30)<text:bookmark-end text:name="__RefHeading___dguv_vorschrift_73_altbgv_d30_28"/><text:bookmark-end text:name="dguv_vorschrift_73_altbgv_d30"/></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73.pdf" text:style-name="Internet_20_link" text:visited-style-name="Visited_20_Internet_20_Link">Schienenbahnen</text:a></text:p>
          </table:table-cell>
          <table:table-cell office:value-type="string" table:style-name="tablecell"/>
        </table:table-row>
      </table:table>
      <text:h text:style-name="Heading_20_3" text:outline-level="3"><text:bookmark-start text:name="__RefHeading___dguv_vorschrift_73_da_altbgv_d30_da_29"/><text:bookmark-start text:name="dguv_vorschrift_73_da_altbgv_d30_da"/>DGUV Vorschrift  73 DA (alt: BGV D30 DA)<text:bookmark-end text:name="__RefHeading___dguv_vorschrift_73_da_altbgv_d30_da_29"/><text:bookmark-end text:name="dguv_vorschrift_73_da_altbgv_d30_da"/></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73 DA.pdf" text:style-name="Internet_20_link" text:visited-style-name="Visited_20_Internet_20_Link">Durchführungsanweisungen zur Unfallverhütungsvorschrift Schienenbahnen</text:a></text:p>
          </table:table-cell>
          <table:table-cell office:value-type="string" table:style-name="tablecell"/>
        </table:table-row>
      </table:table>
      <text:h text:style-name="Heading_20_3" text:outline-level="3"><text:bookmark-start text:name="__RefHeading___dguv_vorschrift_74_altbgv_d31_30"/><text:bookmark-start text:name="dguv_vorschrift_74_altbgv_d31"/>DGUV Vorschrift  74 (alt: BGV D31)<text:bookmark-end text:name="__RefHeading___dguv_vorschrift_74_altbgv_d31_30"/><text:bookmark-end text:name="dguv_vorschrift_74_altbgv_d31"/></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74.pdf" text:style-name="Internet_20_link" text:visited-style-name="Visited_20_Internet_20_Link">Seilschwebebahnen und Schlepplifte</text:a></text:p>
          </table:table-cell>
          <table:table-cell office:value-type="string" table:style-name="tablecell"/>
        </table:table-row>
      </table:table>
      <text:h text:style-name="Heading_20_3" text:outline-level="3"><text:bookmark-start text:name="__RefHeading___dguv_vorschrift_74_da_altbgv_d31_da_31"/><text:bookmark-start text:name="dguv_vorschrift_74_da_altbgv_d31_da"/>DGUV Vorschrift  74 DA (alt: BGV D31 DA)<text:bookmark-end text:name="__RefHeading___dguv_vorschrift_74_da_altbgv_d31_da_31"/><text:bookmark-end text:name="dguv_vorschrift_74_da_altbgv_d31_da"/></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74 DA.pdf" text:style-name="Internet_20_link" text:visited-style-name="Visited_20_Internet_20_Link">Durchführungsanweisungen zur Unfallverhütungsvorschrift Seilschwebebahnen und Schlepplifte</text:a></text:p>
          </table:table-cell>
          <table:table-cell office:value-type="string" table:style-name="tablecell"/>
        </table:table-row>
      </table:table>
      <text:h text:style-name="Heading_20_3" text:outline-level="3"><text:bookmark-start text:name="__RefHeading___dguv_vorschrift_75_altbgv_d32_32"/><text:bookmark-start text:name="dguv_vorschrift_75_altbgv_d32"/>DGUV Vorschrift  75 (alt: BGV D32)<text:bookmark-end text:name="__RefHeading___dguv_vorschrift_75_altbgv_d32_32"/><text:bookmark-end text:name="dguv_vorschrift_75_altbgv_d32"/></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75.pdf" text:style-name="Internet_20_link" text:visited-style-name="Visited_20_Internet_20_Link">Arbeiten an Masten, Freileitungen und Oberleitungsanlagen</text:a></text:p>
          </table:table-cell>
          <table:table-cell office:value-type="string" table:style-name="tablecell"/>
        </table:table-row>
      </table:table>
      <text:h text:style-name="Heading_20_3" text:outline-level="3"><text:bookmark-start text:name="__RefHeading___dguv_vorschrift_75_da_altbgv_d32_da_-_zurueckgezogen_33"/><text:bookmark-start text:name="dguv_vorschrift_75_da_altbgv_d32_da_-_zurueckgezogen"/>DGUV Vorschrift  75 DA (alt: BGV D32 DA) - ZURÜCKGEZOGEN<text:bookmark-end text:name="__RefHeading___dguv_vorschrift_75_da_altbgv_d32_da_-_zurueckgezogen_33"/><text:bookmark-end text:name="dguv_vorschrift_75_da_altbgv_d32_da_-_zurueckgezogen"/></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75 DA.pdf" text:style-name="Internet_20_link" text:visited-style-name="Visited_20_Internet_20_Link">Durchführungsanweisungen zur Unfallverhütungsvorschrift Arbeiten an Masten, Freileitungen und Oberleitungsanlagen</text:a></text:p>
          </table:table-cell>
          <table:table-cell office:value-type="string" table:style-name="tablecell"/>
        </table:table-row>
      </table:table>
      <text:h text:style-name="Heading_20_3" text:outline-level="3"><text:bookmark-start text:name="__RefHeading___dguv_vorschrift_77_altbgv_d33_34"/><text:bookmark-start text:name="dguv_vorschrift_77_altbgv_d33"/>DGUV Vorschrift  77 (alt: BGV D33)<text:bookmark-end text:name="__RefHeading___dguv_vorschrift_77_altbgv_d33_34"/><text:bookmark-end text:name="dguv_vorschrift_77_altbgv_d33"/></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77.pdf" text:style-name="Internet_20_link" text:visited-style-name="Visited_20_Internet_20_Link">Arbeiten im Bereich von Gleisen</text:a></text:p>
          </table:table-cell>
          <table:table-cell office:value-type="string" table:style-name="tablecell"/>
        </table:table-row>
      </table:table>
      <text:h text:style-name="Heading_20_3" text:outline-level="3"><text:bookmark-start text:name="__RefHeading___dguv_vorschrift_77_da_altbgv_d33_da_35"/><text:bookmark-start text:name="dguv_vorschrift_77_da_altbgv_d33_da"/>DGUV Vorschrift  77 DA (alt: BGV D33 DA)<text:bookmark-end text:name="__RefHeading___dguv_vorschrift_77_da_altbgv_d33_da_35"/><text:bookmark-end text:name="dguv_vorschrift_77_da_altbgv_d33_da"/></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77 DA.pdf" text:style-name="Internet_20_link" text:visited-style-name="Visited_20_Internet_20_Link">Durchführungsanweisungen zur Unfallverhütungsvorschrift Arbeiten im Bereich von Gleisen</text:a></text:p>
          </table:table-cell>
          <table:table-cell office:value-type="string" table:style-name="tablecell"/>
        </table:table-row>
      </table:table>
      <text:h text:style-name="Heading_20_3" text:outline-level="3"><text:bookmark-start text:name="__RefHeading___dguv_vorschrift_79_altbgv_d34_36"/><text:bookmark-start text:name="dguv_vorschrift_79_altbgv_d34"/>DGUV Vorschrift  79 (alt: BGV D34)<text:bookmark-end text:name="__RefHeading___dguv_vorschrift_79_altbgv_d34_36"/><text:bookmark-end text:name="dguv_vorschrift_79_altbgv_d34"/></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79.pdf" text:style-name="Internet_20_link" text:visited-style-name="Visited_20_Internet_20_Link">Verwendung von Flüssiggas</text:a></text:p>
          </table:table-cell>
          <table:table-cell office:value-type="string" table:style-name="tablecell"/>
        </table:table-row>
      </table:table>
      <text:h text:style-name="Heading_20_3" text:outline-level="3"><text:bookmark-start text:name="__RefHeading___dguv_vorschrift_79_da_altbgv_d34_da_37"/><text:bookmark-start text:name="dguv_vorschrift_79_da_altbgv_d34_da"/>DGUV Vorschrift  79 DA (alt: BGV D34 DA)<text:bookmark-end text:name="__RefHeading___dguv_vorschrift_79_da_altbgv_d34_da_37"/><text:bookmark-end text:name="dguv_vorschrift_79_da_altbgv_d34_da"/></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79 DA.pdf" text:style-name="Internet_20_link" text:visited-style-name="Visited_20_Internet_20_Link">Durchführungsanweisungen zur Unfallverhütungsvorschrift Verwendung von Flüssiggas</text:a></text:p>
          </table:table-cell>
          <table:table-cell office:value-type="string" table:style-name="tablecell"/>
        </table:table-row>
      </table:table>
      <text:h text:style-name="Heading_20_3" text:outline-level="3"><text:bookmark-start text:name="__RefHeading___dguv_vorschrift_84_e_38"/><text:bookmark-start text:name="dguv_vorschrift_84_e"/>DGUV Vorschrift 84 e<text:bookmark-end text:name="__RefHeading___dguv_vorschrift_84_e_38"/><text:bookmark-end text:name="dguv_vorschrift_84_e"/></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84_e.pdf" text:style-name="Internet_20_link" text:visited-style-name="Visited_20_Internet_20_Link">Accident Prevention Regulations for Shipping Enterprises</text:a></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9T18::57:51</meta:creation-date>
    <dc:creator>Generated</dc:creator>
    <dc:date>2026-08-29T18::57:51</dc:date>
    <dc:language>en-US</dc:language>
    <meta:editing-cycles>1</meta:editing-cycles>
    <meta:editing-duration>PT0S</meta:editing-duration>
    <dc:title>arbeitsschutz:dguv-v:dguv-v04</dc:title>
  </office:meta>
</office:document-meta>
</file>