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3349a592d38662a4721712567283a0f.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191627358491cm" style:rel-height="scale"><draw:image xlink:href="Pictures/f3349a592d38662a4721712567283a0f.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arbeitsschutz:arbeitsschutz" text:style-name="Internet_20_link" text:visited-style-name="Visited_20_Internet_20_Link">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arbeitsschutz:fachbereiche"/>Fachbereichsspezifische Veröffentlichungen (DGUV)</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text:span text:style-name="">Nach dem Siebten Buch Sozialgesetzbuch - Gesetzliche Unfallversicherung - haben die Unfallversicherungsträger in Deutschland die Aufgabe, „… mit allen geeigneten Mitteln für die Verhütung von Arbeitsunfällen, Berufskrankheiten und arbeitsbedingten Gesundheitsgefahren und für eine wirksame Erste Hilfe zu sorgen. Sie sollen dabei auch den Ursachen von arbeitsbedingten Gefahren für Leben und Gesundheit nachgehen.“<text:line-break/><text:line-break/>
In der praktischen Umsetzung erlassen die zuständigen Versicherungsträger dazu Unfallverhütungsvorschriften und weitere Regeln, Grundsätze und Informationen. Sowohl für Arbeitgeber (Anwender, Betreiber) wie auch für die Hersteller, meist technischer Produkte, die dann wiederum den Nutzern z. B. im gewerblichen Bereich überlassen werden, stellen diese Dokumente eine wertvolle Informationsquelle für die eigene „sichere Arbeit“ dar.<text:line-break/><text:line-break/>
Darüber hinaus gibt es eine ganze Reihe weiterführender Informationen und Veröffentlichungen z. B. von den Instituten und Forschungseinrichtungen der Unfallversicherungsträger aber auch von weiteren Organisationen.</text:span></text:p>
      <table:table table:style-name="Table">
        <table:table-column/>
        <table:table-column/>
        <table:table-column/>
        <table:table-column/>
        <table:table-row>
          <table:table-cell office:value-type="string" table:style-name="tablecell">
            <text:p text:style-name="tablealignleft">Fachbereich Bauwesen (BG Bau) </text:p>
          </table:table-cell>
          <table:table-cell office:value-type="string" table:style-name="tablecell">
            <text:p text:style-name="tablealignleft">Fachbereich Energie, Textil, Elektro, Medienerzeugnisse (BG ETEM) </text:p>
          </table:table-cell>
          <table:table-cell office:value-type="string" table:style-name="tablecell">
            <text:p text:style-name="tablealignleft">Fachbereich Erste Hilfe </text:p>
          </table:table-cell>
          <table:table-cell office:value-type="string" table:style-name="tablecell">
            <text:p text:style-name="tablealignleft">Fachbereich Feuerwehren, Hilfeleistungen, Brandschutz </text:p>
          </table:table-cell>
        </table:table-row>
      </table:table>
      <text:p text:style-name="Text_20_body">- fbbau</text:p>
      <text:list text:style-name="Numbering_20_1" text:continue-numbering="false">
        <text:list-item>
          <text:p text:style-name="Numbering_20_1_Content_First"> fbetem</text:p>
        </text:list-item>
        <text:list-item>
          <text:p text:style-name="Numbering_20_1_Content"> fbeh</text:p>
        </text:list-item>
        <text:list-item>
          <text:p text:style-name="Numbering_20_1_Content_Last"> fbfhb</text:p>
        </text:list-item>
      </text:list>
      <text:p text:style-name="Text_20_body">Fachbereich Gesundheit im Betrieb - fbgib
Fachbereich Gesundheitsdienst und Wohlfahrtspflege (BGW) - fbwoges
Fachbereich Handel und Logistik (BGHW) - fbhl
Fachbereich Holz und Metall (BGHM)
Allgemeine Publikationen - allghm
Fachbereich AKTUELL – fbhm
Fach-Infomationen – fihm
Arbeitsschutz Kompakt - akhm
Fachbereich Nahrungsmittel (BNG) - fbng
Fachbereich Organisation von Sicherheit und Gesundheit - fborg
Fachbereich Persönliche Schutzausrüstungen - fbpsa
Fachbereich Rohstoffe und chemische Industrie
Merkblätter - Reihe A: Allgemeine Themen - mba
Merkblätter - Reihe B: Sichere Biotechnologie - mbb
Merkblätter - Reihe K: Kleinbetriebe - mbk
Merkblätter - Reihe LI: Sparte Handwerk - mbli
Merkblätter - Reihe M: Gefahrstoffe - mbm
Merkblätter - Reihe R: Anlagensicherheit - mbr
Merkblätter - Reihe SP: Spezielle Themen - mbsp
Merkblätter - Reihe T: Sichere Technik - mbt
Checklisten zu Merkblättern - mbcl
Kleinbroschüren - Befahren von Behältern - kb
Basisinformationen für Firmengründer/innen - gruend
Fachbereich AKTUELL des FB Rohstoffe und chemische Industrie - fbrci
Publikationen der Branche Bergbau - pubberg
Publikationen der Branche Baustoffe - Steine - Erden - pubbau
Publikationen der Branche Papierherstellung und Ausrüstung - pubpapier
Fachbereich Verkehr und Landschaft (BG Verkehr) - fbvl
Fachbereich Verwaltung (VBG) - fbv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00::17:29</meta:creation-date>
    <dc:creator>Generated</dc:creator>
    <dc:date>2026-08-28T00::17:29</dc:date>
    <dc:language>en-US</dc:language>
    <meta:editing-cycles>1</meta:editing-cycles>
    <meta:editing-duration>PT0S</meta:editing-duration>
    <dc:title>arbeitsschutz:fachbereiche</dc:title>
  </office:meta>
</office:document-meta>
</file>