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institute" text:style-name="Internet_20_link" text:visited-style-name="Visited_20_Internet_20_Link">DGUV-Institut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iag:iag"/>Veröffentlichungen des Instituts für Arbeit und Gesundheit (IAG / BGAG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h text:style-name="Heading_20_3" text:outline-level="3"><text:bookmark-start text:name="__RefHeading___bgag-_iag-reports_bis_2011_1"/><text:bookmark-start text:name="bgag-_iag-reports_bis_2011"/>BGAG-/ IAG-Reports bis 2011<text:bookmark-end text:name="__RefHeading___bgag-_iag-reports_bis_2011_1"/><text:bookmark-end text:name="bgag-_iag-reports_bis_2011"/></text:h>
      <text:p text:style-name="Text_20_body"><text:span text:style-name="Strong_20_Emphasis">BGAG-Report 2/2009</text:span><text:line-break/><text:a xlink:type="simple" xlink:href="http://www.wissen-hilfe.de/_Wissen/locked/dguv-iag/10356_iag-bgag-report_2-2009.pdf" text:style-name="Internet_20_link" text:visited-style-name="Visited_20_Internet_20_Link">Optimale Beleuchtung bei Schichtarbeit </text:a><text:line-break/>- Literaturstudie -</text:p>
      <text:p text:style-name="Text_20_body"><text:span text:style-name="Strong_20_Emphasis">IAG-Report 1/2010</text:span><text:line-break/><text:a xlink:type="simple" xlink:href="http://www.wissen-hilfe.de/_Wissen/locked/dguv-iag/10354_iag-report_1-2010.pdf" text:style-name="Internet_20_link" text:visited-style-name="Visited_20_Internet_20_Link">1. Fachgespräch Evaluation - "Standards setzen?!" </text:a><text:line-break/>Die Beiträge des Fachgesprächs, gehalten am 25. und 26. März 2010 in Dresden</text:p>
      <text:p text:style-name="Text_20_body"><text:span text:style-name="Strong_20_Emphasis">IAG Report 1/2011</text:span><text:line-break/><text:a xlink:type="simple" xlink:href="http://www.wissen-hilfe.de/_Wissen/locked/dguv-iag/10736_iag-report_1-2011.pdf" text:style-name="Internet_20_link" text:visited-style-name="Visited_20_Internet_20_Link">Evaluation von Präventionskampagnen</text:a><text:line-break/>Die Teile analysieren, das Ganze bessersehen: Effekte von Kampagnen der Unfallversicherung messen.</text:p>
      <text:p text:style-name="Text_20_body"><text:span text:style-name="Strong_20_Emphasis">IAG Report 1/2011</text:span><text:line-break/><text:a xlink:type="simple" xlink:href="http://www.wissen-hilfe.de/_Wissen/locked/dguv-iag/10780_iag-report_1-2011e.pdf" text:style-name="Internet_20_link" text:visited-style-name="Visited_20_Internet_20_Link">Evaluation of prevention campaigns </text:a><text:line-break/>Analyse the parts and see the whole better: Measuring the effects of campaigns of accident insurers</text:p>
      <text:h text:style-name="Heading_20_3" text:outline-level="3"><text:bookmark-start text:name="__RefHeading___iag-reports_2013_2"/><text:bookmark-start text:name="iag-reports_2013"/>IAG-Reports 2013<text:bookmark-end text:name="__RefHeading___iag-reports_2013_2"/><text:bookmark-end text:name="iag-reports_2013"/></text:h>
      <text:p text:style-name="Text_20_body"><text:span text:style-name="Strong_20_Emphasis">IAG-Report 2/2013</text:span><text:line-break/><text:a xlink:type="simple" xlink:href="http://www.wissen-hilfe.de/_Wissen/locked/dguv-iag/12213_iag-report_2-2013.pdf" text:style-name="Internet_20_link" text:visited-style-name="Visited_20_Internet_20_Link">Mobile Learning für Berufskraftfahrerinnen und Berufskraftfahrer im Fernverkehr. </text:a><text:line-break/>Ein neuer Vertriebsweg für die gesetzlichen Unfallversicherungsträger?</text:p>
      <text:h text:style-name="Heading_20_3" text:outline-level="3"><text:bookmark-start text:name="__RefHeading___iag-reports_2014_3"/><text:bookmark-start text:name="iag-reports_2014"/>IAG-Reports 2014<text:bookmark-end text:name="__RefHeading___iag-reports_2014_3"/><text:bookmark-end text:name="iag-reports_2014"/></text:h>
      <text:h text:style-name="Heading_20_3" text:outline-level="3"><text:bookmark-start text:name="__RefHeading___iag-reports_2015_4"/><text:bookmark-start text:name="iag-reports_2015"/>IAG-Reports 2015<text:bookmark-end text:name="__RefHeading___iag-reports_2015_4"/><text:bookmark-end text:name="iag-reports_2015"/></text:h>
      <text:h text:style-name="Heading_20_3" text:outline-level="3"><text:bookmark-start text:name="__RefHeading___iag-reports_2016_5"/><text:bookmark-start text:name="iag-reports_2016"/>IAG-Reports 2016<text:bookmark-end text:name="__RefHeading___iag-reports_2016_5"/><text:bookmark-end text:name="iag-reports_2016"/></text:h>
      <text:h text:style-name="Heading_20_3" text:outline-level="3"><text:bookmark-start text:name="__RefHeading___iag-reports_2017_6"/><text:bookmark-start text:name="iag-reports_2017"/>IAG-Reports 2017<text:bookmark-end text:name="__RefHeading___iag-reports_2017_6"/><text:bookmark-end text:name="iag-reports_2017"/></text:h>
      <text:h text:style-name="Heading_20_3" text:outline-level="3"><text:bookmark-start text:name="__RefHeading___iag-reports_2018_7"/><text:bookmark-start text:name="iag-reports_2018"/>IAG-Reports 2018<text:bookmark-end text:name="__RefHeading___iag-reports_2018_7"/><text:bookmark-end text:name="iag-reports_2018"/></text:h>
      <text:h text:style-name="Heading_20_3" text:outline-level="3"><text:bookmark-start text:name="__RefHeading___iag-reports_2019_8"/><text:bookmark-start text:name="iag-reports_2019"/>IAG-Reports 2019<text:bookmark-end text:name="__RefHeading___iag-reports_2019_8"/><text:bookmark-end text:name="iag-reports_2019"/></text:h>
      <text:h text:style-name="Heading_20_3" text:outline-level="3"><text:bookmark-start text:name="__RefHeading___iag-reports_2020_9"/><text:bookmark-start text:name="iag-reports_2020"/>IAG-Reports 2020<text:bookmark-end text:name="__RefHeading___iag-reports_2020_9"/><text:bookmark-end text:name="iag-reports_2020"/></text:h>
      <text:h text:style-name="Heading_20_3" text:outline-level="3"><text:bookmark-start text:name="__RefHeading___iag-reports_2021_10"/><text:bookmark-start text:name="iag-reports_2021"/>IAG-Reports 2021<text:bookmark-end text:name="__RefHeading___iag-reports_2021_10"/><text:bookmark-end text:name="iag-reports_2021"/></text:h>
      <text:h text:style-name="Heading_20_3" text:outline-level="3"><text:bookmark-start text:name="__RefHeading___iag-reports_2022_11"/><text:bookmark-start text:name="iag-reports_2022"/>IAG-Reports 2022<text:bookmark-end text:name="__RefHeading___iag-reports_2022_11"/><text:bookmark-end text:name="iag-reports_2022"/></text:h>
      <text:h text:style-name="Heading_20_3" text:outline-level="3"><text:bookmark-start text:name="__RefHeading___iag-reports_2023_12"/><text:bookmark-start text:name="iag-reports_2023"/>IAG-Reports 2023<text:bookmark-end text:name="__RefHeading___iag-reports_2023_12"/><text:bookmark-end text:name="iag-reports_2023"/></text:h>
      <text:h text:style-name="Heading_20_3" text:outline-level="3"><text:bookmark-start text:name="__RefHeading___iag-reports_2024_13"/><text:bookmark-start text:name="iag-reports_2024"/>IAG-Reports 2024<text:bookmark-end text:name="__RefHeading___iag-reports_2024_13"/><text:bookmark-end text:name="iag-reports_2024"/></text:h>
      <text:h text:style-name="Heading_20_3" text:outline-level="3"><text:bookmark-start text:name="__RefHeading___iag-reports_2025_14"/><text:bookmark-start text:name="iag-reports_2025"/>IAG-Reports 2025<text:bookmark-end text:name="__RefHeading___iag-reports_2025_14"/><text:bookmark-end text:name="iag-reports_2025"/></text:h>
      <text:h text:style-name="Heading_20_3" text:outline-level="3"><text:bookmark-start text:name="__RefHeading___iag-reports_2026_15"/><text:bookmark-start text:name="iag-reports_2026"/>IAG-Reports 2026<text:bookmark-end text:name="__RefHeading___iag-reports_2026_15"/><text:bookmark-end text:name="iag-reports_2026"/></text:h>
      <text:h text:style-name="Heading_20_3" text:outline-level="3"><text:bookmark-start text:name="__RefHeading___aus_der_arbeit_des_iag_nr._3001_bis_3050_16"/><text:bookmark-start text:name="aus_der_arbeit_des_iag_nr._3001_bis_3050"/>Aus der Arbeit des IAG Nr. 3001 bis 3050<text:bookmark-end text:name="__RefHeading___aus_der_arbeit_des_iag_nr._3001_bis_3050_16"/><text:bookmark-end text:name="aus_der_arbeit_des_iag_nr._3001_bis_3050"/></text:h>
      <text:h text:style-name="Heading_20_3" text:outline-level="3"><text:bookmark-start text:name="__RefHeading___aus_der_arbeit_des_iag_nr._3051_bis_3100_17"/><text:bookmark-start text:name="aus_der_arbeit_des_iag_nr._3051_bis_3100"/>Aus der Arbeit des IAG Nr. 3051 bis 3100<text:bookmark-end text:name="__RefHeading___aus_der_arbeit_des_iag_nr._3051_bis_3100_17"/><text:bookmark-end text:name="aus_der_arbeit_des_iag_nr._3051_bis_3100"/></text:h>
      <text:h text:style-name="Heading_20_3" text:outline-level="3"><text:bookmark-start text:name="__RefHeading___aus_der_arbeit_des_iag_ab_nr._3101_18"/><text:bookmark-start text:name="aus_der_arbeit_des_iag_ab_nr._3101"/>Aus der Arbeit des IAG ab Nr. 3101<text:bookmark-end text:name="__RefHeading___aus_der_arbeit_des_iag_ab_nr._3101_18"/><text:bookmark-end text:name="aus_der_arbeit_des_iag_ab_nr._3101"/></text:h>
      <text:h text:style-name="Heading_20_3" text:outline-level="3"><text:bookmark-start text:name="__RefHeading___weitere_informationen_des_iag_19"/><text:bookmark-start text:name="weitere_informationen_des_iag"/>Weitere Informationen des IAG<text:bookmark-end text:name="__RefHeading___weitere_informationen_des_iag_19"/><text:bookmark-end text:name="weitere_informationen_des_ia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5::36:22</meta:creation-date>
    <dc:creator>Generated</dc:creator>
    <dc:date>2026-08-27T15::36:22</dc:date>
    <dc:language>en-US</dc:language>
    <meta:editing-cycles>1</meta:editing-cycles>
    <meta:editing-duration>PT0S</meta:editing-duration>
    <dc:title>arbeitsschutz:iag:iag</dc:title>
  </office:meta>
</office:document-meta>
</file>