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4e76548a6f4c4a0f78dbfce53b2c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3.175cm" style:rel-height="scale"><draw:image xlink:href="Pictures/c24e76548a6f4c4a0f78dbfce53b2c08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49:45</meta:creation-date>
    <dc:creator>Generated</dc:creator>
    <dc:date>2026-08-25T04::49:45</dc:date>
    <dc:language>en-US</dc:language>
    <meta:editing-cycles>1</meta:editing-cycles>
    <meta:editing-duration>PT0S</meta:editing-duration>
    <dc:title>learn:learn</dc:title>
  </office:meta>
</office:document-meta>
</file>