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9dc741609162a55091f5141a1883af94.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38125cm" style:rel-height="scale"><draw:image xlink:href="Pictures/9dc741609162a55091f5141a1883af94.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angebote" text:style-name="Internet_20_link" text:visited-style-name="Visited_20_Internet_20_Link">Informationsseite</text:a><text:line-break/><text:line-break/><text:a xlink:type="simple" xlink:href="https://www.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cad"/>Artikel: CAD, Auslegung, Desig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zfpc-2025-02-002.pdf" text:style-name="Internet_20_link" text:visited-style-name="Visited_20_Internet_20_Link">LINK</text:a><text:line-break/>Öttinger, Michael/ Schucht, Carsten: Datenbanken, Register und Listen im Produktrecht.<text:line-break/>In: Zfpc Zeitschrift für Product Compliance, 4 Jg.2025-02, S. 51-58.<text:line-break/><text:line-break/>
<text:a xlink:type="simple" xlink:href="http://www.wissen-hilfe.de/_Wissen/locked/papers/zfpc-2025-02-004.pdf" text:style-name="Internet_20_link" text:visited-style-name="Visited_20_Internet_20_Link">LINK</text:a><text:line-break/>Grube, Markus: Lieferkettensorgfaltspflichten und die Verkehrsfähigkeit von Verbrauchsgütern.<text:line-break/>In: Zfpc Zeitschrift für Product Compliance, 4 Jg.2025-02, S. 66-70.<text:line-break/><text:line-break/>
<text:a xlink:type="simple" xlink:href="http://www.wissen-hilfe.de/_Wissen/locked/papers/zfpc-2025-02-006.pdf" text:style-name="Internet_20_link" text:visited-style-name="Visited_20_Internet_20_Link">LINK</text:a><text:line-break/>: Schadenersatzansprüche aus Amtshaftung im Zusammenhang mit einer öffentlichen Produktwarnung.<text:line-break/>In: Zfpc Zeitschrift für Product Compliance, 4 Jg.2025-02, S. 76-81.<text:line-break/><text:line-break/>
<text:a xlink:type="simple" xlink:href="http://www.wissen-hilfe.de/_Wissen/locked/papers/zfpc-2025-03-003.pdf" text:style-name="Internet_20_link" text:visited-style-name="Visited_20_Internet_20_Link">LINK</text:a><text:line-break/>Wahl, Caroline: Der Carbon Border Adjustment Mechanism (CBAM) - Best Practice Betrachtung.<text:line-break/>In: Zfpc Zeitschrift für Product Compliance, 4 Jg.2025-03, S. 112-119.<text:line-break/><text:line-break/>
<text:a xlink:type="simple" xlink:href="http://www.wissen-hilfe.de/_Wissen/locked/papers/zfpc-2025-04-001.pdf" text:style-name="Internet_20_link" text:visited-style-name="Visited_20_Internet_20_Link">LINK</text:a><text:line-break/>Knoke, Laura; Bell, Anita: Die Novellierung des New Legislative Framework: Berichtsentwurf des IMCO.<text:line-break/>In: Zfpc Zeitschrift für Product Compliance, 4 Jg.2025-04, S. 157-160.<text:line-break/><text:line-break/></text:p>
      <text:h text:style-name="Heading_20_2" text:outline-level="2"><text:bookmark-start text:name="__RefHeading___NoTitle_2"/><text:bookmark-start text:name="section1"/>2023<text:bookmark-end text:name="__RefHeading___NoTitle_2"/><text:bookmark-end text:name="section1"/></text:h>
      <text:p text:style-name="Text_20_body"><text:a xlink:type="simple" xlink:href="http://www.wissen-hilfe.de/_Wissen/locked/papers/dp-2023-11-002.pdf" text:style-name="Internet_20_link" text:visited-style-name="Visited_20_Internet_20_Link">LINK</text:a><text:line-break/>Bartevyan, Leo: Roboterschweißen kleiner Losgrößen mit computergestütztem Vorrichtungsbau
Rüstzeiten minimieren und Kosten sparen.<text:line-break/>In: Der Praktiker, 75. Jg.2023-11, S. 682-867.<text:line-break/><text:line-break/></text:p>
      <text:h text:style-name="Heading_20_2" text:outline-level="2"><text:bookmark-start text:name="__RefHeading___NoTitle_3"/><text:bookmark-start text:name="section2"/>2022<text:bookmark-end text:name="__RefHeading___NoTitle_3"/><text:bookmark-end text:name="section2"/></text:h>
      <text:h text:style-name="Heading_20_2" text:outline-level="2"><text:bookmark-start text:name="__RefHeading___NoTitle_4"/><text:bookmark-start text:name="section3"/>2021<text:bookmark-end text:name="__RefHeading___NoTitle_4"/><text:bookmark-end text:name="section3"/></text:h>
      <text:h text:style-name="Heading_20_2" text:outline-level="2"><text:bookmark-start text:name="__RefHeading___NoTitle_5"/><text:bookmark-start text:name="section4"/>2020<text:bookmark-end text:name="__RefHeading___NoTitle_5"/><text:bookmark-end text:name="section4"/></text:h>
      <text:h text:style-name="Heading_20_2" text:outline-level="2"><text:bookmark-start text:name="__RefHeading___NoTitle_6"/><text:bookmark-start text:name="section5"/>2019<text:bookmark-end text:name="__RefHeading___NoTitle_6"/><text:bookmark-end text:name="section5"/></text:h>
      <text:h text:style-name="Heading_20_2" text:outline-level="2"><text:bookmark-start text:name="__RefHeading___NoTitle_7"/><text:bookmark-start text:name="section6"/>2018<text:bookmark-end text:name="__RefHeading___NoTitle_7"/><text:bookmark-end text:name="section6"/></text:h>
      <text:h text:style-name="Heading_20_2" text:outline-level="2"><text:bookmark-start text:name="__RefHeading___NoTitle_8"/><text:bookmark-start text:name="section7"/>2017<text:bookmark-end text:name="__RefHeading___NoTitle_8"/><text:bookmark-end text:name="section7"/></text:h>
      <text:h text:style-name="Heading_20_2" text:outline-level="2"><text:bookmark-start text:name="__RefHeading___bis_2016_9"/><text:bookmark-start text:name="bis_2016"/>2007 bis 2016<text:bookmark-end text:name="__RefHeading___bis_2016_9"/><text:bookmark-end text:name="bis_2016"/></text:h>
      <text:p text:style-name="Text_20_body"><text:a xlink:type="simple" xlink:href="http://www.wissen-hilfe.de/_Wissen/locked/papers/dp-2008-05-001.pdf" text:style-name="Internet_20_link" text:visited-style-name="Visited_20_Internet_20_Link">LINK</text:a><text:line-break/>Dien, Werner: Der Konstrukteur im Fokus bei neuen Normen zum thermischen Spritzen - Aus der Arbeit der Arbeitsgruppe V7.<text:line-break/>In: Der Praktiker, 60. Jg 2008-05, S. 164 - 166.<text:line-break/><text:line-break/>
<text:a xlink:type="simple" xlink:href="http://www.wissen-hilfe.de/_Wissen/locked/papers/dp-2008-09-001.pdf" text:style-name="Internet_20_link" text:visited-style-name="Visited_20_Internet_20_Link">LINK</text:a><text:line-break/>Gerster, Peter: Erhöhte Lebensdauer für geschweißte Rohrknoten im Brückenbau mit Hilfe der UIT-Technologie.<text:line-break/>In: Der Praktiker, 60. Jg 2008-09, S. 276 - 281.<text:line-break/><text:line-break/>
<text:a xlink:type="simple" xlink:href="http://www.wissen-hilfe.de/_Wissen/locked/papers/dp-2008-09-003.pdf" text:style-name="Internet_20_link" text:visited-style-name="Visited_20_Internet_20_Link">LINK</text:a><text:line-break/>Scheermann, Hans: Bereitstellung vollständiger Fertigungsunterlagen - Eine Aufgabe des Konstrukteurs.<text:line-break/>In: Der Praktiker, 60. Jg 2008-06, S. 288 - 293.<text:line-break/><text:line-break/>
<text:a xlink:type="simple" xlink:href="http://www.wissen-hilfe.de/_Wissen/locked/papers/dp-2008-12-001.pdf" text:style-name="Internet_20_link" text:visited-style-name="Visited_20_Internet_20_Link">LINK</text:a><text:line-break/>Zschech, Roland: Empfehlungen zur Auswahl der Lieferzustände nach DIN EN 10 025.<text:line-break/>In: Der Praktiker, 60. Jg 2008-12, S. 406 - 408.<text:line-break/><text:line-break/>
<text:a xlink:type="simple" xlink:href="http://www.wissen-hilfe.de/_Wissen/locked/papers/dp-2009-09-001.pdf" text:style-name="Internet_20_link" text:visited-style-name="Visited_20_Internet_20_Link">LINK</text:a><text:line-break/>Gerster, Peter: Erhöhung der Lebensdauer bzw. der Ermüdungsfestigkeit durch Schweißnahtnachbehandlung.<text:line-break/>In: Der Praktiker, 61. Jg 2009-09, S. 302 - 310.<text:line-break/><text:line-break/>
<text:a xlink:type="simple" xlink:href="http://www.wissen-hilfe.de/_Wissen/locked/papers/dp-2010-07-08-001.pdf" text:style-name="Internet_20_link" text:visited-style-name="Visited_20_Internet_20_Link">LINK</text:a><text:line-break/>Tepper, André: Neue Chance zur Schulung. Richtlinie DVS 1142 ,,DVS-Lehrgang Isometrie„.<text:line-break/>In: Der Praktiker, 62. Jg 2010-07-08, S. 300 - 303.<text:line-break/><text:line-break/>
<text:a xlink:type="simple" xlink:href="http://www.wissen-hilfe.de/_Wissen/locked/papers/dp-2011-04-003.pdf" text:style-name="Internet_20_link" text:visited-style-name="Visited_20_Internet_20_Link">LINK</text:a><text:line-break/>Neudel, Jörg : Mit Fugenvorbereitung zur Qualitätsnaht. Fugenvorbereitung: Anforderungen und Einflussfaktoren.<text:line-break/>In: Der Praktiker, 62. Jg 2011-04, S. 152 - 154.<text:line-break/><text:line-break/>
<text:a xlink:type="simple" xlink:href="http://www.wissen-hilfe.de/_Wissen/locked/papers/dp-2012-01-02-001.pdf" text:style-name="Internet_20_link" text:visited-style-name="Visited_20_Internet_20_Link">LINK</text:a><text:line-break/>Ameye, Marco : Von Theorie und Praxis. Gestaltung der Schweissnahtdicke an Kehlnähten.<text:line-break/>In: Der Praktiker, 63. Jg 2012-01-02, S. 22 - 23.<text:line-break/><text:line-break/>
<text:a xlink:type="simple" xlink:href="http://www.wissen-hilfe.de/_Wissen/locked/papers/dp-2012-03-003.pdf" text:style-name="Internet_20_link" text:visited-style-name="Visited_20_Internet_20_Link">LINK</text:a><text:line-break/>Bothur, Christian: Auf Nummer sicher gehen. Interview: Statische Bemessung im Stahltreppenbau.<text:line-break/>In: Der Praktiker, 63. Jg 2012-03, S. 72 - 73.<text:line-break/><text:line-break/>
<text:a xlink:type="simple" xlink:href="http://www.wissen-hilfe.de/_Wissen/locked/papers/dp-2013-03-002.pdf" text:style-name="Internet_20_link" text:visited-style-name="Visited_20_Internet_20_Link">LINK</text:a><text:line-break/>Woywode, Norbert: Vertrauen ist gut, Kontrolle ist besser. Kritisch betrachtete Gestaltungslösungen bei SchweisskonstruKtionen.<text:line-break/>In: Der Praktiker, 64. Jg 2013-03, S. 82 - 91.<text:line-break/><text:line-break/>
<text:a xlink:type="simple" xlink:href="http://www.wissen-hilfe.de/_Wissen/locked/papers/dp-2013-11-001.pdf" text:style-name="Internet_20_link" text:visited-style-name="Visited_20_Internet_20_Link">LINK</text:a><text:line-break/>Lüdenbach, Gereon: Begrenzte Vorteile. Einfluss der Schweissnahtgeometrie auf die Oberflächengefügeuntersuchung bei wiederkehrenden Prüfungen an zeitstandbeanspruchten Rohrleitungsbauteilen.<text:line-break/>In: Der Praktiker, 65. Jg 2013-11, S. 532 - 537.<text:line-break/><text:line-break/>
<text:a xlink:type="simple" xlink:href="http://www.wissen-hilfe.de/_Wissen/locked/papers/dp-2013-12-004.pdf" text:style-name="Internet_20_link" text:visited-style-name="Visited_20_Internet_20_Link">LINK</text:a><text:line-break/>Langenberg, Peter : Mit Rissen Leben? Einsatzpotenziale bruchmechanischer Berechnungsmethoden im Lebenszyklus-Management, Teil 1.<text:line-break/>In: Der Praktiker, 65. Jg 2013-12, S. 594 - 598.<text:line-break/><text:line-break/>
<text:a xlink:type="simple" xlink:href="http://www.wissen-hilfe.de/_Wissen/locked/papers/dp-2014-01-02-003.pdf" text:style-name="Internet_20_link" text:visited-style-name="Visited_20_Internet_20_Link">LINK</text:a><text:line-break/>Langenberg, Peter : Wenn Risse wachsen. Einsatzpotenziale Bruchmechanischer Berechnungsmethoden im Lebenszyklus-Management, Teil 2.<text:line-break/>In: Der Praktiker, 66. Jg 2014-01-02, S. 24 - 26.<text:line-break/><text:line-break/>
<text:a xlink:type="simple" xlink:href="http://www.wissen-hilfe.de/_Wissen/locked/papers/dp-2014-04-001.pdf" text:style-name="Internet_20_link" text:visited-style-name="Visited_20_Internet_20_Link">LINK</text:a><text:line-break/>Langenberg, Peter: In der Praxis bewährt. Einsatzpotenziale Bruchmechanischer Berechnungsmethoden im Lebenszyklus-Management, Teil 3.<text:line-break/>In: Der Praktiker, 66. Jg 2014-04, S. 136 - 141.<text:line-break/><text:line-break/>
<text:a xlink:type="simple" xlink:href="http://www.wissen-hilfe.de/_Wissen/locked/papers/dp-2014-07-003.pdf" text:style-name="Internet_20_link" text:visited-style-name="Visited_20_Internet_20_Link">LINK</text:a><text:line-break/>Langenberg, Peter: Sicherheit steht an erster Stelle. Einsatzpotenziale bruchmechanischer Berechnungsmethoden im Lebenszyklus-Management, Teil 4.<text:line-break/>In: Der Praktiker, 66. Jg 2014-07, S. 300 - 304.<text:line-break/><text:line-break/>
<text:a xlink:type="simple" xlink:href="http://www.wissen-hilfe.de/_Wissen/locked/papers/dp-2015-10-003.pdf" text:style-name="Internet_20_link" text:visited-style-name="Visited_20_Internet_20_Link">LINK</text:a><text:line-break/>Schröpfer, Dirk / Kannengießer, Thomas:  Eine Frage der Wärmeführung. Schweissbedingte Beanspruchungen an hochfesten Bauteilen.<text:line-break/>In: Der Praktiker, 67. Jg 2015-10, S. 470 - 475.<text:line-break/><text:line-break/>
<text:a xlink:type="simple" xlink:href="http://www.wissen-hilfe.de/_Wissen/locked/papers/dp-2016-10-002.pdf" text:style-name="Internet_20_link" text:visited-style-name="Visited_20_Internet_20_Link">LINK</text:a><text:line-break/>Schuster, Jochen: Neues vom (Ver)Zinker. Besonderheiten beim Schweissen an zu verzinkenden Stählen.<text:line-break/>In: Der Praktiker, 68. Jg 2016-10, S. 480 - 491.<text:line-break/><text:line-break/>
<text:a xlink:type="simple" xlink:href="http://www.wissen-hilfe.de/_Wissen/locked/papers/sis-2015-12-004.pdf" text:style-name="Internet_20_link" text:visited-style-name="Visited_20_Internet_20_Link">LINK</text:a><text:line-break/>Wilrich, Thomas: Der Holzsplitter im Parkettboden und die Schulleiterin, die es „unterließ, die Turnhalle für den Sportunterricht zu sperren“. Zur strafrechtlichen Verantwortung für den Zustand von Räumlichkeiten.<text:line-break/>In: sicher ist sicher, 66. Jg 2015-12, S. 619 - 622.<text:line-break/><text:line-break/>
<text:a xlink:type="simple" xlink:href="http://www.wissen-hilfe.de/_Wissen/locked/papers/te-si-2011-03-005.pdf" text:style-name="Internet_20_link" text:visited-style-name="Visited_20_Internet_20_Link">LINK</text:a><text:line-break/>Bußhaus, Ludger  : Neues Regelwerk für Flachbodentanks.<text:line-break/>In: Technische Sicherheit, Bd.1(2011)Nr.3 , S. 43 - 45.<text:line-break/><text:line-break/>
<text:a xlink:type="simple" xlink:href="http://www.wissen-hilfe.de/_Wissen/locked/papers/te-si-2011-10-005.pdf" text:style-name="Internet_20_link" text:visited-style-name="Visited_20_Internet_20_Link">LINK</text:a><text:line-break/>Pöschko, Pascal / Mair, Georg W.: Anwendung numerischer Verfahren auf Restfestigkeitswerte von Stichproben. Restfestigkeitswerte von Stichproben.<text:line-break/>In: Technische Sicherheit, Bd.1(2011)Nr.10, S. 46- 52.<text:line-break/><text:line-break/>
<text:a xlink:type="simple" xlink:href="http://www.wissen-hilfe.de/_Wissen/locked/papers/te-si-2011-11-12-005.pdf" text:style-name="Internet_20_link" text:visited-style-name="Visited_20_Internet_20_Link">LINK</text:a><text:line-break/>Frobese, Dirk-Hans / Pape, Harald: Vermeidung von Überdruck an Tankfahrzeugen. Teil 1.<text:line-break/>In: Technische Sicherheit, Bd.1(2011)Nr.11/12, S. 34 - 41.<text:line-break/><text:line-break/>
<text:a xlink:type="simple" xlink:href="http://www.wissen-hilfe.de/_Wissen/locked/papers/te-si-2012-01-02-004.pdf" text:style-name="Internet_20_link" text:visited-style-name="Visited_20_Internet_20_Link">LINK</text:a><text:line-break/>Frobese, Dirk-Hans / Pape, Harald: Vermeidung von Überdruck an Tankfahrzeugen  Teil 2.<text:line-break/>In: Technische Sicherheit, Bd.2(2012)Nr.1/2, S. 31 - 35.<text:line-break/><text:line-break/>
<text:a xlink:type="simple" xlink:href="http://www.wissen-hilfe.de/_Wissen/locked/papers/te-si-2012-06-007.pdf" text:style-name="Internet_20_link" text:visited-style-name="Visited_20_Internet_20_Link">LINK</text:a><text:line-break/>Reppien, Michael / Schünemann, Arne /  Riedl,  Alexander/ Korves, Alexander: Untersuchung verschiedener Anziehverfahren zur Flanschmontage.<text:line-break/>In: Technische Sicherheit, Bd.2(2012)Nr.6, S. 44 - 49.<text:line-break/><text:line-break/>
<text:a xlink:type="simple" xlink:href="http://www.wissen-hilfe.de/_Wissen/locked/papers/te-si-2012-07-08-006.pdf" text:style-name="Internet_20_link" text:visited-style-name="Visited_20_Internet_20_Link">LINK</text:a><text:line-break/>Rudolph, Jürgen / Götz, Andreas / Hilpert, Roland : Regelwerkskonforme Bestimmung von Erschöpfungsgraden bei allgemeinen elasto-plastischen Finite-Elemente-Analysen. Teil 1.<text:line-break/>In: Technische Sicherheit, Bd.2(2012)Nr.7/8, S. 39 - 44.<text:line-break/><text:line-break/>
<text:a xlink:type="simple" xlink:href="http://www.wissen-hilfe.de/_Wissen/locked/papers/te-si-2012-09-007.pdf" text:style-name="Internet_20_link" text:visited-style-name="Visited_20_Internet_20_Link">LINK</text:a><text:line-break/>Rudolph, Jürgen / Götz, Andreas / Hilpert, Roland : Regelwerkskonforme Bestimmung von Erschöpfungsgraden bei allgemeinen elasto-plastischen Finite-Elemente-Analysen. Teil 2.<text:line-break/>In: Technische Sicherheit, Bd.2(2012)Nr.9, S. 60 - 64.<text:line-break/><text:line-break/>
<text:a xlink:type="simple" xlink:href="http://www.wissen-hilfe.de/_Wissen/locked/papers/te-si-2013-03-005.pdf" text:style-name="Internet_20_link" text:visited-style-name="Visited_20_Internet_20_Link">LINK</text:a><text:line-break/>Kittel, Andreas : Wesentliche Änderungen bei der Überarbeitung der EN 13480-5. Metallische industrielle Rohrleitungen - Teil 5: Prüfung..<text:line-break/>In: Technische Sicherheit, Bd.3(2013)Nr.3, S. 30 - 33.<text:line-break/><text:line-break/>
<text:a xlink:type="simple" xlink:href="http://www.wissen-hilfe.de/_Wissen/locked/papers/te-si-2013-03-006.pdf" text:style-name="Internet_20_link" text:visited-style-name="Visited_20_Internet_20_Link">LINK</text:a><text:line-break/>Küpper, Friedrich : Prüfung von Druckbehältern und Rohrleitungen nach der Betriebssicherheitsverordnung.<text:line-break/>In: Technische Sicherheit, Bd.3(2013)Nr.3, S. 34 - 41.<text:line-break/><text:line-break/>
<text:a xlink:type="simple" xlink:href="http://www.wissen-hilfe.de/_Wissen/locked/papers/te-si-2013-07-08-008.pdf" text:style-name="Internet_20_link" text:visited-style-name="Visited_20_Internet_20_Link">LINK</text:a><text:line-break/>Mair, Georg W. / Scherer, Florian: Statistische Bewertung von Prüfergebnissen zur Restfestigkeitsbetrachtung von Composite-Druckgefäßen.<text:line-break/>In: Technische Sicherheit, Bd.3(2013)Nr.7/8, S. 41 - 49.<text:line-break/><text:line-break/>
<text:a xlink:type="simple" xlink:href="http://www.wissen-hilfe.de/_Wissen/locked/papers/te-si-2013-10-009.pdf" text:style-name="Internet_20_link" text:visited-style-name="Visited_20_Internet_20_Link">LINK</text:a><text:line-break/>Mair, Georg W. / Duffner, Eric / Lenz, Stefan / Schoppa, Andre / Szczepaniak, Mariusz: Das Phänomen der extrem langsamen Berstprüfung von Composite-Druckgefäßen.<text:line-break/>In: Technische Sicherheit, Bd.3(2013)Nr.10, S. 54 - 65.<text:line-break/><text:line-break/>
<text:a xlink:type="simple" xlink:href="http://www.wissen-hilfe.de/_Wissen/locked/papers/te-si-2013-11-12-004.pdf" text:style-name="Internet_20_link" text:visited-style-name="Visited_20_Internet_20_Link">LINK</text:a><text:line-break/>Bußhaus, Ludger  : Lagertanks in Grabenlagerung mit geringer Erdüberdeckung.<text:line-break/>In: Technische Sicherheit, Bd.3(2013)Nr.11/12, S. 22 - 31.<text:line-break/><text:line-break/>
<text:a xlink:type="simple" xlink:href="http://www.wissen-hilfe.de/_Wissen/locked/papers/te-si-2013-11-12-008.pdf" text:style-name="Internet_20_link" text:visited-style-name="Visited_20_Internet_20_Link">LINK</text:a><text:line-break/>Mair, Georg W. / Hoffmann,  Martin : Baumusterprüfung von Composite-Druckgefäßen. Probabilistische Betrachtung der Mindestberstdruckforderung nach Norm..<text:line-break/>In: Technische Sicherheit, Bd.3(2013)Nr.11/12, S. 48 - 54.<text:line-break/><text:line-break/>
<text:a xlink:type="simple" xlink:href="http://www.wissen-hilfe.de/_Wissen/locked/papers/te-si-2014-03-007.pdf" text:style-name="Internet_20_link" text:visited-style-name="Visited_20_Internet_20_Link">LINK</text:a><text:line-break/>Westphal, Frank / Christ, Monika : Erfahrungen aus der Praxis mit dem 3%-Kriterium für die Zuleitung von Sicherheitsventilen.<text:line-break/>In: Technische Sicherheit, Bd.4(2014)Nr.3, S. 28 - 31.<text:line-break/><text:line-break/>
<text:a xlink:type="simple" xlink:href="http://www.wissen-hilfe.de/_Wissen/locked/papers/te-si-2014-03-008.pdf" text:style-name="Internet_20_link" text:visited-style-name="Visited_20_Internet_20_Link">LINK</text:a><text:line-break/>Mair, Georg W. / Scherer, Florian / Schönfelder, Thorsten / Scholz, lrene  : Die Restfestigkeit von Atemluftflaschen am Lebensende. Einstieg in die Betrachtungen an einem Beispiel..<text:line-break/>In: Technische Sicherheit, Bd.4(2014)Nr.3, S. 32 - 41.<text:line-break/><text:line-break/>
<text:a xlink:type="simple" xlink:href="http://www.wissen-hilfe.de/_Wissen/locked/papers/te-si-2014-03-009.pdf" text:style-name="Internet_20_link" text:visited-style-name="Visited_20_Internet_20_Link">LINK</text:a><text:line-break/>Mewes, Detlef / Walther, Carina / Böhm, Michael / Paridon, Hiltraut : Sichtbarkeit von Verkehrsteilnehmern.<text:line-break/>In: Technische Sicherheit, Bd.4(2014)Nr.3, S. 42 - 46.<text:line-break/><text:line-break/>
<text:a xlink:type="simple" xlink:href="http://www.wissen-hilfe.de/_Wissen/locked/papers/te-si-2014-07-08-013.pdf" text:style-name="Internet_20_link" text:visited-style-name="Visited_20_Internet_20_Link">LINK</text:a><text:line-break/>Mair, Georg W. / Becker, Ben: Einfluss der Stichprobengröße auf die Bewertung der Überlebenswahrscheinlichkeit von Druckgefäßen aus Verbundwerkstoffen.<text:line-break/>In: Technische Sicherheit, Bd.4(2014)Nr.7/8, S. 59 - 65.<text:line-break/><text:line-break/>
<text:a xlink:type="simple" xlink:href="http://www.wissen-hilfe.de/_Wissen/locked/papers/te-si-2014-11-12-002.pdf" text:style-name="Internet_20_link" text:visited-style-name="Visited_20_Internet_20_Link">LINK</text:a><text:line-break/>Bußhaus, Ludger  : Anwendungsbeispiel für Lagertanks in Grabenlagerung mit geringer Erdüberdeckung.<text:line-break/>In: Technische Sicherheit, Bd.4(2014)Nr.11/12, S. 18 - 22.<text:line-break/><text:line-break/>
<text:a xlink:type="simple" xlink:href="http://www.wissen-hilfe.de/_Wissen/locked/papers/te-si-2015-05-003.pdf" text:style-name="Internet_20_link" text:visited-style-name="Visited_20_Internet_20_Link">LINK</text:a><text:line-break/>Giesen, Stefan: Qualitätssicherung von Flanschverbindungen. Praxiserfahrungen in der Instandhaltung mit einem Montageworkflow.<text:line-break/>In: Technische Sicherheit, Bd.5(2015)Nr.5, S. 23 - 26.<text:line-break/><text:line-break/>
<text:a xlink:type="simple" xlink:href="http://www.wissen-hilfe.de/_Wissen/locked/papers/te-si-2015-11-12-006.pdf" text:style-name="Internet_20_link" text:visited-style-name="Visited_20_Internet_20_Link">LINK</text:a><text:line-break/>Becker, Ben /Mair, Georg W. : Risiko und Sicherheitsniveau von Composite-Druckgefäßen.<text:line-break/>In: Technische Sicherheit, Bd.5(2015)Nr.11/12, S. 38 - 44.<text:line-break/><text:line-break/>
<text:a xlink:type="simple" xlink:href="http://www.wissen-hilfe.de/_Wissen/locked/papers/te-si-2016-03-009.pdf" text:style-name="Internet_20_link" text:visited-style-name="Visited_20_Internet_20_Link">LINK</text:a><text:line-break/>Ismaier, Andreas: Verwendung von Sicherheitsventilen zur Begrenzung von Druckstößen.<text:line-break/>In: Technische Sicherheit, Bd.6(2016)Nr.3, S. 40 - 43.<text:line-break/><text:line-break/>
<text:a xlink:type="simple" xlink:href="http://www.wissen-hilfe.de/_Wissen/locked/papers/te-si-2016-04-008.pdf" text:style-name="Internet_20_link" text:visited-style-name="Visited_20_Internet_20_Link">LINK</text:a><text:line-break/>Sterk, Werner: Retten aus Behältern beginnt bei der Konstruktion.<text:line-break/>In: Technische Sicherheit, Bd.6(2016)Nr.4, S. 48 - 51.<text:line-break/><text:line-break/>
<text:a xlink:type="simple" xlink:href="http://www.wissen-hilfe.de/_Wissen/locked/papers/te-si-2016-07-08-005.pdf" text:style-name="Internet_20_link" text:visited-style-name="Visited_20_Internet_20_Link">LINK</text:a><text:line-break/>Becker, Ben /Mair, Georg W. / Klauke, André : Einfluss der Unsicherheiten von Stichprobenprüfungen auf die Sicherheitsbewertung von Composite-Druckgefäßen.<text:line-break/>In: Technische Sicherheit, Bd.6(2016)Nr.7/8, S. 27 - 33.<text:line-break/><text:line-break/>
<text:a xlink:type="simple" xlink:href="http://www.wissen-hilfe.de/_Wissen/locked/papers/te-si-2016-09-011.pdf" text:style-name="Internet_20_link" text:visited-style-name="Visited_20_Internet_20_Link">LINK</text:a><text:line-break/>Kittel, Andreas : Einsatz von nicht EN-Werkstoffen nach den Vorschriften der Normen EN 13445 und EN 13480.<text:line-break/>In: Technische Sicherheit, Bd.6(2016)Nr.9, S. 55 - 59.<text:line-break/><text:line-break/>
<text:a xlink:type="simple" xlink:href="http://www.wissen-hilfe.de/_Wissen/locked/papers/te-ue-2007-11-12-005.pdf" text:style-name="Internet_20_link" text:visited-style-name="Visited_20_Internet_20_Link">LINK</text:a><text:line-break/>Friede, Lutz  : Thermofluiddynamische Vorgänge in Dampf oder Gas/Flüssigkeitssystemen während des Aufwallens nach der Druckentlastung über Berstscheibe oder Sicherheitsventil - Teil 1.<text:line-break/>In: Technische Überwachung, Bd.48 (2007) Nr. 11/12, S. 29 - 37.<text:line-break/><text:line-break/>
<text:a xlink:type="simple" xlink:href="http://www.wissen-hilfe.de/_Wissen/locked/papers/te-ue-2008-01-02-006.pdf" text:style-name="Internet_20_link" text:visited-style-name="Visited_20_Internet_20_Link">LINK</text:a><text:line-break/>Friedel, Lutz : Thermofluiddynamische Vorgänge in Dampf oder Gas/Flüssigkeitssystemen während des Aufwallens nach der Druckentlastung über Berstscheibe oder Sicherheitsventil - Teil 2.<text:line-break/>In: Technische Überwachung, Bd.49(2008)Nr. 1/2, S. 35 - 39.<text:line-break/><text:line-break/>
<text:a xlink:type="simple" xlink:href="http://www.wissen-hilfe.de/_Wissen/locked/papers/te-ue-2008-01-02-008.pdf" text:style-name="Internet_20_link" text:visited-style-name="Visited_20_Internet_20_Link">LINK</text:a><text:line-break/>Brück, Edmund P. A.  : Der Fachbetrieb ist tot- es lebe die befähigte Person!?.<text:line-break/>In: Technische Überwachung, Bd.49(2008)Nr. 1/2, S. 44 - 47.<text:line-break/><text:line-break/>
<text:a xlink:type="simple" xlink:href="http://www.wissen-hilfe.de/_Wissen/locked/papers/te-ue-2008-03-003.pdf" text:style-name="Internet_20_link" text:visited-style-name="Visited_20_Internet_20_Link">LINK</text:a><text:line-break/>Polster, Malte / Trieglaff, Ralf  : Prüfintervallberechnung eines SchaIendruckbehälters.<text:line-break/>In: Technische Überwachung, Bd.49(2008) Nr. 3, S. 21 - 26.<text:line-break/><text:line-break/>
<text:a xlink:type="simple" xlink:href="http://www.wissen-hilfe.de/_Wissen/locked/papers/te-ue-2008-03-004.pdf" text:style-name="Internet_20_link" text:visited-style-name="Visited_20_Internet_20_Link">LINK</text:a><text:line-break/>Friedel, Lutz : Thermofluiddynamische Vorgänge in Dampf oder Gas/Flüssigkeitssystemen während des Aufwallens nach der Druckentlastung über Barstscheibe oder Sicherheitsventil  Teil 3.<text:line-break/>In: Technische Überwachung, Bd.49(2008) Nr. 3, S. 27 - 35.<text:line-break/><text:line-break/>
<text:a xlink:type="simple" xlink:href="http://www.wissen-hilfe.de/_Wissen/locked/papers/te-ue-2008-03-005.pdf" text:style-name="Internet_20_link" text:visited-style-name="Visited_20_Internet_20_Link">LINK</text:a><text:line-break/>Bußhaus, Ludger  : Tragsicherheitsnachweise für die Ringsteifen erdgedeckter Lagertanks.<text:line-break/>In: Technische Überwachung, Bd.49(2008) Nr. 3, S. 39 - 42.<text:line-break/><text:line-break/>
<text:a xlink:type="simple" xlink:href="http://www.wissen-hilfe.de/_Wissen/locked/papers/te-ue-2008-04-004.pdf" text:style-name="Internet_20_link" text:visited-style-name="Visited_20_Internet_20_Link">LINK</text:a><text:line-break/>Friedel, Lutz   : Thermofluiddynamische Vorgänge in Dampf oder Gas/Flüssigkeitssystemen während des Aufwallens nach der Druckentlastung über Berstscheibe oder Sicherheitsventil  Teil 4.<text:line-break/>In: Technische Überwachung, Bd.49(2008)Nr.4, S. 36 - 34.<text:line-break/><text:line-break/>
<text:a xlink:type="simple" xlink:href="http://www.wissen-hilfe.de/_Wissen/locked/papers/te-ue-2008-05-002.pdf" text:style-name="Internet_20_link" text:visited-style-name="Visited_20_Internet_20_Link">LINK</text:a><text:line-break/>Feyrer, Klaus : Ablegekriterium Drahtbruchzahl für laufende Drahtseile.<text:line-break/>In: Technische Überwachung, Bd.49(2008)Nr.5, S. 23 - 26.<text:line-break/><text:line-break/>
<text:a xlink:type="simple" xlink:href="http://www.wissen-hilfe.de/_Wissen/locked/papers/te-ue-2008-05-003.pdf" text:style-name="Internet_20_link" text:visited-style-name="Visited_20_Internet_20_Link">LINK</text:a><text:line-break/>Friedel, Lutz : Thermofluiddynamische Vorgänge in Dampf oder Gas/Flüssigkeitssystemen während des Aufwallens nach der Druckentlastung über Berstscheibe oder Sicherheitsventil  Teil 5.<text:line-break/>In: Technische Überwachung, Bd.49(2008)Nr.5, S. 27 - 33.<text:line-break/><text:line-break/>
<text:a xlink:type="simple" xlink:href="http://www.wissen-hilfe.de/_Wissen/locked/papers/te-ue-2008-06-001.pdf" text:style-name="Internet_20_link" text:visited-style-name="Visited_20_Internet_20_Link">LINK</text:a><text:line-break/>Rudolph, Jürgen / Lang, Hermann : Tragfähigkeitsbewertung von kreisringförmigen Querschnitten.<text:line-break/>In: Technische Überwachung, Bd.49(2008)Nr.6, S. 10 - 15.<text:line-break/><text:line-break/>
<text:a xlink:type="simple" xlink:href="http://www.wissen-hilfe.de/_Wissen/locked/papers/te-ue-2008-06-003.pdf" text:style-name="Internet_20_link" text:visited-style-name="Visited_20_Internet_20_Link">LINK</text:a><text:line-break/>Gehrig, Hans  : Berechnung erdbebenbeanspruchter stehender zylindrischer Flüssigkeitsbehälter aus Stahlblech.<text:line-break/>In: Technische Überwachung, Bd.49(2008)Nr.6, S. 31 - 36.<text:line-break/><text:line-break/>
<text:a xlink:type="simple" xlink:href="http://www.wissen-hilfe.de/_Wissen/locked/papers/te-ue-2008-07-08-003.pdf" text:style-name="Internet_20_link" text:visited-style-name="Visited_20_Internet_20_Link">LINK</text:a><text:line-break/>Gehrig, Hans  : Berechnung erdbebenbeanspruchter stehender zylindrischer Flüssigkeitsbehälter aus Stahlblech  Teil 2.<text:line-break/>In: Technische Überwachung, Bd.49(2008)Nr.7/8, S. 20 - 23.<text:line-break/><text:line-break/>
<text:a xlink:type="simple" xlink:href="http://www.wissen-hilfe.de/_Wissen/locked/papers/te-ue-2008-07-08-005.pdf" text:style-name="Internet_20_link" text:visited-style-name="Visited_20_Internet_20_Link">LINK</text:a><text:line-break/>Hahn ,Rolf /Kockelmann, Hans : Nachweis der Ausblassicherheit von Dichtungen in Flanschverbindungen.<text:line-break/>In: Technische Überwachung, Bd.49(2008)Nr.7/8, S. 29 - 35.<text:line-break/><text:line-break/>
<text:a xlink:type="simple" xlink:href="http://www.wissen-hilfe.de/_Wissen/locked/papers/te-ue-2008-10-006.pdf" text:style-name="Internet_20_link" text:visited-style-name="Visited_20_Internet_20_Link">LINK</text:a><text:line-break/>Hahn, Rolf / Kockelmann, Hans  : Hochwertigkeit von Flanschverbindungen nach TA Luft.<text:line-break/>In: Technische Überwachung, Bd.49(2008)Nr.10, S. 32 - 39.<text:line-break/><text:line-break/>
<text:a xlink:type="simple" xlink:href="http://www.wissen-hilfe.de/_Wissen/locked/papers/te-ue-2008-10-008.pdf" text:style-name="Internet_20_link" text:visited-style-name="Visited_20_Internet_20_Link">LINK</text:a><text:line-break/>Mewes, Detlef / Mewes, Olaf / Herbst, Peter : Rückhaltefähigkeit trennender Schutzeinrichtungen an ortsfesten Schleifmaschinen.<text:line-break/>In: Technische Überwachung, Bd.49(2008)Nr.10, S. 48 - 53.<text:line-break/><text:line-break/>
<text:a xlink:type="simple" xlink:href="http://www.wissen-hilfe.de/_Wissen/locked/papers/te-ue-2008-11-12-003.pdf" text:style-name="Internet_20_link" text:visited-style-name="Visited_20_Internet_20_Link">LINK</text:a><text:line-break/>Leimbach, Wolfgang  : Neues VdTÜV-Merkblatt- Doppelböden.<text:line-break/>In: Technische Überwachung, Bd.49(2008)Nr.11/12, S. 23 - 25.<text:line-break/><text:line-break/>
<text:a xlink:type="simple" xlink:href="http://www.wissen-hilfe.de/_Wissen/locked/papers/te-ue-2008-11-12-005.pdf" text:style-name="Internet_20_link" text:visited-style-name="Visited_20_Internet_20_Link">LINK</text:a><text:line-break/>Mair, Georg W. / Lau,Markus: Beurteilung der ermüdungsbedingten Ausfallsicherheit von Composite-Druckgefäßen.<text:line-break/>In: Technische Überwachung, Bd.49(2008)Nr.11/12, S. 33 - 38.<text:line-break/><text:line-break/>
<text:a xlink:type="simple" xlink:href="http://www.wissen-hilfe.de/_Wissen/locked/papers/te-ue-2009-05-006.pdf" text:style-name="Internet_20_link" text:visited-style-name="Visited_20_Internet_20_Link">LINK</text:a><text:line-break/>Lange, Andrea /Schulz, Torsten  : Innovative Umsetzung von CE-Prozessen durch interaktive 3-D-Modelle.<text:line-break/>In: Technische Überwachung, Bd.50(2009)Nr.5, S. 45 - 48.<text:line-break/><text:line-break/>
<text:a xlink:type="simple" xlink:href="http://www.wissen-hilfe.de/_Wissen/locked/papers/te-ue-2009-07-08-004.pdf" text:style-name="Internet_20_link" text:visited-style-name="Visited_20_Internet_20_Link">LINK</text:a><text:line-break/>Mair, Georg W.  : Die betriebsbegleitende Prüfung als Methode der Sicherheitsüberwachung und interaktiven Lebensdauerfestlegung an Composite-Druckbehältern  Teil 1.<text:line-break/>In: Technische Überwachung, Bd.50(2009)Nr.7/8, S. 46 - 49.<text:line-break/><text:line-break/>
<text:a xlink:type="simple" xlink:href="http://www.wissen-hilfe.de/_Wissen/locked/papers/te-ue-2009-09-006.pdf" text:style-name="Internet_20_link" text:visited-style-name="Visited_20_Internet_20_Link">LINK</text:a><text:line-break/> Mair, Georg W.: Die betriebsbegleitende Prüfung als Methode der Sicherheitsüberwachung und interaktiven Lebensdauerfestlegung an Composite-Druckbehältern  Teil 2.<text:line-break/>In: Technische Überwachung, Bd.50(2009)Nr.9, S. 41 - 45.<text:line-break/><text:line-break/>
<text:a xlink:type="simple" xlink:href="http://www.wissen-hilfe.de/_Wissen/locked/papers/te-ue-2009-10-002.pdf" text:style-name="Internet_20_link" text:visited-style-name="Visited_20_Internet_20_Link">LINK</text:a><text:line-break/>Paridon, Hiltraut / Delfs, Marion: Erkennbarkeit von Sicherheitszeichen.<text:line-break/>In: Technische Überwachung, Bd.50(2009)Nr.10, S. 28 - 30 .<text:line-break/><text:line-break/>
<text:a xlink:type="simple" xlink:href="http://www.wissen-hilfe.de/_Wissen/locked/papers/te-ue-2009-10-004.pdf" text:style-name="Internet_20_link" text:visited-style-name="Visited_20_Internet_20_Link">LINK</text:a><text:line-break/>Mair, Georg W. : Die betriebsbegleitende Prüfung als Methode der Sicherheitsüberwachung und interaktiven Lebensdauerfestlegung an Composite-Druckbehältern Teil 3.<text:line-break/>In: Technische Überwachung, Bd.50(2009)Nr.10, S. 46 - 49.<text:line-break/><text:line-break/>
<text:a xlink:type="simple" xlink:href="http://www.wissen-hilfe.de/_Wissen/locked/papers/te-ue-2009-11-12-006.pdf" text:style-name="Internet_20_link" text:visited-style-name="Visited_20_Internet_20_Link">LINK</text:a><text:line-break/>Mair, Georg W. /  Duffner, Eric / Lau, Markus / Szczepaniak, Mariusz : Verbesserung der Reproduzierbarkeit von hydraulischen Lastwechselprüfungen an Composite-Druckbehältern  Teil 1.<text:line-break/>In: Technische Überwachung, Bd.50(2009)Nr.11/12, S. 33 - 39.<text:line-break/><text:line-break/>
<text:a xlink:type="simple" xlink:href="http://www.wissen-hilfe.de/_Wissen/locked/papers/te-ue-2010-01-02-002.pdf" text:style-name="Internet_20_link" text:visited-style-name="Visited_20_Internet_20_Link">LINK</text:a><text:line-break/>Mair, Georg W. /  Duffner, Eric / Lau, Markus / Szczepaniak, Mariusz : Verbesserung der Reproduzierbarkeit von hydraulischen Lastwechselprüfungen an Composite-Druckbehältern  Teil 2.<text:line-break/>In: Technische Überwachung, Bd.51(2010)Nr.1/2, S. 33 - 36.<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7T17::59:45</meta:creation-date>
    <dc:creator>Generated</dc:creator>
    <dc:date>2026-08-27T17::59:45</dc:date>
    <dc:language>en-US</dc:language>
    <meta:editing-cycles>1</meta:editing-cycles>
    <meta:editing-duration>PT0S</meta:editing-duration>
    <dc:title>papers:p_cad</dc:title>
  </office:meta>
</office:document-meta>
</file>