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ced5616df3582e14cb46a5ab3b5148b8.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241725768322cm" style:rel-height="scale"><draw:image xlink:href="Pictures/ced5616df3582e14cb46a5ab3b5148b8.gif"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u-law"/>Artikel: EG-/ EU-Rechtsvorschrift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in-2025-02-001.pdf" text:style-name="Internet_20_link" text:visited-style-name="Visited_20_Internet_20_Link">LINK</text:a><text:line-break/>Steinmüller, Frank: Ökodesign-Verordnung für nachhaltige Produkte (ESPR) (DKE ).<text:line-break/>In: DIN-Mitteilungen, Jg. 2025-02, S. 7-13.<text:line-break/><text:line-break/>
<text:a xlink:type="simple" xlink:href="http://www.wissen-hilfe.de/_Wissen/locked/papers/din-2025-05-001.pdf" text:style-name="Internet_20_link" text:visited-style-name="Visited_20_Internet_20_Link">LINK</text:a><text:line-break/>Sann-Ferro, Kerstin: Vergleichbarkeit der Leistung und Qualität von Batterien - neue Europäische Normen zur Batterieverordnung ( oder ein neuer europäischer Normungsweg ) (DKE ).<text:line-break/>In: DIN-Mitteilungen, Jg. 2025-05, S. 18-21.<text:line-break/><text:line-break/>
<text:a xlink:type="simple" xlink:href="http://www.wissen-hilfe.de/_Wissen/locked/papers/s-ing-2025-01-02-001.pdf" text:style-name="Internet_20_link" text:visited-style-name="Visited_20_Internet_20_Link">LINK</text:a><text:line-break/>Grafe, Robert; Hannweber, Helfried: Sichere Verwendung von Maschinen
Warum Betreiber keine CE - Kennzeichnung versehen sollten.<text:line-break/>In: Sicherheitsingenieur, Jg. 56-2025-01-02, S. 15-17.<text:line-break/><text:line-break/>
<text:a xlink:type="simple" xlink:href="http://www.wissen-hilfe.de/_Wissen/locked/papers/sis-2025-02-001.pdf" text:style-name="Internet_20_link" text:visited-style-name="Visited_20_Internet_20_Link">LINK</text:a><text:line-break/>Weis, Manuel: Produktsicherheit und Betriebssicherheit
Ein Plädoyer für den Blick über den Tellerrand.<text:line-break/>In: sicher ist sicher, Jg.76-2025-02, S. 54-58.<text:line-break/><text:line-break/>
<text:a xlink:type="simple" xlink:href="http://www.wissen-hilfe.de/_Wissen/locked/papers/sis-2025-02-003.pdf" text:style-name="Internet_20_link" text:visited-style-name="Visited_20_Internet_20_Link">LINK</text:a><text:line-break/>Steimers, André: Die KI - Verordnung der Europäischen Union.<text:line-break/>In: sicher ist sicher, Jg.76-2025-02, S. 69-74.<text:line-break/><text:line-break/>
<text:a xlink:type="simple" xlink:href="http://www.wissen-hilfe.de/_Wissen/locked/papers/tk-2025-05-06-007.pdf" text:style-name="Internet_20_link" text:visited-style-name="Visited_20_Internet_20_Link">LINK</text:a><text:line-break/>Villiger, Claudia: Reparieren statt wegwerfen.<text:line-break/>In: technische kommunikation, Ausgabe-03-2025-05-06, S. 46-51.<text:line-break/><text:line-break/>
<text:a xlink:type="simple" xlink:href="http://www.wissen-hilfe.de/_Wissen/locked/papers/zfpc-2025-01-001.pdf" text:style-name="Internet_20_link" text:visited-style-name="Visited_20_Internet_20_Link">LINK</text:a><text:line-break/>Hartmann, Luca/ Klindt, Thomas: Grenzen der Gesetzgebungskompetenz - nationale Regelungsvorbehalte im europäischen Produktsicherheitsrecht am Beispiel von Postwertzeichen.<text:line-break/>In: Zfpc Zeitschrift für Product Compliance, 4 Jg.2025-01, S. 3-5.<text:line-break/><text:line-break/>
<text:a xlink:type="simple" xlink:href="http://www.wissen-hilfe.de/_Wissen/locked/papers/zfpc-2025-01-002.pdf" text:style-name="Internet_20_link" text:visited-style-name="Visited_20_Internet_20_Link">LINK</text:a><text:line-break/>Rohrßen, Benedikt: Robots,Cobots &amp; Co.:
Produktsicherheit für Maschinen mit integrierter KI.<text:line-break/>In: Zfpc Zeitschrift für Product Compliance, 4 Jg.2025-01, S. 6-17.<text:line-break/><text:line-break/>
<text:a xlink:type="simple" xlink:href="http://www.wissen-hilfe.de/_Wissen/locked/papers/zfpc-2025-01-003.pdf" text:style-name="Internet_20_link" text:visited-style-name="Visited_20_Internet_20_Link">LINK</text:a><text:line-break/>Nusser, Jens /Klusmeyer, David: Das Barrierefreiheitsstärkungsgezetz aus Sicht des Produktrechts.<text:line-break/>In: Zfpc Zeitschrift für Product Compliance, 4 Jg.2025-01, S. 18-25.<text:line-break/><text:line-break/>
<text:a xlink:type="simple" xlink:href="http://www.wissen-hilfe.de/_Wissen/locked/papers/zfpc-2025-02-001.pdf" text:style-name="Internet_20_link" text:visited-style-name="Visited_20_Internet_20_Link">LINK</text:a><text:line-break/>Schreiber, Kristina: Die Anforderungen an die Datenqualität: Regulatorische Umbrüche für Daten in der Produkt-Compliance.<text:line-break/>In: Zfpc Zeitschrift für Product Compliance, 4 Jg.2025-02, S. 46-50.<text:line-break/><text:line-break/>
<text:a xlink:type="simple" xlink:href="http://www.wissen-hilfe.de/_Wissen/locked/papers/zfpc-2025-02-003.pdf" text:style-name="Internet_20_link" text:visited-style-name="Visited_20_Internet_20_Link">LINK</text:a><text:line-break/>Nink, Judith: Cybersicherheitsanforderungen für das verarbeitende Gewerbe und Hersteller von Waren-Was die NIS-2-Richtlinie Neues bringt.<text:line-break/>In: Zfpc Zeitschrift für Product Compliance, 4 Jg.2025-02, S. 58-65.<text:line-break/><text:line-break/>
<text:a xlink:type="simple" xlink:href="http://www.wissen-hilfe.de/_Wissen/locked/papers/zfpc-2025-02-004.pdf" text:style-name="Internet_20_link" text:visited-style-name="Visited_20_Internet_20_Link">LINK</text:a><text:line-break/>Grube, Markus: Lieferkettensorgfaltspflichten und die Verkehrsfähigkeit von Verbrauchsgütern.<text:line-break/>In: Zfpc Zeitschrift für Product Compliance, 4 Jg.2025-02, S. 66-70.<text:line-break/><text:line-break/>
<text:a xlink:type="simple" xlink:href="http://www.wissen-hilfe.de/_Wissen/locked/papers/zfpc-2025-02-005.pdf" text:style-name="Internet_20_link" text:visited-style-name="Visited_20_Internet_20_Link">LINK</text:a><text:line-break/>Rauch, Nicole: Inhalt und Reichweite der Konformitätserklärungspflicht in der Verordnung(EU)2022/1616.<text:line-break/>In: Zfpc Zeitschrift für Product Compliance, 4 Jg.2025-02, S. 70-75.<text:line-break/><text:line-break/>
<text:a xlink:type="simple" xlink:href="http://www.wissen-hilfe.de/_Wissen/locked/papers/s-ing-2025-07-08-001.pdf" text:style-name="Internet_20_link" text:visited-style-name="Visited_20_Internet_20_Link">LINK</text:a><text:line-break/>Grafe, Robert: Unvollständige Maschinen
Missverständnis mit weitreichenden Folgen.<text:line-break/>In: Sicherheitsingenieur, Jg. 56-2025-07/08, S. 9-11.<text:line-break/><text:line-break/>
<text:a xlink:type="simple" xlink:href="http://www.wissen-hilfe.de/_Wissen/locked/papers/s-ing-2025-07-08-003.pdf" text:style-name="Internet_20_link" text:visited-style-name="Visited_20_Internet_20_Link">LINK</text:a><text:line-break/>Moser, Maximilian: Cyber Resilience Act
Neue Pflichten für die Industrie.<text:line-break/>In: Sicherheitsingenieur, Jg. 56-2025-07/08, S. 16-19.<text:line-break/><text:line-break/>
<text:a xlink:type="simple" xlink:href="http://www.wissen-hilfe.de/_Wissen/locked/papers/zfpc-2025-03-001.pdf" text:style-name="Internet_20_link" text:visited-style-name="Visited_20_Internet_20_Link">LINK</text:a><text:line-break/>Kuhn, Frédéric: Die neue Richtlinie (EU) 2024/1203 über den strafrechtlichen Schutz der Umwelt und ihre Auswirkungen auf das deutsche Recht.<text:line-break/>In: Zfpc Zeitschrift für Product Compliance, 4 Jg.2025-03, S. 98-105.<text:line-break/><text:line-break/>
<text:a xlink:type="simple" xlink:href="http://www.wissen-hilfe.de/_Wissen/locked/papers/zfpc-2025-03-002.pdf" text:style-name="Internet_20_link" text:visited-style-name="Visited_20_Internet_20_Link">LINK</text:a><text:line-break/>Hessel, Stefan; Orgomet, Luka: Cybersicherheit für Hochrisiko-KI-Systeme
Anforderung der KI-Verordnung und praktische Umsetzung.<text:line-break/>In: Zfpc Zeitschrift für Product Compliance, 4 Jg.2025-03, S. 106-111.<text:line-break/><text:line-break/>
<text:a xlink:type="simple" xlink:href="http://www.wissen-hilfe.de/_Wissen/locked/papers/zfpc-2025-03-005.pdf" text:style-name="Internet_20_link" text:visited-style-name="Visited_20_Internet_20_Link">LINK</text:a><text:line-break/>Ruhnke, Isabel Dorothee: Neue EU-Zwangsarbeitsverordnung: Verschärfte Regelungen für Produkte auf dem EU-Binnenmarkt im Kampf gegen Zwangsarbeit.<text:line-break/>In: Zfpc Zeitschrift für Product Compliance, 4 Jg.2025-03, S. 102-106.<text:line-break/><text:line-break/>
<text:a xlink:type="simple" xlink:href="http://www.wissen-hilfe.de/_Wissen/locked/papers/zfpc-2025-04-001.pdf" text:style-name="Internet_20_link" text:visited-style-name="Visited_20_Internet_20_Link">LINK</text:a><text:line-break/>Knoke, Laura; Bell, Anita: Die Novellierung des New Legislative Framework: Berichtsentwurf des IMCO.<text:line-break/>In: Zfpc Zeitschrift für Product Compliance, 4 Jg.2025-04, S. 157-160.<text:line-break/><text:line-break/>
<text:a xlink:type="simple" xlink:href="http://www.wissen-hilfe.de/_Wissen/locked/papers/zfpc-2025-04-002.pdf" text:style-name="Internet_20_link" text:visited-style-name="Visited_20_Internet_20_Link">LINK</text:a><text:line-break/>Meggyes, Julia: Die EU-KI-Verordnung zwischen Regulierungsambition und Implementierungsrealität:
Eine kritische Analyse der Brüsseler Entwicklungen aus produktrechtlicher Sicht.<text:line-break/>In: Zfpc Zeitschrift für Product Compliance, 4 Jg.2025-04, S. 166-170.<text:line-break/><text:line-break/>
<text:a xlink:type="simple" xlink:href="http://www.wissen-hilfe.de/_Wissen/locked/papers/zfpc-2025-04-003.pdf" text:style-name="Internet_20_link" text:visited-style-name="Visited_20_Internet_20_Link">LINK</text:a><text:line-break/>Nusser, Jens; Ungerer, Suhayl: Die neue EU-Verpackungs-Verordnung (PPWR) - Konkretisierung des Erzeugerbegriffs.<text:line-break/>In: Zfpc Zeitschrift für Product Compliance, 4 Jg.2025-04, S. 171-177.<text:line-break/><text:line-break/>
<text:a xlink:type="simple" xlink:href="http://www.wissen-hilfe.de/_Wissen/locked/papers/zfpc-2025-04-004.pdf" text:style-name="Internet_20_link" text:visited-style-name="Visited_20_Internet_20_Link">LINK</text:a><text:line-break/>Timmermann Tobias; Fornhoff, Nicolai; Tkach, Yulianna: Umweltbezogene Werbung: Die Empowering Consumers Directive hält Einzug ins UWG.<text:line-break/>In: Zfpc Zeitschrift für Product Compliance, 4 Jg.2025-04, S. 177-182.<text:line-break/><text:line-break/>
<text:a xlink:type="simple" xlink:href="http://www.wissen-hilfe.de/_Wissen/locked/papers/zfpc-2025-05-001.pdf" text:style-name="Internet_20_link" text:visited-style-name="Visited_20_Internet_20_Link">LINK</text:a><text:line-break/>Kreißl, Lennard: Der Cyber Resilience Act: Neue Cybersicherheitsanforderungen für Produkte mit digitalen Elementen.<text:line-break/>In: Zfpc Zeitschrift für Product Compliance, 4 Jg.2025-05, S. 223-227.<text:line-break/><text:line-break/>
<text:a xlink:type="simple" xlink:href="http://www.wissen-hilfe.de/_Wissen/locked/papers/zfpc-2025-05-002.pdf" text:style-name="Internet_20_link" text:visited-style-name="Visited_20_Internet_20_Link">LINK</text:a><text:line-break/>Meggyes, Julia: Die neue F-Gas-Verordnung (EU) 2024/573: Ein regulatorischer Tsunami für den Mittelstand?.<text:line-break/>In: Zfpc Zeitschrift für Product Compliance, 4 Jg.2025-05, S. 227-232.<text:line-break/><text:line-break/>
<text:a xlink:type="simple" xlink:href="http://www.wissen-hilfe.de/_Wissen/locked/papers/zfpc-2025-05-005.pdf" text:style-name="Internet_20_link" text:visited-style-name="Visited_20_Internet_20_Link">LINK</text:a><text:line-break/>Höving, Maximilian; Ringlage, Philipp; Weschky, Julian: Zwischen horizontaler Geltung und sektoraler Delegation: Die Funktionsweise des Art. 2 Abs. 2 KI-VO im Gefüge des europäischen Produktsicherheitsrechts.<text:line-break/>In: Zfpc Zeitschrift für Product Compliance, 4 Jg.2025-05, S. 241-249.<text:line-break/><text:line-break/>
<text:a xlink:type="simple" xlink:href="http://www.wissen-hilfe.de/_Wissen/locked/papers/zfpc-2025-06-001.pdf" text:style-name="Internet_20_link" text:visited-style-name="Visited_20_Internet_20_Link">LINK</text:a><text:line-break/>Hofer, Matthias; Kirchmair, Verena: KI-Kompetenz in der Praxis: Compliance-Strategien für Unternehmen im Lichte der KI-VO.<text:line-break/>In: Zfpc Zeitschrift für Product Compliance, 4 Jg.2025-06, S. 270-275.<text:line-break/><text:line-break/>
<text:a xlink:type="simple" xlink:href="http://www.wissen-hilfe.de/_Wissen/locked/papers/zfpc-2025-06-002.pdf" text:style-name="Internet_20_link" text:visited-style-name="Visited_20_Internet_20_Link">LINK</text:a><text:line-break/>Schmidt, Patrik: Werbung mit Green Claims nach der Neuregulierung durch die EmpCoRL (EU) 2024/825 im UWG.<text:line-break/>In: Zfpc Zeitschrift für Product Compliance, 4 Jg.2025-06, S. 275-282.<text:line-break/><text:line-break/>
<text:a xlink:type="simple" xlink:href="http://www.wissen-hilfe.de/_Wissen/locked/papers/zfpc-2025-06-003.pdf" text:style-name="Internet_20_link" text:visited-style-name="Visited_20_Internet_20_Link">LINK</text:a><text:line-break/>Köster, Jonas; Weigel, Valentin: Die EUDR am Wendepunkt? Der Reformvorschlag der EU-Kommission zur EU-Entwaldungsverordnung.<text:line-break/>In: Zfpc Zeitschrift für Product Compliance, 4 Jg.2025-06, S. 283-287.<text:line-break/><text:line-break/>
<text:a xlink:type="simple" xlink:href="http://www.wissen-hilfe.de/_Wissen/locked/papers/zfpc-2025-06-004.pdf" text:style-name="Internet_20_link" text:visited-style-name="Visited_20_Internet_20_Link">LINK</text:a><text:line-break/>Klindt,Thimas: Mitgeltende zivile Vorschriften der Product Compliance im Verteidigungssektor.<text:line-break/>In: Zfpc Zeitschrift für Product Compliance, 4 Jg.2025-06, S. 288-290.<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5-002.pdf" text:style-name="Internet_20_link" text:visited-style-name="Visited_20_Internet_20_Link">LINK</text:a><text:line-break/>Fleischer, Gabriela: Die europäische Maschinenverordnung mit neuen Regelungen zur digitalen Betriebsanleitung.<text:line-break/>In: DIN Mitteilungen, Jg.2024-05, S. 18-22.<text:line-break/><text:line-break/>
<text:a xlink:type="simple" xlink:href="http://www.wissen-hilfe.de/_Wissen/locked/papers/zfpc-2024-01-001.pdf.pdf" text:style-name="Internet_20_link" text:visited-style-name="Visited_20_Internet_20_Link">LINK</text:a><text:line-break/>Rohrßen, Benedikt: Die EU- Produkthaftungs-RL 2024: Der „final compromise text“
Verschärfte Produkthaftung plus Product Compliance-Pflichten im Zeichen von Digitalisierung, KI und Globalisierung.<text:line-break/>In: Zfpc Zeitschrift für Product Compliance, 3 Jg. 2024-01, S. 2-8.<text:line-break/><text:line-break/>
<text:a xlink:type="simple" xlink:href="http://www.wissen-hilfe.de/_Wissen/locked/papers/zfpc-2024-01-004.pdf.pdf" text:style-name="Internet_20_link" text:visited-style-name="Visited_20_Internet_20_Link">LINK</text:a><text:line-break/>Franke, Lucia: Digitale Barrierefreiheit von Produkten und Dienstleistungen.<text:line-break/>In: Zfpc Zeitschrift für Product Compliance, 3 Jg. 2024-01, S. 21-27.<text:line-break/><text:line-break/>
<text:a xlink:type="simple" xlink:href="http://www.wissen-hilfe.de/_Wissen/locked/papers/zfpc-2024-01-005.pdf.pdf" text:style-name="Internet_20_link" text:visited-style-name="Visited_20_Internet_20_Link">LINK</text:a><text:line-break/>ZfPC: Anforderungen an die Kennzeichnung der Energieeffizienzklasse.<text:line-break/>In: Zfpc Zeitschrift für Product Compliance, 3 Jg. 2024-01, S. 28-29.<text:line-break/><text:line-break/>
<text:a xlink:type="simple" xlink:href="http://www.wissen-hilfe.de/_Wissen/locked/papers/zfpc-2024-01-006.pdf.pdf" text:style-name="Internet_20_link" text:visited-style-name="Visited_20_Internet_20_Link">LINK</text:a><text:line-break/>ZfPC: Prüfplicht des Händlers beim Vertieb von Medizinprodukten ( Trockenluftkompressor ).<text:line-break/>In: Zfpc Zeitschrift für Product Compliance, 3 Jg. 2024-01, S. 29-38.<text:line-break/><text:line-break/>
<text:a xlink:type="simple" xlink:href="http://www.wissen-hilfe.de/_Wissen/locked/papers/zfpc-2024-02-003.pdf.pdf" text:style-name="Internet_20_link" text:visited-style-name="Visited_20_Internet_20_Link">LINK</text:a><text:line-break/>Preiß, Lukas: Die Zentrale Stelle Verpackungsregister - ein hybrides Gebilde zwischen Staatlichkeit und Privatwirtschaftlichkeit.<text:line-break/>In: Zfpc Zeitschrift für Product Compliance, 3 Jg. 2024-02, S. 54-57.<text:line-break/><text:line-break/>
<text:a xlink:type="simple" xlink:href="http://www.wissen-hilfe.de/_Wissen/locked/papers/zfpc-2024-02-004.pdf.pdf" text:style-name="Internet_20_link" text:visited-style-name="Visited_20_Internet_20_Link">LINK</text:a><text:line-break/>Eichelberger, Jan: Klassifizierung von Software - Medizinprodukten.<text:line-break/>In: Zfpc Zeitschrift für Product Compliance, 3 Jg. 2024-02, S. 58-60.<text:line-break/><text:line-break/>
<text:a xlink:type="simple" xlink:href="http://www.wissen-hilfe.de/_Wissen/locked/papers/zfpc-2024-02-008.pdf.pdf" text:style-name="Internet_20_link" text:visited-style-name="Visited_20_Internet_20_Link">LINK</text:a><text:line-break/>Wendt, Janina; Wendt, Domenik: Einigung auf Rechtsrahmen für Künstliche Intelligenz in der EU: Al Act.<text:line-break/>In: Zfpc Zeitschrift für Product Compliance, 3 Jg. 2024-02, S. 86-88.<text:line-break/><text:line-break/>
<text:a xlink:type="simple" xlink:href="http://www.wissen-hilfe.de/_Wissen/locked/papers/zfpc-2024-03-001.pdf.pdf" text:style-name="Internet_20_link" text:visited-style-name="Visited_20_Internet_20_Link">LINK</text:a><text:line-break/>Piovano, Christian; Hess, Christian: Mehr Pflichten, mehr Rechte: Wie die neue EU- Produkthaftungsrichtlinie die Spielregeln für Wirtschaftsakteure und Verbraucher ändert ( Tiel 1 ).<text:line-break/>In: Zfpc Zeitschrift für Product Compliance, 3 Jg. 2024-03, S. 90-96.<text:line-break/><text:line-break/>
<text:a xlink:type="simple" xlink:href="http://www.wissen-hilfe.de/_Wissen/locked/papers/zfpc-2024-03-005.pdf.pdf" text:style-name="Internet_20_link" text:visited-style-name="Visited_20_Internet_20_Link">LINK</text:a><text:line-break/>Gesmann-Nuissl, Dagmar: Zugang zu harmonisierten Normen, deren Fundstelle im Amtsblatt der EU veröffentlicht wurde.<text:line-break/>In: Zfpc Zeitschrift für Product Compliance, 3 Jg. 2024-03, S. 123-129.<text:line-break/><text:line-break/>
<text:a xlink:type="simple" xlink:href="http://www.wissen-hilfe.de/_Wissen/locked/papers/zfpc-2024-04-002.pdf.pdf" text:style-name="Internet_20_link" text:visited-style-name="Visited_20_Internet_20_Link">LINK</text:a><text:line-break/>Niemeier, Florian: Das neue europäische Recht auf Repararur.<text:line-break/>In: Zfpc Zeitschrift für Product Compliance, 3 Jg. 2024-04, S. 150-154.<text:line-break/><text:line-break/>
<text:a xlink:type="simple" xlink:href="http://www.wissen-hilfe.de/_Wissen/locked/papers/zfpc-2024-04-004.pdf.pdf" text:style-name="Internet_20_link" text:visited-style-name="Visited_20_Internet_20_Link">LINK</text:a><text:line-break/>Piovano, Christian; Hess, Christian: Mehr Pflichten, mehr Rechte: Wie die neue EU- Produkthaftungsrichtlinie die Spielregeln für Wirtschaftsakteure und Verbraucher ändert ( Tiel 2 )).<text:line-break/>In: Zfpc Zeitschrift für Product Compliance, 3 Jg. 2024-04, S. 161-168.<text:line-break/><text:line-break/>
<text:a xlink:type="simple" xlink:href="http://www.wissen-hilfe.de/_Wissen/locked/papers/zfpc-2024-04-005.pdf.pdf" text:style-name="Internet_20_link" text:visited-style-name="Visited_20_Internet_20_Link">LINK</text:a><text:line-break/>Hoos, Katja: KI trifft auf Medizinprodukte - Das zukünftige Zusammenspiel von AL - Act und MDR.<text:line-break/>In: Zfpc Zeitschrift für Product Compliance, 3 Jg. 2024-04, S. 168-175.<text:line-break/><text:line-break/>
<text:a xlink:type="simple" xlink:href="http://www.wissen-hilfe.de/_Wissen/locked/papers/zfpc-2024-04-007.pdf.pdf" text:style-name="Internet_20_link" text:visited-style-name="Visited_20_Internet_20_Link">LINK</text:a><text:line-break/>Gelbrich, Katharina: Neue EU Vorschriften zu nachhaltigem Konsum - To -Dos für die unternehmensinterne Product Compliance.<text:line-break/>In: Zfpc Zeitschrift für Product Compliance, 3 Jg. 2024-04, S. 181-184.<text:line-break/><text:line-break/>
<text:a xlink:type="simple" xlink:href="http://www.wissen-hilfe.de/_Wissen/locked/papers/sis-2024-01-005.pdf.pdf" text:style-name="Internet_20_link" text:visited-style-name="Visited_20_Internet_20_Link">LINK</text:a><text:line-break/>Steimers, Andre: Der Entwurf für eine KI-Verordnung der europäischen Kommission.<text:line-break/>In: sicher ist sicher, 75. Jg.-2024-01, S. 32-36.<text:line-break/><text:line-break/>
<text:a xlink:type="simple" xlink:href="http://www.wissen-hilfe.de/_Wissen/locked/papers/tk-2024--05-06-001.pdf" text:style-name="Internet_20_link" text:visited-style-name="Visited_20_Internet_20_Link">LINK</text:a><text:line-break/>Burgard, Steffi: Der Spion auf dem Schreibtisch.<text:line-break/>In: technische kommunikation, Ausgabe 03-2024-05-06, S. 11-14.<text:line-break/><text:line-break/>
<text:a xlink:type="simple" xlink:href="http://www.wissen-hilfe.de/_Wissen/locked/papers/tk-2024--05-06-002.pdf" text:style-name="Internet_20_link" text:visited-style-name="Visited_20_Internet_20_Link">LINK</text:a><text:line-break/>Sistig, Claudia: Spielregeln für künstliche Intelligenz.<text:line-break/>In: technische kommunikation, Ausgabe 03-2024-05-06, S. 15-19.<text:line-break/><text:line-break/>
<text:a xlink:type="simple" xlink:href="http://www.wissen-hilfe.de/_Wissen/locked/papers/te-si-2024-07-08-004.pdf" text:style-name="Internet_20_link" text:visited-style-name="Visited_20_Internet_20_Link">LINK</text:a><text:line-break/>Jänicke, Lutz: Finale Verabschiedung des EU Cyber Resilience Acts im Herbst 2024- Sicherheitsniveau wird erheblich steigen.<text:line-break/>In: Technische Sicherheit, 14. Jg. 2024-07-08, S. 20-22.<text:line-break/><text:line-break/>
<text:a xlink:type="simple" xlink:href="http://www.wissen-hilfe.de/_Wissen/locked/papers/te-si-2024-09-10-005.pdf" text:style-name="Internet_20_link" text:visited-style-name="Visited_20_Internet_20_Link">LINK</text:a><text:line-break/>Rupprecht, R.: Regulierungsdichte und Bürokratie.<text:line-break/>In: Technische Sicherheit, 14. Jg.2024-09-10, S. 41-43.<text:line-break/><text:line-break/>
<text:a xlink:type="simple" xlink:href="http://www.wissen-hilfe.de/_Wissen/locked/papers/tk-2024-09-10-005.pdf" text:style-name="Internet_20_link" text:visited-style-name="Visited_20_Internet_20_Link">LINK</text:a><text:line-break/>Schlicksupp, Martin: Was bringt der digitale Produktpass?.<text:line-break/>In: technische kommunikation, Ausgabe-05-2024-09-10, S. 36-40.<text:line-break/><text:line-break/>
<text:a xlink:type="simple" xlink:href="http://www.wissen-hilfe.de/_Wissen/locked/papers/tk-2024-09-10-007.pdf" text:style-name="Internet_20_link" text:visited-style-name="Visited_20_Internet_20_Link">LINK</text:a><text:line-break/>Halse, Alexander: Der Weg zum barrierefreien HTML.<text:line-break/>In: technische kommunikation, Ausgabe-05-2024-09-10, S. 45-50.<text:line-break/><text:line-break/>
<text:a xlink:type="simple" xlink:href="http://www.wissen-hilfe.de/_Wissen/locked/papers/sis-2024-12-003.pdf" text:style-name="Internet_20_link" text:visited-style-name="Visited_20_Internet_20_Link">LINK</text:a><text:line-break/>Rühl, Reinhold; Magenkurth, Clemens: Verursacherprinzip und Kosten durch den Umgang mit Stoffen.<text:line-break/>In: sicher ist sicher, 75. Jg.-2024-12, S. 556-560.<text:line-break/><text:line-break/>
<text:a xlink:type="simple" xlink:href="http://www.wissen-hilfe.de/_Wissen/locked/papers/zfpc-2024-05-001.pdf" text:style-name="Internet_20_link" text:visited-style-name="Visited_20_Internet_20_Link">LINK</text:a><text:line-break/>Spiegel, Ulrich: Die Europäische Batterieverordnung - Entwicklungsstand am ersten Geburtstag.<text:line-break/>In: Zfpc Zeitschrift für Product Compliance, 3 Jg. 2024-05, S. 194-199.<text:line-break/><text:line-break/>
<text:a xlink:type="simple" xlink:href="http://www.wissen-hilfe.de/_Wissen/locked/papers/zfpc-2024-05-002.pdf" text:style-name="Internet_20_link" text:visited-style-name="Visited_20_Internet_20_Link">LINK</text:a><text:line-break/>Ehtechami, Parnijan Tina; Gilch, Johannes: Genauigkeit, Robustheit und Cybersicherheit - Herausforderungen aus Art. 15 AI Act für den Lebenszyklus von Hochrisiko-KI-Systemen.<text:line-break/>In: Zfpc Zeitschrift für Product Compliance, 3 Jg. 2024-05, S. 206-211.<text:line-break/><text:line-break/>
<text:a xlink:type="simple" xlink:href="http://www.wissen-hilfe.de/_Wissen/locked/papers/zfpc-2024-05-003.pdf" text:style-name="Internet_20_link" text:visited-style-name="Visited_20_Internet_20_Link">LINK</text:a><text:line-break/>Kemper, Magda; Peißler,Sandra; Felz,Sebastian: Das Vermarktungsverbot von Himmelslaternen und die Notifizierung von technischen Handelshemmnissen.<text:line-break/>In: Zfpc Zeitschrift für Product Compliance, 3 Jg. 2024-05, S. 218-221.<text:line-break/><text:line-break/>
<text:a xlink:type="simple" xlink:href="http://www.wissen-hilfe.de/_Wissen/locked/papers/zfpc-2024-06-002.pdf" text:style-name="Internet_20_link" text:visited-style-name="Visited_20_Internet_20_Link">LINK</text:a><text:line-break/>Rohdenburg, Philipp: Unter Rechtfertigungsdruck - zur Minimierungsverpflichtung nach der EU-Verpackungsverordnung.<text:line-break/>In: Zfpc Zeitschrift für Product Compliance, 3 Jg. 2024-06, S. 244-249.<text:line-break/><text:line-break/>
<text:a xlink:type="simple" xlink:href="http://www.wissen-hilfe.de/_Wissen/locked/papers/zfpc-2024-06-003.pdf" text:style-name="Internet_20_link" text:visited-style-name="Visited_20_Internet_20_Link">LINK</text:a><text:line-break/>Peter,Thalia; Jüngling, Alexander: From Design to Disposal - der umfassende Pflichtenkatalog der neuen EU-Batterieverordnung.<text:line-break/>In: Zfpc Zeitschrift für Product Compliance, 3 Jg. 2024-06, S. 249-258.<text:line-break/><text:line-break/>
<text:a xlink:type="simple" xlink:href="http://www.wissen-hilfe.de/_Wissen/locked/papers/zfpc-2024-06-005.pdf" text:style-name="Internet_20_link" text:visited-style-name="Visited_20_Internet_20_Link">LINK</text:a><text:line-break/>ZfPC: Zur Ermessensüberschreitung der Europäischen Kommission beim Erlass delegierter Rechtsakte.<text:line-break/>In: Zfpc Zeitschrift für Product Compliance, 3 Jg. 2024-06, S. 267281.<text:line-break/><text:line-break/>
<text:a xlink:type="simple" xlink:href="http://www.wissen-hilfe.de/_Wissen/locked/papers/zfpc-2024-B1-003.pdf" text:style-name="Internet_20_link" text:visited-style-name="Visited_20_Internet_20_Link">LINK</text:a><text:line-break/>Geiß, Joachim: Die neue Produktsicherheitsverordnung.<text:line-break/>In: Zfpc Zeitschrift für Product Compliance, Beilage-01-2024, S. 6-8.<text:line-break/><text:line-break/>
<text:a xlink:type="simple" xlink:href="http://www.wissen-hilfe.de/_Wissen/locked/papers/zfpc-2024-B1-004.pdf" text:style-name="Internet_20_link" text:visited-style-name="Visited_20_Internet_20_Link">LINK</text:a><text:line-break/>Friedrichs, Oliver: Circular Economy Regulations - Eine Übersicht neuer Herausforderungen für Wirtschaftsakteure in der EU.<text:line-break/>In: Zfpc Zeitschrift für Product Compliance, Beilage-01-2024, S. 8-10.<text:line-break/><text:line-break/>
<text:a xlink:type="simple" xlink:href="http://www.wissen-hilfe.de/_Wissen/locked/papers/zfpc-2024-B1-005.pdf" text:style-name="Internet_20_link" text:visited-style-name="Visited_20_Internet_20_Link">LINK</text:a><text:line-break/>Deeg,Thorsten; Schißler, Jan: Die Batterieverordnung und die Umsetzung in die Praxis.<text:line-break/>In: Zfpc Zeitschrift für Product Compliance, Beilage-01-2024, S. 10-15.<text:line-break/><text:line-break/>
<text:a xlink:type="simple" xlink:href="http://www.wissen-hilfe.de/_Wissen/locked/papers/zfpc-2024-B1-006.pdf" text:style-name="Internet_20_link" text:visited-style-name="Visited_20_Internet_20_Link">LINK</text:a><text:line-break/>Piroth, Anna: Die neue Ökodesign-Verordnung.<text:line-break/>In: Zfpc Zeitschrift für Product Compliance, Beilage-01-2024, S. 15-17.<text:line-break/><text:line-break/>
<text:a xlink:type="simple" xlink:href="http://www.wissen-hilfe.de/_Wissen/locked/papers/zfpc-2024-B1-007.pdf" text:style-name="Internet_20_link" text:visited-style-name="Visited_20_Internet_20_Link">LINK</text:a><text:line-break/>Girke, André: PPWR compact - Die regulatorische Evolution der Verpackung.<text:line-break/>In: Zfpc Zeitschrift für Product Compliance, Beilage-01-2024, S. 25-28.<text:line-break/><text:line-break/>
<text:a xlink:type="simple" xlink:href="http://www.wissen-hilfe.de/_Wissen/locked/papers/zfpc-2024-B1-008.pdf" text:style-name="Internet_20_link" text:visited-style-name="Visited_20_Internet_20_Link">LINK</text:a><text:line-break/>Wittbrodt, Saskia: EUDR und entwaldungsfreie Lieferketten.<text:line-break/>In: Zfpc Zeitschrift für Product Compliance, Beilage-01-2024, S. 31-37.<text:line-break/><text:line-break/>
<text:a xlink:type="simple" xlink:href="http://www.wissen-hilfe.de/_Wissen/locked/papers/zfpc-2024-B1-009.pdf" text:style-name="Internet_20_link" text:visited-style-name="Visited_20_Internet_20_Link">LINK</text:a><text:line-break/>Callewaert, Christoph: Cybersecurity und Datenschutz als Bestandteil der Product Compliance.<text:line-break/>In: Zfpc Zeitschrift für Product Compliance, Beilage-01-2024, S. 37-39.<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n-2023-01-001.pdf" text:style-name="Internet_20_link" text:visited-style-name="Visited_20_Internet_20_Link">LINK</text:a><text:line-break/>Rudschuck, Michael; Gayko, Jens; Helfritz,Johannes Benjamin: Digitaler Produktpass
Digitalisierung und Kreislaufwirtschaft durch Interoperabilität, Qualität und Sicherheit.<text:line-break/>In: DIN Mitteilungen, 102. Jg.2023-01, S. 16-20.<text:line-break/><text:line-break/>
<text:a xlink:type="simple" xlink:href="http://www.wissen-hilfe.de/_Wissen/locked/papers/din-2023-06-001.pdf" text:style-name="Internet_20_link" text:visited-style-name="Visited_20_Internet_20_Link">LINK</text:a><text:line-break/>Sann-Ferro, Kerstin: Was bringt die EU-Batterieverordnung?.<text:line-break/>In: DIN Mitteilungen, 102. Jg.2023-06, S. 20-23.<text:line-break/><text:line-break/>
<text:a xlink:type="simple" xlink:href="http://www.wissen-hilfe.de/_Wissen/locked/papers/s-ing-2023-07-08-001.pdf" text:style-name="Internet_20_link" text:visited-style-name="Visited_20_Internet_20_Link">LINK</text:a><text:line-break/>Windeler-Frick, Johannes: Schwerpunkt Safety &amp; Security: Maschinenrichtlinie 2006/42/EG wird ersetzt
Was kommt - was bleibt?.<text:line-break/>In: Sicherheitsingenieur, 54. Jg., 07-08/2023, S. 10-13.<text:line-break/><text:line-break/>
<text:a xlink:type="simple" xlink:href="http://www.wissen-hilfe.de/_Wissen/locked/papers/tk-2023-01-02-001.pdf" text:style-name="Internet_20_link" text:visited-style-name="Visited_20_Internet_20_Link">LINK</text:a><text:line-break/>Fleischer, Gabriela: Vorfahrt für Nachhaltigkeit
Reparatur und Wiederverwendung defekter technischer Geräte.<text:line-break/>In: technische kommunikation, Ausgabe 01-2023-01-02, S. 11-15.<text:line-break/><text:line-break/>
<text:a xlink:type="simple" xlink:href="http://www.wissen-hilfe.de/_Wissen/locked/papers/zfpc-2023-01-005.pdf" text:style-name="Internet_20_link" text:visited-style-name="Visited_20_Internet_20_Link">LINK</text:a><text:line-break/>Poncza, Michael: Der Entwurf des Cyber Resilienz Act.<text:line-break/>In: Zeitschrift für Product Compliance, 2. Jg.  01-2023, S. 44-50.<text:line-break/><text:line-break/>
<text:a xlink:type="simple" xlink:href="http://www.wissen-hilfe.de/_Wissen/locked/papers/zfpc-2023-02-001.pdf" text:style-name="Internet_20_link" text:visited-style-name="Visited_20_Internet_20_Link">LINK</text:a><text:line-break/>Ruttloff, Marc; Wagner, Eric; Misztl, Marius: Die neue europäische Batterieverordnung - ein Überblick.<text:line-break/>In: Zeitschrift für Product Compliance, 2. Jg.  02-2023, S. 54-58.<text:line-break/><text:line-break/>
<text:a xlink:type="simple" xlink:href="http://www.wissen-hilfe.de/_Wissen/locked/papers/zfpc-2023-02-002.pdf" text:style-name="Internet_20_link" text:visited-style-name="Visited_20_Internet_20_Link">LINK</text:a><text:line-break/>Adelberg, Philipp: Perspektiven der Haftung für Fehler von Software und Software gestützten Produkten nach dem Änderungsentwurf zur EU-Produkthaftungsrichtlinie.<text:line-break/>In: Zeitschrift für Product Compliance, 2. Jg.  02-2023, S. 59-64.<text:line-break/><text:line-break/>
<text:a xlink:type="simple" xlink:href="http://www.wissen-hilfe.de/_Wissen/locked/papers/zfpc-2023-02-005.pdf" text:style-name="Internet_20_link" text:visited-style-name="Visited_20_Internet_20_Link">LINK</text:a><text:line-break/>Mehnert, Julien: Händlerpflichten nach der EU Verordnung 2016/1628 (non-road mobile machinery).<text:line-break/>In: Zeitschrift für Product Compliance, 2. Jg.  02-2023, S. 105-106.<text:line-break/><text:line-break/>
<text:a xlink:type="simple" xlink:href="http://www.wissen-hilfe.de/_Wissen/locked/papers/zfpc-2023-03-002.pdf" text:style-name="Internet_20_link" text:visited-style-name="Visited_20_Internet_20_Link">LINK</text:a><text:line-break/>Poncza, Manuel; Keppeler, Lutz Martin; Lennartz, Markus: Die Open-Source-Bereichsausnahme im Entwurf des Cyber-Resilience-Act.<text:line-break/>In: Zeitschrift für Product Compliance, 2. Jg.  03-2023, S. 117-123.<text:line-break/><text:line-break/>
<text:a xlink:type="simple" xlink:href="http://www.wissen-hilfe.de/_Wissen/locked/papers/zfpc-2023-04-001.pdf" text:style-name="Internet_20_link" text:visited-style-name="Visited_20_Internet_20_Link">LINK</text:a><text:line-break/>Denga, Michael: Konformitätsbewertung von KI-Systemen.<text:line-break/>In: Zeitschrift für Product Compliance, 2. Jg.  04-2023, S. 154-159.<text:line-break/><text:line-break/>
<text:a xlink:type="simple" xlink:href="http://www.wissen-hilfe.de/_Wissen/locked/papers/zfpc-2023-04-003.pdf" text:style-name="Internet_20_link" text:visited-style-name="Visited_20_Internet_20_Link">LINK</text:a><text:line-break/>Kemter, Luis; Jorzig, Alexandra: Der Einsatz Künstlicher Intelligenz in der Medizin im Spannungsfeld zwischen Medizinprodukte- und KI-Recht.<text:line-break/>In: Zeitschrift für Product Compliance, 2. Jg.  04-2023, S. 172-175.<text:line-break/><text:line-break/>
<text:a xlink:type="simple" xlink:href="http://www.wissen-hilfe.de/_Wissen/locked/papers/din-2023-09-001.pdf" text:style-name="Internet_20_link" text:visited-style-name="Visited_20_Internet_20_Link">LINK</text:a><text:line-break/>Krüger, Katja; Höhndorf, Lukas: Europäische Union reguliert künstliche Intelligenz
Die Arbeiten zur technischen Umsetzung der Anforderungen des Artificial Intelligence Act in der Normung haben begonnen.<text:line-break/>In: DIN Mitteilungen, 102. Jg.2023-09, S. 24-25.<text:line-break/><text:line-break/>
<text:a xlink:type="simple" xlink:href="http://www.wissen-hilfe.de/_Wissen/locked/papers/KAN Brief-2023-03-001.pdf" text:style-name="Internet_20_link" text:visited-style-name="Visited_20_Internet_20_Link">LINK</text:a><text:line-break/>Krempl, Jonas: EU-Verordnung: Die vernetzte Geräte- und Maschinenwelt soll sicherer werden.<text:line-break/>In: KAN Brief, KAN BRIEF 3/23, S. 4-6.<text:line-break/><text:line-break/>
<text:a xlink:type="simple" xlink:href="http://www.wissen-hilfe.de/_Wissen/locked/papers/KAN Brief-2023-03-003.pdf" text:style-name="Internet_20_link" text:visited-style-name="Visited_20_Internet_20_Link">LINK</text:a><text:line-break/>Wohnsland, Frank: Die neue Maschinenverordnung - Konsequenzen für die harmonisierte Normung.<text:line-break/>In: KAN Brief, KAN BRIEF 3/23, S. 9-10.<text:line-break/><text:line-break/>
<text:a xlink:type="simple" xlink:href="http://www.wissen-hilfe.de/_Wissen/locked/papers/sis-2023-11-004.pdf" text:style-name="Internet_20_link" text:visited-style-name="Visited_20_Internet_20_Link">LINK</text:a><text:line-break/>Packroff, Rolf; Clever, Michaela; Reese, Julia: Anwendungssichere Chemikalien, Materialien und Prozesse als Beitrag zu einer nachhaltigen Entwicklung.<text:line-break/>In: sicher ist sicher, 74.Jg.2023-11, S. 493-499.<text:line-break/><text:line-break/>
<text:a xlink:type="simple" xlink:href="http://www.wissen-hilfe.de/_Wissen/locked/papers/tk-2023-09-10-001.pdf" text:style-name="Internet_20_link" text:visited-style-name="Visited_20_Internet_20_Link">LINK</text:a><text:line-break/>Heuer-James, Jens-Uwe: Die EU sorgt für Spannung.<text:line-break/>In: technische kommunikation, Ausgabe 05 2023-09-10, S. 13-17.<text:line-break/><text:line-break/>
<text:a xlink:type="simple" xlink:href="http://www.wissen-hilfe.de/_Wissen/locked/papers/tk-2023-09-10-002.pdf" text:style-name="Internet_20_link" text:visited-style-name="Visited_20_Internet_20_Link">LINK</text:a><text:line-break/>Schwendicke, Anna: Der Cyber Resilience Act kommt.<text:line-break/>In: technische kommunikation, Ausgabe 05 2023-09-10, S. 18-22.<text:line-break/><text:line-break/>
<text:a xlink:type="simple" xlink:href="http://www.wissen-hilfe.de/_Wissen/locked/papers/tk-2023-11-12-001.pdf" text:style-name="Internet_20_link" text:visited-style-name="Visited_20_Internet_20_Link">LINK</text:a><text:line-break/>Schulz, Matthias: Die digitale Betriebsanleitung kommt.<text:line-break/>In: technische kommunikation, Ausgabe 06 2023-11-12, S. 09-13.<text:line-break/><text:line-break/>
<text:a xlink:type="simple" xlink:href="http://www.wissen-hilfe.de/_Wissen/locked/papers/zfpc-2023-05-001.pdf" text:style-name="Internet_20_link" text:visited-style-name="Visited_20_Internet_20_Link">LINK</text:a><text:line-break/>Martin, Manuela; Madejska, Daria: Die neue EU-Verordnung für entwaldungsfreie Lieferketten (Waldschutz-VO).<text:line-break/>In: Zeitschrift für Product Compliance, 2. Jg.2023-05, S. 202-208.<text:line-break/><text:line-break/>
<text:a xlink:type="simple" xlink:href="http://www.wissen-hilfe.de/_Wissen/locked/papers/zfpc-2023-05-002.pdf" text:style-name="Internet_20_link" text:visited-style-name="Visited_20_Internet_20_Link">LINK</text:a><text:line-break/>Schöttle, Hendrik: Cyber Resilience Act, Produkthaftungsrichtlinie und andere Baustellen für die Open Source Communities.<text:line-break/>In: Zeitschrift für Product Compliance, 2. Jg.2023-05, S. 215-220.<text:line-break/><text:line-break/>
<text:a xlink:type="simple" xlink:href="http://www.wissen-hilfe.de/_Wissen/locked/papers/zfpc-2023-05-003.pdf" text:style-name="Internet_20_link" text:visited-style-name="Visited_20_Internet_20_Link">LINK</text:a><text:line-break/>Siglmüller, Jonas: Cyber Resilience Act und Digital Operational Resilience Act - Lässt sich IT-Sicherheit rechtlich erzwingen?.<text:line-break/>In: Zeitschrift für Product Compliance, 2. Jg.2023-05, S. 221-224.<text:line-break/><text:line-break/>
<text:a xlink:type="simple" xlink:href="http://www.wissen-hilfe.de/_Wissen/locked/papers/zfpc-2023-06-002.pdf" text:style-name="Internet_20_link" text:visited-style-name="Visited_20_Internet_20_Link">LINK</text:a><text:line-break/>Ahlhaus, Martin; Öttinger,Michael: Verwendung von RFID-Tags ein Handlungsbedarf für den Gesetzgeber?
Unbeabsichtigte Friktion an der Nahtstelle von ElektroG, VerpackG und anderen Regelungen.<text:line-break/>In: Zeitschrift für Product Compliance, 2. Jg.2023-06, S. 257-263.<text:line-break/><text:line-break/>
<text:a xlink:type="simple" xlink:href="http://www.wissen-hilfe.de/_Wissen/locked/papers/zfpc-2023-06-003.pdf" text:style-name="Internet_20_link" text:visited-style-name="Visited_20_Internet_20_Link">LINK</text:a><text:line-break/>ZfPC: Zur Beweislast und zu den Anforderungen an den Nachweis der Gleichwertigkeit im Falle des Verzichts auf die Anwendung harmonisierter Normen.<text:line-break/>In: Zeitschrift für Product Compliance, 2. Jg.2023-06, S. 268-279.<text:line-break/><text:line-break/>
<text:a xlink:type="simple" xlink:href="http://www.wissen-hilfe.de/_Wissen/locked/papers/zfpc-2023-06-004.pdf" text:style-name="Internet_20_link" text:visited-style-name="Visited_20_Internet_20_Link">LINK</text:a><text:line-break/>ZfPC: Angabe der Energieeffizienzklasse in der Werbung für Backöfen und Dunstabzugshauben.<text:line-break/>In: Zeitschrift für Product Compliance, 2. Jg.2023-06, S. 285-293.<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c-2022-05-008.pdf" text:style-name="Internet_20_link" text:visited-style-name="Visited_20_Internet_20_Link">LINK</text:a><text:line-break/>Vereb, Simon: Zum Entwurf einer EU - Maschinenverordnung.<text:line-break/>In: ZfPC-Zeitschrift für Product Compliance, 1. Jg.  05-2022, S. 243-245.<text:line-break/><text:line-break/>
<text:a xlink:type="simple" xlink:href="http://www.wissen-hilfe.de/_Wissen/locked/papers/zfpc-2022-05-007.pdf" text:style-name="Internet_20_link" text:visited-style-name="Visited_20_Internet_20_Link">LINK</text:a><text:line-break/>Lange, Thomas; Quednau, Wolfgang: Das Inverkehrbringen von persönlicher Schutzausrüstung (PSA) nach Modul B + C2.<text:line-break/>In: ZfPC-Zeitschrift für Product Compliance, 1. Jg.  05-2022, S. 240-242.<text:line-break/><text:line-break/>
<text:a xlink:type="simple" xlink:href="http://www.wissen-hilfe.de/_Wissen/locked/papers/zfpc-2022-05-003.pdf" text:style-name="Internet_20_link" text:visited-style-name="Visited_20_Internet_20_Link">LINK</text:a><text:line-break/>Baier, Matthias; Baum, Alexander: Die größten Herausforderungen bei den nachträglichen Kontrollen im Rahmen der VO (EU)2017/821 (Konfliktminerale-Verordnung), Teil 2.<text:line-break/>In: ZfPC-Zeitschrift für Product Compliance, 1. Jg.  05-2022, S. 211-216.<text:line-break/><text:line-break/>
<text:a xlink:type="simple" xlink:href="http://www.wissen-hilfe.de/_Wissen/locked/papers/zfpc-2022-05-002.pdf" text:style-name="Internet_20_link" text:visited-style-name="Visited_20_Internet_20_Link">LINK</text:a><text:line-break/>Asbrand, Dominik; Klindt, Thomas: Sanktionierung von Verstößen gegen Art.67 Abs. 1 Satz 1 REACH-VO im europäischen Vergleich.<text:line-break/>In: ZfPC-Zeitschrift für Product Compliance, 1. Jg.  05-2022, S. 203-211.<text:line-break/><text:line-break/>
<text:a xlink:type="simple" xlink:href="http://www.wissen-hilfe.de/_Wissen/locked/papers/zfpc-2022-05-001.pdf" text:style-name="Internet_20_link" text:visited-style-name="Visited_20_Internet_20_Link">LINK</text:a><text:line-break/>Wiehl-Simon, Christine: Der Vorschlag der Kommission zur Bauproduktenverordnung - ein kritischer Überblick.<text:line-break/>In: ZfPC-Zeitschrift für Product Compliance, 1. Jg.  05-2022, S. 198-203.<text:line-break/><text:line-break/>
<text:a xlink:type="simple" xlink:href="http://www.wissen-hilfe.de/_Wissen/locked/papers/zfpc-2022-03-002.pdf" text:style-name="Internet_20_link" text:visited-style-name="Visited_20_Internet_20_Link">LINK</text:a><text:line-break/>Matheis, Clemens: „Mental health risks“ und das Safety-Konzept der neuen Produktsicherheitsordnung - Wenn der Kühlschrank dir den Schlaf raubt und daher vom Markt genommen werden muß.<text:line-break/>In: ZfPC-Zeitschrift für Product Compliance, 1. Jg.  03-2022, S. 104-109.<text:line-break/><text:line-break/>
<text:a xlink:type="simple" xlink:href="http://www.wissen-hilfe.de/_Wissen/locked/papers/zfpc-2022-01-008.pdf" text:style-name="Internet_20_link" text:visited-style-name="Visited_20_Internet_20_Link">LINK</text:a><text:line-break/>Neupert, Michael: Realitätsferne Prüfmethode begründet keinen Schadensersatzanspruch nach Art. 340 AEUV.<text:line-break/>In: ZfPC-Zeitschrift für Product Compliance, 1. Jg. 01-2022, S. 42-45.<text:line-break/><text:line-break/>
<text:a xlink:type="simple" xlink:href="http://www.wissen-hilfe.de/_Wissen/locked/papers/zfpc-2022-01-006.pdf" text:style-name="Internet_20_link" text:visited-style-name="Visited_20_Internet_20_Link">LINK</text:a><text:line-break/>Seehafer, Astrid: Die neue EU-Marktüberwachungsverordnung - ein Überblick.<text:line-break/>In: ZfPC-Zeitschrift für Product Compliance, 1. Jg.  01-2022, S. 27-32.<text:line-break/><text:line-break/>
<text:a xlink:type="simple" xlink:href="http://www.wissen-hilfe.de/_Wissen/locked/papers/KAN Brief-2022-04-001.pdf" text:style-name="Internet_20_link" text:visited-style-name="Visited_20_Internet_20_Link">LINK</text:a><text:line-break/>Meier, Freeric; Schulte, Katharina: Delegierte Rechtsakte als Instrument europäischer Gesetzgebung.<text:line-break/>In: KAN  Brief Kommission Arbeitsschutz und Normung 03-2022, KAN BRIEF 4/22, S. 4-5.<text:line-break/><text:line-break/>
<text:a xlink:type="simple" xlink:href="http://www.wissen-hilfe.de/_Wissen/locked/papers/din-2021-10-001.pdf" text:style-name="Internet_20_link" text:visited-style-name="Visited_20_Internet_20_Link">LINK</text:a><text:line-break/>Steinmüller, Frank: Ökodesign-Richtlinie
DKE.<text:line-break/>In: DIN Mitteilungen, 101. Jg. 2022-01, S. 28-31.<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sis-2021-02-001.pdf" text:style-name="Internet_20_link" text:visited-style-name="Visited_20_Internet_20_Link">LINK</text:a><text:line-break/>Korfmacher, Sebastian; Schulze, Marc: Die Revision der Maschinenrichtlinie 2006/ 42/EG - ein Zwischenbericht.<text:line-break/>In: sicher ist sicher, 72. Jg. 2021-02, S. 68-70.<text:line-break/><text:line-break/>
<text:a xlink:type="simple" xlink:href="http://www.wissen-hilfe.de/_Wissen/locked/papers/tk-2021-02-001.pdf" text:style-name="Internet_20_link" text:visited-style-name="Visited_20_Internet_20_Link">LINK</text:a><text:line-break/>Rieder, Martin: Neues Zeichen für Konformität.<text:line-break/>In: technische kommunikation, 43. Jg., 02/2021, S. 53-57.<text:line-break/><text:line-break/>
<text:a xlink:type="simple" xlink:href="http://www.wissen-hilfe.de/_Wissen/locked/papers/tk-2021-04-006.pdf" text:style-name="Internet_20_link" text:visited-style-name="Visited_20_Internet_20_Link">LINK</text:a><text:line-break/>Klumpp, Claudia, Schmeling, Roland: Nur noch digital?.<text:line-break/>In: technische kommunikation, 43. Jg., 04/2021, S. 38-39.<text:line-break/><text:line-break/>
<text:a xlink:type="simple" xlink:href="http://www.wissen-hilfe.de/_Wissen/locked/papers/tk-2021-05-002.pdf" text:style-name="Internet_20_link" text:visited-style-name="Visited_20_Internet_20_Link">LINK</text:a><text:line-break/>Reusch, Philipp: Neue Pflichten für Wirtschaftsakteure.<text:line-break/>In: technische kommunikation, 43. Jg., 05/2021, S. 47-49.<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sis-2020-11-004.pdf" text:style-name="Internet_20_link" text:visited-style-name="Visited_20_Internet_20_Link">LINK</text:a><text:line-break/>Geiss, Joachim; Felz, Sebastian: Die neue Marktüberwachungsverordnung 2019/1020* .<text:line-break/>In: sicher ist sicher, 71. Jg. 2020-11, S. 489-493.<text:line-break/><text:line-break/>
<text:a xlink:type="simple" xlink:href="http://www.wissen-hilfe.de/_Wissen/locked/papers/s-ing-2020-10-005.pdf" text:style-name="Internet_20_link" text:visited-style-name="Visited_20_Internet_20_Link">LINK</text:a><text:line-break/>Broda-Kaczmarek, Ewelina: „Einfache Druckbehälter„ sind rechtlich gar nicht so einfach.
Herstellung und Inverkehrbringen Teil 1.<text:line-break/>In: Sicherheitsingenieur, 51. Jg., 10/2020, S. 31-33.<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sis-2019-12-005.pdf" text:style-name="Internet_20_link" text:visited-style-name="Visited_20_Internet_20_Link">LINK</text:a><text:line-break/>Felz, Sebastian; Schulze, Marc: Die Durchführungsgesetze der EU-Verordnungen zu Gasgeräten und persönlichen Schutzausrüstungen.<text:line-break/>In: sicher ist sicher, 70. Jg. 2019-12, S. 593-597.<text:line-break/><text:line-break/></text:p>
      <text:h text:style-name="Heading_20_2" text:outline-level="2"><text:bookmark-start text:name="__RefHeading___bis_2016_8"/><text:bookmark-start text:name="bis_2016"/>2007 bis 2016<text:bookmark-end text:name="__RefHeading___bis_2016_8"/><text:bookmark-end text:name="bis_2016"/></text:h>
      <text:p text:style-name="Text_20_body"><text:a xlink:type="simple" xlink:href="http://www.wissen-hilfe.de/_Wissen/locked/papers/te-si-2016-05-001.pdf" text:style-name="Internet_20_link" text:visited-style-name="Visited_20_Internet_20_Link">LINK</text:a><text:line-break/>Böhme, Martin  : Vereinbarkeit von Europarecht und Gewässerschutz nach dem EuGH-Urteil zu Bauprodukten.<text:line-break/>In: Technische Sicherheit, Bd.6(20 16)Nr.5  , S. 11 - 14.<text:line-break/><text:line-break/>
<text:a xlink:type="simple" xlink:href="http://www.wissen-hilfe.de/_Wissen/locked/papers/te-si-2016-05-002.pdf" text:style-name="Internet_20_link" text:visited-style-name="Visited_20_Internet_20_Link">LINK</text:a><text:line-break/>Brahner, Birgit  : Beste verfügbare Techniken für die chemische Industrie.<text:line-break/>In: Technische Sicherheit, Bd.6(20 16)Nr.5 , S. 15 - 18.<text:line-break/><text:line-break/>
<text:a xlink:type="simple" xlink:href="http://www.wissen-hilfe.de/_Wissen/locked/papers/te-ue-2007-10-003.pdf" text:style-name="Internet_20_link" text:visited-style-name="Visited_20_Internet_20_Link">LINK</text:a><text:line-break/>Träger, Ramona /   Markus,Detlef / Beyer,Michael : Zündgefahrenbewertung an Industriesaugern.<text:line-break/>In: Technische Überwachung, Bd.48 Jg 2007 - Nr. 10, S. 21 - 27.<text:line-break/><text:line-break/>
<text:a xlink:type="simple" xlink:href="http://www.wissen-hilfe.de/_Wissen/locked/papers/te-ue-2007-10-008.pdf" text:style-name="Internet_20_link" text:visited-style-name="Visited_20_Internet_20_Link">LINK</text:a><text:line-break/>Sickert, Peter  : Auswahl von Gehörschutz nach lnkrafttreten der Lärm- und Vibrations-Arbeitsschutzverordnung.<text:line-break/>In: Technische Überwachung, Bd.48  Jg 2007 - Nr. 10, S. 49 - 53.<text:line-break/><text:line-break/>
<text:a xlink:type="simple" xlink:href="http://www.wissen-hilfe.de/_Wissen/locked/papers/te-ue-2007-11-12-002.pdf" text:style-name="Internet_20_link" text:visited-style-name="Visited_20_Internet_20_Link">LINK</text:a><text:line-break/>Franze,Klaus / Neuwieser, Ferdinand  : Der Kernspintomograph als Druckgerät.<text:line-break/>In: Technische Überwachung, Bd.48 (2007) Nr. 11/12, S. 16 - 19.<text:line-break/><text:line-break/>
<text:a xlink:type="simple" xlink:href="http://www.wissen-hilfe.de/_Wissen/locked/papers/te-ue-2008-01-02-007.pdf" text:style-name="Internet_20_link" text:visited-style-name="Visited_20_Internet_20_Link">LINK</text:a><text:line-break/>Loerzer, Michael  : Der EU-Leitfaden zur Anwendung der EMV-Richtlinie.<text:line-break/>In: Technische Überwachung, Bd.49(2008)Nr. 1/2, S. 40 - 43.<text:line-break/><text:line-break/>
<text:a xlink:type="simple" xlink:href="http://www.wissen-hilfe.de/_Wissen/locked/papers/te-ue-2008-03-003.pdf" text:style-name="Internet_20_link" text:visited-style-name="Visited_20_Internet_20_Link">LINK</text:a><text:line-break/>Polster, Malte / Trieglaff, Ralf  : Prüfintervallberechnung eines SchaIendruckbehälters.<text:line-break/>In: Technische Überwachung, Bd.49(2008) Nr. 3, S. 21 - 26.<text:line-break/><text:line-break/>
<text:a xlink:type="simple" xlink:href="http://www.wissen-hilfe.de/_Wissen/locked/papers/te-ue-2008-05-001.pdf" text:style-name="Internet_20_link" text:visited-style-name="Visited_20_Internet_20_Link">LINK</text:a><text:line-break/>Schiffner, Gerhard  : Neue Europäische Richtlinien und Normen.<text:line-break/>In: Technische Überwachung, Bd.49(2008)Nr.5, S. 12 - 18.<text:line-break/><text:line-break/>
<text:a xlink:type="simple" xlink:href="http://www.wissen-hilfe.de/_Wissen/locked/papers/te-ue-2008-05-006.pdf" text:style-name="Internet_20_link" text:visited-style-name="Visited_20_Internet_20_Link">LINK</text:a><text:line-break/>Christ, Eberhard  : Persönlicher Schutz gegen Vibrationseinwirkung an Arbeitsplätzen.<text:line-break/>In: Technische Überwachung, Bd.49(2008)Nr.5, S. 47 - 51.<text:line-break/><text:line-break/>
<text:a xlink:type="simple" xlink:href="http://www.wissen-hilfe.de/_Wissen/locked/papers/te-ue-2008-06-002.pdf" text:style-name="Internet_20_link" text:visited-style-name="Visited_20_Internet_20_Link">LINK</text:a><text:line-break/>Maurischat, Hans Peter : Auswahl geeigneter Gaswarngeräte für den betrieblichen Anlagen- und Arbeitsschutz.<text:line-break/>In: Technische Überwachung, Bd.49(2008)Nr.6, S. 17 - 22.<text:line-break/><text:line-break/>
<text:a xlink:type="simple" xlink:href="http://www.wissen-hilfe.de/_Wissen/locked/papers/te-ue-2008-06-006.pdf" text:style-name="Internet_20_link" text:visited-style-name="Visited_20_Internet_20_Link">LINK</text:a><text:line-break/> Steffens, Hans Rainer  : Ist Chemikalienschutzkleidung in Ex-Zonen zulässig?.<text:line-break/>In: Technische Überwachung, Bd.49(2008)Nr.6, S. 44 - 46.<text:line-break/><text:line-break/>
<text:a xlink:type="simple" xlink:href="http://www.wissen-hilfe.de/_Wissen/locked/papers/te-ue-2008-09-001.pdf" text:style-name="Internet_20_link" text:visited-style-name="Visited_20_Internet_20_Link">LINK</text:a><text:line-break/>Coupin, Mare / Hötger, Jens / Broeckmann, Bernd  : Explosionsschutz in Europa. Länderspezifische Besonderheiten bei der Umsetzung der Richtlinie 1999/92/EG.<text:line-break/>In: Technische Überwachung, Bd.49(2008)Nr.9, S. 12 - 16.<text:line-break/><text:line-break/>
<text:a xlink:type="simple" xlink:href="http://www.wissen-hilfe.de/_Wissen/locked/papers/te-ue-2009-01-02-005.pdf" text:style-name="Internet_20_link" text:visited-style-name="Visited_20_Internet_20_Link">LINK</text:a><text:line-break/>Mühlhäuser, Christoph / Braach, Burkhard : Risiko elektromagnetisches Feld. Europäische Gesetzgebung ist eindeutig und schon jetzt umsetzbar.<text:line-break/>In: Technische Überwachung, Bd.50(2009)Nr.1/2, S. 47 - 49.<text:line-break/><text:line-break/>
<text:a xlink:type="simple" xlink:href="http://www.wissen-hilfe.de/_Wissen/locked/papers/te-ue-2009-04-001.pdf" text:style-name="Internet_20_link" text:visited-style-name="Visited_20_Internet_20_Link">LINK</text:a><text:line-break/>Sohn, Nicole  : Dampfkessel als Baugruppen nach Druckgeräterichtlinie. Schnittstelle zur Betriebssicherheitsverordnung {BetrSichV).<text:line-break/>In: Technische Überwachung, Bd.50(2009)Nr.4, S. 10 - 12.<text:line-break/><text:line-break/>
<text:a xlink:type="simple" xlink:href="http://www.wissen-hilfe.de/_Wissen/locked/papers/te-ue-2009-05-004.pdf" text:style-name="Internet_20_link" text:visited-style-name="Visited_20_Internet_20_Link">LINK</text:a><text:line-break/>Hahn, Margit  : Herstellung und Änderung von Druckgeräten. Rechtskonformität und Effizienz gemäß DGRL und/oder BetrSichV.<text:line-break/>In: Technische Überwachung, Bd.50(2009)Nr.5, S. 34 - 37.<text:line-break/><text:line-break/>
<text:a xlink:type="simple" xlink:href="http://www.wissen-hilfe.de/_Wissen/locked/papers/te-ue-2009-05-006.pdf" text:style-name="Internet_20_link" text:visited-style-name="Visited_20_Internet_20_Link">LINK</text:a><text:line-break/>Lange, Andrea /Schulz, Torsten  : Innovative Umsetzung von CE-Prozessen durch interaktive 3-D-Modelle.<text:line-break/>In: Technische Überwachung, Bd.50(2009)Nr.5, S. 45 - 48.<text:line-break/><text:line-break/>
<text:a xlink:type="simple" xlink:href="http://www.wissen-hilfe.de/_Wissen/locked/papers/te-ue-2009-07-08-001.pdf" text:style-name="Internet_20_link" text:visited-style-name="Visited_20_Internet_20_Link">LINK</text:a><text:line-break/>Ostermann, Hans-J. / Moritz, Dirk : Alle EG-Richtlinien einhalten. Der ganzheitliche Produktansatz des Binnenmarktes.<text:line-break/>In: Technische Überwachung, Bd.50(2009)Nr.7/8, S. 14 - 17.<text:line-break/><text:line-break/>
<text:a xlink:type="simple" xlink:href="http://www.wissen-hilfe.de/_Wissen/locked/papers/te-ue-2009-07-08-003.pdf" text:style-name="Internet_20_link" text:visited-style-name="Visited_20_Internet_20_Link">LINK</text:a><text:line-break/>Kühn, Jürgen  : Was bringt die Richtlinie über industrielle Emissionen Neues für die nationale Umsetzung? Eine Zwischenbilanz an lässlich der politischen Einigung im Rat.<text:line-break/>In: Technische Überwachung, Bd.50(2009)Nr.7/8, S. 43 - 45.<text:line-break/><text:line-break/>
<text:a xlink:type="simple" xlink:href="http://www.wissen-hilfe.de/_Wissen/locked/papers/te-ue-2010-10-004.pdf" text:style-name="Internet_20_link" text:visited-style-name="Visited_20_Internet_20_Link">LINK</text:a><text:line-break/>Pipke, Rüdiger : EU-Richtlinie über künstliche optische Strahlung durch europäischen Leitfaden konkretisiert.<text:line-break/>In: Technische Überwachung, Bd.51(2010)Nr.10, S. 43 - 45.<text:line-break/><text:line-break/>
<text:a xlink:type="simple" xlink:href="http://www.wissen-hilfe.de/_Wissen/locked/papers/te-ue-2010-11-12-001.pdf" text:style-name="Internet_20_link" text:visited-style-name="Visited_20_Internet_20_Link">LINK</text:a><text:line-break/>Pape, Thomas / Lorenz, Dirk : Konstruktiver Explosionsschutz großer Silos.<text:line-break/>In: Technische Überwachung, Bd.51(2010)Nr.11/12, S. 10 - 17.<text:line-break/><text:line-break/>
<text:a xlink:type="simple" xlink:href="http://www.wissen-hilfe.de/_Wissen/locked/papers/te-ue-2015-04-006.pdf" text:style-name="Internet_20_link" text:visited-style-name="Visited_20_Internet_20_Link">LINK</text:a><text:line-break/>König, Jana : Erfüllung der Anforderungen der Maschinenrichtlinie in Industrieanlagen und Kraftwerken.<text:line-break/>In: Technische Überwachung, Bd.56(2015) 04, S. 43 - 46.<text:line-break/><text:line-break/>
<text:a xlink:type="simple" xlink:href="http://www.wissen-hilfe.de/_Wissen/locked/papers/te-ue-2016-04-007.pdf" text:style-name="Internet_20_link" text:visited-style-name="Visited_20_Internet_20_Link">LINK</text:a><text:line-break/>Sohn, Nicole  : Neufassung der Druckgeräterichtlinie (2014/68/EU).<text:line-break/>In: Technische Überwachung, Bd. 57, 2016-04, S. 32 - 36.<text:line-break/><text:line-break/>
<text:a xlink:type="simple" xlink:href="http://www.wissen-hilfe.de/_Wissen/locked/papers/te-ue-2016-04-009.pdf" text:style-name="Internet_20_link" text:visited-style-name="Visited_20_Internet_20_Link">LINK</text:a><text:line-break/>Fleischfresser, Jürgen  / Merten, Ralf /   Zschäckel, Or.-lng. Wolf-Oietmar: Ausgewählte Aspekte zum Zusammenhang zwischen ASME-Code, Druckgeräterichtlinie und Prüfung vor Inbetriebnahme.<text:line-break/>In: Technische Überwachung, Bd. 57, 2016-04, S. 40 -46.<text:line-break/><text:line-break/>
<text:a xlink:type="simple" xlink:href="http://www.wissen-hilfe.de/_Wissen/locked/papers/te-ue-2016-04-016.pdf" text:style-name="Internet_20_link" text:visited-style-name="Visited_20_Internet_20_Link">LINK</text:a><text:line-break/>Link, Christian: Prüfung vor erstmaliger Inbetriebnahme von Aufzugsanlagen - bauliche Schnittstellen.<text:line-break/>In: Technische Überwachung, Bd. 57, 2016-04, S. 68 - 72.<text:line-break/><text:line-break/>
<text:a xlink:type="simple" xlink:href="http://www.wissen-hilfe.de/_Wissen/locked/papers/te-ue-2016-04-017.pdf" text:style-name="Internet_20_link" text:visited-style-name="Visited_20_Internet_20_Link">LINK</text:a><text:line-break/>Löbig, Stefan : Aufzugsexterne Sicherheitseinrichtungen (AFEX).<text:line-break/>In: Technische Überwachung, Bd. 57, 2016-04, S. 73 - 77.<text:line-break/><text:line-break/>
<text:a xlink:type="simple" xlink:href="http://www.wissen-hilfe.de/_Wissen/locked/papers/te-ue-2016-04-021.pdf" text:style-name="Internet_20_link" text:visited-style-name="Visited_20_Internet_20_Link">LINK</text:a><text:line-break/>Dr.-lng.  Dahms, Sabine / Holzhauser, Erik: Prüfung von Flaschen für Atemschutz- und Tauchgeräte (AG-/TG-Flaschen).<text:line-break/>In: Technische Überwachung, Bd. 57, 2016-04, S. 92 - 94.<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06::39:37</meta:creation-date>
    <dc:creator>Generated</dc:creator>
    <dc:date>2026-08-26T06::39:37</dc:date>
    <dc:language>en-US</dc:language>
    <meta:editing-cycles>1</meta:editing-cycles>
    <meta:editing-duration>PT0S</meta:editing-duration>
    <dc:title>papers:p_eu-law</dc:title>
  </office:meta>
</office:document-meta>
</file>