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e858932c981e1cdf5bc6257e80e3e41.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3.2774193548387cm" style:rel-height="scale"><draw:image xlink:href="Pictures/be858932c981e1cdf5bc6257e80e3e41.gif"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explosion_fire_prevention"/>Artikel: Explosionsschutz, Brandschutz</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s-2025-01-002.pdf" text:style-name="Internet_20_link" text:visited-style-name="Visited_20_Internet_20_Link">LINK</text:a><text:line-break/>Wilrich, Cordula; Wilrich, Thomas: Explosion bei Tankinstandhaltung
Zur rechtlichen Bedeutung Technischer Regeln Betriebssicherheit (TRBS) - und wie Arbeitsschützer und Juristen unterschiedlich denken.<text:line-break/>In: sicher ist sicher, Jg.76-2025-01, S. 32-37.<text:line-break/><text:line-break/>
<text:a xlink:type="simple" xlink:href="http://www.wissen-hilfe.de/_Wissen/locked/papers/sis-2025-04-001.pdf" text:style-name="Internet_20_link" text:visited-style-name="Visited_20_Internet_20_Link">LINK</text:a><text:line-break/>Eilenberger, Markus: Damit es nicht zum großen Knall kommt:
Explosionsschutzdokumente erstellen und aktuell halten.<text:line-break/>In: sicher ist sicher, Jg.76-2025-04, S. 154-156.<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1-02-003.pdf" text:style-name="Internet_20_link" text:visited-style-name="Visited_20_Internet_20_Link">LINK</text:a><text:line-break/>Konersmann, R.: Das hochriskante Feudenfeuer.<text:line-break/>In: Technische Sicherheit, Jg. 15-2025-01-02, S. 17-25.<text:line-break/><text:line-break/>
<text:a xlink:type="simple" xlink:href="http://www.wissen-hilfe.de/_Wissen/locked/papers/te-si-2025-01-02-004.pdf" text:style-name="Internet_20_link" text:visited-style-name="Visited_20_Internet_20_Link">LINK</text:a><text:line-break/>Holtkamp, Heiko: Kombinierter Gas- und Staubexplosionsschutz beim Absaugen.<text:line-break/>In: Technische Sicherheit, Jg. 15-2025-01-02, S. 26-28.<text:line-break/><text:line-break/>
<text:a xlink:type="simple" xlink:href="http://www.wissen-hilfe.de/_Wissen/locked/papers/KAN-Brief-2025-02-002.pdf" text:style-name="Internet_20_link" text:visited-style-name="Visited_20_Internet_20_Link">LINK</text:a><text:line-break/>Kleineweischede, Andreas: Normung für Sicherheitsschränke zum Lagern und Ladwn von Lithium - Ionen - Batterien - Quo Vadis ?.<text:line-break/>In: KAN-Brief, KAN-Brief 02/2025, S. 12-13.<text:line-break/><text:line-break/>
<text:a xlink:type="simple" xlink:href="http://www.wissen-hilfe.de/_Wissen/locked/papers/s-ing-2025-07-08-002.pdf" text:style-name="Internet_20_link" text:visited-style-name="Visited_20_Internet_20_Link">LINK</text:a><text:line-break/>Meißner, Carsten; Maiwald, Katharina: Li-Ionen-Batterien in der Abfall- und Recyclingindustrie
Brandfrüherkennung mit intelligenten Kamerasystemen.<text:line-break/>In: Sicherheitsingenieur, Jg. 56-2025-07/08, S. 12-15.<text:line-break/><text:line-break/>
<text:a xlink:type="simple" xlink:href="http://www.wissen-hilfe.de/_Wissen/locked/papers/s-ing-2025-09-003.pdf" text:style-name="Internet_20_link" text:visited-style-name="Visited_20_Internet_20_Link">LINK</text:a><text:line-break/>Anton - Katzenbach, Sabine: Arbeitsunfall mit Konsequenzen
Aus Versäumnissen gelernt.<text:line-break/>In: Sicherheitsingenieur, Jg. 56-2025-09, S. 21-23.<text:line-break/><text:line-break/>
<text:a xlink:type="simple" xlink:href="http://www.wissen-hilfe.de/_Wissen/locked/papers/sis-2025-07-08-008.pdf" text:style-name="Internet_20_link" text:visited-style-name="Visited_20_Internet_20_Link">LINK</text:a><text:line-break/>Felz, Sebastian: Regress der Bau-BG nach Explosion beim Parkettverlegen.<text:line-break/>In: sicher ist sicher, Jg.76-2025-07/08, S. 349-350.<text:line-break/><text:line-break/>
<text:a xlink:type="simple" xlink:href="http://www.wissen-hilfe.de/_Wissen/locked/papers/te-si-2025-05-06-001.pdf" text:style-name="Internet_20_link" text:visited-style-name="Visited_20_Internet_20_Link">LINK</text:a><text:line-break/>Kopp, Rüdiger; Langstrof, Alexandra: Brandschutz in Krankenhäusern.<text:line-break/>In: Technische Sicherheit, Jg. 15-2025-05-06, S. 11-15.<text:line-break/><text:line-break/>
<text:a xlink:type="simple" xlink:href="http://www.wissen-hilfe.de/_Wissen/locked/papers/te-si-2025-05-06-002.pdf" text:style-name="Internet_20_link" text:visited-style-name="Visited_20_Internet_20_Link">LINK</text:a><text:line-break/>Dohr, Tanja; Jock,Ralf: Ansaugrauchmelder anwendungsspezifisch und normenkonform einsetzen.<text:line-break/>In: Technische Sicherheit, Jg. 15-2025-05-06, S. Seite 25-27.<text:line-break/><text:line-break/>
<text:a xlink:type="simple" xlink:href="http://www.wissen-hilfe.de/_Wissen/locked/papers/te-si-2025-07-08-003.pdf" text:style-name="Internet_20_link" text:visited-style-name="Visited_20_Internet_20_Link">LINK</text:a><text:line-break/>Siefkes, Heike: Brandschutz und Digitalisierung im Gebäude auf einen gemeinsamen Nenner bringen.<text:line-break/>In: Technische Sicherheit, Jg. 15-2025-07-08, S. 31-33.<text:line-break/><text:line-break/>
<text:a xlink:type="simple" xlink:href="http://www.wissen-hilfe.de/_Wissen/locked/papers/te-si-2025-11-12-001.pdf" text:style-name="Internet_20_link" text:visited-style-name="Visited_20_Internet_20_Link">LINK</text:a><text:line-break/>Omar, Anne; Zborowska, Constantin; Langstrof, Alexandra: Brandschutz: Lithium-Ionen-Batterien in Rechenzentren.<text:line-break/>In: Technische Sicherheit, Jg. 15-2025-11-12, S. Seite 10-14.<text:line-break/><text:line-break/>
<text:a xlink:type="simple" xlink:href="http://www.wissen-hilfe.de/_Wissen/locked/papers/te-si-2025-11-12-002.pdf" text:style-name="Internet_20_link" text:visited-style-name="Visited_20_Internet_20_Link">LINK</text:a><text:line-break/>Teichert, Thorsten: Rauchwarnmelder: Grundlagen und Anwendungen.<text:line-break/>In: Technische Sicherheit, Jg. 15-2025-11-12, S. 16-18.<text:line-break/><text:line-break/>
<text:a xlink:type="simple" xlink:href="http://www.wissen-hilfe.de/_Wissen/locked/papers/te-si-2025-11-12-003.pdf" text:style-name="Internet_20_link" text:visited-style-name="Visited_20_Internet_20_Link">LINK</text:a><text:line-break/>Höhmann, Ralf; Müller, Nadja: Stellen Photovoltaik-Anlagen ein Brandrisiko dar?.<text:line-break/>In: Technische Sicherheit, Jg. 15-2025-11-12, S. 19-21.<text:line-break/><text:line-break/>
<text:a xlink:type="simple" xlink:href="http://www.wissen-hilfe.de/_Wissen/locked/papers/te-si-2025-11-12-004.pdf" text:style-name="Internet_20_link" text:visited-style-name="Visited_20_Internet_20_Link">LINK</text:a><text:line-break/>Kutny, Matthias: Damit der Wasserstoff nicht in die Luft geht.<text:line-break/>In: Technische Sicherheit, Jg. 15-2025-11-12, S. 22-24.<text:line-break/><text:line-break/>
<text:a xlink:type="simple" xlink:href="http://www.wissen-hilfe.de/_Wissen/locked/papers/zfpc-2025-06-005.pdf" text:style-name="Internet_20_link" text:visited-style-name="Visited_20_Internet_20_Link">LINK</text:a><text:line-break/>Griese, Laura; Klindt Thomas; Rung, Joachim: Der Transport sicherheitskritischer Lithium-Ionen-Akkus - rechtliche Anforderungen und technische Hürden im Produktrückruf.<text:line-break/>In: Zfpc Zeitschrift für Product Compliance, 4 Jg.2025-06, S. 304-306.<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p text:style-name="Text_20_body"><text:a xlink:type="simple" xlink:href="http://www.wissen-hilfe.de/_Wissen/locked/papers/s-ing-2023-01-02-001.pdf" text:style-name="Internet_20_link" text:visited-style-name="Visited_20_Internet_20_Link">LINK</text:a><text:line-break/>Möller, Torben; Dyrba, Berthold: Explosionsgefährdete Bereiche an Ausblaseöffnungen von Wasserstoff-Anlagen
Zoneneinteilung von Leitungen zur Atmosphäre.<text:line-break/>In: Sicherheitsingenieur, 54. Jg., 01-02/2023, S. 8-12.<text:line-break/><text:line-break/>
<text:a xlink:type="simple" xlink:href="http://www.wissen-hilfe.de/_Wissen/locked/papers/s-ing-2023-05-001.pdf" text:style-name="Internet_20_link" text:visited-style-name="Visited_20_Internet_20_Link">LINK</text:a><text:line-break/>Müller,Norbert: Schwerpunkt Gefahrstoffe: Lagerung von Gefahrstoffen
Wie denn, wo denn, was denn?.<text:line-break/>In: Sicherheitsingenieur, 54. Jg., 05/2023, S. 8-14.<text:line-break/><text:line-break/>
<text:a xlink:type="simple" xlink:href="http://www.wissen-hilfe.de/_Wissen/locked/papers/s-ing-2023-05-002.pdf" text:style-name="Internet_20_link" text:visited-style-name="Visited_20_Internet_20_Link">LINK</text:a><text:line-break/>Sievers, Sven: Schwerpunkt Gefahrstoffe: Metallpulver richtig lagern
Sichere Aufbewahrung.<text:line-break/>In: Sicherheitsingenieur, 54. Jg., 05/2023, S. 16-19.<text:line-break/><text:line-break/>
<text:a xlink:type="simple" xlink:href="http://www.wissen-hilfe.de/_Wissen/locked/papers/s-ing-2023-06-008.pdf" text:style-name="Internet_20_link" text:visited-style-name="Visited_20_Internet_20_Link">LINK</text:a><text:line-break/>Nappert, Hans: Sicherheit von Schlauchleitungen
Spezielle Vorsichtsmaßnahmen.<text:line-break/>In: Sicherheitsingenieur, 54. Jg., 06/2023, S. 38-39.<text:line-break/><text:line-break/>
<text:a xlink:type="simple" xlink:href="http://www.wissen-hilfe.de/_Wissen/locked/papers/sis-2023-04-001.pdf" text:style-name="Internet_20_link" text:visited-style-name="Visited_20_Internet_20_Link">LINK</text:a><text:line-break/>Rasche, David: Hochspezifische konstruktive Schutzkonzepte für die Wasserstoffinfrastruktur.<text:line-break/>In: sicher ist sicher, 74. Jg. 2023-04, S. 175-177.<text:line-break/><text:line-break/>
<text:a xlink:type="simple" xlink:href="http://www.wissen-hilfe.de/_Wissen/locked/papers/sis-2023-04-002.pdf" text:style-name="Internet_20_link" text:visited-style-name="Visited_20_Internet_20_Link">LINK</text:a><text:line-break/>Arnhold, Thorsten: „Ex-citing“ Future durch Wasserstoff (Teil 1 von 2).<text:line-break/>In: sicher ist sicher, 74. Jg. 2023-04, S. 178-183.<text:line-break/><text:line-break/>
<text:a xlink:type="simple" xlink:href="http://www.wissen-hilfe.de/_Wissen/locked/papers/sis-2023-04-003.pdf" text:style-name="Internet_20_link" text:visited-style-name="Visited_20_Internet_20_Link">LINK</text:a><text:line-break/>Wilrich, Thomas: Der Brand in der Waschanlage
Wann Prüfpflichtverletzungen den Verlust des Versicherungsschutzes bedeuten.<text:line-break/>In: sicher ist sicher, 74. Jg. 2023-04, S. 188-190.<text:line-break/><text:line-break/>
<text:a xlink:type="simple" xlink:href="http://www.wissen-hilfe.de/_Wissen/locked/papers/sis-2023-05-004.pdf" text:style-name="Internet_20_link" text:visited-style-name="Visited_20_Internet_20_Link">LINK</text:a><text:line-break/>Arnhold, Thorsten: „Ex-citing“ Future durch Wasserstoff (Teil 2 von 2).<text:line-break/>In: sicher ist sicher, 74. Jg. 2023-05, S. 227-231.<text:line-break/><text:line-break/>
<text:a xlink:type="simple" xlink:href="http://www.wissen-hilfe.de/_Wissen/locked/papers/sis-2023-05-006.pdf" text:style-name="Internet_20_link" text:visited-style-name="Visited_20_Internet_20_Link">LINK</text:a><text:line-break/>Wilrich, Thomas: Explosion der Elektroroller-Batterie
Wann Batterieladen bei dem Betrieb eines Elektrorollers ist, so dass die Gefährdungshaftung des Halters gemäß § 7 StVG greift.<text:line-break/>In: sicher ist sicher, 74. Jg. 2023-05, S. 237-238.<text:line-break/><text:line-break/>
<text:a xlink:type="simple" xlink:href="http://www.wissen-hilfe.de/_Wissen/locked/papers/sis-2023-06-004.pdf" text:style-name="Internet_20_link" text:visited-style-name="Visited_20_Internet_20_Link">LINK</text:a><text:line-break/>Friedl, Wolfgang J.: Maßnahmen gegen Brände - Optimierungsbedarf der ASR A2.2.<text:line-break/>In: sicher ist sicher, 74. Jg. 2023-06, S. 282-286.<text:line-break/><text:line-break/>
<text:a xlink:type="simple" xlink:href="http://www.wissen-hilfe.de/_Wissen/locked/papers/te-si-2023-05-06-001.pdf" text:style-name="Internet_20_link" text:visited-style-name="Visited_20_Internet_20_Link">LINK</text:a><text:line-break/>Sulce, Anda; Langstrof, Alexandra: Brandschutz: Lithium-Ionen-Batterien sicher produzieren und lagern.<text:line-break/>In: Technische Sicherheit, 13. Jg. (2023) Nr. 05-06, S. 10-13.<text:line-break/><text:line-break/>
<text:a xlink:type="simple" xlink:href="http://www.wissen-hilfe.de/_Wissen/locked/papers/te-si-2023-05-06-002.pdf" text:style-name="Internet_20_link" text:visited-style-name="Visited_20_Internet_20_Link">LINK</text:a><text:line-break/>König, Klaus W.: Lass brennen
Kontrolliertes Abbrennen von in Flammen geratenen Objekten.<text:line-break/>In: Technische Sicherheit, 13. Jg. (2023) Nr. 05-06, S. 14-17.<text:line-break/><text:line-break/>
<text:a xlink:type="simple" xlink:href="http://www.wissen-hilfe.de/_Wissen/locked/papers/te-si-2023-05-06-003.pdf" text:style-name="Internet_20_link" text:visited-style-name="Visited_20_Internet_20_Link">LINK</text:a><text:line-break/>Müller, Norbert: Spiel mit Grenzen
Lagerung von Gefahrstoffen.<text:line-break/>In: Technische Sicherheit, 13. Jg. (2023) Nr. 05-06, S. 18-23.<text:line-break/><text:line-break/>
<text:a xlink:type="simple" xlink:href="http://www.wissen-hilfe.de/_Wissen/locked/papers/te-si-2023-07-08-001.pdf" text:style-name="Internet_20_link" text:visited-style-name="Visited_20_Internet_20_Link">LINK</text:a><text:line-break/>Lumme, Rainer: Maschinensicherheit unter ex-Schutz-Bedingungen.<text:line-break/>In: Technische Sicherheit, 13. Jg. (2023) Nr. 07-08, S. 14-16.<text:line-break/><text:line-break/>
<text:a xlink:type="simple" xlink:href="http://www.wissen-hilfe.de/_Wissen/locked/papers/te-si-2023-07-08-002.pdf" text:style-name="Internet_20_link" text:visited-style-name="Visited_20_Internet_20_Link">LINK</text:a><text:line-break/>Vogel,Hans-Herbert: Die Explosionsgrenzen binärer Kohlenwasserstoffgemische mit dem Inertgas Stickstoff bei Umgebungsbedingungen.<text:line-break/>In: Technische Sicherheit, 13. Jg. (2023) Nr. 07-08, S. 17-22.<text:line-break/><text:line-break/>
<text:a xlink:type="simple" xlink:href="http://www.wissen-hilfe.de/_Wissen/locked/papers/te-si-2023-07-08-003.pdf" text:style-name="Internet_20_link" text:visited-style-name="Visited_20_Internet_20_Link">LINK</text:a><text:line-break/>Wachter, Laura: Simulationsgestützte Risikoanalyse zur Bewertung eines Wasserstoffmotorenprüfstandes für das Sicherheitskonzept.<text:line-break/>In: Technische Sicherheit, 13. Jg. (2023) Nr. 07-08, S. 23-25.<text:line-break/><text:line-break/>
<text:a xlink:type="simple" xlink:href="http://www.wissen-hilfe.de/_Wissen/locked/papers/dSV-2023-12-001.pdf" text:style-name="Internet_20_link" text:visited-style-name="Visited_20_Internet_20_Link">LINK</text:a><text:line-break/>BVS: BVS: Warnung vor Brandgefahren bei Photovoltaik-Anlagen und Speichern.<text:line-break/>In: Die Sachverständigen, 50. Jg.2023-12, S. 304-305.<text:line-break/><text:line-break/>
<text:a xlink:type="simple" xlink:href="http://www.wissen-hilfe.de/_Wissen/locked/papers/s-ing-2023-09-003.pdf" text:style-name="Internet_20_link" text:visited-style-name="Visited_20_Internet_20_Link">LINK</text:a><text:line-break/>Dyrba, Patrick; Holzhäuser, Thorsten: Explosionsschutzdokument am Beispiel Spritzlackierkabinen
Ganzheitlich betrachten und analysieren.<text:line-break/>In: Sicherheitsingenieur, 54. Jg. 2023-09, S. 16-20.<text:line-break/><text:line-break/>
<text:a xlink:type="simple" xlink:href="http://www.wissen-hilfe.de/_Wissen/locked/papers/te-si-2023-11-12-001.pdf" text:style-name="Internet_20_link" text:visited-style-name="Visited_20_Internet_20_Link">LINK</text:a><text:line-break/>Rothe. R.; Langstrof, A.: Alternative Brandschutzkonzepte.<text:line-break/>In: Technische Sicherheit, 13.Jg.2023-11-12, S. 7-11.<text:line-break/><text:line-break/>
<text:a xlink:type="simple" xlink:href="http://www.wissen-hilfe.de/_Wissen/locked/papers/te-si-2023-11-12-002.pdf" text:style-name="Internet_20_link" text:visited-style-name="Visited_20_Internet_20_Link">LINK</text:a><text:line-break/>Konersmann, Rainer: Die Probleme mit den Autofrachtern.<text:line-break/>In: Technische Sicherheit, 13.Jg.2023-11-12, S. 12-23.<text:line-break/><text:line-break/></text:p>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8-03-001.pdf" text:style-name="Internet_20_link" text:visited-style-name="Visited_20_Internet_20_Link">LINK</text:a><text:line-break/>Tatter, Uwe: Wenn Druckgasflaschen zu Bomben werden.<text:line-break/>In: Der Praktiker, 60. Jg 2008-03, S. 106 - 108.<text:line-break/><text:line-break/>
<text:a xlink:type="simple" xlink:href="http://www.wissen-hilfe.de/_Wissen/locked/papers/dp-2008-11-001.pdf" text:style-name="Internet_20_link" text:visited-style-name="Visited_20_Internet_20_Link">LINK</text:a><text:line-break/>Tatter, Uwe: Sägen, Brennschneiden oder Trennschleifen? - Unterschätzte Brandgefahr beim Schleifen.<text:line-break/>In: Der Praktiker, 60. Jg 2008-11, S. 374 - 377.<text:line-break/><text:line-break/>
<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1-11-002.pdf" text:style-name="Internet_20_link" text:visited-style-name="Visited_20_Internet_20_Link">LINK</text:a><text:line-break/>Weikert, Fritz / Marx, Marcus / Böttger, Andreas : Grenzen überschreiten. Brandgefährlich- Schweissarbeiten und ihre möglichen Folgen.<text:line-break/>In: Der Praktiker, 62. Jg 2011-11, S. 472 - 478.<text:line-break/><text:line-break/>
<text:a xlink:type="simple" xlink:href="http://www.wissen-hilfe.de/_Wissen/locked/papers/sis-2014-10-003.pdf" text:style-name="Internet_20_link" text:visited-style-name="Visited_20_Internet_20_Link">LINK</text:a><text:line-break/>Trümner, Dirk: Normgerechte Brandschutzordnungen. Die neue DIN 14096 von Mai 2014.<text:line-break/>In: sicher ist sicher, 65. Jg 2014-10, S. 502 - 504.<text:line-break/><text:line-break/>
<text:a xlink:type="simple" xlink:href="http://www.wissen-hilfe.de/_Wissen/locked/papers/sis-2015-02-004.pdf" text:style-name="Internet_20_link" text:visited-style-name="Visited_20_Internet_20_Link">LINK</text:a><text:line-break/>Wilrich, Cordula / Wilrich, Thomas : Die Explosion der Flüssiggasanlage. Teil 1 von 2.<text:line-break/>In: sicher ist sicher, 66. Jg 2015-02, S. 88 - 92.<text:line-break/><text:line-break/>
<text:a xlink:type="simple" xlink:href="http://www.wissen-hilfe.de/_Wissen/locked/papers/sis-2015-03-003.pdf" text:style-name="Internet_20_link" text:visited-style-name="Visited_20_Internet_20_Link">LINK</text:a><text:line-break/>Wilrich, Cordula / Wilrich, Thomas : Die Explosion der Flüssiggasanlage Teil2 von 2.<text:line-break/>In: sicher ist sicher, 66. Jg 2015-03, S. 142 - 144.<text:line-break/><text:line-break/>
<text:a xlink:type="simple" xlink:href="http://www.wissen-hilfe.de/_Wissen/locked/papers/sis-2015-04-001.pdf" text:style-name="Internet_20_link" text:visited-style-name="Visited_20_Internet_20_Link">LINK</text:a><text:line-break/>Nachtigall, Eugen: Troubleshooting-Methode zur Verbesserung des Brandschutzes in Gebäuden .<text:line-break/>In: sicher ist sicher, 66. Jg 2015-04, S. 182 - 186.<text:line-break/><text:line-break/>
<text:a xlink:type="simple" xlink:href="http://www.wissen-hilfe.de/_Wissen/locked/papers/sis-2015-04-002.pdf" text:style-name="Internet_20_link" text:visited-style-name="Visited_20_Internet_20_Link">LINK</text:a><text:line-break/>Lottermann , Johannes :  Konstruktiver Explosionsschutz meets SIL.<text:line-break/>In: sicher ist sicher, 66. Jg 2015-04, S. 187 - 189.<text:line-break/><text:line-break/>
<text:a xlink:type="simple" xlink:href="http://www.wissen-hilfe.de/_Wissen/locked/papers/sis-2015-04-003.pdf" text:style-name="Internet_20_link" text:visited-style-name="Visited_20_Internet_20_Link">LINK</text:a><text:line-break/>Henkelmann, Paolo / Kubowski, Florion / Liske, Bastian / Müksch, Benedikt / Goertz, Roland:  Szenariendefinition und Löschmittelbemessung nach ASR A2.2. Ein brandtechnologischer Ansatz.<text:line-break/>In: sicher ist sicher, 66. Jg 2015-04, S. 196 - 202.<text:line-break/><text:line-break/>
<text:a xlink:type="simple" xlink:href="http://www.wissen-hilfe.de/_Wissen/locked/papers/sis-2015-09-001.pdf" text:style-name="Internet_20_link" text:visited-style-name="Visited_20_Internet_20_Link">LINK</text:a><text:line-break/>Fiedrich, Frank / Schwickerath, Anna : BASIGO- Bausteine für die Sicherheit von Großveranstaltungen. Eine erste Bilanz des Forschungsprojekts.<text:line-break/>In: sicher ist sicher, 66. Jg 2015-09, S. 429 - 43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sis-2016-04-001.pdf" text:style-name="Internet_20_link" text:visited-style-name="Visited_20_Internet_20_Link">LINK</text:a><text:line-break/>Apfeld, Ralf / Meyer, Christoph / Rempel, Paul / Sefrin, Harald: Brandvermeidung und -bekämpfung an Werkzeugmaschinen.<text:line-break/>In: sicher ist sicher, 67. Jg 2016-04, S. 178 - 181.<text:line-break/><text:line-break/>
<text:a xlink:type="simple" xlink:href="http://www.wissen-hilfe.de/_Wissen/locked/papers/sis-2016-04-002.pdf" text:style-name="Internet_20_link" text:visited-style-name="Visited_20_Internet_20_Link">LINK</text:a><text:line-break/>Pillar, Florian: Brandschutz im Industriebau - Muster-Industriebau-Richtlinie und Arbeitsschutz.<text:line-break/>In: sicher ist sicher, 67. Jg 2016-04, S. 182 - 187.<text:line-break/><text:line-break/>
<text:a xlink:type="simple" xlink:href="http://www.wissen-hilfe.de/_Wissen/locked/papers/sis-2016-04-003.pdf" text:style-name="Internet_20_link" text:visited-style-name="Visited_20_Internet_20_Link">LINK</text:a><text:line-break/>Goertz, Roland: Brände in Abfall-Behandlungsanlagen.<text:line-break/>In: sicher ist sicher, 67. Jg 2016-04, S. 188 - 195.<text:line-break/><text:line-break/>
<text:a xlink:type="simple" xlink:href="http://www.wissen-hilfe.de/_Wissen/locked/papers/te-si-2011-01-02-001.pdf" text:style-name="Internet_20_link" text:visited-style-name="Visited_20_Internet_20_Link">LINK</text:a><text:line-break/>Raab, Johann: Sicherer Umgang mit Acetylen. Chemische und physikalische Eigenschaften kennen und berücksichtigen.<text:line-break/>In: Technische Sicherheit, Bd.1(2011)Nr.1/2  , S. 10 - 13.<text:line-break/><text:line-break/>
<text:a xlink:type="simple" xlink:href="http://www.wissen-hilfe.de/_Wissen/locked/papers/te-si-2011-01-02-003.pdf" text:style-name="Internet_20_link" text:visited-style-name="Visited_20_Internet_20_Link">LINK</text:a><text:line-break/>Förster, Hans / Günther, Werner / Lindner, Gert /  Model, Regine: Untersuchungen zur Explosionsgefahr beim Umschlag von Kerosin Jet A-1.<text:line-break/>In: Technische Sicherheit, Bd.1(2011)Nr.1/2 , S. 18 - 27.<text:line-break/><text:line-break/>
<text:a xlink:type="simple" xlink:href="http://www.wissen-hilfe.de/_Wissen/locked/papers/te-si-2011-01-02-004.pdf" text:style-name="Internet_20_link" text:visited-style-name="Visited_20_Internet_20_Link">LINK</text:a><text:line-break/>Faber, Michael : Abhängigkeit der Sicherheitsmaßnahmen vom Aluminium-Nacharbeitsumfang im Automobilbau.<text:line-break/>In: Technische Sicherheit, Bd.1(2011)Nr.1/2 , S. 28 - 31.<text:line-break/><text:line-break/>
<text:a xlink:type="simple" xlink:href="http://www.wissen-hilfe.de/_Wissen/locked/papers/te-si-2011-01-02-005.pdf" text:style-name="Internet_20_link" text:visited-style-name="Visited_20_Internet_20_Link">LINK</text:a><text:line-break/>Krause, Ulrich /  Krüger, Sirnone /  Berger, Anka: Bewertung von Brandgefahr und Rauchgastoxizität bei Recyclinglagern.<text:line-break/>In: Technische Sicherheit, Bd.1(2011)Nr.1/2 , S. 32 - 38.<text:line-break/><text:line-break/>
<text:a xlink:type="simple" xlink:href="http://www.wissen-hilfe.de/_Wissen/locked/papers/te-si-2011-03-001.pdf" text:style-name="Internet_20_link" text:visited-style-name="Visited_20_Internet_20_Link">LINK</text:a><text:line-break/>Kiesewetter, Jörg : Anderungen der Normen für Gaswarngeräte. Inhalte und Auswirkungen..<text:line-break/>In: Technische Sicherheit, Bd.1(2011)Nr.3  , S. 10 - 14.<text:line-break/><text:line-break/>
<text:a xlink:type="simple" xlink:href="http://www.wissen-hilfe.de/_Wissen/locked/papers/te-si-2011-03-003.pdf" text:style-name="Internet_20_link" text:visited-style-name="Visited_20_Internet_20_Link">LINK</text:a><text:line-break/>Gutmann, Kari -Heinz : Verwendung von elektrischen Betriebsmitteln in explosionsgefährdeten Bereichen.<text:line-break/>In: Technische Sicherheit, Bd.1(2011)Nr.3  , S. 21 - 23.<text:line-break/><text:line-break/>
<text:a xlink:type="simple" xlink:href="http://www.wissen-hilfe.de/_Wissen/locked/papers/te-si-2011-05-001.pdf" text:style-name="Internet_20_link" text:visited-style-name="Visited_20_Internet_20_Link">LINK</text:a><text:line-break/>Ulrich, Armin / Balke, Christian / Otremba, Frank: Brandverhalten von Gefahrguttanks. Erste Ergebnisse eines Forschungsvorhabens.<text:line-break/>In: Technische Sicherheit, Bd.1(2011)Nr.5  , S. 13 - 19.<text:line-break/><text:line-break/>
<text:a xlink:type="simple" xlink:href="http://www.wissen-hilfe.de/_Wissen/locked/papers/te-si-2011-05-003.pdf" text:style-name="Internet_20_link" text:visited-style-name="Visited_20_Internet_20_Link">LINK</text:a><text:line-break/>Müller, Norbert: Lagerung brennbarer Flüssigkeiten.<text:line-break/>In: Technische Sicherheit, Bd.1(2011)Nr.5 , S. 28 - 31.<text:line-break/><text:line-break/>
<text:a xlink:type="simple" xlink:href="http://www.wissen-hilfe.de/_Wissen/locked/papers/te-si-2011-05-004.pdf" text:style-name="Internet_20_link" text:visited-style-name="Visited_20_Internet_20_Link">LINK</text:a><text:line-break/>Lucas, Joachim: Bestimmung des spezifischen elektrischen Staubwiderstands mit einer speziellen Messzelle.<text:line-break/>In: Technische Sicherheit, Bd.1(2011)Nr.5  , S. 33 - 37.<text:line-break/><text:line-break/>
<text:a xlink:type="simple" xlink:href="http://www.wissen-hilfe.de/_Wissen/locked/papers/te-si-2011-05-005.pdf" text:style-name="Internet_20_link" text:visited-style-name="Visited_20_Internet_20_Link">LINK</text:a><text:line-break/>Popp, Tobias: Explosionsgeschützte Ausrüstung für den maritimen Öl- und Gassektor.<text:line-break/>In: Technische Sicherheit, Bd.1(2011)Nr.5  , S. 38 - 40.<text:line-break/><text:line-break/>
<text:a xlink:type="simple" xlink:href="http://www.wissen-hilfe.de/_Wissen/locked/papers/te-si-2011-06-001.pdf" text:style-name="Internet_20_link" text:visited-style-name="Visited_20_Internet_20_Link">LINK</text:a><text:line-break/>Zahorszki, Frank : Effiziente Gefährdungsanalyse in technischen Anlagen mit thermografischen Methoden.<text:line-break/>In: Technische Sicherheit, Bd.1(2011)Nr.6  , S. 10 - 13.<text:line-break/><text:line-break/>
<text:a xlink:type="simple" xlink:href="http://www.wissen-hilfe.de/_Wissen/locked/papers/te-si-2011-07-08-001.pdf" text:style-name="Internet_20_link" text:visited-style-name="Visited_20_Internet_20_Link">LINK</text:a><text:line-break/>Faulstich, Udo: Trinkwasser-Installationen in Verbindung mit Feuerlösch- und Brandschutzanlagen.<text:line-break/>In: Technische Sicherheit, Bd.1(2011)Nr.7/8 , S. 14 - 16.<text:line-break/><text:line-break/>
<text:a xlink:type="simple" xlink:href="http://www.wissen-hilfe.de/_Wissen/locked/papers/te-si-2011-07-08-002.pdf" text:style-name="Internet_20_link" text:visited-style-name="Visited_20_Internet_20_Link">LINK</text:a><text:line-break/>Strübe, Markus: Brandfrühesterkennung: Feuer und Rauch zuverlässig erkennen.<text:line-break/>In: Technische Sicherheit, Bd.1(2011)Nr.7/8 , S. 17 - 19.<text:line-break/><text:line-break/>
<text:a xlink:type="simple" xlink:href="http://www.wissen-hilfe.de/_Wissen/locked/papers/te-si-2011-07-08-003.pdf" text:style-name="Internet_20_link" text:visited-style-name="Visited_20_Internet_20_Link">LINK</text:a><text:line-break/>Schrörs, Bernd: DIN EN 61511 in der praktischen Anwendung.<text:line-break/>In: Technische Sicherheit, Bd.1(2011)Nr.7/8 , S. 28 - 32.<text:line-break/><text:line-break/>
<text:a xlink:type="simple" xlink:href="http://www.wissen-hilfe.de/_Wissen/locked/papers/te-si-2011-09-001.pdf" text:style-name="Internet_20_link" text:visited-style-name="Visited_20_Internet_20_Link">LINK</text:a><text:line-break/>Krietsch, Arne / Scheid, Marc: Brand- und Explosionsschutz bei nanoskaligen Stäuben.<text:line-break/>In: Technische Sicherheit, Bd.1(2011)Nr.9, S. 10 -14.<text:line-break/><text:line-break/>
<text:a xlink:type="simple" xlink:href="http://www.wissen-hilfe.de/_Wissen/locked/papers/te-si-2011-09-002.pdf" text:style-name="Internet_20_link" text:visited-style-name="Visited_20_Internet_20_Link">LINK</text:a><text:line-break/>Vogl, Albrecht / Radandt, Siegfried: Neue Erkenntnisse für den konstruktiven Explosionsschutz von Becherelevatoren.<text:line-break/>In: Technische Sicherheit, Bd.1(2011)Nr.9, S. 15 - 19.<text:line-break/><text:line-break/>
<text:a xlink:type="simple" xlink:href="http://www.wissen-hilfe.de/_Wissen/locked/papers/te-si-2011-09-003.pdf" text:style-name="Internet_20_link" text:visited-style-name="Visited_20_Internet_20_Link">LINK</text:a><text:line-break/>Sippel, Michael: Anwendungen der Strömungssimulation zur Berechnung von Explosionsabläufen in großtechnischen Anlagen.<text:line-break/>In: Technische Sicherheit, Bd.1(2011)Nr.9, S. 22 - 26.<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09-005.pdf" text:style-name="Internet_20_link" text:visited-style-name="Visited_20_Internet_20_Link">LINK</text:a><text:line-break/>Lucas, Joachim: Detonationserscheinungen bei Leichtmetallstäuben.<text:line-break/>In: Technische Sicherheit, Bd.1(2011)Nr.9, S. 32 - 37.<text:line-break/><text:line-break/>
<text:a xlink:type="simple" xlink:href="http://www.wissen-hilfe.de/_Wissen/locked/papers/te-si-2011-09-006.pdf" text:style-name="Internet_20_link" text:visited-style-name="Visited_20_Internet_20_Link">LINK</text:a><text:line-break/>Welch, Matthias: Konstruktiver Explosionsschutz in der Energiebranche. Beispiel Explosionsunterdrückung bei einer Kohlemahlanlage der RWE AG..<text:line-break/>In: Technische Sicherheit, Bd.1(2011)Nr.9, S. 38 - 40.<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1-10-004.pdf" text:style-name="Internet_20_link" text:visited-style-name="Visited_20_Internet_20_Link">LINK</text:a><text:line-break/>Reil, Florian / Vaaßen, Willi: Brandschutz an Photovoltaikanlagen.<text:line-break/>In: Technische Sicherheit, Bd.1(2011)Nr.10, S. 38 - 40.<text:line-break/><text:line-break/>
<text:a xlink:type="simple" xlink:href="http://www.wissen-hilfe.de/_Wissen/locked/papers/te-si-2011-10-006.pdf" text:style-name="Internet_20_link" text:visited-style-name="Visited_20_Internet_20_Link">LINK</text:a><text:line-break/>Ganz, Christian / Deuerler, Friederike: Die Risikoanalyse mittels Konsequenz und Eintrittswahrscheinlichkeit. Methodik am Beispiel des Druckbehälterversagens - Teil 1: Konsequenz.<text:line-break/>In: Technische Sicherheit, Bd.1(2011)Nr.10, S. 53 - 58.<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1-02-005.pdf" text:style-name="Internet_20_link" text:visited-style-name="Visited_20_Internet_20_Link">LINK</text:a><text:line-break/>Konersmann, Rainer : Zur Abschätzung von Bauwerksschäden durch Flugzeugabstürze.<text:line-break/>In: Technische Sicherheit, Bd.2(2012)Nr.1/2, S. 36 - 42.<text:line-break/><text:line-break/>
<text:a xlink:type="simple" xlink:href="http://www.wissen-hilfe.de/_Wissen/locked/papers/te-si-2012-03-001.pdf" text:style-name="Internet_20_link" text:visited-style-name="Visited_20_Internet_20_Link">LINK</text:a><text:line-break/>Wettingfeld, Jürgen : Blitzschutz für explosionsgefährdete Bereiche. Überarbeitete Norm DIN EN 62305-3.<text:line-break/>In: Technische Sicherheit, Bd.2(2012)Nr.3, S. 10 - 14.<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4-001.pdf" text:style-name="Internet_20_link" text:visited-style-name="Visited_20_Internet_20_Link">LINK</text:a><text:line-break/>Holtappels, Kai / Beckmann-Kiuge,Martin / Ferrero, Fabio/ Schmidtchen, Ulrich: Acetylenflaschen im Feuer.<text:line-break/>In: Technische Sicherheit, Bd.2(2012)Nr.4, S. 19 - 25.<text:line-break/><text:line-break/>
<text:a xlink:type="simple" xlink:href="http://www.wissen-hilfe.de/_Wissen/locked/papers/te-si-2012-04-002.pdf" text:style-name="Internet_20_link" text:visited-style-name="Visited_20_Internet_20_Link">LINK</text:a><text:line-break/>Gutmann, Kari-Heinz / Staats, Regina: DIN EN 60079-17: Prüfung und Instandhaltung elektrischer Anlagen. Was muss der Anlagenbetreiber tun?..<text:line-break/>In: Technische Sicherheit, Bd.2(2012)Nr.4, S. 26 - 28.<text:line-break/><text:line-break/>
<text:a xlink:type="simple" xlink:href="http://www.wissen-hilfe.de/_Wissen/locked/papers/te-si-2012-04-003.pdf" text:style-name="Internet_20_link" text:visited-style-name="Visited_20_Internet_20_Link">LINK</text:a><text:line-break/>Lottermann ,Johannes  : Konstruktiver Explosionsschutz an Werkzeugmaschinen. Besonderheiten im Hinblick auf klassische Schutzsysteme gemäß 94/9/EG am Beispiel der flammenlosen Explosionsdruckentlastung..<text:line-break/>In: Technische Sicherheit, Bd.2(2012)Nr.4, S. 29 - 31.<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05-007.pdf" text:style-name="Internet_20_link" text:visited-style-name="Visited_20_Internet_20_Link">LINK</text:a><text:line-break/>Hohendorf, Stefan / Bartholmai, Matthias: Intelligente Gefahrgutbehälter. IBC mit Gedächtnis..<text:line-break/>In: Technische Sicherheit, Bd.2(2012)Nr.5, S. 47 - 49.<text:line-break/><text:line-break/>
<text:a xlink:type="simple" xlink:href="http://www.wissen-hilfe.de/_Wissen/locked/papers/te-si-2012-06-002.pdf" text:style-name="Internet_20_link" text:visited-style-name="Visited_20_Internet_20_Link">LINK</text:a><text:line-break/>Siwek, Richard : Brand- und Explosionsschutz an Sprühtrocknungsanlagen .<text:line-break/>In: Technische Sicherheit, Bd.2(2012)Nr.6, S. 16 - 19.<text:line-break/><text:line-break/>
<text:a xlink:type="simple" xlink:href="http://www.wissen-hilfe.de/_Wissen/locked/papers/te-si-2012-06-003.pdf" text:style-name="Internet_20_link" text:visited-style-name="Visited_20_Internet_20_Link">LINK</text:a><text:line-break/>Halstrick, Victor: Auslegung, sicherer Betrieb und Instandhaltung von Schutzsystemen in explosionsgefährdeten überwachungsbedürftigen Anlagen. „Befähigte Person“ und „Unterwiesene Person“: Kompetenz ist gefragt!..<text:line-break/>In: Technische Sicherheit, Bd.2(2012)Nr.6, S. 20 - 22.<text:line-break/><text:line-break/>
<text:a xlink:type="simple" xlink:href="http://www.wissen-hilfe.de/_Wissen/locked/papers/te-si-2012-06-004.pdf" text:style-name="Internet_20_link" text:visited-style-name="Visited_20_Internet_20_Link">LINK</text:a><text:line-break/>Rabenstein, Klaus: Alternativer konstruktiver Explosionsschutz zur Druckentlastung und Unterdrückung.<text:line-break/>In: Technische Sicherheit, Bd.2(2012)Nr.6, S. 24 - 26.<text:line-break/><text:line-break/>
<text:a xlink:type="simple" xlink:href="http://www.wissen-hilfe.de/_Wissen/locked/papers/te-si-2012-06-005.pdf" text:style-name="Internet_20_link" text:visited-style-name="Visited_20_Internet_20_Link">LINK</text:a><text:line-break/>Neugebauer, Frank / Frobese, Dirk-Hans: Flurförderzeuge für den Einsatz in explosionsgefährdeten Bereichen. lnverkehrbringen nach Richtlinie 94/9/EG und EN 1755.<text:line-break/>In: Technische Sicherheit, Bd.2(2012)Nr.6, S. 34 - 38.<text:line-break/><text:line-break/>
<text:a xlink:type="simple" xlink:href="http://www.wissen-hilfe.de/_Wissen/locked/papers/te-si-2012-07-08-001.pdf" text:style-name="Internet_20_link" text:visited-style-name="Visited_20_Internet_20_Link">LINK</text:a><text:line-break/>Wehmeyer, Hans-Peter: Sichere Flüssiggastankstellen - noch nicht am Ziel.<text:line-break/>In: Technische Sicherheit, Bd.2(2012)Nr.7/8, S. 12 - 13.<text:line-break/><text:line-break/>
<text:a xlink:type="simple" xlink:href="http://www.wissen-hilfe.de/_Wissen/locked/papers/te-si-2012-07-08-003.pdf" text:style-name="Internet_20_link" text:visited-style-name="Visited_20_Internet_20_Link">LINK</text:a><text:line-break/>Frobese, Dirk-Hans / Neugebauer, Frank: Flurförderzeuge für den Einsatz in explosionsgefährdeten Bereichen. Verantwortung der Belreiber bei Inbetriebnahme, Instandsetzung und wiederkehrender Prüfung..<text:line-break/>In: Technische Sicherheit, Bd.2(2012)Nr.7/8, S. 18 - 21.<text:line-break/><text:line-break/>
<text:a xlink:type="simple" xlink:href="http://www.wissen-hilfe.de/_Wissen/locked/papers/te-si-2012-07-08-004.pdf" text:style-name="Internet_20_link" text:visited-style-name="Visited_20_Internet_20_Link">LINK</text:a><text:line-break/>Himstedt, Matthias / Krüger, Horst / Treiber, Stefan: Praxisorientierte ATEX-Bewertung von Fasspumpen der Kategorie 1.<text:line-break/>In: Technische Sicherheit, Bd.2(2012)Nr.7/8, S. 22 - 25.<text:line-break/><text:line-break/>
<text:a xlink:type="simple" xlink:href="http://www.wissen-hilfe.de/_Wissen/locked/papers/te-si-2012-07-08-007.pdf" text:style-name="Internet_20_link" text:visited-style-name="Visited_20_Internet_20_Link">LINK</text:a><text:line-break/>Konersmann, Rainer : Risiken infolge naturbedingter Gefahrenquellen.<text:line-break/>In: Technische Sicherheit, Bd.2(2012)Nr.7/8, S. 45 - 50.<text:line-break/><text:line-break/>
<text:a xlink:type="simple" xlink:href="http://www.wissen-hilfe.de/_Wissen/locked/papers/te-si-2012-09-001.pdf" text:style-name="Internet_20_link" text:visited-style-name="Visited_20_Internet_20_Link">LINK</text:a><text:line-break/>Lambotte, Stephan: Neue Brandgefahr im Betrieb: Lithiumbatterien und -akkumulatoren.<text:line-break/>In: Technische Sicherheit, Bd.2(2012)Nr.9, S. 10 - 13.<text:line-break/><text:line-break/>
<text:a xlink:type="simple" xlink:href="http://www.wissen-hilfe.de/_Wissen/locked/papers/te-si-2012-09-002.pdf" text:style-name="Internet_20_link" text:visited-style-name="Visited_20_Internet_20_Link">LINK</text:a><text:line-break/>Strübe, Markus: Problemlösung für sicherheitskritische Umgebungsbedingungen. Brandfrühesterkennung mit intelligenten Ansaugrauchmeldern.<text:line-break/>In: Technische Sicherheit, Bd.2(2012)Nr.9, S. 18 - 20.<text:line-break/><text:line-break/>
<text:a xlink:type="simple" xlink:href="http://www.wissen-hilfe.de/_Wissen/locked/papers/te-si-2012-09-003.pdf" text:style-name="Internet_20_link" text:visited-style-name="Visited_20_Internet_20_Link">LINK</text:a><text:line-break/>Sinder, Christoph / Schmidt, Axel / Ernst, Harald / Pesenacker, Katrin / Hardt, Hartmut: Trinkwasserschutz kontra Brandschutz?. Probleme und Anforderungen beim Anschluss von Feuerlöschanlagen an Trinkwasser-Installationen..<text:line-break/>In: Technische Sicherheit, Bd.2(2012)Nr.9, S. 21 - 25.<text:line-break/><text:line-break/>
<text:a xlink:type="simple" xlink:href="http://www.wissen-hilfe.de/_Wissen/locked/papers/te-si-2012-09-004.pdf" text:style-name="Internet_20_link" text:visited-style-name="Visited_20_Internet_20_Link">LINK</text:a><text:line-break/>Lipphardt, Thomas: Flucht mit dem Aufzug. Rettungsaufzüge nach dem Normentwurf prEN 81-76.<text:line-break/>In: Technische Sicherheit, Bd.2(2012)Nr.9, S. 44 - 46.<text:line-break/><text:line-break/>
<text:a xlink:type="simple" xlink:href="http://www.wissen-hilfe.de/_Wissen/locked/papers/te-si-2012-09-005.pdf" text:style-name="Internet_20_link" text:visited-style-name="Visited_20_Internet_20_Link">LINK</text:a><text:line-break/>Kaul, Peter / Becher, Christopher / Warmer, Johannes / Wilms, Johannes: Sicherheit im Fährverkehr. Detektionstechnologien für Explosivstoffe und Gefahrstoffe im Rahmen von VESPER Plus 1)..<text:line-break/>In: Technische Sicherheit, Bd.2(2012)Nr.9, S. 47 - 51.<text:line-break/><text:line-break/>
<text:a xlink:type="simple" xlink:href="http://www.wissen-hilfe.de/_Wissen/locked/papers/te-si-2012-09-006.pdf" text:style-name="Internet_20_link" text:visited-style-name="Visited_20_Internet_20_Link">LINK</text:a><text:line-break/>Wurm, Eduard: Löschwasserrückhaltung: Anforderungen, Ausführung und Beispiele von Rückhalteeinrichtungen.<text:line-break/>In: Technische Sicherheit, Bd.2(2012)Nr.9, S. 52 - 55.<text:line-break/><text:line-break/>
<text:a xlink:type="simple" xlink:href="http://www.wissen-hilfe.de/_Wissen/locked/papers/te-si-2012-10-001.pdf" text:style-name="Internet_20_link" text:visited-style-name="Visited_20_Internet_20_Link">LINK</text:a><text:line-break/>Blum, Carsten / Steffens,  Rainer : Chemikalienschutzanzüge: Elektrostatische Anforderungen beim Einsatz in explosionsgefährdeten Bereichen.<text:line-break/>In: Technische Sicherheit, Bd.2(2012)Nr.10, S. 12 - 13.<text:line-break/><text:line-break/>
<text:a xlink:type="simple" xlink:href="http://www.wissen-hilfe.de/_Wissen/locked/papers/te-si-2012-10-003.pdf" text:style-name="Internet_20_link" text:visited-style-name="Visited_20_Internet_20_Link">LINK</text:a><text:line-break/>Hartwig, Sylvius : Kollektives Sicherheitsversagen. Vom Managementverhalten induzierte Common-Mode-Fehlersituationen in Industrie und Politik.<text:line-break/>In: Technische Sicherheit, Bd.2(2012)Nr.10, S. 26 - 31.<text:line-break/><text:line-break/>
<text:a xlink:type="simple" xlink:href="http://www.wissen-hilfe.de/_Wissen/locked/papers/te-si-2012-10-004.pdf" text:style-name="Internet_20_link" text:visited-style-name="Visited_20_Internet_20_Link">LINK</text:a><text:line-break/>Malter, Ernst / Stellmacher, Volker : Ist ein Druckentlastungssystem eine sehr zuverlässige sicherheitstechnische Einrichtung?.<text:line-break/>In: Technische Sicherheit, Bd.2(2012)Nr.10, S. 32 - 34.<text:line-break/><text:line-break/>
<text:a xlink:type="simple" xlink:href="http://www.wissen-hilfe.de/_Wissen/locked/papers/te-si-2012-10-006.pdf" text:style-name="Internet_20_link" text:visited-style-name="Visited_20_Internet_20_Link">LINK</text:a><text:line-break/>Jock, Ralf: Planungstools für Brandmeldeanlagen.<text:line-break/>In: Technische Sicherheit, Bd.2(2012)Nr.10, S. 45 - 47.<text:line-break/><text:line-break/>
<text:a xlink:type="simple" xlink:href="http://www.wissen-hilfe.de/_Wissen/locked/papers/te-si-2012-11-12-004.pdf" text:style-name="Internet_20_link" text:visited-style-name="Visited_20_Internet_20_Link">LINK</text:a><text:line-break/>Frobese, Dirk-Hans: Die neue TRBS 3151/TRCiS 751. Eine Technische Regel zur Vermeidung von Brand-, Explosions- und Druckgefährdungen an Tankstellen und Füllanlagen zur Befüllung von Landfahrzeugen.<text:line-break/>In: Technische Sicherheit, Bd.2(2012)Nr.11/12, S. 21 - 24.<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1.pdf" text:style-name="Internet_20_link" text:visited-style-name="Visited_20_Internet_20_Link">LINK</text:a><text:line-break/>Bansemer, Björn / Halfmann, Michael : Brandverhalten von Photovoltaik-Modulen.<text:line-break/>In: Technische Sicherheit, Bd.3(2013)Nr.1/2 , S. 10 - 13.<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2.pdf" text:style-name="Internet_20_link" text:visited-style-name="Visited_20_Internet_20_Link">LINK</text:a><text:line-break/>Lazik, Detlef / Ebert, Sebastian : Membranbasierte Gassensoren. Ein neues Instrument zur Gas- und Branddetektion.<text:line-break/>In: Technische Sicherheit, Bd.3(2013)Nr.3, S. 16 - 19.<text:line-break/><text:line-break/>
<text:a xlink:type="simple" xlink:href="http://www.wissen-hilfe.de/_Wissen/locked/papers/te-si-2013-03-008.pdf" text:style-name="Internet_20_link" text:visited-style-name="Visited_20_Internet_20_Link">LINK</text:a><text:line-break/>Lechtenberg-Auffarth, Eva : Gesellschaftliche Akzeptanz von Risiken. Das Risikokonzept des AGS für den Umgang mit krebserzeugenden Stoffen und das Zulassungsverfahren unter REACH.<text:line-break/>In: Technische Sicherheit, Bd.3(2013)Nr.3, S. 52 - 57.<text:line-break/><text:line-break/>
<text:a xlink:type="simple" xlink:href="http://www.wissen-hilfe.de/_Wissen/locked/papers/te-si-2013-04-001.pdf" text:style-name="Internet_20_link" text:visited-style-name="Visited_20_Internet_20_Link">LINK</text:a><text:line-break/>Glor, Martin : Simulationsrechnungen zur Beurteilung elektrostatischer Zündgefahren.<text:line-break/>In: Technische Sicherheit, Bd.3(2013)Nr.4, S. 20 - 25.<text:line-break/><text:line-break/>
<text:a xlink:type="simple" xlink:href="http://www.wissen-hilfe.de/_Wissen/locked/papers/te-si-2013-04-002.pdf" text:style-name="Internet_20_link" text:visited-style-name="Visited_20_Internet_20_Link">LINK</text:a><text:line-break/>Lottermann, Johannes  / Siwek, Richard : Vor- und Nachteile unterschiedlicher konstruktiver Explosionsschutzsysteme. Aus der Praxis eines Herstellers..<text:line-break/>In: Technische Sicherheit, Bd.3(2013)Nr.4, S. 26  28.<text:line-break/><text:line-break/>
<text:a xlink:type="simple" xlink:href="http://www.wissen-hilfe.de/_Wissen/locked/papers/te-si-2013-04-003.pdf" text:style-name="Internet_20_link" text:visited-style-name="Visited_20_Internet_20_Link">LINK</text:a><text:line-break/>Kemme, Regina : Anforderungen an die Installation in der Zündschutzart „i“ - Eigensicherheit.<text:line-break/>In: Technische Sicherheit, Bd.3(2013)Nr.4, S. 33 - 35.<text:line-break/><text:line-break/>
<text:a xlink:type="simple" xlink:href="http://www.wissen-hilfe.de/_Wissen/locked/papers/te-si-2013-04-004.pdf" text:style-name="Internet_20_link" text:visited-style-name="Visited_20_Internet_20_Link">LINK</text:a><text:line-break/>Heins, Jan : „Ex-Check“ - eine innovative Lösung zur Dokumentation behördenrelevanter Prüfungen. Software zum rechtssicheren Nachweis von Prüfungen gemäß Betriebssicherheitsverordnung..<text:line-break/>In: Technische Sicherheit, Bd.3(2013)Nr.4, S. 36 - 38.<text:line-break/><text:line-break/>
<text:a xlink:type="simple" xlink:href="http://www.wissen-hilfe.de/_Wissen/locked/papers/te-si-2013-04-005.pdf" text:style-name="Internet_20_link" text:visited-style-name="Visited_20_Internet_20_Link">LINK</text:a><text:line-break/>Simanski, Hans Christian : Verwendung von Persönlicher Schutzausrüstung in explosionsgefährdeten Bereichen. Beispiel: PSA gegen Absturz..<text:line-break/>In: Technische Sicherheit, Bd.3(2013)Nr.4, S. 40 - 42.<text:line-break/><text:line-break/>
<text:a xlink:type="simple" xlink:href="http://www.wissen-hilfe.de/_Wissen/locked/papers/te-si-2013-05-001.pdf" text:style-name="Internet_20_link" text:visited-style-name="Visited_20_Internet_20_Link">LINK</text:a><text:line-break/>Kiesewetter, Jörg : Anforderungen an die messtechnische Funktionsfähigkeit von Gaswarngeräten für Maßnahmen des Explosionsschutzes.<text:line-break/>In: Technische Sicherheit, Bd.3(2013)Nr.5, S. 18 - 2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6-004.pdf" text:style-name="Internet_20_link" text:visited-style-name="Visited_20_Internet_20_Link">LINK</text:a><text:line-break/>Konersmann, Rainer / Otremba, Frank: Vergleich von Risiken.<text:line-break/>In: Technische Sicherheit, Bd.3(2013)Nr.6, S. 32 - 37.<text:line-break/><text:line-break/>
<text:a xlink:type="simple" xlink:href="http://www.wissen-hilfe.de/_Wissen/locked/papers/te-si-2013-07-08-002.pdf" text:style-name="Internet_20_link" text:visited-style-name="Visited_20_Internet_20_Link">LINK</text:a><text:line-break/>Echtermann, Benjamin / König,  Andreas: Betriebssicherheit und Blitzschutz. Besonderheiten, Regeln und Gefahrenpotenziale.<text:line-break/>In: Technische Sicherheit, Bd.3(2013)Nr.7/8 , S. 15 - 17.<text:line-break/><text:line-break/>
<text:a xlink:type="simple" xlink:href="http://www.wissen-hilfe.de/_Wissen/locked/papers/te-si-2013-07-08-003.pdf" text:style-name="Internet_20_link" text:visited-style-name="Visited_20_Internet_20_Link">LINK</text:a><text:line-break/>Schieß, Norbert : Trockenkupplungen für den sicheren Umschlag von Flüssiggas.<text:line-break/>In: Technische Sicherheit, Bd.3(2013)Nr.7/8, S. 19 - 21.<text:line-break/><text:line-break/>
<text:a xlink:type="simple" xlink:href="http://www.wissen-hilfe.de/_Wissen/locked/papers/te-si-2013-09-002.pdf" text:style-name="Internet_20_link" text:visited-style-name="Visited_20_Internet_20_Link">LINK</text:a><text:line-break/>Schwing, Stefan : Konstruktiver Explosionsschutz.<text:line-break/>In: Technische Sicherheit, Bd.3(2013)Nr.9, S. 18 - 23.<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09-004.pdf" text:style-name="Internet_20_link" text:visited-style-name="Visited_20_Internet_20_Link">LINK</text:a><text:line-break/>Lumme, Rainer : Wireless-Technologie in explosionsgefährdeten Bereichen.<text:line-break/>In: Technische Sicherheit, Bd.3(2013)Nr.9, S. 29 - 31.<text:line-break/><text:line-break/>
<text:a xlink:type="simple" xlink:href="http://www.wissen-hilfe.de/_Wissen/locked/papers/te-si-2013-09-006.pdf" text:style-name="Internet_20_link" text:visited-style-name="Visited_20_Internet_20_Link">LINK</text:a><text:line-break/>Strübel, Markus : Intelligente und hochsensible Frühwarnsysteme gegen Brände.<text:line-break/>In: Technische Sicherheit, Bd.3(2013)Nr.9, S. 35 - 36.<text:line-break/><text:line-break/>
<text:a xlink:type="simple" xlink:href="http://www.wissen-hilfe.de/_Wissen/locked/papers/te-si-2013-09-007.pdf" text:style-name="Internet_20_link" text:visited-style-name="Visited_20_Internet_20_Link">LINK</text:a><text:line-break/>Aris,Stephan / Schalau, Bernd / Schwäricke, Felix / Szypkowski, Marko : Leckgrößen bei Druckgasflaschen.<text:line-break/>In: Technische Sicherheit, Bd.3(2013)Nr.9, S. 37 - 42.<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3-10-008.pdf" text:style-name="Internet_20_link" text:visited-style-name="Visited_20_Internet_20_Link">LINK</text:a><text:line-break/>Kasch, Thomas / Binder, Christian / Brack, Thomas / Hesse, Olaf / Treisch, Nico : Berstscheiben in Sauerstoffanlagen. Berstscheiben sollen der Sicherheit dienen - doch in Sauerstoffanlagen können sie ein Sicherheitsrisiko darstellen.<text:line-break/>In: Technische Sicherheit, Bd.3(2013)Nr.10, S. 50 - 53.<text:line-break/><text:line-break/>
<text:a xlink:type="simple" xlink:href="http://www.wissen-hilfe.de/_Wissen/locked/papers/te-si-2013-11-12-001.pdf" text:style-name="Internet_20_link" text:visited-style-name="Visited_20_Internet_20_Link">LINK</text:a><text:line-break/>Meinert, David / Krebs, Philipp / Ridder, Adrian / Barth, Uli   : Zündrisikobewertung von nicht nach der Richtlinie 94/9/EG in Verkehr gebrachten Verdichtern.<text:line-break/>In: Technische Sicherheit, Bd.3(2013)Nr.11/12, S. 10 - 15.<text:line-break/><text:line-break/>
<text:a xlink:type="simple" xlink:href="http://www.wissen-hilfe.de/_Wissen/locked/papers/te-si-2013-11-12-003.pdf" text:style-name="Internet_20_link" text:visited-style-name="Visited_20_Internet_20_Link">LINK</text:a><text:line-break/>Berg, Jost: Fernüberwachung von Tanks und Rohren auf Leckagen.<text:line-break/>In: Technische Sicherheit, Bd.3(2013)Nr.11/12, S. 18 - 20.<text:line-break/><text:line-break/>
<text:a xlink:type="simple" xlink:href="http://www.wissen-hilfe.de/_Wissen/locked/papers/te-si-2013-11-12-007.pdf" text:style-name="Internet_20_link" text:visited-style-name="Visited_20_Internet_20_Link">LINK</text:a><text:line-break/>Borch, Jörg / Otremba, Frank / Balke, Christian / Burghardt, Frank: Sicherheit von Flüssiggasflaschen im Unfallfeuer.<text:line-break/>In: Technische Sicherheit, Bd.3(2013)Nr.11/12, S. 44 - 47.<text:line-break/><text:line-break/>
<text:a xlink:type="simple" xlink:href="http://www.wissen-hilfe.de/_Wissen/locked/papers/te-si-2014-01-02-001.pdf" text:style-name="Internet_20_link" text:visited-style-name="Visited_20_Internet_20_Link">LINK</text:a><text:line-break/>Antonatus, Edith : Fassadenbrände - Ursachen, Risiken, Normung und Gesetzgebung.<text:line-break/>In: Technische Sicherheit, Bd.4(2014)Nr.1/2 , S. 10 - 14.<text:line-break/><text:line-break/>
<text:a xlink:type="simple" xlink:href="http://www.wissen-hilfe.de/_Wissen/locked/papers/te-si-2014-01-02-002.pdf" text:style-name="Internet_20_link" text:visited-style-name="Visited_20_Internet_20_Link">LINK</text:a><text:line-break/>Niedermayer, Wolfgang: Hackschnitzel- und Pelletheizungen - eine latente Gefahr?.<text:line-break/>In: Technische Sicherheit, Bd.4(2014)Nr.1/2 , S. 16 - 19.<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5.pdf" text:style-name="Internet_20_link" text:visited-style-name="Visited_20_Internet_20_Link">LINK</text:a><text:line-break/>Henzel, Harald : Sicherheit und Gesundheitsschutz bei der Brandschadensanierung.<text:line-break/>In: Technische Sicherheit, Bd.4(2014)Nr.1/2 , S. 33 - 35.<text:line-break/><text:line-break/>
<text:a xlink:type="simple" xlink:href="http://www.wissen-hilfe.de/_Wissen/locked/papers/te-si-2014-03-001.pdf" text:style-name="Internet_20_link" text:visited-style-name="Visited_20_Internet_20_Link">LINK</text:a><text:line-break/>Schmees, Maik: Die neue Bauproduktenverordnung bei Natürlichen Rauch- und Wärmeabzugsgeräten.<text:line-break/>In: Technische Sicherheit, Bd.4(2014)Nr.3, S. 10 - 12.<text:line-break/><text:line-break/>
<text:a xlink:type="simple" xlink:href="http://www.wissen-hilfe.de/_Wissen/locked/papers/te-si-2014-03-002.pdf" text:style-name="Internet_20_link" text:visited-style-name="Visited_20_Internet_20_Link">LINK</text:a><text:line-break/>Egbers, Mark: Optische Signalgeber in Brandmeldeanlagen. Die neue EN 54-23..<text:line-break/>In: Technische Sicherheit, Bd.4(2014)Nr.3, S. 13 - 15.<text:line-break/><text:line-break/>
<text:a xlink:type="simple" xlink:href="http://www.wissen-hilfe.de/_Wissen/locked/papers/te-si-2014-04-001.pdf" text:style-name="Internet_20_link" text:visited-style-name="Visited_20_Internet_20_Link">LINK</text:a><text:line-break/>Redeker, Tammo: Explosionsartige Zersetzung eines fluorierten Polyether-Schmieröls in Vakuumpumpen.<text:line-break/>In: Technische Sicherheit, Bd.4(2014)Nr.4, S. 10 - 14.<text:line-break/><text:line-break/>
<text:a xlink:type="simple" xlink:href="http://www.wissen-hilfe.de/_Wissen/locked/papers/te-si-2014-04-002.pdf" text:style-name="Internet_20_link" text:visited-style-name="Visited_20_Internet_20_Link">LINK</text:a><text:line-break/>Föhse, Martin / Knopp, Roland : EN 1539: Neue Anforderungen an den Explosionsschutz von Trocknern.<text:line-break/>In: Technische Sicherheit, Bd.4(2014)Nr.4, S. 15 - 18.<text:line-break/><text:line-break/>
<text:a xlink:type="simple" xlink:href="http://www.wissen-hilfe.de/_Wissen/locked/papers/te-si-2014-04-003.pdf" text:style-name="Internet_20_link" text:visited-style-name="Visited_20_Internet_20_Link">LINK</text:a><text:line-break/>Vogl, Albrecht  : Neue Richtlinie VDI 2263 Blatt 8.2. Explosionsunterdrückung und Kombination von konstruktiven Schutzmaßnahmen an Elevatoren.<text:line-break/>In: Technische Sicherheit, Bd.4(2014)Nr.4, S. 19 - 21.<text:line-break/><text:line-break/>
<text:a xlink:type="simple" xlink:href="http://www.wissen-hilfe.de/_Wissen/locked/papers/te-si-2014-04-004.pdf" text:style-name="Internet_20_link" text:visited-style-name="Visited_20_Internet_20_Link">LINK</text:a><text:line-break/>Gutmann, Regina  : Neue Kennzeichnungen im Explosionsschutz.<text:line-break/>In: Technische Sicherheit, Bd.4(2014)Nr.4, S. 22 - 24.<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4-006.pdf" text:style-name="Internet_20_link" text:visited-style-name="Visited_20_Internet_20_Link">LINK</text:a><text:line-break/>Lenz, Andreas / Schilling,  Hendrik / Middelmann, Wolfgang : Umwelt- und Katastrophenschutz mit einem luftgetragenen hyperspektralen Multisensorsystem.<text:line-break/>In: Technische Sicherheit, Bd.4(2014)Nr.4, S. 33 - 36.<text:line-break/><text:line-break/>
<text:a xlink:type="simple" xlink:href="http://www.wissen-hilfe.de/_Wissen/locked/papers/te-si-2014-04-007.pdf" text:style-name="Internet_20_link" text:visited-style-name="Visited_20_Internet_20_Link">LINK</text:a><text:line-break/>Konersmann, Rainer / Reich, Franziska / Balke, Christian: Zu den Risiken des Transports von Flüssigerdgas mit Straßentankwagen.<text:line-break/>In: Technische Sicherheit, Bd.4(2014)Nr.4, S. 37 - 43.<text:line-break/><text:line-break/>
<text:a xlink:type="simple" xlink:href="http://www.wissen-hilfe.de/_Wissen/locked/papers/te-si-2014-04-009.pdf" text:style-name="Internet_20_link" text:visited-style-name="Visited_20_Internet_20_Link">LINK</text:a><text:line-break/>Sahin, Turgay / Jaeger,  Karl : Toolgestütztes Safety Management im Entwicklungsprozess durch Product Lifecycle Management (PLM).<text:line-break/>In: Technische Sicherheit, Bd.4(2014)Nr.4, S. 50 - 53.<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2.pdf" text:style-name="Internet_20_link" text:visited-style-name="Visited_20_Internet_20_Link">LINK</text:a><text:line-break/>Vass, Peter: Lecküberwachung doppelwandiger Rohrleitungen an Tankstellen.<text:line-break/>In: Technische Sicherheit, Bd.4(2014)Nr.5, S. 14 - 15.<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7.pdf" text:style-name="Internet_20_link" text:visited-style-name="Visited_20_Internet_20_Link">LINK</text:a><text:line-break/>Heyn, Armin : Brandschutzkonzept zur Lagerung pyrophorer Stoffe.<text:line-break/>In: Technische Sicherheit, Bd.4(2014)Nr.5, S. 29 - 39.<text:line-break/><text:line-break/>
<text:a xlink:type="simple" xlink:href="http://www.wissen-hilfe.de/_Wissen/locked/papers/te-si-2014-05-008.pdf" text:style-name="Internet_20_link" text:visited-style-name="Visited_20_Internet_20_Link">LINK</text:a><text:line-break/>Städter, J.Philipp / Lehmann, Christian / Halbauer, Marcel / Berger, Marcel / Gnorski, Harry / Schulze, Thomas   : Automatisierte robotergestützte Gefahrgutverladung im explosionsgeschützten Outdoorbereich.<text:line-break/>In: Technische Sicherheit, Bd.4(2014)Nr.5, S. 40 - 46.<text:line-break/><text:line-break/>
<text:a xlink:type="simple" xlink:href="http://www.wissen-hilfe.de/_Wissen/locked/papers/te-si-2014-05-010.pdf" text:style-name="Internet_20_link" text:visited-style-name="Visited_20_Internet_20_Link">LINK</text:a><text:line-break/>Festag, Sebastian: Das Versagen von unangepassten Sicherheitsstrategien.<text:line-break/>In: Technische Sicherheit, Bd.4(2014)Nr.5, S. 51 - 55.<text:line-break/><text:line-break/>
<text:a xlink:type="simple" xlink:href="http://www.wissen-hilfe.de/_Wissen/locked/papers/te-si-2014-06-006.pdf" text:style-name="Internet_20_link" text:visited-style-name="Visited_20_Internet_20_Link">LINK</text:a><text:line-break/>Fischbach, Ursula: Unterstützung von Anlagenpersonal in Notfallsituationen. Neuer Leitfaden der Kommission für Anlagensicherheit 1)..<text:line-break/>In: Technische Sicherheit, Bd.4(2014)Nr.6, S. 31 - 36.<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2.pdf" text:style-name="Internet_20_link" text:visited-style-name="Visited_20_Internet_20_Link">LINK</text:a><text:line-break/>Hecht, Jürgen: Arbeiten in sauerstoffreduzierter Atmosphäre.<text:line-break/>In: Technische Sicherheit, Bd.4(2014)Nr.7/8, S. 16 - 19.<text:line-break/><text:line-break/>
<text:a xlink:type="simple" xlink:href="http://www.wissen-hilfe.de/_Wissen/locked/papers/te-si-2014-07-08-004.pdf" text:style-name="Internet_20_link" text:visited-style-name="Visited_20_Internet_20_Link">LINK</text:a><text:line-break/>Schubert, Rainer: Freimessen - eine wichtige Maßnahme zur Gewährleistung der Sicherheit. Arbeiten in Behältern und engen Räumen oder in explosionsgefährdeten Bereichen..<text:line-break/>In: Technische Sicherheit, Bd.4(2014)Nr.7/8, S. 23 - 25.<text:line-break/><text:line-break/>
<text:a xlink:type="simple" xlink:href="http://www.wissen-hilfe.de/_Wissen/locked/papers/te-si-2014-07-08-005.pdf" text:style-name="Internet_20_link" text:visited-style-name="Visited_20_Internet_20_Link">LINK</text:a><text:line-break/>Förster, Janko: Drahtlos oder kabelgebunden. Vor- und Nachteile drahtloser Datenübertragung bei Gaswarngeräten..<text:line-break/>In: Technische Sicherheit, Bd.4(2014)Nr.7/8, S. 26 - 27.<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07-08-012.pdf" text:style-name="Internet_20_link" text:visited-style-name="Visited_20_Internet_20_Link">LINK</text:a><text:line-break/>Konersmann, Rainer / Würsig, Andreas / Miethe, Sylvia: Pipelineschäden infolge peripherer Unfallereignisse.<text:line-break/>In: Technische Sicherheit, Bd.4(2014)Nr.7/8, S. 54 - 58.<text:line-break/><text:line-break/>
<text:a xlink:type="simple" xlink:href="http://www.wissen-hilfe.de/_Wissen/locked/papers/te-si-2014-09-001.pdf" text:style-name="Internet_20_link" text:visited-style-name="Visited_20_Internet_20_Link">LINK</text:a><text:line-break/>Winkler, Thomas: Rauchfreihaltung von Flucht- und Rettungswegen mithilfe lufttechnischer Maßnahmen.<text:line-break/>In: Technische Sicherheit, Bd.4(2014)Nr.9, S. 12 - 16.<text:line-break/><text:line-break/>
<text:a xlink:type="simple" xlink:href="http://www.wissen-hilfe.de/_Wissen/locked/papers/te-si-2014-09-002.pdf" text:style-name="Internet_20_link" text:visited-style-name="Visited_20_Internet_20_Link">LINK</text:a><text:line-break/>Hegger, Thomas: Muster-Industriebaurichtlinie - neue Vorgaben für den Rauchschutz.<text:line-break/>In: Technische Sicherheit, Bd.4(2014)Nr.9, S. 17 - 19.<text:line-break/><text:line-break/>
<text:a xlink:type="simple" xlink:href="http://www.wissen-hilfe.de/_Wissen/locked/papers/te-si-2014-09-004.pdf" text:style-name="Internet_20_link" text:visited-style-name="Visited_20_Internet_20_Link">LINK</text:a><text:line-break/>Strübel, Markus : Branddetektion unter schwierigsten Bedingungen.<text:line-break/>In: Technische Sicherheit, Bd.4(2014)Nr.9, S. 22 - 24.<text:line-break/><text:line-break/>
<text:a xlink:type="simple" xlink:href="http://www.wissen-hilfe.de/_Wissen/locked/papers/te-si-2014-09-005.pdf" text:style-name="Internet_20_link" text:visited-style-name="Visited_20_Internet_20_Link">LINK</text:a><text:line-break/>Bansemer, Björn / Halfmann,  Michael / Trettin, Corinna / Wittbecker, Friedrich-Wilhelm / Reil, Florian / Althaus, Jörg : Entwicklung einer Brandprüfmethode für dachmontierte Photovoltaik-Systeme.<text:line-break/>In: Technische Sicherheit, Bd.4(2014)Nr.9, S. 26 -29.<text:line-break/><text:line-break/>
<text:a xlink:type="simple" xlink:href="http://www.wissen-hilfe.de/_Wissen/locked/papers/te-si-2014-09-006.pdf" text:style-name="Internet_20_link" text:visited-style-name="Visited_20_Internet_20_Link">LINK</text:a><text:line-break/>Geoerg, Paul / Marx, Marcus : Brand- und Explosionsschutz in Gebäuden und Anlagen landwirtschaftlicher Nutzung. Spannungsfeld zwischen normativer Ableitung und praxistauglichem Lösungsansatz - Teil 1..<text:line-break/>In: Technische Sicherheit, Bd.4(2014)Nr.9, S. 30 - 34.<text:line-break/><text:line-break/>
<text:a xlink:type="simple" xlink:href="http://www.wissen-hilfe.de/_Wissen/locked/papers/te-si-2014-09-006.pdf" text:style-name="Internet_20_link" text:visited-style-name="Visited_20_Internet_20_Link">LINK</text:a><text:line-break/>Blum, Carsten / Thust, Christoph / Meinert, David: Untersuchung möglicher Zündgefahren infolge elektrostatischer Aufladungen an PTFE-Wellringdichtungen.<text:line-break/>In: Technische Sicherheit, Bd.4(2014)Nr.9, S. 36 - 38.<text:line-break/><text:line-break/>
<text:a xlink:type="simple" xlink:href="http://www.wissen-hilfe.de/_Wissen/locked/papers/te-si-2014-09-008.pdf" text:style-name="Internet_20_link" text:visited-style-name="Visited_20_Internet_20_Link">LINK</text:a><text:line-break/>Vogl, Albrecht  : Können Schneckenförderer die Übertragung von Staubexplosionen in angeschlossene Anlagenteile verhindern?.<text:line-break/>In: Technische Sicherheit, Bd.4(2014)Nr.9, S. 40 - 43.<text:line-break/><text:line-break/>
<text:a xlink:type="simple" xlink:href="http://www.wissen-hilfe.de/_Wissen/locked/papers/te-si-2014-09-009.pdf" text:style-name="Internet_20_link" text:visited-style-name="Visited_20_Internet_20_Link">LINK</text:a><text:line-break/>Krietsch, Arne / Schmidt, Martin / Krause, Ulrich: Brand- und Explosionseigenschaften von nanoskalig hergestellten Stäuben.<text:line-break/>In: Technische Sicherheit, Bd.4(2014)Nr.9, S. 44 - 49.<text:line-break/><text:line-break/>
<text:a xlink:type="simple" xlink:href="http://www.wissen-hilfe.de/_Wissen/locked/papers/te-si-2014-09-010.pdf" text:style-name="Internet_20_link" text:visited-style-name="Visited_20_Internet_20_Link">LINK</text:a><text:line-break/>Buhn, Johannes: Sicherheit komplexer Geräte und Systeme im Ex-Bereich.<text:line-break/>In: Technische Sicherheit, Bd.4(2014)Nr.9, S. 50 - 52.<text:line-break/><text:line-break/>
<text:a xlink:type="simple" xlink:href="http://www.wissen-hilfe.de/_Wissen/locked/papers/te-si-2014-09-012.pdf" text:style-name="Internet_20_link" text:visited-style-name="Visited_20_Internet_20_Link">LINK</text:a><text:line-break/>Groos, Sandra / Kluth, Karsten: Grenzdruck zur physiologisch ausführbaren und sicheren Brandbekämpfung.<text:line-break/>In: Technische Sicherheit, Bd.4(2014)Nr.9, S. 58 - 61.<text:line-break/><text:line-break/>
<text:a xlink:type="simple" xlink:href="http://www.wissen-hilfe.de/_Wissen/locked/papers/te-si-2014-09-013.pdf" text:style-name="Internet_20_link" text:visited-style-name="Visited_20_Internet_20_Link">LINK</text:a><text:line-break/>Preißl, Dirk: Prüfung von Feuerwehraufzügen. Die neue Richtlinie VDI 3809 Blatt 2 als Arbeitsmittel.<text:line-break/>In: Technische Sicherheit, Bd.4(2014)Nr.9, S. 62 - 65.<text:line-break/><text:line-break/>
<text:a xlink:type="simple" xlink:href="http://www.wissen-hilfe.de/_Wissen/locked/papers/te-si-2014-10-001.pdf" text:style-name="Internet_20_link" text:visited-style-name="Visited_20_Internet_20_Link">LINK</text:a><text:line-break/>Wettingfeld, Jürgen : Blitzschutz für Photovoltaik-Anlagen. Neue Norm schafft Klarheit..<text:line-break/>In: Technische Sicherheit, Bd.4(2014)Nr.10, S. 10 - 15.<text:line-break/><text:line-break/>
<text:a xlink:type="simple" xlink:href="http://www.wissen-hilfe.de/_Wissen/locked/papers/te-si-2014-10-003.pdf" text:style-name="Internet_20_link" text:visited-style-name="Visited_20_Internet_20_Link">LINK</text:a><text:line-break/>Paproth, Martin : Technische Dichtheit von Gasspeichereinrichtungen in Biogasanlagen. Aktuelle Situation - Anforderungen - Handlungsbedarf.<text:line-break/>In: Technische Sicherheit, Bd.4(2014)Nr.10, S. 21 - 25.<text:line-break/><text:line-break/>
<text:a xlink:type="simple" xlink:href="http://www.wissen-hilfe.de/_Wissen/locked/papers/te-si-2014-10-004.pdf" text:style-name="Internet_20_link" text:visited-style-name="Visited_20_Internet_20_Link">LINK</text:a><text:line-break/>Zahorszki, Frank : Optische Gasleckageortung an Biogasanlagen.<text:line-break/>In: Technische Sicherheit, Bd.4(2014)Nr.10, S. 26 - 28.<text:line-break/><text:line-break/>
<text:a xlink:type="simple" xlink:href="http://www.wissen-hilfe.de/_Wissen/locked/papers/te-si-2014-10-005.pdf" text:style-name="Internet_20_link" text:visited-style-name="Visited_20_Internet_20_Link">LINK</text:a><text:line-break/>Marx, Marcus / Geoerg, Paul : Brand- und Explosionsschutz in Gebäuden und Anlagen landwirtschaftlicher Nutzung. Spannungsfeld zwischen normativer Ableitung und praxistauglichem Lösungsansatz - Teil 2..<text:line-break/>In: Technische Sicherheit, Bd.4(2014)Nr.10, S. 29 - 32.<text:line-break/><text:line-break/>
<text:a xlink:type="simple" xlink:href="http://www.wissen-hilfe.de/_Wissen/locked/papers/te-si-2014-10-006.pdf" text:style-name="Internet_20_link" text:visited-style-name="Visited_20_Internet_20_Link">LINK</text:a><text:line-break/>Sippel, Michael / Kipping, Marc / Stegmair, Kilian : Explosionsschutz und Funktionale Sicherheit zur Risikominimierung für Gasmotorenprüfstände.<text:line-break/>In: Technische Sicherheit, Bd.4(2014)Nr.10, S. 33 - 3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4-11-12-004.pdf" text:style-name="Internet_20_link" text:visited-style-name="Visited_20_Internet_20_Link">LINK</text:a><text:line-break/>Westphalen, Max: Biogasanlagen - sicherheitstechnisches Niemandsland?.<text:line-break/>In: Technische Sicherheit, Bd.4(2014)Nr.11/12, S. 27 - 31.<text:line-break/><text:line-break/>
<text:a xlink:type="simple" xlink:href="http://www.wissen-hilfe.de/_Wissen/locked/papers/te-si-2014-11-12-005.pdf" text:style-name="Internet_20_link" text:visited-style-name="Visited_20_Internet_20_Link">LINK</text:a><text:line-break/>Holländer, Lars / Grunewald, Thomas / Grätz,Rainer: Ist Edelstahl funkenärmer als unlegierter Stahl?. Untersuchungen zur Wahrscheinlichkeit der Zündung explosionsfähiger Atmosphären durch Schlagvorgänge bei der Verwendung von Edelstahl..<text:line-break/>In: Technische Sicherheit, Bd.4(2014)Nr.11/12, S. 32 - 35.<text:line-break/><text:line-break/>
<text:a xlink:type="simple" xlink:href="http://www.wissen-hilfe.de/_Wissen/locked/papers/te-si-2014-11-12-006.pdf" text:style-name="Internet_20_link" text:visited-style-name="Visited_20_Internet_20_Link">LINK</text:a><text:line-break/>Ruppert, Kurt Alfred : Kriterien nachhaltiger Sicherheit. Teil 2: Erstellen, Prüfen und Bewerten von Schutzkonzepten (Fortsetzung).<text:line-break/>In: Technische Sicherheit, Bd.4(2014)Nr.11/12, S. 36 - 41.<text:line-break/><text:line-break/>
<text:a xlink:type="simple" xlink:href="http://www.wissen-hilfe.de/_Wissen/locked/papers/te-si-2015-01-02-001.pdf" text:style-name="Internet_20_link" text:visited-style-name="Visited_20_Internet_20_Link">LINK</text:a><text:line-break/>Knoll, Elmar / Müller, Norbert: Transport mit Tücken.<text:line-break/>In: Technische Sicherheit, Bd.5(2015)Nr.1/2 , S. 12 -13.<text:line-break/><text:line-break/>
<text:a xlink:type="simple" xlink:href="http://www.wissen-hilfe.de/_Wissen/locked/papers/te-si-2015-01-02-002.pdf" text:style-name="Internet_20_link" text:visited-style-name="Visited_20_Internet_20_Link">LINK</text:a><text:line-break/>Partzsch, Sven / Lehmann, Alexander / Saupe, Alexander /Hebbeler, Kathrin : Sicheres Verpackungskonzept für die Lagerung und den Transport von Lithiumionenbatterien.<text:line-break/>In: Technische Sicherheit, Bd.5(2015)Nr.1/2 , S. 14 - 17.<text:line-break/><text:line-break/>
<text:a xlink:type="simple" xlink:href="http://www.wissen-hilfe.de/_Wissen/locked/papers/te-si-2015-01-02-003.pdf" text:style-name="Internet_20_link" text:visited-style-name="Visited_20_Internet_20_Link">LINK</text:a><text:line-break/>Niedermayer, Wolfgang: Brände in Lüftungsanlagen.<text:line-break/>In: Technische Sicherheit, Bd.5(2015)Nr.1/2 , S. 18 - 22.<text:line-break/><text:line-break/>
<text:a xlink:type="simple" xlink:href="http://www.wissen-hilfe.de/_Wissen/locked/papers/te-si-2015-01-02-004.pdf" text:style-name="Internet_20_link" text:visited-style-name="Visited_20_Internet_20_Link">LINK</text:a><text:line-break/>Festag, Sebastian / Mitreiter, Manfred: Analyse von Bränden in Kindertageseinrichtungen. Bedeutung der Branderkennung..<text:line-break/>In: Technische Sicherheit, Bd.5(2015)Nr.1/2 , S. 23 - 27.<text:line-break/><text:line-break/>
<text:a xlink:type="simple" xlink:href="http://www.wissen-hilfe.de/_Wissen/locked/papers/te-si-2015-01-02-005.pdf" text:style-name="Internet_20_link" text:visited-style-name="Visited_20_Internet_20_Link">LINK</text:a><text:line-break/>Krawczyk, Nikolai : Damit das Zündinitial nicht die Initiative ergreift.<text:line-break/>In: Technische Sicherheit, Bd.5(2015)Nr.1/2 , S. 31 - 32.<text:line-break/><text:line-break/>
<text:a xlink:type="simple" xlink:href="http://www.wissen-hilfe.de/_Wissen/locked/papers/te-si-2015-01-02-006.pdf" text:style-name="Internet_20_link" text:visited-style-name="Visited_20_Internet_20_Link">LINK</text:a><text:line-break/>Wagner, Jessica: Effizienter Brandschutz im Tunnel und in Industrieanlagen.<text:line-break/>In: Technische Sicherheit, Bd.5(2015)Nr.1/2 , S. 33 - 34.<text:line-break/><text:line-break/>
<text:a xlink:type="simple" xlink:href="http://www.wissen-hilfe.de/_Wissen/locked/papers/te-si-2015-03-007.pdf" text:style-name="Internet_20_link" text:visited-style-name="Visited_20_Internet_20_Link">LINK</text:a><text:line-break/>Lipphardt, Thomas: Aufzugsteuerungen für den Brandfall. Die Neufassung der Richtlinie VDI 6017..<text:line-break/>In: Technische Sicherheit, Bd.5(2015)Nr.3, S. 46 -47.<text:line-break/><text:line-break/>
<text:a xlink:type="simple" xlink:href="http://www.wissen-hilfe.de/_Wissen/locked/papers/te-si-2015-04-001.pdf" text:style-name="Internet_20_link" text:visited-style-name="Visited_20_Internet_20_Link">LINK</text:a><text:line-break/>Poga, Björn: Beispielsammlung zur Einteilung explosionsgefährdeter Bereiche in Zonen für Staub/Luft-Gemische aktualisiert.<text:line-break/>In: Technische Sicherheit, Bd.5(2015)Nr.4, S. 12 - 15.<text:line-break/><text:line-break/>
<text:a xlink:type="simple" xlink:href="http://www.wissen-hilfe.de/_Wissen/locked/papers/te-si-2015-04-002.pdf" text:style-name="Internet_20_link" text:visited-style-name="Visited_20_Internet_20_Link">LINK</text:a><text:line-break/>Gutmann, Regina  : Neue Entwicklungen im Explosionsschutz.<text:line-break/>In: Technische Sicherheit, Bd.5(2015)Nr.4, S. 16 - 18.<text:line-break/><text:line-break/>
<text:a xlink:type="simple" xlink:href="http://www.wissen-hilfe.de/_Wissen/locked/papers/te-si-2015-04-003.pdf" text:style-name="Internet_20_link" text:visited-style-name="Visited_20_Internet_20_Link">LINK</text:a><text:line-break/>Pelzl, Tim / Sprenger, Gerhard / Manning, Bernd : Neue Konzeption ,,Brandschutzbeauftragter„ einheitlich und zukunftsweisend geregelt. Aufgaben, Qualifikation, Ausbildung und Bestellung von Brandschutzbeauftragten..<text:line-break/>In: Technische Sicherheit, Bd.5(2015)Nr.4, S. 20 -25.<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6-001.pdf" text:style-name="Internet_20_link" text:visited-style-name="Visited_20_Internet_20_Link">LINK</text:a><text:line-break/>Sefrin, Harald: Die neue ISO 19353: Der rote Faden für den Brandschutz.<text:line-break/>In: Technische Sicherheit, Bd.5(2015)Nr.6, S. 11 - 15.<text:line-break/><text:line-break/>
<text:a xlink:type="simple" xlink:href="http://www.wissen-hilfe.de/_Wissen/locked/papers/te-si-2015-06-002.pdf" text:style-name="Internet_20_link" text:visited-style-name="Visited_20_Internet_20_Link">LINK</text:a><text:line-break/>Schneckener, Andreas: Sonderbrandmeldetechnik für hohe Produktionshallen. Brandversuch bestätigt Detektionssicherheit..<text:line-break/>In: Technische Sicherheit, Bd.5(2015)Nr.6, S. 16 - 17.<text:line-break/><text:line-break/>
<text:a xlink:type="simple" xlink:href="http://www.wissen-hilfe.de/_Wissen/locked/papers/te-si-2015-06-003.pdf" text:style-name="Internet_20_link" text:visited-style-name="Visited_20_Internet_20_Link">LINK</text:a><text:line-break/>Wangrin, Norbert: Anlagensicherheit - Brand- und Explosionsschutz in der Industrie.<text:line-break/>In: Technische Sicherheit, Bd.5(2015)Nr.6, S. 18 - 19.<text:line-break/><text:line-break/>
<text:a xlink:type="simple" xlink:href="http://www.wissen-hilfe.de/_Wissen/locked/papers/te-si-2015-06-004.pdf" text:style-name="Internet_20_link" text:visited-style-name="Visited_20_Internet_20_Link">LINK</text:a><text:line-break/>Lienesch, Frank: Die ,,neue“ ATEX-Richtlinie 2014/34/EU.<text:line-break/>In: Technische Sicherheit, Bd.5(2015)Nr.6, S. 20 - 24.<text:line-break/><text:line-break/>
<text:a xlink:type="simple" xlink:href="http://www.wissen-hilfe.de/_Wissen/locked/papers/te-si-2015-06-005.pdf" text:style-name="Internet_20_link" text:visited-style-name="Visited_20_Internet_20_Link">LINK</text:a><text:line-break/>Hesener, Ute / Beck, Matthias: Brenn- und Explosionskenngrößen von Stäuben. Kann man das Verhalten außerhalb atmosphärischer Bedingungen abschätzen?..<text:line-break/>In: Technische Sicherheit, Bd.5(2015)Nr.6, S. 25 - 28.<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8.pdf" text:style-name="Internet_20_link" text:visited-style-name="Visited_20_Internet_20_Link">LINK</text:a><text:line-break/>Voigt, Anja / Barth, Uli : Explosionsschaden vs. Explosionskosten. Methodik zur Ermittlung der finanziellen Konsequenzen von Explosionsereignissen..<text:line-break/>In: Technische Sicherheit, Bd.5(2015)Nr.6, S. 45 - 51.<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03.pdf" text:style-name="Internet_20_link" text:visited-style-name="Visited_20_Internet_20_Link">LINK</text:a><text:line-break/>Rossi, Renè: Hitzestress: Körperliche Belastung bei der Brandbekämpfung.<text:line-break/>In: Technische Sicherheit, Bd.5(2015)Nr.10, S. 24 - 26.<text:line-break/><text:line-break/>
<text:a xlink:type="simple" xlink:href="http://www.wissen-hilfe.de/_Wissen/locked/papers/te-si-2015-10-007.pdf" text:style-name="Internet_20_link" text:visited-style-name="Visited_20_Internet_20_Link">LINK</text:a><text:line-break/>Preißl, Dirk: Aktuelle Regelwerke zu Feuerwehr- und Evakuierungsaufzügen sowie Brandfallsteuerungen.<text:line-break/>In: Technische Sicherheit, Bd.5(2015)Nr.10, S. 42 - 46.<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5-11-12-003.pdf" text:style-name="Internet_20_link" text:visited-style-name="Visited_20_Internet_20_Link">LINK</text:a><text:line-break/>Härtel, Hartmut /Redeker, Tammo : Prüfverfahren zur Ermittlung der Zündsicherheit im Inneren von explosionsgeschützten Vakuumpumpen nach ATEX. Ethertest..<text:line-break/>In: Technische Sicherheit, Bd.5(2015)Nr.11/12, S. 22 - 26.<text:line-break/><text:line-break/>
<text:a xlink:type="simple" xlink:href="http://www.wissen-hilfe.de/_Wissen/locked/papers/te-si-2015-11-12-004.pdf" text:style-name="Internet_20_link" text:visited-style-name="Visited_20_Internet_20_Link">LINK</text:a><text:line-break/>Stahmer, Klaus-Werner : GESTIS-STAUB-Ex: 6 000 Datensätze zu Explosionskenngrößen von Stäuben.<text:line-break/>In: Technische Sicherheit, Bd.5(2015)Nr.11/12, S. 27 - 33.<text:line-break/><text:line-break/>
<text:a xlink:type="simple" xlink:href="http://www.wissen-hilfe.de/_Wissen/locked/papers/te-si-2015-11-12-007.pdf" text:style-name="Internet_20_link" text:visited-style-name="Visited_20_Internet_20_Link">LINK</text:a><text:line-break/>Konersmann, Rainer : Kommunikationsdefizite und ihre Folgen.<text:line-break/>In: Technische Sicherheit, Bd.5(2015)Nr.11/12, S. 45- 49.<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2.pdf" text:style-name="Internet_20_link" text:visited-style-name="Visited_20_Internet_20_Link">LINK</text:a><text:line-break/>Niedermayer, Wolfgang: Selbstentzündungen und elektrostatische Entladungen - zwei unterschätzte Brandursachen.<text:line-break/>In: Technische Sicherheit, Bd.6(2016)Nr.1/2 , S. 15 - 19.<text:line-break/><text:line-break/>
<text:a xlink:type="simple" xlink:href="http://www.wissen-hilfe.de/_Wissen/locked/papers/te-si-2016-01-02-003.pdf" text:style-name="Internet_20_link" text:visited-style-name="Visited_20_Internet_20_Link">LINK</text:a><text:line-break/>Steiner, Ralf   : Rohrbrände - Detektion und Löschanlagen.<text:line-break/>In: Technische Sicherheit, Bd.6(2016)Nr.1/2 , S. 20 -21.<text:line-break/><text:line-break/>
<text:a xlink:type="simple" xlink:href="http://www.wissen-hilfe.de/_Wissen/locked/papers/te-si-2016-01-02-004.pdf" text:style-name="Internet_20_link" text:visited-style-name="Visited_20_Internet_20_Link">LINK</text:a><text:line-break/>Meer, Markus: Technologietrend trifft Normung.<text:line-break/>In: Technische Sicherheit, Bd.6(2016)Nr.1/2 , S. 22 - 24.<text:line-break/><text:line-break/>
<text:a xlink:type="simple" xlink:href="http://www.wissen-hilfe.de/_Wissen/locked/papers/te-si-2016-01-02-005.pdf" text:style-name="Internet_20_link" text:visited-style-name="Visited_20_Internet_20_Link">LINK</text:a><text:line-break/>Wittmann, Sören: Zuverlässige Brandfrüherkennung unter schwierigen Umgebungsbedingungen.<text:line-break/>In: Technische Sicherheit, Bd.6(2016)Nr.1/2 , S. 25 - 27.<text:line-break/><text:line-break/>
<text:a xlink:type="simple" xlink:href="http://www.wissen-hilfe.de/_Wissen/locked/papers/te-si-2016-01-02-006.pdf" text:style-name="Internet_20_link" text:visited-style-name="Visited_20_Internet_20_Link">LINK</text:a><text:line-break/>Gundermann, Peter: Prüfung von Feuerlöschern. Warum die Betriebssicherheitsverordnung nicht alles regeln kann..<text:line-break/>In: Technische Sicherheit, Bd.6(2016)Nr.1/2 , S. 28 - 30.<text:line-break/><text:line-break/>
<text:a xlink:type="simple" xlink:href="http://www.wissen-hilfe.de/_Wissen/locked/papers/te-si-2016-01-02-007.pdf" text:style-name="Internet_20_link" text:visited-style-name="Visited_20_Internet_20_Link">LINK</text:a><text:line-break/>Frobese, Dirk-Hans : Neufassung der TRBS 3151/ TRGS 751. Aktualisierung der Technischen Regel zur Vermeidung von Brand-, Explosions- und Druckgefährdungen an Tankstellen und Gasfüllanlagen zur Befüllung von Landfahrzeugen.<text:line-break/>In: Technische Sicherheit, Bd.6(2016)Nr.1/2 , S. 31 - 37.<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3-002.pdf" text:style-name="Internet_20_link" text:visited-style-name="Visited_20_Internet_20_Link">LINK</text:a><text:line-break/>Hegger, Thomas: Industriebauten zuverlässig entrauchen. Neue Muster-Industriebaurichtlinie setzt Standards..<text:line-break/>In: Technische Sicherheit, Bd.6(2016)Nr.3, S. 16 - 18.<text:line-break/><text:line-break/>
<text:a xlink:type="simple" xlink:href="http://www.wissen-hilfe.de/_Wissen/locked/papers/te-si-2016-03-003.pdf" text:style-name="Internet_20_link" text:visited-style-name="Visited_20_Internet_20_Link">LINK</text:a><text:line-break/>Plum, Andreas / Wellding, Jan : Brandlasten in Rettungswegen. Grundlagen für Einzelfallbetrachtungen..<text:line-break/>In: Technische Sicherheit, Bd.6(2016)Nr.3, S. 19 - 23.<text:line-break/><text:line-break/>
<text:a xlink:type="simple" xlink:href="http://www.wissen-hilfe.de/_Wissen/locked/papers/te-si-2016-04-001.pdf" text:style-name="Internet_20_link" text:visited-style-name="Visited_20_Internet_20_Link">LINK</text:a><text:line-break/>Weber, Ulrich / Kratzke,  Fabian : Funktionale Sicherheit und die Anwendung der MSR-Technik im Explosionsschutz. Teil 1: Grundlagen der technischen Zuverlässigkeit und deren Anwendung in der Funktionalen Sicherheit und im Explosionsschutz..<text:line-break/>In: Technische Sicherheit, Bd.6(2016)Nr.4, S. 11 - 17.<text:line-break/><text:line-break/>
<text:a xlink:type="simple" xlink:href="http://www.wissen-hilfe.de/_Wissen/locked/papers/te-si-2016-04-002.pdf" text:style-name="Internet_20_link" text:visited-style-name="Visited_20_Internet_20_Link">LINK</text:a><text:line-break/>Losert, Oswald : Die neue TRGS 727 ,,Vermeidung von Zündgefahren infolge elektrostatischer Aufladungen„.<text:line-break/>In: Technische Sicherheit, Bd.6(2016)Nr.4, S. 18 - 23.<text:line-break/><text:line-break/>
<text:a xlink:type="simple" xlink:href="http://www.wissen-hilfe.de/_Wissen/locked/papers/te-si-2016-04-003.pdf" text:style-name="Internet_20_link" text:visited-style-name="Visited_20_Internet_20_Link">LINK</text:a><text:line-break/>von Pidoll, Ulrich : Gefährliche Ladung!? Wie gefährlich ist das Rühren von organischen Lösemitteln in Containern? Ergebnisse eines Forschungsvorhabens der BG RCI mit der Physikalisch-Technischen Bundesanstalt..<text:line-break/>In: Technische Sicherheit, Bd.6(2016)Nr.4, S. 24 - 27.<text:line-break/><text:line-break/>
<text:a xlink:type="simple" xlink:href="http://www.wissen-hilfe.de/_Wissen/locked/papers/te-si-2016-04-004.pdf" text:style-name="Internet_20_link" text:visited-style-name="Visited_20_Internet_20_Link">LINK</text:a><text:line-break/>Gutmann, Regina  : Elektrostatische Entladungen als mögliche Zündquelle im Explosionsschutz.<text:line-break/>In: Technische Sicherheit, Bd.6(2016)Nr.4, S. 28 - 30.<text:line-break/><text:line-break/>
<text:a xlink:type="simple" xlink:href="http://www.wissen-hilfe.de/_Wissen/locked/papers/te-si-2016-04-005.pdf" text:style-name="Internet_20_link" text:visited-style-name="Visited_20_Internet_20_Link">LINK</text:a><text:line-break/>Beck, Matthias / Hesener, Ute : Hybride Gemische. Wie verändern sich die Kenngrößen von Stäuben bei Anwesenheit brennbarer Gase..<text:line-break/>In: Technische Sicherheit, Bd.6(2016)Nr.4, S. 32 - 35.<text:line-break/><text:line-break/>
<text:a xlink:type="simple" xlink:href="http://www.wissen-hilfe.de/_Wissen/locked/papers/te-si-2016-04-006.pdf" text:style-name="Internet_20_link" text:visited-style-name="Visited_20_Internet_20_Link">LINK</text:a><text:line-break/>Lucas, Joachim: Brand- und Explosionsschutz an Entstaubungsanlagen. Überarbeitung der Richtlinien VDI 2263 Blatt 6 und Blatt 6.1..<text:line-break/>In: Technische Sicherheit, Bd.6(2016)Nr.4, S. 41 - 43.<text:line-break/><text:line-break/>
<text:a xlink:type="simple" xlink:href="http://www.wissen-hilfe.de/_Wissen/locked/papers/te-si-2016-04-007.pdf" text:style-name="Internet_20_link" text:visited-style-name="Visited_20_Internet_20_Link">LINK</text:a><text:line-break/>Blum, Carsten / Heimann, Alexej: Elektrostatische Zündgefahren beim Einsatz explosionsgeschützter Staubsauger in gasexplosionsgefährdeten Bereichen.<text:line-break/>In: Technische Sicherheit, Bd.6(2016)Nr.4, S. 44 - 47.<text:line-break/><text:line-break/>
<text:a xlink:type="simple" xlink:href="http://www.wissen-hilfe.de/_Wissen/locked/papers/te-si-2016-06-001.pdf" text:style-name="Internet_20_link" text:visited-style-name="Visited_20_Internet_20_Link">LINK</text:a><text:line-break/>Himstedt, Matthias /  Bachhofer, Dieter: Tankreinigungskonzept mit personenlos bewegtem Roboter. Berücksichtigung von ATEX-Anforderungen der Kategorie 1.<text:line-break/>In: Technische Sicherheit, Bd.6(2016)Nr.6, S. 12 - 16.<text:line-break/><text:line-break/>
<text:a xlink:type="simple" xlink:href="http://www.wissen-hilfe.de/_Wissen/locked/papers/te-si-2016-06-002.pdf" text:style-name="Internet_20_link" text:visited-style-name="Visited_20_Internet_20_Link">LINK</text:a><text:line-break/>Weber, Ulrich / Kratzke, Fabian : Funktionale Sicherheit und die Anwendung der MSR-Technik im Explosionsschutz Teil 2: Betrachtungen zur TRGS 725 - Gefährliche explosionsfähige Atmosphäre - Mess-, Steuer- und Regeleinrichtungen im Rahmen von Explosionsschutzmaßnahmen.<text:line-break/>In: Technische Sicherheit, Bd.6(2016)Nr.6, S. 17 - 23.<text:line-break/><text:line-break/>
<text:a xlink:type="simple" xlink:href="http://www.wissen-hilfe.de/_Wissen/locked/papers/te-si-2016-06-003.pdf" text:style-name="Internet_20_link" text:visited-style-name="Visited_20_Internet_20_Link">LINK</text:a><text:line-break/>Burckhardt, Hans Georg : Flurförderzeuge in explosionsgefährdeten Bereichen . Neufassung der DIN EN 1755.<text:line-break/>In: Technische Sicherheit, Bd.6(2016)Nr.6, S. 24 - 25.<text:line-break/><text:line-break/>
<text:a xlink:type="simple" xlink:href="http://www.wissen-hilfe.de/_Wissen/locked/papers/te-si-2016-06-004.pdf" text:style-name="Internet_20_link" text:visited-style-name="Visited_20_Internet_20_Link">LINK</text:a><text:line-break/>Wettingfeld, Jürgen : Planung von optimierten Blitzschutz-Fangeinrichtungen für bauliche Anlagen mit komplexer technischer Infrastruktur.<text:line-break/>In: Technische Sicherheit, Bd.6(2016)Nr.6, S. 26 - 30.<text:line-break/><text:line-break/>
<text:a xlink:type="simple" xlink:href="http://www.wissen-hilfe.de/_Wissen/locked/papers/te-si-2016-06-005.pdf" text:style-name="Internet_20_link" text:visited-style-name="Visited_20_Internet_20_Link">LINK</text:a><text:line-break/>Raab, Veiko : Schutz von Rohrleitungen bei Blitz- und Hochspannungsbeeinflussung.<text:line-break/>In: Technische Sicherheit, Bd.6(2016)Nr.6, S. 31 - 36.<text:line-break/><text:line-break/>
<text:a xlink:type="simple" xlink:href="http://www.wissen-hilfe.de/_Wissen/locked/papers/te-si-2016-07-08-004.pdf" text:style-name="Internet_20_link" text:visited-style-name="Visited_20_Internet_20_Link">LINK</text:a><text:line-break/>Schröder, Volkmar / Askar, Enis / Seemann, Albert : Power-to-Gas: Zusatz von Wasserstoff zum Erdgas. Erfordert dies veränderte Explosionsschutzmaßnahmen?.<text:line-break/>In: Technische Sicherheit, Bd.6(2016)Nr.7/8, S. 22- 26.<text:line-break/><text:line-break/>
<text:a xlink:type="simple" xlink:href="http://www.wissen-hilfe.de/_Wissen/locked/papers/te-si-2016-09-001.pdf" text:style-name="Internet_20_link" text:visited-style-name="Visited_20_Internet_20_Link">LINK</text:a><text:line-break/>Hegger, Thomas: Brandschutz in Hochregalanlagen. Überarbeitung der Richtlinie VDI 3564.<text:line-break/>In: Technische Sicherheit, Bd.6(2016)Nr.9, S. 10 - 14.<text:line-break/><text:line-break/>
<text:a xlink:type="simple" xlink:href="http://www.wissen-hilfe.de/_Wissen/locked/papers/te-si-2016-09-002.pdf" text:style-name="Internet_20_link" text:visited-style-name="Visited_20_Internet_20_Link">LINK</text:a><text:line-break/>Komp, Jeremy: Brandereignisse in Abfallbehandlungsanlagen.<text:line-break/>In: Technische Sicherheit, Bd.6(2016)Nr.9, S. 16 - 19.<text:line-break/><text:line-break/>
<text:a xlink:type="simple" xlink:href="http://www.wissen-hilfe.de/_Wissen/locked/papers/te-si-2016-09-003.pdf" text:style-name="Internet_20_link" text:visited-style-name="Visited_20_Internet_20_Link">LINK</text:a><text:line-break/>König, Andreas / Ring, Stefan: Blitzschutz unter Berücksichtigung der Brandschutzrichtlinien.<text:line-break/>In: Technische Sicherheit, Bd.6(2016)Nr.9, S. 20 - 23.<text:line-break/><text:line-break/>
<text:a xlink:type="simple" xlink:href="http://www.wissen-hilfe.de/_Wissen/locked/papers/te-si-2016-09-004.pdf" text:style-name="Internet_20_link" text:visited-style-name="Visited_20_Internet_20_Link">LINK</text:a><text:line-break/>Witte, Silvio: VdS-Richtlinie 2106 für Funkenlöschanlagen.<text:line-break/>In: Technische Sicherheit, Bd.6(2016)Nr.9, S. 24 - 26.<text:line-break/><text:line-break/>
<text:a xlink:type="simple" xlink:href="http://www.wissen-hilfe.de/_Wissen/locked/papers/te-si-2016-09-005.pdf" text:style-name="Internet_20_link" text:visited-style-name="Visited_20_Internet_20_Link">LINK</text:a><text:line-break/>Ludewig, Eugen: Rettung in Risikosituationen via Sprachalarmierung.<text:line-break/>In: Technische Sicherheit, Bd.6(2016)Nr.9, S. 28 - 29.<text:line-break/><text:line-break/>
<text:a xlink:type="simple" xlink:href="http://www.wissen-hilfe.de/_Wissen/locked/papers/te-si-2016-09-006.pdf" text:style-name="Internet_20_link" text:visited-style-name="Visited_20_Internet_20_Link">LINK</text:a><text:line-break/>Post, Rudi: Konstruktive Explosionsschutzmaßnahmen stellen Produktionsprozesse sicher.<text:line-break/>In: Technische Sicherheit, Bd.6(2016)Nr.9, S. 30 - 31.<text:line-break/><text:line-break/>
<text:a xlink:type="simple" xlink:href="http://www.wissen-hilfe.de/_Wissen/locked/papers/te-si-2016-09-007.pdf" text:style-name="Internet_20_link" text:visited-style-name="Visited_20_Internet_20_Link">LINK</text:a><text:line-break/>Blum, Carsten / Sippel, Michael: Anwendung der computergestützten Modellierung bei der Bewertung elektrostatischer Zündgefahren.<text:line-break/>In: Technische Sicherheit, Bd.6(2016)Nr.9, S. 32 - 35.<text:line-break/><text:line-break/>
<text:a xlink:type="simple" xlink:href="http://www.wissen-hilfe.de/_Wissen/locked/papers/te-si-2016-09-009.pdf" text:style-name="Internet_20_link" text:visited-style-name="Visited_20_Internet_20_Link">LINK</text:a><text:line-break/>Krentel, Daniel et al.:: Auswirkungen von unfallbedingtem Behälterversagen bei alternativen Pkw-Antrieben. Teil 1: Problemstellung, Stand der Technik und Voruntersuchungen .<text:line-break/>In: Technische Sicherheit, Bd.6(2016)Nr.9, S. 39 - 46.<text:line-break/><text:line-break/>
<text:a xlink:type="simple" xlink:href="http://www.wissen-hilfe.de/_Wissen/locked/papers/te-si-2016-10-004.pdf" text:style-name="Internet_20_link" text:visited-style-name="Visited_20_Internet_20_Link">LINK</text:a><text:line-break/>Puschmann, Patrick / Horlitz, Tina / Wittstock, Volker / Schütz, Astrid : Risikobeurteilung mithilfe der Virtuai-RealityTechnologie. Eine experimentelle Nutzerstudie.<text:line-break/>In: Technische Sicherheit, Bd.6(2016)Nr.10, S. 25 - 29.<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ue-2007-10-001 .pdf" text:style-name="Internet_20_link" text:visited-style-name="Visited_20_Internet_20_Link">LINK</text:a><text:line-break/>Kienlein, Manfred :  Betriebssicherheitsverordnung aus blitzschutztechnischer Sicht.<text:line-break/>In: Technische Überwachung, Bd.48 Jg 2007 - Nr. 10, S. 10 - 14.<text:line-break/><text:line-break/>
<text:a xlink:type="simple" xlink:href="http://www.wissen-hilfe.de/_Wissen/locked/papers/te-ue-2007-10-002.pdf" text:style-name="Internet_20_link" text:visited-style-name="Visited_20_Internet_20_Link">LINK</text:a><text:line-break/>Diers, Volker : Instandhaltungs- und Prüfkonzepte im Explosionsschutz  - Einzelprüfung oder ständige Überwachung
Einzelprüfung oder ständige Überwachung.<text:line-break/>In: Technische Überwachung, Bd.48 Jg 2007 - Nr. 10, S. 16 - 20.<text:line-break/><text:line-break/>
<text:a xlink:type="simple" xlink:href="http://www.wissen-hilfe.de/_Wissen/locked/papers/te-ue-2007-10-003.pdf" text:style-name="Internet_20_link" text:visited-style-name="Visited_20_Internet_20_Link">LINK</text:a><text:line-break/>Träger, Ramona /   Markus,Detlef / Beyer,Michael : Zündgefahrenbewertung an Industriesaugern.<text:line-break/>In: Technische Überwachung, Bd.48 Jg 2007 - Nr. 10, S. 21 - 27.<text:line-break/><text:line-break/>
<text:a xlink:type="simple" xlink:href="http://www.wissen-hilfe.de/_Wissen/locked/papers/te-ue-2007-11-12-001.pdf" text:style-name="Internet_20_link" text:visited-style-name="Visited_20_Internet_20_Link">LINK</text:a><text:line-break/>Hahn, Margit / Reeh, Winfried /  Röttger,Dirk / Wolff, Andreas  : Regelmäßige Prüffristverlängerungen für Anlagen nach Betriebssicherheitsverordnung.<text:line-break/>In: Technische Überwachung, Bd.48 (2007) Nr. 11/12, S. 10 - 15.<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2.pdf" text:style-name="Internet_20_link" text:visited-style-name="Visited_20_Internet_20_Link">LINK</text:a><text:line-break/>Sehröder, Volkmar / Molnarne, Maria  :  Die Explosionsgrenzen von Biogas in Luft.<text:line-break/>In: Technische Überwachung, Bd.49(2008)Nr. 1/2, S. 16 - 20.<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1-02-004.pdf" text:style-name="Internet_20_link" text:visited-style-name="Visited_20_Internet_20_Link">LINK</text:a><text:line-break/>Fritsch, Andre  : Eigensicheres Ethernet.<text:line-break/>In: Technische Überwachung, Bd.49(2008)Nr. 1/2, S. 26 - 29.<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8.pdf" text:style-name="Internet_20_link" text:visited-style-name="Visited_20_Internet_20_Link">LINK</text:a><text:line-break/>Brück, Edmund P. A.  : Der Fachbetrieb ist tot- es lebe die befähigte Person!?.<text:line-break/>In: Technische Überwachung, Bd.49(2008)Nr. 1/2, S. 44 - 47.<text:line-break/><text:line-break/>
<text:a xlink:type="simple" xlink:href="http://www.wissen-hilfe.de/_Wissen/locked/papers/te-ue-2008-03-001.pdf" text:style-name="Internet_20_link" text:visited-style-name="Visited_20_Internet_20_Link">LINK</text:a><text:line-break/>Wörner, Axel / Loddoch, Airi  : Windenergie: „Hohe Schule“ des Brandschutzes.<text:line-break/>In: Technische Überwachung, Bd.49(2008) Nr. 3, S. 10 - 11.<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2.pdf" text:style-name="Internet_20_link" text:visited-style-name="Visited_20_Internet_20_Link">LINK</text:a><text:line-break/>Maurischat, Hans Peter : Auswahl geeigneter Gaswarngeräte für den betrieblichen Anlagen- und Arbeitsschutz.<text:line-break/>In: Technische Überwachung, Bd.49(2008)Nr.6, S. 17 - 22.<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1.pdf" text:style-name="Internet_20_link" text:visited-style-name="Visited_20_Internet_20_Link">LINK</text:a><text:line-break/>Dinkler, Hermann  : Anforderungen an Flüssiggastankstellen.<text:line-break/>In: Technische Überwachung, Bd.49(2008)Nr.7/8, S. 10 - 12.<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7-08-006.pdf" text:style-name="Internet_20_link" text:visited-style-name="Visited_20_Internet_20_Link">LINK</text:a><text:line-break/>Förster, Hans / Günther, Werner : Untersuchungen zum technischen und betrieblichen Explosionsschutz an Gefahrgutfahrzeugen für brennbare Gase und Flüssigkeiten.<text:line-break/>In: Technische Überwachung, Bd.49(2008)Nr.7/8, S. 39 - 45.<text:line-break/><text:line-break/>
<text:a xlink:type="simple" xlink:href="http://www.wissen-hilfe.de/_Wissen/locked/papers/te-ue-2008-09-001.pdf" text:style-name="Internet_20_link" text:visited-style-name="Visited_20_Internet_20_Link">LINK</text:a><text:line-break/>Coupin, Mare / Hötger, Jens / Broeckmann, Bernd  : Explosionsschutz in Europa. Länderspezifische Besonderheiten bei der Umsetzung der Richtlinie 1999/92/EG.<text:line-break/>In: Technische Überwachung, Bd.49(2008)Nr.9, S. 12 - 16.<text:line-break/><text:line-break/>
<text:a xlink:type="simple" xlink:href="http://www.wissen-hilfe.de/_Wissen/locked/papers/te-ue-2008-09-002.pdf" text:style-name="Internet_20_link" text:visited-style-name="Visited_20_Internet_20_Link">LINK</text:a><text:line-break/>Lottermann ,Johannes / Barth, Uli : Betriebliche BrandgefährdungsbeurteiIung am Beispiel staubführender Anlagen.  Integrierte Sicherheitskonzeption und -dokumentation für Brand- und Explosionsgefahren.<text:line-break/>In: Technische Überwachung, Bd.49(2008)Nr.9, S. 24 - 29.<text:line-break/><text:line-break/>
<text:a xlink:type="simple" xlink:href="http://www.wissen-hilfe.de/_Wissen/locked/papers/te-ue-2008-09-003.pdf" text:style-name="Internet_20_link" text:visited-style-name="Visited_20_Internet_20_Link">LINK</text:a><text:line-break/>Aich, Ursula : Instandsetzung in Ex-Bereichen. Eine neue Technische Regel als Unterstützung für die Praxis.<text:line-break/>In: Technische Überwachung, Bd.49(2008)Nr.9, S. 30 - 34.<text:line-break/><text:line-break/>
<text:a xlink:type="simple" xlink:href="http://www.wissen-hilfe.de/_Wissen/locked/papers/te-ue-2008-09-005.pdf" text:style-name="Internet_20_link" text:visited-style-name="Visited_20_Internet_20_Link">LINK</text:a><text:line-break/>Möller, Felix  : Sichere Automatisierungstechnik. Funktionale Sicherheit einer verteilten Maschinensteuerung am Beispiel einer Hebebockanlage für Schienenfahrzeuge
.<text:line-break/>In: Technische Überwachung, Bd.49(2008)Nr.9, S. 45 - 52.<text:line-break/><text:line-break/>
<text:a xlink:type="simple" xlink:href="http://www.wissen-hilfe.de/_Wissen/locked/papers/te-ue-2008-10-001.pdf" text:style-name="Internet_20_link" text:visited-style-name="Visited_20_Internet_20_Link">LINK</text:a><text:line-break/>Detzer, Rüdiger / Klusmann, Holm - Hamburg: Entrauchungskonzepte für Verkehrsanlagen.<text:line-break/>In: Technische Überwachung, Bd.49(2008)Nr.10, S. 10 - 14.<text:line-break/><text:line-break/>
<text:a xlink:type="simple" xlink:href="http://www.wissen-hilfe.de/_Wissen/locked/papers/te-ue-2008-10-002.pdf" text:style-name="Internet_20_link" text:visited-style-name="Visited_20_Internet_20_Link">LINK</text:a><text:line-break/>Thiel, Volker / Ziemann, Bernhard  : Brandschutzkonzepte für unterirdische Verkehrsanlagen. Brandsimulation zur Beurteilung der Gefährdung durch Brandrauch.<text:line-break/>In: Technische Überwachung, Bd.49(2008)Nr.10, S. 15 - 18.<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5.pdf" text:style-name="Internet_20_link" text:visited-style-name="Visited_20_Internet_20_Link">LINK</text:a><text:line-break/>Brügger, Stefan  : Brandfrüherkennung mit Ansaugrauchmelder der neuesten Generation. Problemlösung für sicherheitskritische Umgebungsbedingungen.<text:line-break/>In: Technische Überwachung, Bd.49(2008)Nr.10, S. 26 - 28.<text:line-break/><text:line-break/>
<text:a xlink:type="simple" xlink:href="http://www.wissen-hilfe.de/_Wissen/locked/papers/te-ue-2008-11-12-001.pdf" text:style-name="Internet_20_link" text:visited-style-name="Visited_20_Internet_20_Link">LINK</text:a><text:line-break/>Rudolph, Rüdiger : Einschätzung des Gefahrenpotenzials von Aerosoldosen im Freisetzungs- und Brandfall.<text:line-break/>In: Technische Überwachung, Bd.49(2008)Nr.11/12, S. 10 - 15.<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3.pdf" text:style-name="Internet_20_link" text:visited-style-name="Visited_20_Internet_20_Link">LINK</text:a><text:line-break/>Schendler, Thomas  : Sicherheit in Biogasanlagen.<text:line-break/>In: Technische Überwachung, Bd.50(2009)Nr.3, S. 21 - 22.<text:line-break/><text:line-break/>
<text:a xlink:type="simple" xlink:href="http://www.wissen-hilfe.de/_Wissen/locked/papers/te-ue-2009-04-003.pdf" text:style-name="Internet_20_link" text:visited-style-name="Visited_20_Internet_20_Link">LINK</text:a><text:line-break/>Schulz, Volker  : Grundlegende Sicherheitsanforderungen an die Ausrüstung von Biomassefeuerunterlagen.<text:line-break/>In: Technische Überwachung, Bd.50(2009)Nr.4, S. 18 - 21.<text:line-break/><text:line-break/>
<text:a xlink:type="simple" xlink:href="http://www.wissen-hilfe.de/_Wissen/locked/papers/te-ue-2009-05-001.pdf" text:style-name="Internet_20_link" text:visited-style-name="Visited_20_Internet_20_Link">LINK</text:a><text:line-break/>Schroeder, Georg  : Ladungssicherung bei Gasflaschen.<text:line-break/>In: Technische Überwachung, Bd.50(2009)Nr.5, S. 10 - 14.<text:line-break/><text:line-break/>
<text:a xlink:type="simple" xlink:href="http://www.wissen-hilfe.de/_Wissen/locked/papers/te-ue-2009-05-002.pdf" text:style-name="Internet_20_link" text:visited-style-name="Visited_20_Internet_20_Link">LINK</text:a><text:line-break/> van Wingerden, Kees / Skjold, Trygve / Siwek, Richard  : Simulation von Staubexplosionen in Sprühtrocknern.<text:line-break/>In: Technische Überwachung, Bd.50(2009)Nr.5, S. 18 - 21.<text:line-break/><text:line-break/>
<text:a xlink:type="simple" xlink:href="http://www.wissen-hilfe.de/_Wissen/locked/papers/te-ue-2009-05-003.pdf" text:style-name="Internet_20_link" text:visited-style-name="Visited_20_Internet_20_Link">LINK</text:a><text:line-break/>Fuß, Oliver / Faber, Michael  : Dimensionierung von Druckentlastungsflächen für Silos. Vergleich der Dimensionierung nach DIN EN 14491 und DIN-Fachbericht 140.<text:line-break/>In: Technische Überwachung, Bd.50(2009)Nr.5, S. 23 - 27.<text:line-break/><text:line-break/>
<text:a xlink:type="simple" xlink:href="http://www.wissen-hilfe.de/_Wissen/locked/papers/te-ue-2009-06-004.pdf" text:style-name="Internet_20_link" text:visited-style-name="Visited_20_Internet_20_Link">LINK</text:a><text:line-break/>Hinterscheid, Ulf  : Ansätze zur Bewältigung existenzbedrohender Unternehmensrisiken. Sicherung globaler Wertschöpfungsprozesse durch betriebliche Kontinuität..<text:line-break/>In: Technische Überwachung, Bd.50(2009)Nr.6, S. 34 - 40.<text:line-break/><text:line-break/>
<text:a xlink:type="simple" xlink:href="http://www.wissen-hilfe.de/_Wissen/locked/papers/te-ue-2009-07-08-002.pdf" text:style-name="Internet_20_link" text:visited-style-name="Visited_20_Internet_20_Link">LINK</text:a><text:line-break/>Schmidt, Claudia / Schlaak, Michael / Götze, Thomas  : Risikoanalyse für Biogasanlagen  Teil 2.<text:line-break/>In: Technische Überwachung, Bd.50(2009)Nr.7/8, S. 38 - 42.<text:line-break/><text:line-break/>
<text:a xlink:type="simple" xlink:href="http://www.wissen-hilfe.de/_Wissen/locked/papers/te-ue-2009-09-001.pdf" text:style-name="Internet_20_link" text:visited-style-name="Visited_20_Internet_20_Link">LINK</text:a><text:line-break/>Krause, Ulrich : Brände in Siloanlagen.<text:line-break/>In: Technische Überwachung, Bd.50(2009)Nr.9, S. 10 - 14.<text:line-break/><text:line-break/>
<text:a xlink:type="simple" xlink:href="http://www.wissen-hilfe.de/_Wissen/locked/papers/te-ue-2009-09-002.pdf" text:style-name="Internet_20_link" text:visited-style-name="Visited_20_Internet_20_Link">LINK</text:a><text:line-break/>Detzer, Rüdiger  : Sicherheitstreppenräume in Hochhäusern.<text:line-break/>In: Technische Überwachung, Bd.50(2009)Nr.9, S. 15 - 18.<text:line-break/><text:line-break/>
<text:a xlink:type="simple" xlink:href="http://www.wissen-hilfe.de/_Wissen/locked/papers/te-ue-2009-09-003.pdf" text:style-name="Internet_20_link" text:visited-style-name="Visited_20_Internet_20_Link">LINK</text:a><text:line-break/>Kainz, Christoph : Brandschutz in unterirdischen Schienenfahrzeugen.<text:line-break/>In: Technische Überwachung, Bd.50(2009)Nr.9, S. 21 - 23.<text:line-break/><text:line-break/>
<text:a xlink:type="simple" xlink:href="http://www.wissen-hilfe.de/_Wissen/locked/papers/te-ue-2009-09-004.pdf" text:style-name="Internet_20_link" text:visited-style-name="Visited_20_Internet_20_Link">LINK</text:a><text:line-break/>Wiek, Wolfgang : Leckage an einer Ethylenpipeline löst Störfall in einem Tanklager aus. Untersuchungsergebnisse und Konsequenzen.<text:line-break/>In: Technische Überwachung, Bd.50(2009)Nr.9, S. 30 - 34.<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
<text:a xlink:type="simple" xlink:href="http://www.wissen-hilfe.de/_Wissen/locked/papers/te-ue-2010-04-001.pdf" text:style-name="Internet_20_link" text:visited-style-name="Visited_20_Internet_20_Link">LINK</text:a><text:line-break/>Siwek, Richard : Brand- und Explosionsschutz an Entstaubungsanlagen: die neue Richtlinie VDI 2263 Blatt 6.1.<text:line-break/>In: Technische Überwachung, Bd.51(2010)Nr.4, S. 10 - 13.<text:line-break/><text:line-break/>
<text:a xlink:type="simple" xlink:href="http://www.wissen-hilfe.de/_Wissen/locked/papers/te-ue-2010-04-002.pdf" text:style-name="Internet_20_link" text:visited-style-name="Visited_20_Internet_20_Link">LINK</text:a><text:line-break/>Hesener, Ute / Reinecke, Matthias: Zeitgemäßer Explosionsschutz an Mischern.<text:line-break/>In: Technische Überwachung, Bd.51(2010)Nr.4, S. 14 - 16.<text:line-break/><text:line-break/>
<text:a xlink:type="simple" xlink:href="http://www.wissen-hilfe.de/_Wissen/locked/papers/te-ue-2010-04-003.pdf" text:style-name="Internet_20_link" text:visited-style-name="Visited_20_Internet_20_Link">LINK</text:a><text:line-break/>Blum, Carsten / Walther, Claus-Diether : Elektrostatische Anforderungen an Schläuche für den Transport von brennbaren Stäuben.<text:line-break/>In: Technische Überwachung, Bd.51(2010)Nr.4, S. 19 - 20.<text:line-break/><text:line-break/>
<text:a xlink:type="simple" xlink:href="http://www.wissen-hilfe.de/_Wissen/locked/papers/te-ue-2010-04-004.pdf" text:style-name="Internet_20_link" text:visited-style-name="Visited_20_Internet_20_Link">LINK</text:a><text:line-break/>Blob, Albrecht K. : Explosionsschutz im Labor.<text:line-break/>In: Technische Überwachung, Bd.51(2010)Nr.4, S. 29 - 33.<text:line-break/><text:line-break/>
<text:a xlink:type="simple" xlink:href="http://www.wissen-hilfe.de/_Wissen/locked/papers/te-ue-2010-07-08-001.pdf" text:style-name="Internet_20_link" text:visited-style-name="Visited_20_Internet_20_Link">LINK</text:a><text:line-break/>Frobese, Dirk-Hans : Die neue TRBS 1201 Teil 5 . Eine Technische Regel zur Prüfung von überwachungsbedürftigen Lageranlagen, Füllstellen, Tankstellen und Flugfeldbetankungsstellen.<text:line-break/>In: Technische Überwachung, Bd.51(2010)Nr.7/8, S. 18 - 22.<text:line-break/><text:line-break/>
<text:a xlink:type="simple" xlink:href="http://www.wissen-hilfe.de/_Wissen/locked/papers/te-ue-2010-07-08-002.pdf" text:style-name="Internet_20_link" text:visited-style-name="Visited_20_Internet_20_Link">LINK</text:a><text:line-break/> Förster, Hans / Lüttke,  Axel : Von den nationalen Festlegungen für Flammendurchschlagsicherungen zur internationalen Norm.<text:line-break/>In: Technische Überwachung, Bd.51(2010)Nr.7/8, S. 23 - 27.<text:line-break/><text:line-break/>
<text:a xlink:type="simple" xlink:href="http://www.wissen-hilfe.de/_Wissen/locked/papers/te-ue-2010-07-08-004.pdf" text:style-name="Internet_20_link" text:visited-style-name="Visited_20_Internet_20_Link">LINK</text:a><text:line-break/>Konersmann, Rainer : Die Schattenseiten des Zufalls.<text:line-break/>In: Technische Überwachung, Bd.51(2010)Nr.7/8, S. 42 - 45.<text:line-break/><text:line-break/>
<text:a xlink:type="simple" xlink:href="http://www.wissen-hilfe.de/_Wissen/locked/papers/te-ue-2010-09-002.pdf" text:style-name="Internet_20_link" text:visited-style-name="Visited_20_Internet_20_Link">LINK</text:a><text:line-break/>Roßmann, Günther : Leitlinie des GDV für Planung und Einbau von Löschwasser-Rückhalteanlagen (VdS 2557) .<text:line-break/>In: Technische Überwachung, Bd.51(2010)Nr.9, S. 25 - 27.<text:line-break/><text:line-break/>
<text:a xlink:type="simple" xlink:href="http://www.wissen-hilfe.de/_Wissen/locked/papers/te-ue-2010-09-003.pdf" text:style-name="Internet_20_link" text:visited-style-name="Visited_20_Internet_20_Link">LINK</text:a><text:line-break/>Bock, Franz-Josef / Haferkamp, Klaus /  Häberlein, Andreas : ROGA und LOPA - ein Vergleich zweier Methoden zur Risikobewertung von chemischen Prozessanlagen.<text:line-break/>In: Technische Überwachung, Bd.51(2010)Nr.9, S. 42 - 47.<text:line-break/><text:line-break/>
<text:a xlink:type="simple" xlink:href="http://www.wissen-hilfe.de/_Wissen/locked/papers/te-ue-2010-10-001.pdf" text:style-name="Internet_20_link" text:visited-style-name="Visited_20_Internet_20_Link">LINK</text:a><text:line-break/>Stahmer, Klaus-Werner / Teske, Hans-Jörg / Scheid, Mare : Brennbare Stäube in Strahlanlagen.<text:line-break/>In: Technische Überwachung, Bd.51(2010)Nr.10, S. 12 - 18.<text:line-break/><text:line-break/>
<text:a xlink:type="simple" xlink:href="http://www.wissen-hilfe.de/_Wissen/locked/papers/te-ue-2010-10-002.pdf" text:style-name="Internet_20_link" text:visited-style-name="Visited_20_Internet_20_Link">LINK</text:a><text:line-break/>Bauch, Markus : Brandschutz von Industriebauten.Muster-Industriebaurichtlinie und DIN 18230-1.<text:line-break/>In: Technische Überwachung, Bd.51(2010)Nr.10, S. 21 - 23.<text:line-break/><text:line-break/>
<text:a xlink:type="simple" xlink:href="http://www.wissen-hilfe.de/_Wissen/locked/papers/te-ue-2010-11-12-001.pdf" text:style-name="Internet_20_link" text:visited-style-name="Visited_20_Internet_20_Link">LINK</text:a><text:line-break/>Pape, Thomas / Lorenz, Dirk : Konstruktiver Explosionsschutz großer Silos.<text:line-break/>In: Technische Überwachung, Bd.51(2010)Nr.11/12, S. 10 - 17.<text:line-break/><text:line-break/>
<text:a xlink:type="simple" xlink:href="http://www.wissen-hilfe.de/_Wissen/locked/papers/te-ue-2010-11-12-002.pdf" text:style-name="Internet_20_link" text:visited-style-name="Visited_20_Internet_20_Link">LINK</text:a><text:line-break/>Bunse, Roland : Brand- und Explosionsschutz an Elevatoren . Praktische Umsetzung der Richtlinie VDI 2263-8.1.<text:line-break/>In: Technische Überwachung, Bd.51(2010)Nr.11/12, S. 18 - 19.<text:line-break/><text:line-break/>
<text:a xlink:type="simple" xlink:href="http://www.wissen-hilfe.de/_Wissen/locked/papers/te-ue-2013-04-001.pdf" text:style-name="Internet_20_link" text:visited-style-name="Visited_20_Internet_20_Link">LINK</text:a><text:line-break/>Fritze,  Jan-Paul / Dr. Hübner, Jochen : Sicherheit an Anlagen in staubexplosionsgefährdeten Bereichen.<text:line-break/>In: Technische Überwachung, Bd.54(2013) 04, S. 45 - 50.<text:line-break/><text:line-break/>
<text:a xlink:type="simple" xlink:href="http://www.wissen-hilfe.de/_Wissen/locked/papers/te-ue-2013-04-002.pdf" text:style-name="Internet_20_link" text:visited-style-name="Visited_20_Internet_20_Link">LINK</text:a><text:line-break/>Kox, Jörg : Zuständigkeiten für Zulassungen und Prüfungen im ADR/RID.<text:line-break/>In: Technische Überwachung, Bd.54(2013) 04, S. 97 - 100.<text:line-break/><text:line-break/>
<text:a xlink:type="simple" xlink:href="http://www.wissen-hilfe.de/_Wissen/locked/papers/te-ue-2014-04-001.pdf" text:style-name="Internet_20_link" text:visited-style-name="Visited_20_Internet_20_Link">LINK</text:a><text:line-break/>Holzhauser, Erik / Sirnon, Renè Pascal : Gasleckagen an Biogasanlagen - Wo treten sie auf? Erfahrungen und Maßnahmen.<text:line-break/>In: Technische Überwachung, Bd.55(2014) 04, S. 35 - 38.<text:line-break/><text:line-break/>
<text:a xlink:type="simple" xlink:href="http://www.wissen-hilfe.de/_Wissen/locked/papers/te-ue-2015-04-002.pdf" text:style-name="Internet_20_link" text:visited-style-name="Visited_20_Internet_20_Link">LINK</text:a><text:line-break/>Petersen, Hans-Jürgen : Welche Änderungen bringen die neue BetrSichV und die geänderte Gefahrstoffverordnung für Anlagen mit Brand- und Explosionsgefahren?.<text:line-break/>In: Technische Überwachung, Bd.56(2015) 04, S. 21 - 23.<text:line-break/><text:line-break/>
<text:a xlink:type="simple" xlink:href="http://www.wissen-hilfe.de/_Wissen/locked/papers/te-ue-2015-04-003.pdf" text:style-name="Internet_20_link" text:visited-style-name="Visited_20_Internet_20_Link">LINK</text:a><text:line-break/>Göppert, Boris : Prüfung des Explosionsschutzes nach der novellierten Betriebssicherheitsverordnung 2015.<text:line-break/>In: Technische Überwachung, Bd.56(2015) 04, S. 24 - 26.<text:line-break/><text:line-break/>
<text:a xlink:type="simple" xlink:href="http://www.wissen-hilfe.de/_Wissen/locked/papers/te-ue-2015-04-004.pdf" text:style-name="Internet_20_link" text:visited-style-name="Visited_20_Internet_20_Link">LINK</text:a><text:line-break/>Ortenburger, Judith : Der Explosionsschutz in der neuen Gefahrstoffverordnung 2015.<text:line-break/>In: Technische Überwachung, Bd.56(2015) 04, S. 27 - 30.<text:line-break/><text:line-break/>
<text:a xlink:type="simple" xlink:href="http://www.wissen-hilfe.de/_Wissen/locked/papers/te-ue-2015-04-010.pdf" text:style-name="Internet_20_link" text:visited-style-name="Visited_20_Internet_20_Link">LINK</text:a><text:line-break/>Dr. Wittler, Michael : Instandsetzung von explosionsgeschützten Geräten - Kann IECEx sinnvoll unterstützen?.<text:line-break/>In: Technische Überwachung, Bd.56(2015) 04, S. 102 - 105.<text:line-break/><text:line-break/>
<text:a xlink:type="simple" xlink:href="http://www.wissen-hilfe.de/_Wissen/locked/papers/te-ue-2016-04-006.pdf" text:style-name="Internet_20_link" text:visited-style-name="Visited_20_Internet_20_Link">LINK</text:a><text:line-break/>Engel, Christian : Neue Technische Regeln für Gashochdruckleitungen und Rohrfernleitung.<text:line-break/>In: Technische Überwachung, Bd. 57, 2016-04, S. 27 - 31.<text:line-break/><text:line-break/>
<text:a xlink:type="simple" xlink:href="http://www.wissen-hilfe.de/_Wissen/locked/papers/te-ue-2016-04-010.pdf" text:style-name="Internet_20_link" text:visited-style-name="Visited_20_Internet_20_Link">LINK</text:a><text:line-break/>Pospischil, Sascha : Prüfen von PLT-Schutzeinrichtungen.<text:line-break/>In: Technische Überwachung, Bd. 57, 2016-04, S. 47 - 48.<text:line-break/><text:line-break/>
<text:a xlink:type="simple" xlink:href="http://www.wissen-hilfe.de/_Wissen/locked/papers/te-ue-2016-04-012.pdf" text:style-name="Internet_20_link" text:visited-style-name="Visited_20_Internet_20_Link">LINK</text:a><text:line-break/>Repnack, Bernd: ZÜS-Prüfbericht zum Erlaubnisantrag für eine öffentliche Tankstelle.<text:line-break/>In: Technische Überwachung, Bd. 57, 2016-04, S. 55 - 57.<text:line-break/><text:line-break/>
<text:a xlink:type="simple" xlink:href="http://www.wissen-hilfe.de/_Wissen/locked/papers/te-ue-2016-04-013.pdf" text:style-name="Internet_20_link" text:visited-style-name="Visited_20_Internet_20_Link">LINK</text:a><text:line-break/>Göppert, Boris : Das Instandhaltungskonzept im Explosionsschutz.<text:line-break/>In: Technische Überwachung, Bd. 57, 2016-04, S. 58 - 59.<text:line-break/><text:line-break/>
<text:a xlink:type="simple" xlink:href="http://www.wissen-hilfe.de/_Wissen/locked/papers/te-ue-2016-04-014.pdf" text:style-name="Internet_20_link" text:visited-style-name="Visited_20_Internet_20_Link">LINK</text:a><text:line-break/>Dr. Blum, Carsten / Dr. Hübner,  Jochen: Elektrostatische Aspekte bei der Prüfung überwachungsbedürftiger Anlagen in explosionsgefährdeten Bereichen.<text:line-break/>In: Technische Überwachung, Bd. 57, 2016-04, S. 60 - 64.<text:line-break/><text:line-break/>
<text:a xlink:type="simple" xlink:href="http://www.wissen-hilfe.de/_Wissen/locked/papers/te-ue-2016-04-015.pdf" text:style-name="Internet_20_link" text:visited-style-name="Visited_20_Internet_20_Link">LINK</text:a><text:line-break/>Schmidt, Andreas : Wiederkehrende Prüfung von Kälteanlagen - Umfang und Dokumentation.<text:line-break/>In: Technische Überwachung, Bd. 57, 2016-04, S. 65 - 67.<text:line-break/><text:line-break/>
<text:a xlink:type="simple" xlink:href="http://www.wissen-hilfe.de/_Wissen/locked/papers/te-ue-2016-04-017.pdf" text:style-name="Internet_20_link" text:visited-style-name="Visited_20_Internet_20_Link">LINK</text:a><text:line-break/>Löbig, Stefan : Aufzugsexterne Sicherheitseinrichtungen (AFEX).<text:line-break/>In: Technische Überwachung, Bd. 57, 2016-04, S. 73 - 77.<text:line-break/><text:line-break/>
<text:a xlink:type="simple" xlink:href="http://www.wissen-hilfe.de/_Wissen/locked/papers/te-ue-2016-04-018.pdf" text:style-name="Internet_20_link" text:visited-style-name="Visited_20_Internet_20_Link">LINK</text:a><text:line-break/>Gotthardt, Thilo : Prüfung durch Zugelassene Überwachungsstellen - Prüfung durch Zugelassene Überwachungsstellen - aber wie?.<text:line-break/>In: Technische Überwachung, Bd. 57, 2016-04, S. 78 - 81.<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6::13:13</meta:creation-date>
    <dc:creator>Generated</dc:creator>
    <dc:date>2026-08-27T16::13:13</dc:date>
    <dc:language>en-US</dc:language>
    <meta:editing-cycles>1</meta:editing-cycles>
    <meta:editing-duration>PT0S</meta:editing-duration>
    <dc:title>papers:p_explosion_fire_prevention</dc:title>
  </office:meta>
</office:document-meta>
</file>