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0f8c82ad4cc7d640b709b908b0ad5c8.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0894028103044cm" style:rel-height="scale"><draw:image xlink:href="Pictures/f0f8c82ad4cc7d640b709b908b0ad5c8.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hazardous_materials"/>Artikel: Gefahrstoffe, Sprengstoffe, Biostoffe, Gentechnik</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1-02-002.pdf" text:style-name="Internet_20_link" text:visited-style-name="Visited_20_Internet_20_Link">LINK</text:a><text:line-break/>Stöffler,Birgit: Tätigkeiten mit Gefahrstoffen
Fragen &amp; Antworten zu Betriebsanweisungen.<text:line-break/>In: Sicherheitsingenieur, Jg. 56-2025-01-02, S. 28-31.<text:line-break/><text:line-break/>
<text:a xlink:type="simple" xlink:href="http://www.wissen-hilfe.de/_Wissen/locked/papers/s-ing-2025-03-003.pdf" text:style-name="Internet_20_link" text:visited-style-name="Visited_20_Internet_20_Link">LINK</text:a><text:line-break/>Hensiek, Joerg: Sanierung asbesthaltiger Gebäude
Wie gefährlich wird es für die Beschäftigten ?.<text:line-break/>In: Sicherheitsingenieur, Jg. 56-2025-03, S. 20-23.<text:line-break/><text:line-break/>
<text:a xlink:type="simple" xlink:href="http://www.wissen-hilfe.de/_Wissen/locked/papers/s-ing-2025-03-004.pdf" text:style-name="Internet_20_link" text:visited-style-name="Visited_20_Internet_20_Link">LINK</text:a><text:line-break/>Stöffler,Birgit: Gefahrstoffnovelle und neue Grenzwerte
Neues aus dem AGS.<text:line-break/>In: Sicherheitsingenieur, Jg. 56-2025-03, S. 33-35.<text:line-break/><text:line-break/>
<text:a xlink:type="simple" xlink:href="http://www.wissen-hilfe.de/_Wissen/locked/papers/s-ing-2025-04-001.pdf" text:style-name="Internet_20_link" text:visited-style-name="Visited_20_Internet_20_Link">LINK</text:a><text:line-break/>Sievers, Sven: Sicherer Umgang mit Gefahrstoffdämpfen
Entlüftung gewährleisten.<text:line-break/>In: Sicherheitsingenieur, Jg. 56-2025-04, S. 18-19.<text:line-break/><text:line-break/>
<text:a xlink:type="simple" xlink:href="http://www.wissen-hilfe.de/_Wissen/locked/papers/s-ing-2025-05-004.pdf" text:style-name="Internet_20_link" text:visited-style-name="Visited_20_Internet_20_Link">LINK</text:a><text:line-break/>Kring, Friedhelm: Tropenkrankheiten auf dem Vormarsch
Neue Infektionsrisiken.<text:line-break/>In: Sicherheitsingenieur, Jg. 56-2025-05, S. 33-35.<text:line-break/><text:line-break/>
<text:a xlink:type="simple" xlink:href="http://www.wissen-hilfe.de/_Wissen/locked/papers/s-ing-2025-05-006.pdf" text:style-name="Internet_20_link" text:visited-style-name="Visited_20_Internet_20_Link">LINK</text:a><text:line-break/>Klagge, Matthias: Nichtraucherschutz am Arbeitsplatz
Kurioser Fall in der Pizzeria.<text:line-break/>In: Sicherheitsingenieur, Jg. 56-2025-05, S. 42-43.<text:line-break/><text:line-break/>
<text:a xlink:type="simple" xlink:href="http://www.wissen-hilfe.de/_Wissen/locked/papers/sis-2025-03-001.pdf" text:style-name="Internet_20_link" text:visited-style-name="Visited_20_Internet_20_Link">LINK</text:a><text:line-break/>Rühl, Reinhold: Geänderte Gefahrstoffverordnung erfordert „Gemeinsame Staub-Präventionsoffensive„!.<text:line-break/>In: sicher ist sicher, Jg.76-2025-03, S. 108-112.<text:line-break/><text:line-break/>
<text:a xlink:type="simple" xlink:href="http://www.wissen-hilfe.de/_Wissen/locked/papers/sis-2025-05-004.pdf" text:style-name="Internet_20_link" text:visited-style-name="Visited_20_Internet_20_Link">LINK</text:a><text:line-break/>Bayer,Philipp: 40 Jahre Gefahrstoffverordnung
Ein historischer Überblick über ihre Entstehung und Entwicklung (Teil 1 von 3).<text:line-break/>In: sicher ist sicher, Jg.76-2025-05, S. 224-230.<text:line-break/><text:line-break/>
<text:a xlink:type="simple" xlink:href="http://www.wissen-hilfe.de/_Wissen/locked/papers/te-si-2025-01-02-002.pdf" text:style-name="Internet_20_link" text:visited-style-name="Visited_20_Internet_20_Link">LINK</text:a><text:line-break/>Wenderoth, S.; Schug, B.: Wasserstoff-Indikator-Suprapartikel zum Nachweis von Wasserstoff-Leckagen.<text:line-break/>In: Technische Sicherheit, Jg. 15-2025-01-02, S. Seite14-16.<text:line-break/><text:line-break/>
<text:a xlink:type="simple" xlink:href="http://www.wissen-hilfe.de/_Wissen/locked/papers/te-si-2025-01-02-003.pdf" text:style-name="Internet_20_link" text:visited-style-name="Visited_20_Internet_20_Link">LINK</text:a><text:line-break/>Konersmann, R.: Das hochriskante Feudenfeuer.<text:line-break/>In: Technische Sicherheit, Jg. 15-2025-01-02, S. 17-25.<text:line-break/><text:line-break/>
<text:a xlink:type="simple" xlink:href="http://www.wissen-hilfe.de/_Wissen/locked/papers/te-si-2025-01-02-004.pdf" text:style-name="Internet_20_link" text:visited-style-name="Visited_20_Internet_20_Link">LINK</text:a><text:line-break/>Holtkamp, Heiko: Kombinierter Gas- und Staubexplosionsschutz beim Absaugen.<text:line-break/>In: Technische Sicherheit, Jg. 15-2025-01-02, S. 26-28.<text:line-break/><text:line-break/>
<text:a xlink:type="simple" xlink:href="http://www.wissen-hilfe.de/_Wissen/locked/papers/s-ing-2025-06-005.pdf" text:style-name="Internet_20_link" text:visited-style-name="Visited_20_Internet_20_Link">LINK</text:a><text:line-break/>Kring, Friedhelm: Chemische Schädlingsbekämpfung
Biozide rechtssicher einsetzen.<text:line-break/>In: Sicherheitsingenieur, Jg. 56-2025-06, S. 31-33.<text:line-break/><text:line-break/>
<text:a xlink:type="simple" xlink:href="http://www.wissen-hilfe.de/_Wissen/locked/papers/s-ing-2025-06-008.pdf" text:style-name="Internet_20_link" text:visited-style-name="Visited_20_Internet_20_Link">LINK</text:a><text:line-break/>Wilrich, Thomas: Anordnung eines Gefahrstoffgutachtens mit Gefahrstoffkataster
Uneinsichtiger Geschäftsführer.<text:line-break/>In: Sicherheitsingenieur, Jg. 56-2025-06, S. 40-43.<text:line-break/><text:line-break/>
<text:a xlink:type="simple" xlink:href="http://www.wissen-hilfe.de/_Wissen/locked/papers/s-ing-2025-10-001.pdf" text:style-name="Internet_20_link" text:visited-style-name="Visited_20_Internet_20_Link">LINK</text:a><text:line-break/>Kerz,Hertha -Margarethe: Strategische Messtechnik
Fundament des Gesundheidsschutzes.<text:line-break/>In: Sicherheitsingenieur, Jg. 56-2025-10, S. 22-25.<text:line-break/><text:line-break/>
<text:a xlink:type="simple" xlink:href="http://www.wissen-hilfe.de/_Wissen/locked/papers/s-ing-2025-10-003.pdf" text:style-name="Internet_20_link" text:visited-style-name="Visited_20_Internet_20_Link">LINK</text:a><text:line-break/>Hensiek, Joerg: Industrieller 3D - Druck
Mit dem Markt wachsen die Risiken.<text:line-break/>In: Sicherheitsingenieur, Jg. 56-2025-10, S. 32-34.<text:line-break/><text:line-break/>
<text:a xlink:type="simple" xlink:href="http://www.wissen-hilfe.de/_Wissen/locked/papers/s-ing-2025-10-004.pdf" text:style-name="Internet_20_link" text:visited-style-name="Visited_20_Internet_20_Link">LINK</text:a><text:line-break/>Kring, Friedhelm: Umstrittene PFAS
Endlosdebatte un Ewigkeitschemikalien.<text:line-break/>In: Sicherheitsingenieur, Jg. 56-2025-10, S. 35-37.<text:line-break/><text:line-break/>
<text:a xlink:type="simple" xlink:href="http://www.wissen-hilfe.de/_Wissen/locked/papers/s-ing-2025-10-005.pdf" text:style-name="Internet_20_link" text:visited-style-name="Visited_20_Internet_20_Link">LINK</text:a><text:line-break/>Schappmann,Ulf - J.: Neue Regelungen in der Gefahrstoffverordnung
Tätigkeiten mit Asbest.<text:line-break/>In: Sicherheitsingenieur, Jg. 56-2025-10, S. 38-39.<text:line-break/><text:line-break/>
<text:a xlink:type="simple" xlink:href="http://www.wissen-hilfe.de/_Wissen/locked/papers/s-ing-2025-11-004.pdf" text:style-name="Internet_20_link" text:visited-style-name="Visited_20_Internet_20_Link">LINK</text:a><text:line-break/>Welzbacher, Ulrich: DFG-MAK- und BAT-Werte-Liste 2025
Formaldehydabspalter und Lithiumverbindungen im Fokus.<text:line-break/>In: Sicherheitsingenieur, Jg. 56-2025-11, S. 30-32.<text:line-break/><text:line-break/>
<text:a xlink:type="simple" xlink:href="http://www.wissen-hilfe.de/_Wissen/locked/papers/s-ing-2025-11-005.pdf" text:style-name="Internet_20_link" text:visited-style-name="Visited_20_Internet_20_Link">LINK</text:a><text:line-break/>Steinbach, Cynthia; Zeiff, Andreas: Sicherheitsvorgaben für die Flüssigkeitsförderung
Auswahl nach Gefährdungslage.<text:line-break/>In: Sicherheitsingenieur, Jg. 56-2025-11, S. 36-37.<text:line-break/><text:line-break/>
<text:a xlink:type="simple" xlink:href="http://www.wissen-hilfe.de/_Wissen/locked/papers/s-ing-2025-12-002.pdf" text:style-name="Internet_20_link" text:visited-style-name="Visited_20_Internet_20_Link">LINK</text:a><text:line-break/>Stöffler, Birget: Neufassung der TRGS 507 und TRGS 610
Neues aus dem AGS.<text:line-break/>In: Sicherheitsingenieur, Jg. 56-2025-12, S. 19-21.<text:line-break/><text:line-break/>
<text:a xlink:type="simple" xlink:href="http://www.wissen-hilfe.de/_Wissen/locked/papers/s-ing-2025-12-003.pdf" text:style-name="Internet_20_link" text:visited-style-name="Visited_20_Internet_20_Link">LINK</text:a><text:line-break/>Kring, Friedhelm: Toxikologie und Chemikalienbewertung
Was Epigenetik für den Arbeitsschutz bedeutet.<text:line-break/>In: Sicherheitsingenieur, Jg. 56-2025-12, S. 24-26.<text:line-break/><text:line-break/>
<text:a xlink:type="simple" xlink:href="http://www.wissen-hilfe.de/_Wissen/locked/papers/s-ing-2025-12-005.pdf" text:style-name="Internet_20_link" text:visited-style-name="Visited_20_Internet_20_Link">LINK</text:a><text:line-break/>Klagge, Matthias: DFG-MAK- und BAT-Werte-Liste 2025 - Teil 2
Wichtige Änderungen.<text:line-break/>In: Sicherheitsingenieur, Jg. 56-2025-12, S. 35-39.<text:line-break/><text:line-break/>
<text:a xlink:type="simple" xlink:href="http://www.wissen-hilfe.de/_Wissen/locked/papers/sis-2025-06-005.pdf" text:style-name="Internet_20_link" text:visited-style-name="Visited_20_Internet_20_Link">LINK</text:a><text:line-break/>Bayer, Philipp: 40 Jahre Gefahrstoffverordnung -Ein historischer Überblick über ihre
Entstehung und Entwicklung (Teil 2 von 3).<text:line-break/>In: sicher ist sicher, Jg.76-2025-06, S. 280-285.<text:line-break/><text:line-break/>
<text:a xlink:type="simple" xlink:href="http://www.wissen-hilfe.de/_Wissen/locked/papers/sis-2025-07-08-001.pdf" text:style-name="Internet_20_link" text:visited-style-name="Visited_20_Internet_20_Link">LINK</text:a><text:line-break/>Wagner, Chantal, Kühn, Manuel: Systematische Beurteilung von Arbeitsbedingungen mit MGU-Messprogrammen.<text:line-break/>In: sicher ist sicher, Jg.76-2025-07/08, S. 313-315.<text:line-break/><text:line-break/>
<text:a xlink:type="simple" xlink:href="http://www.wissen-hilfe.de/_Wissen/locked/papers/sis-2025-07-08-006.pdf" text:style-name="Internet_20_link" text:visited-style-name="Visited_20_Internet_20_Link">LINK</text:a><text:line-break/>Bayer, Philipp: 40 Jahre Gefahrstoffverordnung - Ein historischer Überblick über ihre Entstehung und Entwicklung (Teil 3 von 3).<text:line-break/>In: sicher ist sicher, Jg.76-2025-07/08, S. 339-345.<text:line-break/><text:line-break/>
<text:a xlink:type="simple" xlink:href="http://www.wissen-hilfe.de/_Wissen/locked/papers/sis-2025-10-002.pdf" text:style-name="Internet_20_link" text:visited-style-name="Visited_20_Internet_20_Link">LINK</text:a><text:line-break/>Magerkurth, Clemens; Rühl, Reinhold: Verursacherprinzip fördert Innovationen
Hersteller an den Stoffkosten beteiligen!.<text:line-break/>In: sicher ist sicher, Jg.76-2025-10, S. 427-434.<text:line-break/><text:line-break/>
<text:a xlink:type="simple" xlink:href="http://www.wissen-hilfe.de/_Wissen/locked/papers/sis-2025-11-001.pdf" text:style-name="Internet_20_link" text:visited-style-name="Visited_20_Internet_20_Link">LINK</text:a><text:line-break/>Rühl, Reinhold: PFAS - Zwei Konferenzen in Berlin offenbaren den Handlungsbedarf.<text:line-break/>In: sicher ist sicher, Jg.76-2025-11, S. 477-481.<text:line-break/><text:line-break/>
<text:a xlink:type="simple" xlink:href="http://www.wissen-hilfe.de/_Wissen/locked/papers/sis-2025-11-003.pdf" text:style-name="Internet_20_link" text:visited-style-name="Visited_20_Internet_20_Link">LINK</text:a><text:line-break/>Schneider, Linda; Schneider, Alexander; Zöllner,Susanne: Die Zentrale Expositionsdatenbank (ZED)
Aktuelle Neuerungen der Gefahrstoffverordnung und Umsetzung in der ZED.<text:line-break/>In: sicher ist sicher, Jg.76-2025-11, S. 490-493.<text:line-break/><text:line-break/>
<text:a xlink:type="simple" xlink:href="http://www.wissen-hilfe.de/_Wissen/locked/papers/zfpc-2025-05-002.pdf" text:style-name="Internet_20_link" text:visited-style-name="Visited_20_Internet_20_Link">LINK</text:a><text:line-break/>Meggyes, Julia: Die neue F-Gas-Verordnung (EU) 2024/573: Ein regulatorischer Tsunami für den Mittelstand?.<text:line-break/>In: Zfpc Zeitschrift für Product Compliance, 4 Jg.2025-05, S. 227-232.<text:line-break/><text:line-break/></text:p>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6-001.pdf" text:style-name="Internet_20_link" text:visited-style-name="Visited_20_Internet_20_Link">LINK</text:a><text:line-break/>Sann-Ferro, Kerstin: Was bringt die EU-Batterieverordnung?.<text:line-break/>In: DIN Mitteilungen, 102. Jg.2023-06, S. 20-23.<text:line-break/><text:line-break/>
<text:a xlink:type="simple" xlink:href="http://www.wissen-hilfe.de/_Wissen/locked/papers/dp-2023-03-001.pdf" text:style-name="Internet_20_link" text:visited-style-name="Visited_20_Internet_20_Link">LINK</text:a><text:line-break/>Osmont,Juliane: Wirksamer Schutz vor Schweißrauch
Alte und neue Lösungen im Verbund.<text:line-break/>In: Der Praktiker, 75. Jg. 2023-03, S. 96-99.<text:line-break/><text:line-break/>
<text:a xlink:type="simple" xlink:href="http://www.wissen-hilfe.de/_Wissen/locked/papers/s-ing-2023-05-001.pdf" text:style-name="Internet_20_link" text:visited-style-name="Visited_20_Internet_20_Link">LINK</text:a><text:line-break/>Müller,Norbert: Schwerpunkt Gefahrstoffe: Lagerung von Gefahrstoffen
Wie denn, wo denn, was denn?.<text:line-break/>In: Sicherheitsingenieur, 54. Jg., 05/2023, S. 8-14.<text:line-break/><text:line-break/>
<text:a xlink:type="simple" xlink:href="http://www.wissen-hilfe.de/_Wissen/locked/papers/s-ing-2023-05-002.pdf" text:style-name="Internet_20_link" text:visited-style-name="Visited_20_Internet_20_Link">LINK</text:a><text:line-break/>Sievers, Sven: Schwerpunkt Gefahrstoffe: Metallpulver richtig lagern
Sichere Aufbewahrung.<text:line-break/>In: Sicherheitsingenieur, 54. Jg., 05/2023, S. 16-19.<text:line-break/><text:line-break/>
<text:a xlink:type="simple" xlink:href="http://www.wissen-hilfe.de/_Wissen/locked/papers/s-ing-2023-06-006.pdf" text:style-name="Internet_20_link" text:visited-style-name="Visited_20_Internet_20_Link">LINK</text:a><text:line-break/>Stöffler, Birgit: Neufassung TRGS 402 - Ermittlung der inhalativen Exposition
Neues aus dem AGS.<text:line-break/>In: Sicherheitsingenieur, 54. Jg., 06/2023, S. 32-34.<text:line-break/><text:line-break/>
<text:a xlink:type="simple" xlink:href="http://www.wissen-hilfe.de/_Wissen/locked/papers/s-ing-2023-06-008.pdf" text:style-name="Internet_20_link" text:visited-style-name="Visited_20_Internet_20_Link">LINK</text:a><text:line-break/>Nappert, Hans: Sicherheit von Schlauchleitungen
Spezielle Vorsichtsmaßnahmen.<text:line-break/>In: Sicherheitsingenieur, 54. Jg., 06/2023, S. 38-39.<text:line-break/><text:line-break/>
<text:a xlink:type="simple" xlink:href="http://www.wissen-hilfe.de/_Wissen/locked/papers/sis-2023-02-005.pdf" text:style-name="Internet_20_link" text:visited-style-name="Visited_20_Internet_20_Link">LINK</text:a><text:line-break/>Marx, Romy; cicciari, Sergio;  Wieske, Martin: Klimaschutz und Arbeitsschutz und was Metalle damit zu tun haben.<text:line-break/>In: sicher ist sicher, 74. Jg. 2023-02, S. 81-86.<text:line-break/><text:line-break/>
<text:a xlink:type="simple" xlink:href="http://www.wissen-hilfe.de/_Wissen/locked/papers/sis-2023-05-006.pdf" text:style-name="Internet_20_link" text:visited-style-name="Visited_20_Internet_20_Link">LINK</text:a><text:line-break/>Wilrich, Thomas: Explosion der Elektroroller-Batterie
Wann Batterieladen bei dem Betrieb eines Elektrorollers ist, so dass die Gefährdungshaftung des Halters gemäß § 7 StVG greift.<text:line-break/>In: sicher ist sicher, 74. Jg. 2023-05, S. 237-238.<text:line-break/><text:line-break/>
<text:a xlink:type="simple" xlink:href="http://www.wissen-hilfe.de/_Wissen/locked/papers/te-si-2023-05-06-001.pdf" text:style-name="Internet_20_link" text:visited-style-name="Visited_20_Internet_20_Link">LINK</text:a><text:line-break/>Sulce, Anda; Langstrof, Alexandra: Brandschutz: Lithium-Ionen-Batterien sicher produzieren und lagern.<text:line-break/>In: Technische Sicherheit, 13. Jg. (2023) Nr. 05-06, S. 10-13.<text:line-break/><text:line-break/>
<text:a xlink:type="simple" xlink:href="http://www.wissen-hilfe.de/_Wissen/locked/papers/te-si-2023-05-06-003.pdf" text:style-name="Internet_20_link" text:visited-style-name="Visited_20_Internet_20_Link">LINK</text:a><text:line-break/>Müller, Norbert: Spiel mit Grenzen
Lagerung von Gefahrstoffen.<text:line-break/>In: Technische Sicherheit, 13. Jg. (2023) Nr. 05-06, S. 18-23.<text:line-break/><text:line-break/>
<text:a xlink:type="simple" xlink:href="http://www.wissen-hilfe.de/_Wissen/locked/papers/te-si-2023-07-08-002.pdf" text:style-name="Internet_20_link" text:visited-style-name="Visited_20_Internet_20_Link">LINK</text:a><text:line-break/>Vogel,Hans-Herbert: Die Explosionsgrenzen binärer Kohlenwasserstoffgemische mit dem Inertgas Stickstoff bei Umgebungsbedingungen.<text:line-break/>In: Technische Sicherheit, 13. Jg. (2023) Nr. 07-08, S. 17-22.<text:line-break/><text:line-break/>
<text:a xlink:type="simple" xlink:href="http://www.wissen-hilfe.de/_Wissen/locked/papers/zfpc-2023-02-001.pdf" text:style-name="Internet_20_link" text:visited-style-name="Visited_20_Internet_20_Link">LINK</text:a><text:line-break/>Ruttloff, Marc; Wagner, Eric; Misztl, Marius: Die neue europäische Batterieverordnung - ein Überblick.<text:line-break/>In: Zeitschrift für Product Compliance, 2. Jg.  02-2023, S. 54-58.<text:line-break/><text:line-break/>
<text:a xlink:type="simple" xlink:href="http://www.wissen-hilfe.de/_Wissen/locked/papers/dp-2023-10-001.pdf" text:style-name="Internet_20_link" text:visited-style-name="Visited_20_Internet_20_Link">LINK</text:a><text:line-break/>Hartinger, Ajfred; Wiesinger, Martin; Hauser, Patrick;et al.:: Maßnahmen zur Reduzierung von Schadstoffen beim Einsatz kontrollierter MSG-Schweißprozessvarianten
Was hilft wie in der Praxis?.<text:line-break/>In: Der Praktiker, 75. Jg.2023-10, S. 604-608.<text:line-break/><text:line-break/>
<text:a xlink:type="simple" xlink:href="http://www.wissen-hilfe.de/_Wissen/locked/papers/dp-2023-11-002.pdf" text:style-name="Internet_20_link" text:visited-style-name="Visited_20_Internet_20_Link">LINK</text:a><text:line-break/>Bartevyan, Leo: Roboterschweißen kleiner Losgrößen mit computergestütztem Vorrichtungsbau
Rüstzeiten minimieren und Kosten sparen.<text:line-break/>In: Der Praktiker, 75. Jg.2023-11, S. 682-867.<text:line-break/><text:line-break/>
<text:a xlink:type="simple" xlink:href="http://www.wissen-hilfe.de/_Wissen/locked/papers/dp-2023-12-001.pdf" text:style-name="Internet_20_link" text:visited-style-name="Visited_20_Internet_20_Link">LINK</text:a><text:line-break/>Ivanov, Boyan: Kommentar: Lösungsansätze zur Minimierung von Gesundheitsgefahren am Arbeitsplatz
Die komplexe Welt des Schweißrauchs.<text:line-break/>In: Der Praktiker, 75. Jg.2023-12, S. 734-736.<text:line-break/><text:line-break/>
<text:a xlink:type="simple" xlink:href="http://www.wissen-hilfe.de/_Wissen/locked/papers/s-ing-2023-09-001.pdf" text:style-name="Internet_20_link" text:visited-style-name="Visited_20_Internet_20_Link">LINK</text:a><text:line-break/>Zimmermann, Timo; Zimmermann, Bernd: Ladungssicherung
Transport von Gefahrgut.<text:line-break/>In: Sicherheitsingenieur, 54. Jg. 2023-09, S. 8-12.<text:line-break/><text:line-break/>
<text:a xlink:type="simple" xlink:href="http://www.wissen-hilfe.de/_Wissen/locked/papers/s-ing-2023-10-003.pdf" text:style-name="Internet_20_link" text:visited-style-name="Visited_20_Internet_20_Link">LINK</text:a><text:line-break/>Stöffler, Birgit: Kommende Novelle der Gefahrstoffverordnung und Neues aus dem AGS
Welche Grenzwerte bei krebserzeugenden Stoffen?.<text:line-break/>In: Sicherheitsingenieur, 54. Jg. 2023-10, S. 30-33.<text:line-break/><text:line-break/>
<text:a xlink:type="simple" xlink:href="http://www.wissen-hilfe.de/_Wissen/locked/papers/s-ing-2023-11-004.pdf" text:style-name="Internet_20_link" text:visited-style-name="Visited_20_Internet_20_Link">LINK</text:a><text:line-break/>Stöffler, Birgit: Neue Gefahrstoffverordnung
Bewertung aus der Praxis.<text:line-break/>In: Sicherheitsingenieur, 54. Jg. 2023-11, S. 16-19.<text:line-break/><text:line-break/>
<text:a xlink:type="simple" xlink:href="http://www.wissen-hilfe.de/_Wissen/locked/papers/s-ing-2023-11-005.pdf" text:style-name="Internet_20_link" text:visited-style-name="Visited_20_Internet_20_Link">LINK</text:a><text:line-break/>Welzbacher, Ulrich: Gesundheitsschädliche Arbeitsstoffe
Kommission empfiehlt Werte.<text:line-break/>In: Sicherheitsingenieur, 54. Jg. 2023-11, S. 20-21.<text:line-break/><text:line-break/>
<text:a xlink:type="simple" xlink:href="http://www.wissen-hilfe.de/_Wissen/locked/papers/s-ing-2023-12-003.pdf" text:style-name="Internet_20_link" text:visited-style-name="Visited_20_Internet_20_Link">LINK</text:a><text:line-break/>Welzbacher, Ulrich: Gesundheitsschädliche Arbeitsstoffe – Teil 2
Neue Probenahmezeitpunkte.<text:line-break/>In: Sicherheitsingenieur, 54. Jg. 2023-12, S. 24-29.<text:line-break/><text:line-break/>
<text:a xlink:type="simple" xlink:href="http://www.wissen-hilfe.de/_Wissen/locked/papers/sis-2023-11-001.pdf" text:style-name="Internet_20_link" text:visited-style-name="Visited_20_Internet_20_Link">LINK</text:a><text:line-break/>Henn, Martin: Neues vom Ausschuss für Gefahrstoffe.<text:line-break/>In: sicher ist sicher, 74.Jg.2023-11, S. 478-480.<text:line-break/><text:line-break/>
<text:a xlink:type="simple" xlink:href="http://www.wissen-hilfe.de/_Wissen/locked/papers/sis-2023-11-002.pdf" text:style-name="Internet_20_link" text:visited-style-name="Visited_20_Internet_20_Link">LINK</text:a><text:line-break/>Rühl, Reinhold: Als letztes Land der EU: Deutschland muss CO-Grenzwert übernehmen.<text:line-break/>In: sicher ist sicher, 74.Jg.2023-11, S. 481-486.<text:line-break/><text:line-break/>
<text:a xlink:type="simple" xlink:href="http://www.wissen-hilfe.de/_Wissen/locked/papers/sis-2023-11-003.pdf" text:style-name="Internet_20_link" text:visited-style-name="Visited_20_Internet_20_Link">LINK</text:a><text:line-break/>Albracht, Gerd: Ein wichtiger Schritt auf dem Weg zu einer asbestfreien Zukunft in Europa
Einigung - besserer Schutz der Beschäftigten in der EU vor den Risiken von Asbest.<text:line-break/>In: sicher ist sicher, 74.Jg.2023-11, S. 487-492.<text:line-break/><text:line-break/>
<text:a xlink:type="simple" xlink:href="http://www.wissen-hilfe.de/_Wissen/locked/papers/sis-2023-11-004.pdf" text:style-name="Internet_20_link" text:visited-style-name="Visited_20_Internet_20_Link">LINK</text:a><text:line-break/>Packroff, Rolf; Clever, Michaela; Reese, Julia: Anwendungssichere Chemikalien, Materialien und Prozesse als Beitrag zu einer nachhaltigen Entwicklung.<text:line-break/>In: sicher ist sicher, 74.Jg.2023-11, S. 493-499.<text:line-break/><text:line-break/>
<text:a xlink:type="simple" xlink:href="http://www.wissen-hilfe.de/_Wissen/locked/papers/sis-2023-11-005.pdf" text:style-name="Internet_20_link" text:visited-style-name="Visited_20_Internet_20_Link">LINK</text:a><text:line-break/>Trabalski, Daniel: Die Staublunge der Ruhrbergleute: vor der Entdeckung zum Vergessen einer tödlichen Berufskrankheit.<text:line-break/>In: sicher ist sicher, 74.Jg.2023-11, S. 507-512.<text:line-break/><text:line-break/>
<text:a xlink:type="simple" xlink:href="http://www.wissen-hilfe.de/_Wissen/locked/papers/sis-2023-11-006.pdf" text:style-name="Internet_20_link" text:visited-style-name="Visited_20_Internet_20_Link">LINK</text:a><text:line-break/>Wilrich, Cordula; Wilrich, Thomas: Nachbarklage gegen einen Sauerstofftank.<text:line-break/>In: sicher ist sicher, 74.Jg.2023-11, S. 513-516.<text:line-break/><text:line-break/>
<text:a xlink:type="simple" xlink:href="http://www.wissen-hilfe.de/_Wissen/locked/papers/sis-2023-11-007.pdf" text:style-name="Internet_20_link" text:visited-style-name="Visited_20_Internet_20_Link">LINK</text:a><text:line-break/>Schneider, A.; Ermer,A.; Fröhlich, H. P. et al.:: Der GDA-Gefahrstoff-Check: eine Hilfe beim sicheren Umgang mit krebserzeugenden Gefahrstoffen.<text:line-break/>In: sicher ist sicher, 74.Jg.2023-11, S. 519-520.<text:line-break/><text:line-break/></text:p>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9-08-001.pdf" text:style-name="Internet_20_link" text:visited-style-name="Visited_20_Internet_20_Link">LINK</text:a><text:line-break/>Schulte, Axel / Rabente, Thomas: Neue Gefahrstoffkennzeichnungen nach dem global harmonisierten System (GHS).<text:line-break/>In: Der Praktiker, 61. Jg 2009-08, S. 266 - 270.<text:line-break/><text:line-break/>
<text:a xlink:type="simple" xlink:href="http://www.wissen-hilfe.de/_Wissen/locked/papers/dp-2012-06-001.pdf" text:style-name="Internet_20_link" text:visited-style-name="Visited_20_Internet_20_Link">LINK</text:a><text:line-break/>Schmidt, Joachim: Wirksam und sicher? Betrachtungen zur Eignung von Zinkspray und Schweissspray.<text:line-break/>In: Der Praktiker, 63. Jg 2012-06, S. 230 - 233.<text:line-break/><text:line-break/>
<text:a xlink:type="simple" xlink:href="http://www.wissen-hilfe.de/_Wissen/locked/papers/sus-2016-07-002.pdf" text:style-name="Internet_20_link" text:visited-style-name="Visited_20_Internet_20_Link">LINK</text:a><text:line-break/>Brand, Peter / Markert, Agnieszka / Gerhards, Benjamin / Gube, Monika / Spiegel-Ciobanu, Vilia Elena / Kraus, Thomas: Die Wirkung von kupfer- und zinkhaltigen Schweißrauchen auf den Menschen.<text:line-break/>In: Schweissen und Schneiden, 68. Jg 2016-07, S. 420 - 423.<text:line-break/><text:line-break/>
<text:a xlink:type="simple" xlink:href="http://www.wissen-hilfe.de/_Wissen/locked/papers/sis-2014-11-001.pdf" text:style-name="Internet_20_link" text:visited-style-name="Visited_20_Internet_20_Link">LINK</text:a><text:line-break/>Rühl, Reinhold: Die DNEL-Liste der DGUV.<text:line-break/>In: sicher ist sicher, 65. Jg 2014-11, S. 557 - 559.<text:line-break/><text:line-break/>
<text:a xlink:type="simple" xlink:href="http://www.wissen-hilfe.de/_Wissen/locked/papers/sis-2014-11-002.pdf" text:style-name="Internet_20_link" text:visited-style-name="Visited_20_Internet_20_Link">LINK</text:a><text:line-break/>Latzin, Julia: Biomonitoring: Grenzwerte und Beurteilungshilfen. Human-Biomonitoring: BGW, BLW, BAT, BAR- alles Grenzwerte oder was?.<text:line-break/>In: sicher ist sicher, 65. Jg 2014-11, S. 560 - 562.<text:line-break/><text:line-break/>
<text:a xlink:type="simple" xlink:href="http://www.wissen-hilfe.de/_Wissen/locked/papers/sis-2015-03-004.pdf" text:style-name="Internet_20_link" text:visited-style-name="Visited_20_Internet_20_Link">LINK</text:a><text:line-break/>Kleesz, Peter: ,,Hautschutzmittelfaktor chemische Stoffe“ oder Hautschutzindex?.<text:line-break/>In: sicher ist sicher, 66. Jg 2015-03, S. 163 - 164.<text:line-break/><text:line-break/>
<text:a xlink:type="simple" xlink:href="http://www.wissen-hilfe.de/_Wissen/locked/papers/sis-2015-04-004.pdf" text:style-name="Internet_20_link" text:visited-style-name="Visited_20_Internet_20_Link">LINK</text:a><text:line-break/>Wilrich, Thomas: Chemie-Praktikum nur mit Gefahrstoff-Unterweisung. OVG Münster zur Unterweisungspflicht an Hochschulen.<text:line-break/>In: sicher ist sicher, 66. Jg 2015-04, S. 203 - 207.<text:line-break/><text:line-break/>
<text:a xlink:type="simple" xlink:href="http://www.wissen-hilfe.de/_Wissen/locked/papers/sis-2015-04-005.pdf" text:style-name="Internet_20_link" text:visited-style-name="Visited_20_Internet_20_Link">LINK</text:a><text:line-break/>Böhm, Beate: Tetrachlorethen-Exposition in Chemisch-reinigungen- Gemeinsames Projekt der Ländermessstellen für chemischen Arbeitsschutz.<text:line-break/>In: sicher ist sicher, 66. Jg 2015-04, S. 212 - 216.<text:line-break/><text:line-break/>
<text:a xlink:type="simple" xlink:href="http://www.wissen-hilfe.de/_Wissen/locked/papers/sis-2015-05-005.pdf" text:style-name="Internet_20_link" text:visited-style-name="Visited_20_Internet_20_Link">LINK</text:a><text:line-break/>Schicht, Bernhard: Tätigkeiten mit Biologischen Arbeitsstoffen - neuer rechtlicher Rahmen.<text:line-break/>In: sicher ist sicher, 66. Jg 2015-05, S. 278 - 279.<text:line-break/><text:line-break/>
<text:a xlink:type="simple" xlink:href="http://www.wissen-hilfe.de/_Wissen/locked/papers/sis-2015-11-001.pdf" text:style-name="Internet_20_link" text:visited-style-name="Visited_20_Internet_20_Link">LINK</text:a><text:line-break/>Schumacher, Christian: Beurteilungsmaßstab für nanoskalige granuläre biobeständige Stäube - ein neuer Grenzwert?.<text:line-break/>In: sicher ist sicher, 66. Jg 2015-11, S. 542 - 544.<text:line-break/><text:line-break/>
<text:a xlink:type="simple" xlink:href="http://www.wissen-hilfe.de/_Wissen/locked/papers/sis-2015-11-002.pdf" text:style-name="Internet_20_link" text:visited-style-name="Visited_20_Internet_20_Link">LINK</text:a><text:line-break/>Pillar, Florian: ,,Wuppertaler Expositions-Abschätzung„ (WEA) - Anwendungspotentiale eines Konzepts zur rechnerischen Gefährdungsbeurteilung von Gefahrstoffen.<text:line-break/>In: sicher ist sicher, 66. Jg 2015-11, S. 545 - 550.<text:line-break/><text:line-break/>
<text:a xlink:type="simple" xlink:href="http://www.wissen-hilfe.de/_Wissen/locked/papers/sis-2015-11-003.pdf" text:style-name="Internet_20_link" text:visited-style-name="Visited_20_Internet_20_Link">LINK</text:a><text:line-break/>Dörr, Rainer / Futscher, Michael / Geboes, Peter / Heinzmann, Ralf / Pretzsch, Olaf: Oximvernetzende Silikon-Dichtstoffe. Gefährdungen durch die Freisetzung von 2-Butanonoxim (MEKO) beim Verarbeiten in Innenräumen.<text:line-break/>In: sicher ist sicher, 66. Jg 2015-11, S. 552 - 556.<text:line-break/><text:line-break/>
<text:a xlink:type="simple" xlink:href="http://www.wissen-hilfe.de/_Wissen/locked/papers/sis-2016-01-003.pdf" text:style-name="Internet_20_link" text:visited-style-name="Visited_20_Internet_20_Link">LINK</text:a><text:line-break/>Krause, Monika: Flächen-Desinfektion im Krankenhaus - Gefährdungen und Schutzmaßnahmen.<text:line-break/>In: sicher ist sicher, 67. Jg 2016-01, S. 24 - 27.<text:line-break/><text:line-break/>
<text:a xlink:type="simple" xlink:href="http://www.wissen-hilfe.de/_Wissen/locked/papers/sis-2016-04-005.pdf" text:style-name="Internet_20_link" text:visited-style-name="Visited_20_Internet_20_Link">LINK</text:a><text:line-break/>Hien, Wolfgang: Eignungsuntersuchungen beim Umgang mit krebserzeugenden Stoffen? Hierfür gibt es keine Evidenz.<text:line-break/>In: sicher ist sicher, 67. Jg 2016-04, S. 207 - 210.<text:line-break/><text:line-break/>
<text:a xlink:type="simple" xlink:href="http://www.wissen-hilfe.de/_Wissen/locked/papers/te-si-2011-01-02-009.pdf" text:style-name="Internet_20_link" text:visited-style-name="Visited_20_Internet_20_Link">LINK</text:a><text:line-break/>Ziegler, Corinne /Rühl, Reinhold: Die Nano-Liste der BG BAU: Nicht immer ist Nano drin.<text:line-break/>In: Technische Sicherheit, Bd.1(2011)Nr.1/2  , S. 56 - 58.<text:line-break/><text:line-break/>
<text:a xlink:type="simple" xlink:href="http://www.wissen-hilfe.de/_Wissen/locked/papers/te-si-2011-07-08-004.pdf" text:style-name="Internet_20_link" text:visited-style-name="Visited_20_Internet_20_Link">LINK</text:a><text:line-break/>Müller, Norbert: Änderungen im Chemikalienrecht.<text:line-break/>In: Technische Sicherheit, Bd.1(2011)Nr.7/8 , S. 35 - 37.<text:line-break/><text:line-break/>
<text:a xlink:type="simple" xlink:href="http://www.wissen-hilfe.de/_Wissen/locked/papers/te-si-2011-09-004.pdf" text:style-name="Internet_20_link" text:visited-style-name="Visited_20_Internet_20_Link">LINK</text:a><text:line-break/>Schwing, Stefan / Gosewinker, Martin: Explosionsschutzkonzepte für hybride Gemische.<text:line-break/>In: Technische Sicherheit, Bd.1(2011)Nr.9, S. 27 - 31.<text:line-break/><text:line-break/>
<text:a xlink:type="simple" xlink:href="http://www.wissen-hilfe.de/_Wissen/locked/papers/te-si-2011-10-001.pdf" text:style-name="Internet_20_link" text:visited-style-name="Visited_20_Internet_20_Link">LINK</text:a><text:line-break/>Rabente, Thomas: Biologische Arbeitsstoffe in der Metallbranche.<text:line-break/>In: Technische Sicherheit, Bd.1(2011)Nr.10, S. 10 - 13.<text:line-break/><text:line-break/>
<text:a xlink:type="simple" xlink:href="http://www.wissen-hilfe.de/_Wissen/locked/papers/te-si-2011-10-002.pdf" text:style-name="Internet_20_link" text:visited-style-name="Visited_20_Internet_20_Link">LINK</text:a><text:line-break/>Schweitzer-Karababa, Iris : EMKG für Brand- und Explosionsgefährdungen. Praktische Erprobung.<text:line-break/>In: Technische Sicherheit, Bd.1(2011)Nr.10, S. 22 - 27.<text:line-break/><text:line-break/>
<text:a xlink:type="simple" xlink:href="http://www.wissen-hilfe.de/_Wissen/locked/papers/te-si-2011-10-003.pdf" text:style-name="Internet_20_link" text:visited-style-name="Visited_20_Internet_20_Link">LINK</text:a><text:line-break/>Aich, Ursula / Maiworm,  Björn / Wolf, Torsten: TRGS 800 - Neue Technische Regel für Gefahrstoffe zur Festlegung von Brandschutzmaßnahmen.<text:line-break/>In: Technische Sicherheit, Bd.1(2011)Nr.10, S. 29 - 37.<text:line-break/><text:line-break/>
<text:a xlink:type="simple" xlink:href="http://www.wissen-hilfe.de/_Wissen/locked/papers/te-si-2012-01-02-002.pdf" text:style-name="Internet_20_link" text:visited-style-name="Visited_20_Internet_20_Link">LINK</text:a><text:line-break/>Müller, Norbert: Lagerung von Gefahrstoffen: Änderungen in Sicht.<text:line-break/>In: Technische Sicherheit, Bd.2(2012)Nr.1/2, S. 21 - 23.<text:line-break/><text:line-break/>
<text:a xlink:type="simple" xlink:href="http://www.wissen-hilfe.de/_Wissen/locked/papers/te-si-2012-01-02-003.pdf" text:style-name="Internet_20_link" text:visited-style-name="Visited_20_Internet_20_Link">LINK</text:a><text:line-break/>Ogan, Andreas: Lagerung von Holzpellets. Tödliche Gefahren durch Kohlenmonoxid..<text:line-break/>In: Technische Sicherheit, Bd.2(2012)Nr.1/2, S. 24 - 26.<text:line-break/><text:line-break/>
<text:a xlink:type="simple" xlink:href="http://www.wissen-hilfe.de/_Wissen/locked/papers/te-si-2012-03-006.pdf" text:style-name="Internet_20_link" text:visited-style-name="Visited_20_Internet_20_Link">LINK</text:a><text:line-break/>Martin, Thomas: GHS-Einstufung von Gemischen leicht gemacht.<text:line-break/>In: Technische Sicherheit, Bd.2(2012)Nr.3, S. 49 - 53.<text:line-break/><text:line-break/>
<text:a xlink:type="simple" xlink:href="http://www.wissen-hilfe.de/_Wissen/locked/papers/te-si-2012-05-002.pdf" text:style-name="Internet_20_link" text:visited-style-name="Visited_20_Internet_20_Link">LINK</text:a><text:line-break/>Felten, Christian: Schadstoffsammlung nach TRGS 520. Errichtung und Betrieb von Sammelstellen und Zwischenlagern für Kleinmengen gefährlicher Abfälle..<text:line-break/>In: Technische Sicherheit, Bd.2(2012)Nr.5, S. 14 - 19.<text:line-break/><text:line-break/>
<text:a xlink:type="simple" xlink:href="http://www.wissen-hilfe.de/_Wissen/locked/papers/te-si-2012-05-003.pdf" text:style-name="Internet_20_link" text:visited-style-name="Visited_20_Internet_20_Link">LINK</text:a><text:line-break/>Schütz, Manfred : Genehmigungsfähiger Stoffrahmen bei Vielstofflägern.<text:line-break/>In: Technische Sicherheit, Bd.2(2012)Nr.5, S. 20 - 23.<text:line-break/><text:line-break/>
<text:a xlink:type="simple" xlink:href="http://www.wissen-hilfe.de/_Wissen/locked/papers/te-si-2012-05-005.pdf" text:style-name="Internet_20_link" text:visited-style-name="Visited_20_Internet_20_Link">LINK</text:a><text:line-break/>Aich, Ursula: Arbeitsschutzrechtliche Anforderungen an den Betrieb von Biogasanlagen.<text:line-break/>In: Technische Sicherheit, Bd.2(2012)Nr.5, S. 32 - 37.<text:line-break/><text:line-break/>
<text:a xlink:type="simple" xlink:href="http://www.wissen-hilfe.de/_Wissen/locked/papers/te-si-2012-11-12-005.pdf" text:style-name="Internet_20_link" text:visited-style-name="Visited_20_Internet_20_Link">LINK</text:a><text:line-break/>Wiese, Norbert: Die neue Richtlinie zur Beherrschung der Gefahren schwerer Unfälle mit gefährlichen Stoffen (Seveso 111).<text:line-break/>In: Technische Sicherheit, Bd.2(2012)Nr.11/12, S. 25 - 29.<text:line-break/><text:line-break/>
<text:a xlink:type="simple" xlink:href="http://www.wissen-hilfe.de/_Wissen/locked/papers/te-si-2012-11-12-006.pdf" text:style-name="Internet_20_link" text:visited-style-name="Visited_20_Internet_20_Link">LINK</text:a><text:line-break/>Hermann, Begofia / Heuer, lris-Gesine : Sicherheitstechnische Überprüfungen von Biogasanlagen. Arbeitshilfe für Behörden, Sachverständige und Betreiber..<text:line-break/>In: Technische Sicherheit, Bd.2(2012)Nr.11/12, S. 30 - 35.<text:line-break/><text:line-break/>
<text:a xlink:type="simple" xlink:href="http://www.wissen-hilfe.de/_Wissen/locked/papers/te-si-2012-11-12-007.pdf" text:style-name="Internet_20_link" text:visited-style-name="Visited_20_Internet_20_Link">LINK</text:a><text:line-break/>Sommer, Joachim / Guterl,  Peter / Mauermann, Martin : <text:a xlink:type="simple" xlink:href="http://www.gase.bgrci.de" text:style-name="Internet_20_link" text:visited-style-name="Visited_20_Internet_20_Link">www.gase.bgrci.de</text:a>:  Neues Internetportal zum Thema Gase.<text:line-break/>In: Technische Sicherheit, Bd.2(2012)Nr.11/12, S. 36 - 37.<text:line-break/><text:line-break/>
<text:a xlink:type="simple" xlink:href="http://www.wissen-hilfe.de/_Wissen/locked/papers/te-si-2013-01-02-004.pdf" text:style-name="Internet_20_link" text:visited-style-name="Visited_20_Internet_20_Link">LINK</text:a><text:line-break/>Konersmann, Rainer: Zur Festlegung von Risikogrenzwerten.<text:line-break/>In: Technische Sicherheit, Bd.3(2013)Nr.1/2 , S. 32 - 36.<text:line-break/><text:line-break/>
<text:a xlink:type="simple" xlink:href="http://www.wissen-hilfe.de/_Wissen/locked/papers/te-si-2013-01-02-005.pdf" text:style-name="Internet_20_link" text:visited-style-name="Visited_20_Internet_20_Link">LINK</text:a><text:line-break/>Müller, Norbert  : Druckgaspackungen - geänderte Regelungen.<text:line-break/>In: Technische Sicherheit, Bd.3(2013)Nr.1/2 , S. 37 - 40.<text:line-break/><text:line-break/>
<text:a xlink:type="simple" xlink:href="http://www.wissen-hilfe.de/_Wissen/locked/papers/te-si-2013-03-001.pdf" text:style-name="Internet_20_link" text:visited-style-name="Visited_20_Internet_20_Link">LINK</text:a><text:line-break/>Osman, Ziad Ahmad /Röhrs,  Peter / Steffens,  Thomas : Sichere Handhabung von Fässern mit gefährlichen Abfällen aus der Schadstoffsammlung.<text:line-break/>In: Technische Sicherheit, Bd.3(2013)Nr.3, S. 10 - 14.<text:line-break/><text:line-break/>
<text:a xlink:type="simple" xlink:href="http://www.wissen-hilfe.de/_Wissen/locked/papers/te-si-2013-05-002.pdf" text:style-name="Internet_20_link" text:visited-style-name="Visited_20_Internet_20_Link">LINK</text:a><text:line-break/>Kuboth, Josef /Dafelmair, Ferdinand / Kania,  Markus : Anforderungen an Notstromsysteme für Anlagen, die der Störfall-Verordnung unterliegen.<text:line-break/>In: Technische Sicherheit, Bd.3(2013)Nr.5, S. 25 - 27.<text:line-break/><text:line-break/>
<text:a xlink:type="simple" xlink:href="http://www.wissen-hilfe.de/_Wissen/locked/papers/te-si-2013-06-002.pdf" text:style-name="Internet_20_link" text:visited-style-name="Visited_20_Internet_20_Link">LINK</text:a><text:line-break/>Hellenkamp, Torsten : Störungsmanagement mithilfe von Simulationstools. Risiken minimieren durch optimiertes Anlagen- und Prozessdesign..<text:line-break/>In: Technische Sicherheit, Bd.3(2013)Nr.6, S. 21 - 24.<text:line-break/><text:line-break/>
<text:a xlink:type="simple" xlink:href="http://www.wissen-hilfe.de/_Wissen/locked/papers/te-si-2013-09-003.pdf" text:style-name="Internet_20_link" text:visited-style-name="Visited_20_Internet_20_Link">LINK</text:a><text:line-break/>Lottermann, Johannes / Becker, Mariana: Adäquate Explosionsschutzmaßnahmen.<text:line-break/>In: Technische Sicherheit, Bd.3(2013)Nr.9, S. 24 - 26.<text:line-break/><text:line-break/>
<text:a xlink:type="simple" xlink:href="http://www.wissen-hilfe.de/_Wissen/locked/papers/te-si-2013-10-004.pdf" text:style-name="Internet_20_link" text:visited-style-name="Visited_20_Internet_20_Link">LINK</text:a><text:line-break/>Wilrich, Cordula / Holtappels, Kai : Die Einstufung von chemisch instabilen Gasen gemäß UN-GHS und CLP-Verordnung.<text:line-break/>In: Technische Sicherheit, Bd.3(2013)Nr.10, S. 35 - 38.<text:line-break/><text:line-break/>
<text:a xlink:type="simple" xlink:href="http://www.wissen-hilfe.de/_Wissen/locked/papers/te-si-2014-01-02-003.pdf" text:style-name="Internet_20_link" text:visited-style-name="Visited_20_Internet_20_Link">LINK</text:a><text:line-break/>Seifert, Ulrich / Schalau, Bernd / Heuer, lris-Gesine : Brände in Lagern für Pflanzenschutzmittel - ein aktueller Ansatz
.<text:line-break/>In: Technische Sicherheit, Bd.4(2014)Nr.1/2 , S. 20 - 28.<text:line-break/><text:line-break/>
<text:a xlink:type="simple" xlink:href="http://www.wissen-hilfe.de/_Wissen/locked/papers/te-si-2014-01-02-004.pdf" text:style-name="Internet_20_link" text:visited-style-name="Visited_20_Internet_20_Link">LINK</text:a><text:line-break/>Möckel, Dieter / Beyer, Michael : Explosionsfähigkeit organisch lösemittelfreier UV-Lacke in feinversprühtem Zustand.<text:line-break/>In: Technische Sicherheit, Bd.4(2014)Nr.1/2 , S. 30 -32.<text:line-break/><text:line-break/>
<text:a xlink:type="simple" xlink:href="http://www.wissen-hilfe.de/_Wissen/locked/papers/te-si-2014-01-02-006.pdf" text:style-name="Internet_20_link" text:visited-style-name="Visited_20_Internet_20_Link">LINK</text:a><text:line-break/>Wilmes, Annette / Schweitzer-Karababa, Iris / Godas, Nicoletta : EMKG - ein Tool zur systematischen Beurteilung von Gefahrstoffen.<text:line-break/>In: Technische Sicherheit, Bd.4(2014)Nr.1/2 , S. 36 - 40.<text:line-break/><text:line-break/>
<text:a xlink:type="simple" xlink:href="http://www.wissen-hilfe.de/_Wissen/locked/papers/te-si-2014-01-02-008.pdf" text:style-name="Internet_20_link" text:visited-style-name="Visited_20_Internet_20_Link">LINK</text:a><text:line-break/>Henke, Silvia / Koch, Peter : Sicherer Umgang mit technischen Gasen in der Lebensmittelindustrie.<text:line-break/>In: Technische Sicherheit, Bd.4(2014)Nr.1/2 , S. 46 - 47.<text:line-break/><text:line-break/>
<text:a xlink:type="simple" xlink:href="http://www.wissen-hilfe.de/_Wissen/locked/papers/te-si-2014-04-005.pdf" text:style-name="Internet_20_link" text:visited-style-name="Visited_20_Internet_20_Link">LINK</text:a><text:line-break/>Wilrich, Cordula / Schröder, Volkmar : Die neuen Technischen Regeln zu Gasen.<text:line-break/>In: Technische Sicherheit, Bd.4(2014)Nr.4, S. 26 - 31.<text:line-break/><text:line-break/>
<text:a xlink:type="simple" xlink:href="http://www.wissen-hilfe.de/_Wissen/locked/papers/te-si-2014-05-001.pdf" text:style-name="Internet_20_link" text:visited-style-name="Visited_20_Internet_20_Link">LINK</text:a><text:line-break/>Willand, Wolfram: Umgang mit Chemikalien in Galvaniken. Lehren aus Unfällen..<text:line-break/>In: Technische Sicherheit, Bd.4(2014)Nr.5, S. 10 - 13.<text:line-break/><text:line-break/>
<text:a xlink:type="simple" xlink:href="http://www.wissen-hilfe.de/_Wissen/locked/papers/te-si-2014-05-003.pdf" text:style-name="Internet_20_link" text:visited-style-name="Visited_20_Internet_20_Link">LINK</text:a><text:line-break/>Jung, Thomas / Liebelt, Frank: Aufspüren von Gaslecks für den Umweltschutz.<text:line-break/>In: Technische Sicherheit, Bd.4(2014)Nr.5, S. 16 - 17.<text:line-break/><text:line-break/>
<text:a xlink:type="simple" xlink:href="http://www.wissen-hilfe.de/_Wissen/locked/papers/te-si-2014-05-006.pdf" text:style-name="Internet_20_link" text:visited-style-name="Visited_20_Internet_20_Link">LINK</text:a><text:line-break/>Friede, Niels: Schadensereignis mit Austritt von Chlorsilan. Erkenntnisse und Lehren..<text:line-break/>In: Technische Sicherheit, Bd.4(2014)Nr.5, S. 26 - 28.<text:line-break/><text:line-break/>
<text:a xlink:type="simple" xlink:href="http://www.wissen-hilfe.de/_Wissen/locked/papers/te-si-2014-06-007.pdf" text:style-name="Internet_20_link" text:visited-style-name="Visited_20_Internet_20_Link">LINK</text:a><text:line-break/>Schulze, Uwe / Grätz, Rainer: Sicherheitstechnische Betrachtungen zur Neuausgabe der DIN EN ISO 9539.<text:line-break/>In: Technische Sicherheit, Bd.4(2014)Nr.6, S. 37 .<text:line-break/><text:line-break/>
<text:a xlink:type="simple" xlink:href="http://www.wissen-hilfe.de/_Wissen/locked/papers/te-si-2014-07-08-001.pdf" text:style-name="Internet_20_link" text:visited-style-name="Visited_20_Internet_20_Link">LINK</text:a><text:line-break/>Böthin, Markus : Kennzeichnung von nicht erdverlegten Rohrleitungen.<text:line-break/>In: Technische Sicherheit, Bd.4(2014)Nr.7/8, S. 12 - 15.<text:line-break/><text:line-break/>
<text:a xlink:type="simple" xlink:href="http://www.wissen-hilfe.de/_Wissen/locked/papers/te-si-2014-07-08-003.pdf" text:style-name="Internet_20_link" text:visited-style-name="Visited_20_Internet_20_Link">LINK</text:a><text:line-break/>Spottke, Beatrice / Smola, Thomas / Stamm, Roger / Veloso-Schneider, Amèlia : Die neue GESTIS-Biostoffdatenbank.<text:line-break/>In: Technische Sicherheit, Bd.4(2014)Nr.7/8, S. 20 - 22.<text:line-break/><text:line-break/>
<text:a xlink:type="simple" xlink:href="http://www.wissen-hilfe.de/_Wissen/locked/papers/te-si-2014-07-08-009.pdf" text:style-name="Internet_20_link" text:visited-style-name="Visited_20_Internet_20_Link">LINK</text:a><text:line-break/>Sievers, Sven: Großvolumige Druckgasflaschen sicher lagern.<text:line-break/>In: Technische Sicherheit, Bd.4(2014)Nr.7/8, S. 48.<text:line-break/><text:line-break/>
<text:a xlink:type="simple" xlink:href="http://www.wissen-hilfe.de/_Wissen/locked/papers/te-si-2014-10-010.pdf" text:style-name="Internet_20_link" text:visited-style-name="Visited_20_Internet_20_Link">LINK</text:a><text:line-break/>Frobese, Dirk-Hans : Die neue TRGS 509. Eine Technische Regel zum Lagern von flüssigen und festen Gefahrstoffen in ortsfesten Behältern sowie Füll- und Entleerstellen für ortsbewegliche Behälter..<text:line-break/>In: Technische Sicherheit, Bd.4(2014)Nr.10, S. 52 - 56.<text:line-break/><text:line-break/>
<text:a xlink:type="simple" xlink:href="http://www.wissen-hilfe.de/_Wissen/locked/papers/te-si-2014-11-12-001.pdf" text:style-name="Internet_20_link" text:visited-style-name="Visited_20_Internet_20_Link">LINK</text:a><text:line-break/>Wendt, Gudrun / Jost, Rüdiger / Schmelter, Sonja / Werner, Detlef: Untersuchungen zum Temperaturverhalten von Flüssigkeiten in großen Lagertanks.<text:line-break/>In: Technische Sicherheit, Bd.4(2014)Nr.11/12, S. 13 - 17.<text:line-break/><text:line-break/>
<text:a xlink:type="simple" xlink:href="http://www.wissen-hilfe.de/_Wissen/locked/papers/te-si-2015-03-004.pdf" text:style-name="Internet_20_link" text:visited-style-name="Visited_20_Internet_20_Link">LINK</text:a><text:line-break/>Schalau, Bernd: Sicherheitstechnische Anforderungen an Ammoniak-Kälteanlagen. Die neue TRAS 110..<text:line-break/>In: Technische Sicherheit, Bd.5(2015)Nr.3, S. 25 - 26.<text:line-break/><text:line-break/>
<text:a xlink:type="simple" xlink:href="http://www.wissen-hilfe.de/_Wissen/locked/papers/te-si-2015-04-007.pdf" text:style-name="Internet_20_link" text:visited-style-name="Visited_20_Internet_20_Link">LINK</text:a><text:line-break/>Garbrands, Sabine / Pachurka,  Dirk : Die neue TRGS 529 ,,Tätigkeiten bei der Herstellung von Biogas''.<text:line-break/>In: Technische Sicherheit, Bd.5(2015)Nr.4, S. 43 - 46.<text:line-break/><text:line-break/>
<text:a xlink:type="simple" xlink:href="http://www.wissen-hilfe.de/_Wissen/locked/papers/te-si-2015-05-001.pdf" text:style-name="Internet_20_link" text:visited-style-name="Visited_20_Internet_20_Link">LINK</text:a><text:line-break/>Kiesewetter, Jörg : Normen für Gaswarngeräte.<text:line-break/>In: Technische Sicherheit, Bd.5(2015)Nr.5, S. 10 -15.<text:line-break/><text:line-break/>
<text:a xlink:type="simple" xlink:href="http://www.wissen-hilfe.de/_Wissen/locked/papers/te-si-2015-05-006.pdf" text:style-name="Internet_20_link" text:visited-style-name="Visited_20_Internet_20_Link">LINK</text:a><text:line-break/>Gleis, Markus / Surkau, Georg / Wiechmann, Benjamin: Umgang mit infektiösen Abfällen. Ebola - Eine tödliche Infektionskrankheit mit besonderen Herausforderungen an das öffentliche Gesundheitswesen und die Abfallentsorgung.<text:line-break/>In: Technische Sicherheit, Bd.5(2015)Nr.5, S. 42 - 46.<text:line-break/><text:line-break/>
<text:a xlink:type="simple" xlink:href="http://www.wissen-hilfe.de/_Wissen/locked/papers/te-si-2015-06-006.pdf" text:style-name="Internet_20_link" text:visited-style-name="Visited_20_Internet_20_Link">LINK</text:a><text:line-break/>Hirsch, Werner / Brandes, Elisabeth: Sicherheitstechnische Kenngrößen von Gasen und Dämpfen bei nichtatmosphärischen Bedingungen. Abschätzbare Einflussparameter..<text:line-break/>In: Technische Sicherheit, Bd.5(2015)Nr.6, S. 29 - 38.<text:line-break/><text:line-break/>
<text:a xlink:type="simple" xlink:href="http://www.wissen-hilfe.de/_Wissen/locked/papers/te-si-2015-06-009.pdf" text:style-name="Internet_20_link" text:visited-style-name="Visited_20_Internet_20_Link">LINK</text:a><text:line-break/>Huth, Volker: Einsatz von Systemen der Prozessanalysentechnik in PLI-Schutzeinrichtungen.<text:line-break/>In: Technische Sicherheit, Bd.5(2015)Nr.6, S. 52 -54.<text:line-break/><text:line-break/>
<text:a xlink:type="simple" xlink:href="http://www.wissen-hilfe.de/_Wissen/locked/papers/te-si-2015-10-010.pdf" text:style-name="Internet_20_link" text:visited-style-name="Visited_20_Internet_20_Link">LINK</text:a><text:line-break/>Maus, Thomas : Unterschätzte Gefahr: durchgehende exotherme Reaktionen.<text:line-break/>In: Technische Sicherheit, Bd.5(2015)Nr.10, S. 54 - 56.<text:line-break/><text:line-break/>
<text:a xlink:type="simple" xlink:href="http://www.wissen-hilfe.de/_Wissen/locked/papers/te-si-2015-11-12-002.pdf" text:style-name="Internet_20_link" text:visited-style-name="Visited_20_Internet_20_Link">LINK</text:a><text:line-break/>Jersemann, Hans-Gerd : Lecküberwachung von Flachbodentanks mit Unterdruck-Leckanzeigern.<text:line-break/>In: Technische Sicherheit, Bd.5(2015)Nr.11/12, S. 18 - 21.<text:line-break/><text:line-break/>
<text:a xlink:type="simple" xlink:href="http://www.wissen-hilfe.de/_Wissen/locked/papers/te-si-2016-01-02-001.pdf" text:style-name="Internet_20_link" text:visited-style-name="Visited_20_Internet_20_Link">LINK</text:a><text:line-break/>Wündrich, Thomas: Brandschutzmaßnahmen gemäß TRGS 800 am Beispiel einer Siloanlage.<text:line-break/>In: Technische Sicherheit, Bd.6(2016)Nr.1/2 , S. 11 - 14.<text:line-break/><text:line-break/>
<text:a xlink:type="simple" xlink:href="http://www.wissen-hilfe.de/_Wissen/locked/papers/te-si-2016-01-02-008.pdf" text:style-name="Internet_20_link" text:visited-style-name="Visited_20_Internet_20_Link">LINK</text:a><text:line-break/>Katzer, Helga /Koschlitzki, Norbert /Meyer, Birgit : Anforderungen an Anlagen zur Oberflächenbehandlung.<text:line-break/>In: Technische Sicherheit, Bd.6(2016)Nr.1/2 , S. 40 - 43.<text:line-break/><text:line-break/>
<text:a xlink:type="simple" xlink:href="http://www.wissen-hilfe.de/_Wissen/locked/papers/te-si-2016-03-001.pdf" text:style-name="Internet_20_link" text:visited-style-name="Visited_20_Internet_20_Link">LINK</text:a><text:line-break/>Kern, Hannes / Raupenstrauch,  Harald : Untersuchungen zur Gefahrenabwehr beim Austritt toxischer Gase.<text:line-break/>In: Technische Sicherheit, Bd.6(2016)Nr.3, S. 10 -15.<text:line-break/><text:line-break/>
<text:a xlink:type="simple" xlink:href="http://www.wissen-hilfe.de/_Wissen/locked/papers/te-si-2016-07-08-008.pdf" text:style-name="Internet_20_link" text:visited-style-name="Visited_20_Internet_20_Link">LINK</text:a><text:line-break/>Thanheiser, M.: Sicherer Betrieb von gentechnischen Laborbereichen der Sicherheitsstufen 1 bis 3. Die neue Richtlinie VDI 6300.<text:line-break/>In: Technische Sicherheit, Bd.6(2016)Nr.7/8, S. 46 - 47.<text:line-break/><text:line-break/>
<text:a xlink:type="simple" xlink:href="http://www.wissen-hilfe.de/_Wissen/locked/papers/te-si-2016-10-005.pdf" text:style-name="Internet_20_link" text:visited-style-name="Visited_20_Internet_20_Link">LINK</text:a><text:line-break/>Sassen, Astrid: Vorbeugender Brandschutz für Gefahrstofflager.<text:line-break/>In: Technische Sicherheit, Bd.6(2016)Nr.10, S. 30 - 32.<text:line-break/><text:line-break/>
<text:a xlink:type="simple" xlink:href="http://www.wissen-hilfe.de/_Wissen/locked/papers/te-si-2016-10-006.pdf" text:style-name="Internet_20_link" text:visited-style-name="Visited_20_Internet_20_Link">LINK</text:a><text:line-break/>Sievers, Sven: Sichere Gefahrstofflagerung vereint Brand- und Umweltschutz.<text:line-break/>In: Technische Sicherheit, Bd.6(2016)Nr.10, S. 33 - 34.<text:line-break/><text:line-break/>
<text:a xlink:type="simple" xlink:href="http://www.wissen-hilfe.de/_Wissen/locked/papers/te-ue-2008-01-02-001.pdf" text:style-name="Internet_20_link" text:visited-style-name="Visited_20_Internet_20_Link">LINK</text:a><text:line-break/> von Oertzen, Alexander : Feuerwerk in ISO-Containern: neue und alte Erkenntnisse.<text:line-break/>In: Technische Überwachung, Bd.49(2008)Nr. 1/2, S. 10 - 15.<text:line-break/><text:line-break/>
<text:a xlink:type="simple" xlink:href="http://www.wissen-hilfe.de/_Wissen/locked/papers/te-ue-2008-01-02-003.pdf" text:style-name="Internet_20_link" text:visited-style-name="Visited_20_Internet_20_Link">LINK</text:a><text:line-break/>Schwing, Stefan  : Sicherheitstechnische Kennzahlen für den Explosionsschutz.<text:line-break/>In: Technische Überwachung, Bd.49(2008)Nr. 1/2, S. 21 - 25.<text:line-break/><text:line-break/>
<text:a xlink:type="simple" xlink:href="http://www.wissen-hilfe.de/_Wissen/locked/papers/te-ue-2008-04-006.pdf" text:style-name="Internet_20_link" text:visited-style-name="Visited_20_Internet_20_Link">LINK</text:a><text:line-break/>Neese, Stefan  : Mobile Tankanlagen.<text:line-break/>In: Technische Überwachung, Bd.49(2008)Nr.4, S. 47 - 48.<text:line-break/><text:line-break/>
<text:a xlink:type="simple" xlink:href="http://www.wissen-hilfe.de/_Wissen/locked/papers/te-ue-2008-05-005.pdf" text:style-name="Internet_20_link" text:visited-style-name="Visited_20_Internet_20_Link">LINK</text:a><text:line-break/>Kerber ,Hubert : Chlorgasfreisatzungen in Freibädern. Gründe und Maßnahmen zur Erhöhung der Anlagensicherheit- Teil 1.<text:line-break/>In: Technische Überwachung, Bd.49(2008)Nr.5, S. 39 - 46.<text:line-break/><text:line-break/>
<text:a xlink:type="simple" xlink:href="http://www.wissen-hilfe.de/_Wissen/locked/papers/te-ue-2008-06-004.pdf" text:style-name="Internet_20_link" text:visited-style-name="Visited_20_Internet_20_Link">LINK</text:a><text:line-break/>Kerber, Hubert  : Chlorgasfreisetzungen in Freibädern. Gründe und Maßnahmen zur Erhöhung der Anlagensicherheit- Teil 2.<text:line-break/>In: Technische Überwachung, Bd.49(2008)Nr.6, S. 37 - 39.<text:line-break/><text:line-break/>
<text:a xlink:type="simple" xlink:href="http://www.wissen-hilfe.de/_Wissen/locked/papers/te-ue-2008-06-006.pdf" text:style-name="Internet_20_link" text:visited-style-name="Visited_20_Internet_20_Link">LINK</text:a><text:line-break/> Steffens, Hans Rainer  : Ist Chemikalienschutzkleidung in Ex-Zonen zulässig?.<text:line-break/>In: Technische Überwachung, Bd.49(2008)Nr.6, S. 44 - 46.<text:line-break/><text:line-break/>
<text:a xlink:type="simple" xlink:href="http://www.wissen-hilfe.de/_Wissen/locked/papers/te-ue-2008-07-08-002.pdf" text:style-name="Internet_20_link" text:visited-style-name="Visited_20_Internet_20_Link">LINK</text:a><text:line-break/>Deininger, Klaus : Tankfuß- und Flächenabdichtungen in Rückhalteeinrichtungen mit erhöhten Brandschutzanforderungen.<text:line-break/>In: Technische Überwachung, Bd.49(2008)Nr.7/8, S. 17 - 19.<text:line-break/><text:line-break/>
<text:a xlink:type="simple" xlink:href="http://www.wissen-hilfe.de/_Wissen/locked/papers/te-ue-2008-07-08-005.pdf" text:style-name="Internet_20_link" text:visited-style-name="Visited_20_Internet_20_Link">LINK</text:a><text:line-break/>Hahn ,Rolf /Kockelmann, Hans : Nachweis der Ausblassicherheit von Dichtungen in Flanschverbindungen.<text:line-break/>In: Technische Überwachung, Bd.49(2008)Nr.7/8, S. 29 - 35.<text:line-break/><text:line-break/>
<text:a xlink:type="simple" xlink:href="http://www.wissen-hilfe.de/_Wissen/locked/papers/te-ue-2008-09-004.pdf" text:style-name="Internet_20_link" text:visited-style-name="Visited_20_Internet_20_Link">LINK</text:a><text:line-break/>Acikalin, Aydan : Bedeutung probabilistischer Risikobetrachtungen für das Sicherheitsmanagementsystem verfahrenstechnischer Anlagen.<text:line-break/>In: Technische Überwachung, Bd.49(2008)Nr.9, S. 36 - 38.<text:line-break/><text:line-break/>
<text:a xlink:type="simple" xlink:href="http://www.wissen-hilfe.de/_Wissen/locked/papers/te-ue-2008-10-003.pdf" text:style-name="Internet_20_link" text:visited-style-name="Visited_20_Internet_20_Link">LINK</text:a><text:line-break/>Steiner, Ralf   : Brandschutz im Automotive-Bereich.<text:line-break/>In: Technische Überwachung, Bd.49(2008)Nr.10, S. 19 - 21.<text:line-break/><text:line-break/>
<text:a xlink:type="simple" xlink:href="http://www.wissen-hilfe.de/_Wissen/locked/papers/te-ue-2008-10-006.pdf" text:style-name="Internet_20_link" text:visited-style-name="Visited_20_Internet_20_Link">LINK</text:a><text:line-break/>Hahn, Rolf / Kockelmann, Hans  : Hochwertigkeit von Flanschverbindungen nach TA Luft.<text:line-break/>In: Technische Überwachung, Bd.49(2008)Nr.10, S. 32 - 39.<text:line-break/><text:line-break/>
<text:a xlink:type="simple" xlink:href="http://www.wissen-hilfe.de/_Wissen/locked/papers/te-ue-2008-10-007.pdf" text:style-name="Internet_20_link" text:visited-style-name="Visited_20_Internet_20_Link">LINK</text:a><text:line-break/>Truckenbrodt, Robert : Nanomaterialien -Anmerkungen aus Sicht des Gesundheitsschutzes am Arbeitsplatz.<text:line-break/>In: Technische Überwachung, Bd.49(2008)Nr.10, S. 44 - 47.<text:line-break/><text:line-break/>
<text:a xlink:type="simple" xlink:href="http://www.wissen-hilfe.de/_Wissen/locked/papers/te-ue-2008-11-12-002.pdf" text:style-name="Internet_20_link" text:visited-style-name="Visited_20_Internet_20_Link">LINK</text:a><text:line-break/>Dinkler, Hermann   : Anforderungen an Tankstellen für ethanolhaltige Kraftstoffe.<text:line-break/>In: Technische Überwachung, Bd.49 (2008) Nr. 11/12, S. 21 - 22.<text:line-break/><text:line-break/>
<text:a xlink:type="simple" xlink:href="http://www.wissen-hilfe.de/_Wissen/locked/papers/te-ue-2009-01-02-002.pdf" text:style-name="Internet_20_link" text:visited-style-name="Visited_20_Internet_20_Link">LINK</text:a><text:line-break/>Darimont, Thomas  : Die Dimensionierung von Störfallszenarien.<text:line-break/>In: Technische Überwachung, Bd.50(2009)Nr.1/2, S. 23 - 25.<text:line-break/><text:line-break/>
<text:a xlink:type="simple" xlink:href="http://www.wissen-hilfe.de/_Wissen/locked/papers/te-ue-2009-01-02-003.pdf" text:style-name="Internet_20_link" text:visited-style-name="Visited_20_Internet_20_Link">LINK</text:a><text:line-break/>Ruppert, Kurt Altred : Ansatz für ein risikobasiertes Sicherheitsmanagement.<text:line-break/>In: Technische Überwachung, Bd.50(2009)Nr.1/2, S. 30 - 37.<text:line-break/><text:line-break/>
<text:a xlink:type="simple" xlink:href="http://www.wissen-hilfe.de/_Wissen/locked/papers/te-ue-2009-03-001.pdf" text:style-name="Internet_20_link" text:visited-style-name="Visited_20_Internet_20_Link">LINK</text:a><text:line-break/>Müller, Norbert  : Umgang mit begasten Containern.<text:line-break/>In: Technische Überwachung, Bd.50(2009)Nr.3, S. 14 - 16.<text:line-break/><text:line-break/>
<text:a xlink:type="simple" xlink:href="http://www.wissen-hilfe.de/_Wissen/locked/papers/te-ue-2009-03-002.pdf" text:style-name="Internet_20_link" text:visited-style-name="Visited_20_Internet_20_Link">LINK</text:a><text:line-break/>Dinkler, Hermann / Grabowski, Iris  : Entwurf der Technischen Regel wassergefährdender Stoffe (TRwS) „Heizölverbraucheranlagen“ .  Entwurf DWA-A 791 (TRwS 791).<text:line-break/>In: Technische Überwachung, Bd.50(2009)Nr.3, S. 17 - 20.<text:line-break/><text:line-break/>
<text:a xlink:type="simple" xlink:href="http://www.wissen-hilfe.de/_Wissen/locked/papers/te-ue-2009-03-006.pdf" text:style-name="Internet_20_link" text:visited-style-name="Visited_20_Internet_20_Link">LINK</text:a><text:line-break/>Konersmann, Rainer  : Der Energieeintrag bestimmt die Unfallfolgen.<text:line-break/>In: Technische Überwachung, Bd.50(2009)Nr.3, S. 35 - 40.<text:line-break/><text:line-break/>
<text:a xlink:type="simple" xlink:href="http://www.wissen-hilfe.de/_Wissen/locked/papers/te-ue-2009-06-001.pdf" text:style-name="Internet_20_link" text:visited-style-name="Visited_20_Internet_20_Link">LINK</text:a><text:line-break/>Walter, Anne-Barbara  : Umgang mit wassergefährdenden Stoffen. Eckpunkte für eine Bundesverordnung.<text:line-break/>In: Technische Überwachung, Bd.50(2009)Nr.6, S. 10 - 12.<text:line-break/><text:line-break/>
<text:a xlink:type="simple" xlink:href="http://www.wissen-hilfe.de/_Wissen/locked/papers/te-ue-2009-11-12-003.pdf" text:style-name="Internet_20_link" text:visited-style-name="Visited_20_Internet_20_Link">LINK</text:a><text:line-break/>Dyrba, Berthold : Nanopartikel . Sind Explosionsschutzmaßnahmen beim Umgang mit Nanopartikeln erforderlich?.<text:line-break/>In: Technische Überwachung, Bd.50(2009)Nr.11/12, S. 20 - 22.<text:line-break/><text:line-break/>
<text:a xlink:type="simple" xlink:href="http://www.wissen-hilfe.de/_Wissen/locked/papers/te-ue-2009-11-12-004.pdf" text:style-name="Internet_20_link" text:visited-style-name="Visited_20_Internet_20_Link">LINK</text:a><text:line-break/>Wilrich, Cordula : UN-GHS und CLP-Verordnung - Physikalische Gefahren im Blickpunkt.<text:line-break/>In: Technische Überwachung, Bd.50(2009)Nr.11/12, S. 23 - 26.<text:line-break/><text:line-break/>
<text:a xlink:type="simple" xlink:href="http://www.wissen-hilfe.de/_Wissen/locked/papers/te-ue-2010-03-002.pdf" text:style-name="Internet_20_link" text:visited-style-name="Visited_20_Internet_20_Link">LINK</text:a><text:line-break/>Forell, Burkhard : Bewertung der akuten Toxizität von Brandrauch.<text:line-break/>In: Technische Überwachung, Bd.51(2010)Nr.3, S. 20 - 29.<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19::14:20</meta:creation-date>
    <dc:creator>Generated</dc:creator>
    <dc:date>2026-08-29T19::14:20</dc:date>
    <dc:language>en-US</dc:language>
    <meta:editing-cycles>1</meta:editing-cycles>
    <meta:editing-duration>PT0S</meta:editing-duration>
    <dc:title>papers:p_hazardous_materials</dc:title>
  </office:meta>
</office:document-meta>
</file>