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707700d9f4c08c1df776fb49a0b66de.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b707700d9f4c08c1df776fb49a0b66de.gif" xlink:type="simple" xlink:show="embed" xlink:actuate="onLoad"/></draw:frame><text:line-break/><text:a xlink:type="simple" xlink:href="https://www.product-compliance.net/doku.php?id=papers:start" text:style-name="Internet_20_link" text:visited-style-name="Visited_20_Internet_20_Link">Startseite</text:a><text:line-break/><text:line-break/><text:a xlink:type="simple" xlink:href="https://www.product-compliance.net/doku.php?id=papers: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aterials"/>Artikel: Materialien, Stoffe, Oberflächenschutz, Korrosions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p-2025-04-001.pdf" text:style-name="Internet_20_link" text:visited-style-name="Visited_20_Internet_20_Link">LINK</text:a><text:line-break/>Schuster, Jochen: Schweißgeeignet oder nicht?
HISTORISCHE BEWEHRUNGSWERKSTOFFE UND IHRE SCHWEISSMETALLURGISCHE UNTERSUCHUNG, TEIL 1.<text:line-break/>In: Der Praktiker, Jg. 77 2025-04, S. 28-37.<text:line-break/><text:line-break/>
<text:a xlink:type="simple" xlink:href="http://www.wissen-hilfe.de/_Wissen/locked/papers/dp-2025-05-001.pdf" text:style-name="Internet_20_link" text:visited-style-name="Visited_20_Internet_20_Link">LINK</text:a><text:line-break/>Schuster, Jochen: Ein Blick in die Praxis
HISTORISCHE BEWEHRUNGSWERKSTOFFE UND IHRE SCHWEISSMETALLURGISCHE UNTERSUCHUNG, TEIL 2.<text:line-break/>In: Der Praktiker, Jg. 77 2025-05, S. 38-42.<text:line-break/><text:line-break/>
<text:a xlink:type="simple" xlink:href="http://www.wissen-hilfe.de/_Wissen/locked/papers/zfp-2025-02-001.pdf" text:style-name="Internet_20_link" text:visited-style-name="Visited_20_Internet_20_Link">LINK</text:a><text:line-break/>Blankschän, Michel: Untersuchungen zum Einfluss der Beleuchtungsstärke und anderer Faktoren auf die Detektion von Anzeigen bei der Sichtprüfung.<text:line-break/>In: zfp Magazin, Ausgabe193-2025-02, S. 44-50.<text:line-break/><text:line-break/>
<text:a xlink:type="simple" xlink:href="http://www.wissen-hilfe.de/_Wissen/locked/papers/zfp-2025-04-001.pdf" text:style-name="Internet_20_link" text:visited-style-name="Visited_20_Internet_20_Link">LINK</text:a><text:line-break/>Hecht, Andreas: ZfP bei wiederkehrenden Prüfungen an Überwachungsbedürftigen Anlagen
Bedeutung der technischen Regeln für Betriebssicherheit ( TRBS ).<text:line-break/>In: zfp Magazin, Ausgabe 194-2025-04, S. 46-47.<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dp-2025-06-004.pdf" text:style-name="Internet_20_link" text:visited-style-name="Visited_20_Internet_20_Link">LINK</text:a><text:line-break/>Killing, Ulrich: Korrosion durch Flüssigkeiten an und  niedriglegierten Stählen sowie an hochlegierten CrNi - Stählen, Teil 1
Korrosion und wie man sie vermeidet.<text:line-break/>In: Der Praktiker, Jg. 77 2025-06, S. 48-55.<text:line-break/><text:line-break/>
<text:a xlink:type="simple" xlink:href="http://www.wissen-hilfe.de/_Wissen/locked/papers/dp-2025-07-08-004.pdf" text:style-name="Internet_20_link" text:visited-style-name="Visited_20_Internet_20_Link">LINK</text:a><text:line-break/>Waldleitner,Peter: Manuelles Schweißen komplexer Baugruppen aus Feinkornstahl
Herausforderung Feinkornstahl.<text:line-break/>In: Der Praktiker, Jg. 77 2025-07/08, S. 45-47.<text:line-break/><text:line-break/>
<text:a xlink:type="simple" xlink:href="http://www.wissen-hilfe.de/_Wissen/locked/papers/dp-2025-07-08-007.pdf" text:style-name="Internet_20_link" text:visited-style-name="Visited_20_Internet_20_Link">LINK</text:a><text:line-break/>Killing, Ulrich: Korrosion durch Flüssigkeiten an und  niedriglegierten Stählen sowie an hochlegierten CrNi - Stählen, Teil 2
Hinweise und Empfehlungen für sicheren Betrieb.<text:line-break/>In: Der Praktiker, Jg. 77 2025-07/08, S. 62-69.<text:line-break/><text:line-break/>
<text:a xlink:type="simple" xlink:href="http://www.wissen-hilfe.de/_Wissen/locked/papers/s-ing-2025-10-003.pdf" text:style-name="Internet_20_link" text:visited-style-name="Visited_20_Internet_20_Link">LINK</text:a><text:line-break/>Hensiek, Joerg: Industrieller 3D - Druck
Mit dem Markt wachsen die Risiken.<text:line-break/>In: Sicherheitsingenieur, Jg. 56-2025-10, S. 32-34.<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4-002.pdf" text:style-name="Internet_20_link" text:visited-style-name="Visited_20_Internet_20_Link">LINK</text:a><text:line-break/>Mußmann, Jochen W.: Qualitätsanforderungen bei der Wärmebehandlung - Die neue ISO 17 663 als Bindeglied zwischen Produktnorm und Glühtätigkeit.<text:line-break/>In: Der Praktiker, 60. Jg 2008-04, S. 142 - 146.<text:line-break/><text:line-break/>
<text:a xlink:type="simple" xlink:href="http://www.wissen-hilfe.de/_Wissen/locked/papers/dp-2008-04-003.pdf" text:style-name="Internet_20_link" text:visited-style-name="Visited_20_Internet_20_Link">LINK</text:a><text:line-break/>Schuster, Jochen : Was zum Teufel ist Stahl? - Ein Auszubildender macht sich Gedanken über die wundersame Welt der aktuellen Stahlnormung.<text:line-break/>In: Der Praktiker, 60. Jg 2008-04, S. 148 - 153.<text:line-break/><text:line-break/>
<text:a xlink:type="simple" xlink:href="http://www.wissen-hilfe.de/_Wissen/locked/papers/dp-2008-05-002.pdf" text:style-name="Internet_20_link" text:visited-style-name="Visited_20_Internet_20_Link">LINK</text:a><text:line-break/>Aichele, Günter: Altbewährte und neue Regeln für den Schutzgasschweißer -Teil 2: Regeln zu Werkstoffbesonderheiten.<text:line-break/>In: Der Praktiker, 60. Jg 2008-05, S. 174 - 181.<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10-02-002.pdf" text:style-name="Internet_20_link" text:visited-style-name="Visited_20_Internet_20_Link">LINK</text:a><text:line-break/>Schuster, Jochen: Zwei gegen Verschleiß.Verschleissbeständige Stähle in der Erdbewegung und ihre schweisstechnische Verarbeitung.<text:line-break/>In: Der Praktiker, 62. Jg 2010-02, S. 72 - 78.<text:line-break/><text:line-break/>
<text:a xlink:type="simple" xlink:href="http://www.wissen-hilfe.de/_Wissen/locked/papers/dp-2010-04-002.pdf" text:style-name="Internet_20_link" text:visited-style-name="Visited_20_Internet_20_Link">LINK</text:a><text:line-break/>Schuster, Jochen: Von Puddings, Paddelbooten und altem Eisen. Humorvolle Einblicke in das Thema Puddelstahl, Teil 1.<text:line-break/>In: Der Praktiker, 62. Jg 2010-04, S. 168 - 170.<text:line-break/><text:line-break/>
<text:a xlink:type="simple" xlink:href="http://www.wissen-hilfe.de/_Wissen/locked/papers/dp-2010-05-001.pdf" text:style-name="Internet_20_link" text:visited-style-name="Visited_20_Internet_20_Link">LINK</text:a><text:line-break/>Schuster, Jochen: Von Phosphor, dem Wetter und Außerirdischen. Humorvolle Einblicke in das Thema Puddelstahl, Teil 2.<text:line-break/>In: Der Praktiker, 62. Jg 2010-05, S. 210 - 212.<text:line-break/><text:line-break/>
<text:a xlink:type="simple" xlink:href="http://www.wissen-hilfe.de/_Wissen/locked/papers/dp-2010-10-001.pdf" text:style-name="Internet_20_link" text:visited-style-name="Visited_20_Internet_20_Link">LINK</text:a><text:line-break/>Schuster, Jochen: Marmor, Stein und Eisen bricht … . Werkstoffliche Mechanismen der Entstehung von Brüchen und Brucherscheinungen in Metallen, Teil 1.<text:line-break/>In: Der Praktiker, 61. Jg 2010-10, S. 396 - 400.<text:line-break/><text:line-break/>
<text:a xlink:type="simple" xlink:href="http://www.wissen-hilfe.de/_Wissen/locked/papers/dp-2010-11-001.pdf" text:style-name="Internet_20_link" text:visited-style-name="Visited_20_Internet_20_Link">LINK</text:a><text:line-break/>Schuster, Jochen: Von der ,,Kullerkunde„ zum ,,Gefüge-Swing“. Werkstoffliche Mechanismen der Entstehung von Brüchen und Brucherscheinungen in Metallen, Teil 2.<text:line-break/>In: Der Praktiker, 61. Jg 2010-11, S. 440 - 443.<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2-10-001.pdf" text:style-name="Internet_20_link" text:visited-style-name="Visited_20_Internet_20_Link">LINK</text:a><text:line-break/>Axmann, Georges et al.: Geliefert wie bestellt? Lieferzustände von Unlegierten Baustählen nach Din En 10025-2.<text:line-break/>In: Der Praktiker, 63. Jg 2012-10, S. 464 - 469.<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3-07-003.pdf" text:style-name="Internet_20_link" text:visited-style-name="Visited_20_Internet_20_Link">LINK</text:a><text:line-break/>Schmidt, Joachim: Bemerkungen zur Normung. Baustähle und ihre Eignung zum Schmelztauchverzinken.<text:line-break/>In: Der Praktiker, 65. Jg 2013-07, S. 298 - 300.<text:line-break/><text:line-break/>
<text:a xlink:type="simple" xlink:href="http://www.wissen-hilfe.de/_Wissen/locked/papers/dp-2013-09-001.pdf" text:style-name="Internet_20_link" text:visited-style-name="Visited_20_Internet_20_Link">LINK</text:a><text:line-break/>Schuster, Jochen: Von schwarzen Schimmeln und nichtrostenden Edelstählen. Korrekte Einordnung und Bezeichnung nichtrostender Stähle.<text:line-break/>In: Der Praktiker, 65. Jg 2013-09, S. 422 - 427.<text:line-break/><text:line-break/>
<text:a xlink:type="simple" xlink:href="http://www.wissen-hilfe.de/_Wissen/locked/papers/dp-2013-12-002.pdf" text:style-name="Internet_20_link" text:visited-style-name="Visited_20_Internet_20_Link">LINK</text:a><text:line-break/>Schuster, Jochen: Altes Verfahren mit neuen Perspektiven. Herstellung und Anwendung von Damaszener-Stahl.<text:line-break/>In: Der Praktiker, 65. Jg 2013-12, S. 582 - 586.<text:line-break/><text:line-break/>
<text:a xlink:type="simple" xlink:href="http://www.wissen-hilfe.de/_Wissen/locked/papers/dp-2014-04-002.pdf" text:style-name="Internet_20_link" text:visited-style-name="Visited_20_Internet_20_Link">LINK</text:a><text:line-break/>Metting, Günter F. / Hausen, Tobias: Welche Stähle wie schweißen? Neuere warmfeste Stähle für den Kraftwerksbau.<text:line-break/>In: Der Praktiker, 66. Jg 2014-04, S. 142 - 147.<text:line-break/><text:line-break/>
<text:a xlink:type="simple" xlink:href="http://www.wissen-hilfe.de/_Wissen/locked/papers/dp-2014-07-002.pdf" text:style-name="Internet_20_link" text:visited-style-name="Visited_20_Internet_20_Link">LINK</text:a><text:line-break/>Schuster, Jochen / Hoßbach, Jörg: Eine Mischverbindung mit Geschichte. Herstellung und Anwendung von Damaszener-Stahl.<text:line-break/>In: Der Praktiker, 66. Jg 2014-07, S. 292 - 298.<text:line-break/><text:line-break/>
<text:a xlink:type="simple" xlink:href="http://www.wissen-hilfe.de/_Wissen/locked/papers/dp-2014-09-001.pdf" text:style-name="Internet_20_link" text:visited-style-name="Visited_20_Internet_20_Link">LINK</text:a><text:line-break/>Schuster, Jochen  : Nichtrostende Duplexstähle und ihre schweißtechnische Verarbeitung, Teil 1. Eigenschaften und Besonderheiten.<text:line-break/>In: Der Praktiker, 66. Jg 2014-09, S. 396 - 400.<text:line-break/><text:line-break/>
<text:a xlink:type="simple" xlink:href="http://www.wissen-hilfe.de/_Wissen/locked/papers/dp-2014-11-001.pdf" text:style-name="Internet_20_link" text:visited-style-name="Visited_20_Internet_20_Link">LINK</text:a><text:line-break/>Schuster, Jochen: Nichtrostende Duplexstähle und ihre schweißtechnische Verarbeitung, Teil 2. Besonderheiten und Schweisseignung.<text:line-break/>In: Der Praktiker, 66. Jg 2014-11, S. 504 - 508.<text:line-break/><text:line-break/>
<text:a xlink:type="simple" xlink:href="http://www.wissen-hilfe.de/_Wissen/locked/papers/dp-2014-12-001.pdf" text:style-name="Internet_20_link" text:visited-style-name="Visited_20_Internet_20_Link">LINK</text:a><text:line-break/>Schröder, Hans Christian / Lehmkuhl, Claas: Praxiserfahrungen unter Montagebedingungen. Verarbeitung neuer Stahllegierungen, Teil 1.<text:line-break/>In: Der Praktiker, 66. Jg 2014-12, S. 564 - 570.<text:line-break/><text:line-break/>
<text:a xlink:type="simple" xlink:href="http://www.wissen-hilfe.de/_Wissen/locked/papers/dp-2014-12-003.pdf" text:style-name="Internet_20_link" text:visited-style-name="Visited_20_Internet_20_Link">LINK</text:a><text:line-break/>Schuster, Jochen: Hinweise für sichereren Umgang. Die aktuellen Systeme zur Kurzbezeichnung von Nichteisenmetallen.<text:line-break/>In: Der Praktiker, 66. Jg 2015-12, S. 576 - 586.<text:line-break/><text:line-break/>
<text:a xlink:type="simple" xlink:href="http://www.wissen-hilfe.de/_Wissen/locked/papers/dp-2015-01-02-001.pdf" text:style-name="Internet_20_link" text:visited-style-name="Visited_20_Internet_20_Link">LINK</text:a><text:line-break/>Schröder, Hans Christian / Lehmkuhl, Claas: Anforderungen und deren praktische Relevanz. Verarbeitung neuer Stahllegierungen, Teil 2.<text:line-break/>In: Der Praktiker, 67. Jg 2015-01-02, S. 38 - 41.<text:line-break/><text:line-break/>
<text:a xlink:type="simple" xlink:href="http://www.wissen-hilfe.de/_Wissen/locked/papers/dp-2015-01-02-002.pdf" text:style-name="Internet_20_link" text:visited-style-name="Visited_20_Internet_20_Link">LINK</text:a><text:line-break/>Zabel, Michael / Schuster, Jochen: Keine wirtschaftliche Alternative? Einsatz von Kupfer-Phosphor-Loten nn niedrig mit Eisen legierten Kupferwerkstoffen.<text:line-break/>In: Der Praktiker, 67. Jg 2015-01-02, S. 42 - 48.<text:line-break/><text:line-break/>
<text:a xlink:type="simple" xlink:href="http://www.wissen-hilfe.de/_Wissen/locked/papers/dp-2015-10-004.pdf" text:style-name="Internet_20_link" text:visited-style-name="Visited_20_Internet_20_Link">LINK</text:a><text:line-break/>Herrmann, Jörg / Schuster, Jochen: Eigenschaften unter Kontrolle. Ausgewählte „Reparaturschweissungen“ an flüssigkeitsvergüteten Feinkornbaustählen.<text:line-break/>In: Der Praktiker, 67. Jg 2015-10, S. 476 - 487.<text:line-break/><text:line-break/>
<text:a xlink:type="simple" xlink:href="http://www.wissen-hilfe.de/_Wissen/locked/papers/dp-2015-11-002.pdf" text:style-name="Internet_20_link" text:visited-style-name="Visited_20_Internet_20_Link">LINK</text:a><text:line-break/>Killing, Ulrich: Ursachen, Folgen, Abhilfe. Korrosion von Stählen in Wasser.<text:line-break/>In: Der Praktiker, 67. Jg 2015-11, S. 528 - 537.<text:line-break/><text:line-break/>
<text:a xlink:type="simple" xlink:href="http://www.wissen-hilfe.de/_Wissen/locked/papers/dp-2016-04-001.pdf" text:style-name="Internet_20_link" text:visited-style-name="Visited_20_Internet_20_Link">LINK</text:a><text:line-break/>Ivanov, Bojan / Burt, Andreas: Vom Baustahl bis zum Duplexstahl. Die MSG-Prozessvariante ,,Forcearc Puls„.<text:line-break/>In: Der Praktiker, 68. Jg 2016-04, S. 128 - 130.<text:line-break/><text:line-break/>
<text:a xlink:type="simple" xlink:href="http://www.wissen-hilfe.de/_Wissen/locked/papers/dp-2016-04-002.pdf" text:style-name="Internet_20_link" text:visited-style-name="Visited_20_Internet_20_Link">LINK</text:a><text:line-break/>Schmidt, Joachim: Tipps für die Anwendung. Stahlbau mit wetterfesten Baustählen.<text:line-break/>In: Der Praktiker, 68. Jg 2016-04, S. 142 - 144.<text:line-break/><text:line-break/>
<text:a xlink:type="simple" xlink:href="http://www.wissen-hilfe.de/_Wissen/locked/papers/dp-2016-05-003.pdf" text:style-name="Internet_20_link" text:visited-style-name="Visited_20_Internet_20_Link">LINK</text:a><text:line-break/>Gundel, Walter / Sonnleitner, Markus / Lerch, Michael: M-Stähle sind gut, aber auf die gelieferte Qualität kommt es an.<text:line-break/>In: Der Praktiker, 68. Jg 2016-05, S. 182 - 187.<text:line-break/><text:line-break/>
<text:a xlink:type="simple" xlink:href="http://www.wissen-hilfe.de/_Wissen/locked/papers/dp-2016-06-001.pdf" text:style-name="Internet_20_link" text:visited-style-name="Visited_20_Internet_20_Link">LINK</text:a><text:line-break/>Schuster, Jochen /  Kokot, Torsten: Ein Sturm im Wasserglas?.Schweisseignung von Baustählen mit erhöhten Borgehalten.<text:line-break/>In: Der Praktiker, 68. Jg 2016-06, S. 238 - 245.<text:line-break/><text:line-break/>
<text:a xlink:type="simple" xlink:href="http://www.wissen-hilfe.de/_Wissen/locked/papers/dp-2016-07-003.pdf" text:style-name="Internet_20_link" text:visited-style-name="Visited_20_Internet_20_Link">LINK</text:a><text:line-break/>Gajda, Christoph /Schuster, Jochen : Eine Bulldogge aus Gusseisen - oder was ist ,,Lanz-Perlit“?. Geschichte des Gusseisens und sein Einsatz im Schlepper ,,Lanz Bulldog„.<text:line-break/>In: Der Praktiker, 68. Jg 2016-07, S. 302 - 309.<text:line-break/><text:line-break/>
<text:a xlink:type="simple" xlink:href="http://www.wissen-hilfe.de/_Wissen/locked/papers/dp-2016-08-002.pdf" text:style-name="Internet_20_link" text:visited-style-name="Visited_20_Internet_20_Link">LINK</text:a><text:line-break/>Schuster, Jochen /Gajda, Christoph : Eine Bulldogge aus Gusseisen - Reparaturschweißung an ,,Lanz-Perlit“. Geschichte des Gusseisens und sein Einsatz Im Schlepper ,,Lanz Bulldog„.<text:line-break/>In: Der Praktiker, 68. Jg 2016-08, S. 344 - 350.<text:line-break/><text:line-break/>
<text:a xlink:type="simple" xlink:href="http://www.wissen-hilfe.de/_Wissen/locked/papers/te-si-2014-09-009.pdf" text:style-name="Internet_20_link" text:visited-style-name="Visited_20_Internet_20_Link">LINK</text:a><text:line-break/>Krietsch, Arne / Schmidt, Martin / Krause, Ulrich: Brand- und Explosionseigenschaften von nanoskalig hergestellten Stäuben.<text:line-break/>In: Technische Sicherheit, Bd.4(2014)Nr.9, S. 44 - 49.<text:line-break/><text:line-break/>
<text:a xlink:type="simple" xlink:href="http://www.wissen-hilfe.de/_Wissen/locked/papers/te-si-2014-11-12-005.pdf" text:style-name="Internet_20_link" text:visited-style-name="Visited_20_Internet_20_Link">LINK</text:a><text:line-break/>Holländer, Lars / Grunewald, Thomas / Grätz,Rainer: Ist Edelstahl funkenärmer als unlegierter Stahl?. Untersuchungen zur Wahrscheinlichkeit der Zündung explosionsfähiger Atmosphären durch Schlagvorgänge bei der Verwendung von Edelstahl..<text:line-break/>In: Technische Sicherheit, Bd.4(2014)Nr.11/12, S. 32 - 35.<text:line-break/><text:line-break/>
<text:a xlink:type="simple" xlink:href="http://www.wissen-hilfe.de/_Wissen/locked/papers/te-si-2015-04-004.pdf" text:style-name="Internet_20_link" text:visited-style-name="Visited_20_Internet_20_Link">LINK</text:a><text:line-break/>Burkert, Andreas / Lehmann, Jens: KorroPad - ein Korrosionsschnelltest zur Bewertung der Passivschichtqualität.<text:line-break/>In: Technische Sicherheit, Bd.5(2015)Nr.4, S. 26 - 29.<text:line-break/><text:line-break/>
<text:a xlink:type="simple" xlink:href="http://www.wissen-hilfe.de/_Wissen/locked/papers/te-si-2015-05-004.pdf" text:style-name="Internet_20_link" text:visited-style-name="Visited_20_Internet_20_Link">LINK</text:a><text:line-break/>Körner, Ursula: Marktüberwachung an Druckgasflaschen zur Überprüfung der Wärmebehandlung*.<text:line-break/>In: Technische Sicherheit, Bd.5(2015)Nr.5, S. 27 - 36.<text:line-break/><text:line-break/>
<text:a xlink:type="simple" xlink:href="http://www.wissen-hilfe.de/_Wissen/locked/papers/te-si-2015-06-005.pdf" text:style-name="Internet_20_link" text:visited-style-name="Visited_20_Internet_20_Link">LINK</text:a><text:line-break/>Hesener, Ute / Beck, Matthias: Brenn- und Explosionskenngrößen von Stäuben. Kann man das Verhalten außerhalb atmosphärischer Bedingungen abschätzen?..<text:line-break/>In: Technische Sicherheit, Bd.5(2015)Nr.6, S. 25 - 28.<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7.pdf" text:style-name="Internet_20_link" text:visited-style-name="Visited_20_Internet_20_Link">LINK</text:a><text:line-break/>Salg, Steffen / Malow, Marcus / Morhenn, Heinrich : Experimentelle und theoretische Untersuchung des Zersetzungsmechanismus deflagrationsfähiger Substanzen.<text:line-break/>In: Technische Sicherheit, Bd.5(2015)Nr.6, S. 39 - 44.<text:line-break/><text:line-break/>
<text:a xlink:type="simple" xlink:href="http://www.wissen-hilfe.de/_Wissen/locked/papers/te-si-2015-10-001.pdf" text:style-name="Internet_20_link" text:visited-style-name="Visited_20_Internet_20_Link">LINK</text:a><text:line-break/>Niesmann, Katharina/ Packroff, Rolf: Sicherer Umgang mit Nanomaterialien und anderen innovativen Materialien am Arbeitsplatz.<text:line-break/>In: Technische Sicherheit, Bd.5(2015)Nr.10, S. 11 - 15.<text:line-break/><text:line-break/>
<text:a xlink:type="simple" xlink:href="http://www.wissen-hilfe.de/_Wissen/locked/papers/te-si-2015-11-12-004.pdf" text:style-name="Internet_20_link" text:visited-style-name="Visited_20_Internet_20_Link">LINK</text:a><text:line-break/>Stahmer, Klaus-Werner : GESTIS-STAUB-Ex: 6 000 Datensätze zu Explosionskenngrößen von Stäuben.<text:line-break/>In: Technische Sicherheit, Bd.5(2015)Nr.11/12, S. 27 - 33.<text:line-break/><text:line-break/>
<text:a xlink:type="simple" xlink:href="http://www.wissen-hilfe.de/_Wissen/locked/papers/te-si-2016-04-005.pdf" text:style-name="Internet_20_link" text:visited-style-name="Visited_20_Internet_20_Link">LINK</text:a><text:line-break/>Beck, Matthias / Hesener, Ute : Hybride Gemische. Wie verändern sich die Kenngrößen von Stäuben bei Anwesenheit brennbarer Gase..<text:line-break/>In: Technische Sicherheit, Bd.6(2016)Nr.4, S. 32 - 3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2.pdf" text:style-name="Internet_20_link" text:visited-style-name="Visited_20_Internet_20_Link">LINK</text:a><text:line-break/>Feyrer, Klaus : Ablegekriterium Drahtbruchzahl für laufende Drahtseile.<text:line-break/>In: Technische Überwachung, Bd.49(2008)Nr.5, S. 23 - 26.<text:line-break/><text:line-break/>
<text:a xlink:type="simple" xlink:href="http://www.wissen-hilfe.de/_Wissen/locked/papers/zfp-2016-10-001.pdf" text:style-name="Internet_20_link" text:visited-style-name="Visited_20_Internet_20_Link">LINK</text:a><text:line-break/>Kreutzbruck, Mare / Fey, Peter / Essig, Wolfgang / Rahammer, Markus / Joas, Sebastian / Erb, Thomas / Solodov, lgor : Faserkunststoffverbunde- Hochleistungswerkstoffe in Leichtbausystemen als eine neue Herausforderung für die ZfP.<text:line-break/>In: ZfP-Zeitung, ZfP-Zeitung 151, 10-2016, S. 39 - 4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2::19:35</meta:creation-date>
    <dc:creator>Generated</dc:creator>
    <dc:date>2026-08-28T12::19:35</dc:date>
    <dc:language>en-US</dc:language>
    <meta:editing-cycles>1</meta:editing-cycles>
    <meta:editing-duration>PT0S</meta:editing-duration>
    <dc:title>papers:p_materials</dc:title>
  </office:meta>
</office:document-meta>
</file>