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349a592d38662a4721712567283a0f.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3349a592d38662a4721712567283a0f.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occupational_safety"/>Artikel: Betriebssicherheit, Arbeitssicherheit, Arbeit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1.pdf" text:style-name="Internet_20_link" text:visited-style-name="Visited_20_Internet_20_Link">LINK</text:a><text:line-break/>Grafe, Robert; Hannweber, Helfried: Sichere Verwendung von Maschinen
Warum Betreiber keine CE - Kennzeichnung versehen sollten.<text:line-break/>In: Sicherheitsingenieur, Jg. 56-2025-01-02, S. 15-17.<text:line-break/><text:line-break/>
<text:a xlink:type="simple" xlink:href="http://www.wissen-hilfe.de/_Wissen/locked/papers/s-ing-2025-01-02-002.pdf" text:style-name="Internet_20_link" text:visited-style-name="Visited_20_Internet_20_Link">LINK</text:a><text:line-break/>Stöffler,Birgit: Tätigkeiten mit Gefahrstoffen
Fragen &amp; Antworten zu Betriebsanweisungen.<text:line-break/>In: Sicherheitsingenieur, Jg. 56-2025-01-02, S. 28-31.<text:line-break/><text:line-break/>
<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s-ing-2025-01-02-004.pdf" text:style-name="Internet_20_link" text:visited-style-name="Visited_20_Internet_20_Link">LINK</text:a><text:line-break/>Wilrich, Thomas: Verkehrssicherungspflicht und Haftung
Stromschlag bei Familienarbeit.<text:line-break/>In: Sicherheitsingenieur, Jg. 56-2025-01-02, S. 42-44.<text:line-break/><text:line-break/>
<text:a xlink:type="simple" xlink:href="http://www.wissen-hilfe.de/_Wissen/locked/papers/s-ing-2025-03-001.pdf" text:style-name="Internet_20_link" text:visited-style-name="Visited_20_Internet_20_Link">LINK</text:a><text:line-break/>Bobak, Joachim: Fahrbare Arbeitsbühnen
Rechtssicher hoch hinaus.<text:line-break/>In: Sicherheitsingenieur, Jg. 56-2025-03, S. 8-11.<text:line-break/><text:line-break/>
<text:a xlink:type="simple" xlink:href="http://www.wissen-hilfe.de/_Wissen/locked/papers/s-ing-2025-03-002.pdf" text:style-name="Internet_20_link" text:visited-style-name="Visited_20_Internet_20_Link">LINK</text:a><text:line-break/>Zimmermann, Timo: Verkehrswege für Flurförderzeuge
Sicher gestalten und kennzeichnen.<text:line-break/>In: Sicherheitsingenieur, Jg. 56-2025-03, S. 15-19.<text:line-break/><text:line-break/>
<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ng-2025-03-004.pdf" text:style-name="Internet_20_link" text:visited-style-name="Visited_20_Internet_20_Link">LINK</text:a><text:line-break/>Stöffler,Birgit: Gefahrstoffnovelle und neue Grenzwerte
Neues aus dem AGS.<text:line-break/>In: Sicherheitsingenieur, Jg. 56-2025-03, S. 33-35.<text:line-break/><text:line-break/>
<text:a xlink:type="simple" xlink:href="http://www.wissen-hilfe.de/_Wissen/locked/papers/s-ing-2025-03-005.pdf" text:style-name="Internet_20_link" text:visited-style-name="Visited_20_Internet_20_Link">LINK</text:a><text:line-break/>Wilrich, Thomas: Haftung trotz Pflichtendelegation
Der Sturz in die ungesicherte Treppenöffnung.<text:line-break/>In: Sicherheitsingenieur, Jg. 56-2025-03, S. 40-43.<text:line-break/><text:line-break/>
<text:a xlink:type="simple" xlink:href="http://www.wissen-hilfe.de/_Wissen/locked/papers/s-ing-2025-04-001.pdf" text:style-name="Internet_20_link" text:visited-style-name="Visited_20_Internet_20_Link">LINK</text:a><text:line-break/>Sievers, Sven: Sicherer Umgang mit Gefahrstoffdämpfen
Entlüftung gewährleisten.<text:line-break/>In: Sicherheitsingenieur, Jg. 56-2025-04, S. 18-19.<text:line-break/><text:line-break/>
<text:a xlink:type="simple" xlink:href="http://www.wissen-hilfe.de/_Wissen/locked/papers/s-ing-2025-04-002.pdf" text:style-name="Internet_20_link" text:visited-style-name="Visited_20_Internet_20_Link">LINK</text:a><text:line-break/>Muro, Donato: Verantwortung im Arbeitsschutz - Teil 1
Was müssen Verantwortliche in Zukunft leisten ?.<text:line-break/>In: Sicherheitsingenieur, Jg. 56-2025-04, S. 32-33.<text:line-break/><text:line-break/>
<text:a xlink:type="simple" xlink:href="http://www.wissen-hilfe.de/_Wissen/locked/papers/s-ing-2025-04-003.pdf" text:style-name="Internet_20_link" text:visited-style-name="Visited_20_Internet_20_Link">LINK</text:a><text:line-break/>Wilrich, Thomas: LAG weist Entgeltklage wegen fehlender besonderer Verantwortung ab
Laborleiter ohne „ fraktische Hauptverantwortung “.<text:line-break/>In: Sicherheitsingenieur, Jg. 56-2025-04, S. 43-45.<text:line-break/><text:line-break/>
<text:a xlink:type="simple" xlink:href="http://www.wissen-hilfe.de/_Wissen/locked/papers/s-ing-2025-05-001.pdf" text:style-name="Internet_20_link" text:visited-style-name="Visited_20_Internet_20_Link">LINK</text:a><text:line-break/>Blessing, Sascha: Elektrostatische Aufladung im Explosionsschutz
Wichtigste Gefahrenquelle.<text:line-break/>In: Sicherheitsingenieur, Jg. 56-2025-05, S. 10-13.<text:line-break/><text:line-break/>
<text:a xlink:type="simple" xlink:href="http://www.wissen-hilfe.de/_Wissen/locked/papers/s-ing-2025-05-002.pdf" text:style-name="Internet_20_link" text:visited-style-name="Visited_20_Internet_20_Link">LINK</text:a><text:line-break/>Jacobs, Theo: Technologien für eine dynamische Sicherheit in der Produktion von morgen
Sicherer Robotereinsatz.<text:line-break/>In: Sicherheitsingenieur, Jg. 56-2025-05, S. 14-17.<text:line-break/><text:line-break/>
<text:a xlink:type="simple" xlink:href="http://www.wissen-hilfe.de/_Wissen/locked/papers/s-ing-2025-05-003.pdf" text:style-name="Internet_20_link" text:visited-style-name="Visited_20_Internet_20_Link">LINK</text:a><text:line-break/>Hensiek, Joerg: Überprüfung des Arbeitsschutzes - Teil 1
Was die Gewerbeaufsicht macht.<text:line-break/>In: Sicherheitsingenieur, Jg. 56-2025-05, S. 30-32.<text:line-break/><text:line-break/>
<text:a xlink:type="simple" xlink:href="http://www.wissen-hilfe.de/_Wissen/locked/papers/s-ing-2025-05-004.pdf" text:style-name="Internet_20_link" text:visited-style-name="Visited_20_Internet_20_Link">LINK</text:a><text:line-break/>Kring, Friedhelm: Tropenkrankheiten auf dem Vormarsch
Neue Infektionsrisiken.<text:line-break/>In: Sicherheitsingenieur, Jg. 56-2025-05, S. 33-35.<text:line-break/><text:line-break/>
<text:a xlink:type="simple" xlink:href="http://www.wissen-hilfe.de/_Wissen/locked/papers/s-ing-2025-05-005.pdf" text:style-name="Internet_20_link" text:visited-style-name="Visited_20_Internet_20_Link">LINK</text:a><text:line-break/>Muro, Donato: Verantwortung im Arbeitsschutz - Teil 2
Was müssen Sifas antizipieren?.<text:line-break/>In: Sicherheitsingenieur, Jg. 56-2025-05, S. 36-37.<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ng-2025-05-007.pdf" text:style-name="Internet_20_link" text:visited-style-name="Visited_20_Internet_20_Link">LINK</text:a><text:line-break/>Wilrich, Thomas: Technische Regeln im Arbeitsschutz - wie sie Behörden und Arbeitgeber missverstehen
Fehlende Verbindlichkeit.<text:line-break/>In: Sicherheitsingenieur, Jg. 56-2025-05, S. 44-46.<text:line-break/><text:line-break/>
<text:a xlink:type="simple" xlink:href="http://www.wissen-hilfe.de/_Wissen/locked/papers/sis-2025-01-001.pdf" text:style-name="Internet_20_link" text:visited-style-name="Visited_20_Internet_20_Link">LINK</text:a><text:line-break/>Hien, Wolfgang; Enders, Kristina; Höfs, Antonia; et al.:: Erste Ergebnisse aus einer Studie zu Gesundheit und Krankheit im Handwerk
Arbeiten im Handwerk: Hohe Belastung, Präventionslücken, Präsentismus und andere Paradoxien ( Teil 2 von 2 ).<text:line-break/>In: sicher ist sicher, Jg.76-2025-01, S. 17-20.<text:line-break/><text:line-break/>
<text:a xlink:type="simple" xlink:href="http://www.wissen-hilfe.de/_Wissen/locked/papers/sis-2025-01-002.pdf" text:style-name="Internet_20_link" text:visited-style-name="Visited_20_Internet_20_Link">LINK</text:a><text:line-break/>Wilrich, Cordula; Wilrich, Thomas: Explosion bei Tankinstandhaltung
Zur rechtlichen Bedeutung Technischer Regeln Betriebssicherheit (TRBS) - und wie Arbeitsschützer und Juristen unterschiedlich denken.<text:line-break/>In: sicher ist sicher, Jg.76-2025-01, S. 32-37.<text:line-break/><text:line-break/>
<text:a xlink:type="simple" xlink:href="http://www.wissen-hilfe.de/_Wissen/locked/papers/sis-2025-02-001.pdf" text:style-name="Internet_20_link" text:visited-style-name="Visited_20_Internet_20_Link">LINK</text:a><text:line-break/>Weis, Manuel: Produktsicherheit und Betriebssicherheit
Ein Plädoyer für den Blick über den Tellerrand.<text:line-break/>In: sicher ist sicher, Jg.76-2025-02, S. 54-58.<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sis-2025-03-001.pdf" text:style-name="Internet_20_link" text:visited-style-name="Visited_20_Internet_20_Link">LINK</text:a><text:line-break/>Rühl, Reinhold: Geänderte Gefahrstoffverordnung erfordert „Gemeinsame Staub-Präventionsoffensive„!.<text:line-break/>In: sicher ist sicher, Jg.76-2025-03, S. 108-112.<text:line-break/><text:line-break/>
<text:a xlink:type="simple" xlink:href="http://www.wissen-hilfe.de/_Wissen/locked/papers/sis-2025-03-002.pdf" text:style-name="Internet_20_link" text:visited-style-name="Visited_20_Internet_20_Link">LINK</text:a><text:line-break/>Wilrich, Thomas: Türattacke im Schulunterricht
Regressklage der Unfallkasse keine (grobe) Fahrlässigkeit einer Schülerin.<text:line-break/>In: sicher ist sicher, Jg.76-2025-03, S. 129-132.<text:line-break/><text:line-break/>
<text:a xlink:type="simple" xlink:href="http://www.wissen-hilfe.de/_Wissen/locked/papers/sis-2025-04-001.pdf" text:style-name="Internet_20_link" text:visited-style-name="Visited_20_Internet_20_Link">LINK</text:a><text:line-break/>Eilenberger, Markus: Damit es nicht zum großen Knall kommt:
Explosionsschutzdokumente erstellen und aktuell halten.<text:line-break/>In: sicher ist sicher, Jg.76-2025-04, S. 154-156.<text:line-break/><text:line-break/>
<text:a xlink:type="simple" xlink:href="http://www.wissen-hilfe.de/_Wissen/locked/papers/sis-2025-04-002.pdf" text:style-name="Internet_20_link" text:visited-style-name="Visited_20_Internet_20_Link">LINK</text:a><text:line-break/>Tischendorf, Markus: Persönliche Schutzausrüstung:
Nichts dem Zufall überlassen.<text:line-break/>In: sicher ist sicher, Jg.76-2025-04, S. 172-177.<text:line-break/><text:line-break/>
<text:a xlink:type="simple" xlink:href="http://www.wissen-hilfe.de/_Wissen/locked/papers/sis-2025-04-003.pdf" text:style-name="Internet_20_link" text:visited-style-name="Visited_20_Internet_20_Link">LINK</text:a><text:line-break/>Wilrich, Thomas; Rebhan, Matthias: Der Stolperunfall auf der normwidrigen Lichtleiste
Verstoß gegen die Technischen Regeln für Arbeitsstätten „Fußböden“ ASR A1.5.<text:line-break/>In: sicher ist sicher, Jg.76-2025-04, S. 178-182.<text:line-break/><text:line-break/>
<text:a xlink:type="simple" xlink:href="http://www.wissen-hilfe.de/_Wissen/locked/papers/sis-2025-05-001.pdf" text:style-name="Internet_20_link" text:visited-style-name="Visited_20_Internet_20_Link">LINK</text:a><text:line-break/>Kröger, Josef: Umgang mit körperlichen Belastungen im Zusammenhang mit der mutterschutzrechtlichen Gefährdungsbeurteilung.<text:line-break/>In: sicher ist sicher, Jg.76-2025-05, S. 199-203.<text:line-break/><text:line-break/>
<text:a xlink:type="simple" xlink:href="http://www.wissen-hilfe.de/_Wissen/locked/papers/sis-2025-05-002.pdf" text:style-name="Internet_20_link" text:visited-style-name="Visited_20_Internet_20_Link">LINK</text:a><text:line-break/>Kaboth, Arthur; Lück, Marcel; Hünefeld, Lena: Arbeits- und Gesundheitssituation von Erwerbstätigen in der Einfacharbeit.<text:line-break/>In: sicher ist sicher, Jg.76-2025-05, S. 208-211.<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sis-2025-05-005.pdf" text:style-name="Internet_20_link" text:visited-style-name="Visited_20_Internet_20_Link">LINK</text:a><text:line-break/>Bendig, Andreas; Krauss-Hoffmann, Peter; Binse, Lisa: Klimawandel und Gesundheit bei der Arbeit.<text:line-break/>In: sicher ist sicher, Jg.76-2025-05, S. 231-236.<text:line-break/><text:line-break/>
<text:a xlink:type="simple" xlink:href="http://www.wissen-hilfe.de/_Wissen/locked/papers/te-si-2025-01-02-001.pdf" text:style-name="Internet_20_link" text:visited-style-name="Visited_20_Internet_20_Link">LINK</text:a><text:line-break/>Stradomsky, Christopher: NIS2 und nun ?
Ein Abriss zum Umsetzungsgesetz und dessen Auswirkungen für die deutsche Wirtschaft.<text:line-break/>In: Technische Sicherheit, Jg. 15-2025-01-02, S. 10-13.<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3--04-003.pdf" text:style-name="Internet_20_link" text:visited-style-name="Visited_20_Internet_20_Link">LINK</text:a><text:line-break/>Pöschko, Pascal; Bräuning, Maximilian; Marx, Marcus: Welches SIL ist sicher genug? - Mehr „FlexSIL-bilität“ für diskontinuierliche Prozesse.<text:line-break/>In: Technische Sicherheit, Jg. 15-2025-03-04, S. 30-32.<text:line-break/><text:line-break/>
<text:a xlink:type="simple" xlink:href="http://www.wissen-hilfe.de/_Wissen/locked/papers/te-si-2025-03--04-004.pdf" text:style-name="Internet_20_link" text:visited-style-name="Visited_20_Internet_20_Link">LINK</text:a><text:line-break/>Khawaja, Osamah: Betriebsunterbrechungsrisiken im Enterprise Risk Management
Präventive Ansätze für Sicherheitsingenieure.<text:line-break/>In: Technische Sicherheit, Jg. 15-2025-03-04, S. 34-38.<text:line-break/><text:line-break/>
<text:a xlink:type="simple" xlink:href="http://www.wissen-hilfe.de/_Wissen/locked/papers/te-si-2025-03--04-006.pdf" text:style-name="Internet_20_link" text:visited-style-name="Visited_20_Internet_20_Link">LINK</text:a><text:line-break/>Wilrich, Thomas: Tod durch fehlerhafte Planung
Die Verantwortung der Ingenieure für ihr Tun - und die ungleiche Denkweise der Techniker und Juristen.<text:line-break/>In: Technische Sicherheit, Jg. 15-2025-03-04, S. 42-45.<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d-ing-2025-04-001.pdf" text:style-name="Internet_20_link" text:visited-style-name="Visited_20_Internet_20_Link">LINK</text:a><text:line-break/>Oehme, Jens: ASR A3.4 - Änderungen, Vorgaben und Umsetzung
Anforderungen an die Arbeitsplatzbeleuchtung.<text:line-break/>In: Deutsches Ingenieurblatt, Ausgabe 2025-04, S. 24-27.<text:line-break/><text:line-break/>
<text:a xlink:type="simple" xlink:href="http://www.wissen-hilfe.de/_Wissen/locked/papers/dp-2025-07-08-002.pdf" text:style-name="Internet_20_link" text:visited-style-name="Visited_20_Internet_20_Link">LINK</text:a><text:line-break/>Nüchtern- Baumhoff, Stefanie: Brennerintegrierte Rauchgasabsaugung im Fokus
Gesundheitsschutz beginnt am Lichtbogen.<text:line-break/>In: Der Praktiker, Jg. 77 2025-07/08, S. 38-40.<text:line-break/><text:line-break/>
<text:a xlink:type="simple" xlink:href="http://www.wissen-hilfe.de/_Wissen/locked/papers/dp-2025-07-08-006.pdf" text:style-name="Internet_20_link" text:visited-style-name="Visited_20_Internet_20_Link">LINK</text:a><text:line-break/>Kampffmeyer, Dirk; Wolters, Michael; Wankum, Achim; et al.:: Schweißrauchentwicklung beim Schweißen mit unterschiedlichen Schutzgasen
Weniger Schweißrauch, mehr Gesundheitsschutz.<text:line-break/>In: Der Praktiker, Jg. 77 2025-07/08, S. 58-61.<text:line-break/><text:line-break/>
<text:a xlink:type="simple" xlink:href="http://www.wissen-hilfe.de/_Wissen/locked/papers/dp-2025-09-001.pdf" text:style-name="Internet_20_link" text:visited-style-name="Visited_20_Internet_20_Link">LINK</text:a><text:line-break/>Könning, Manfred: Methoden zur Vermeidung und Absaugung von Schweißrauch
Maßnahmen uund wie man sie umsetzt.<text:line-break/>In: Der Praktiker, Jg. 77 2025-09, S. 68-72.<text:line-break/><text:line-break/>
<text:a xlink:type="simple" xlink:href="http://www.wissen-hilfe.de/_Wissen/locked/papers/dp-2025-10-002.pdf" text:style-name="Internet_20_link" text:visited-style-name="Visited_20_Internet_20_Link">LINK</text:a><text:line-break/>Mann, Samuel: Vernetzte Schweißrauchsensoren im Stahlbau
Für Sicherheit und Energieeffizienz.<text:line-break/>In: Der Praktiker, Jg. 77 2025-10, S. 30-32.<text:line-break/><text:line-break/>
<text:a xlink:type="simple" xlink:href="http://www.wissen-hilfe.de/_Wissen/locked/papers/dp-2025-11-001.pdf" text:style-name="Internet_20_link" text:visited-style-name="Visited_20_Internet_20_Link">LINK</text:a><text:line-break/>Marben, Phillip: Laserschweißtechnik für Batteriekästen in Elektrofahrzeugen
Für jede Schweißung die passende Laseroptik.<text:line-break/>In: Der Praktiker, Jg. 77 2025-11, S. 30-32.<text:line-break/><text:line-break/>
<text:a xlink:type="simple" xlink:href="http://www.wissen-hilfe.de/_Wissen/locked/papers/KAN-Brief-2025-04-001.pdf" text:style-name="Internet_20_link" text:visited-style-name="Visited_20_Internet_20_Link">LINK</text:a><text:line-break/>Blaise, Jean- Chrisophe: Fahrerlose mobile Maschinen: eine Herausforderung für den Arbeitsschutz.<text:line-break/>In: KAN-Brief, KAN-Brief 04/2025, S. 4-5.<text:line-break/><text:line-break/>
<text:a xlink:type="simple" xlink:href="http://www.wissen-hilfe.de/_Wissen/locked/papers/s-ing-2025-06-001.pdf" text:style-name="Internet_20_link" text:visited-style-name="Visited_20_Internet_20_Link">LINK</text:a><text:line-break/>Wenten, Matthias: Klimawandel und Arbeitsschutz
UV-Schutz besonders wichtig.<text:line-break/>In: Sicherheitsingenieur, Jg. 56-2025-06, S. 12-15.<text:line-break/><text:line-break/>
<text:a xlink:type="simple" xlink:href="http://www.wissen-hilfe.de/_Wissen/locked/papers/s-ing-2025-06-002.pdf" text:style-name="Internet_20_link" text:visited-style-name="Visited_20_Internet_20_Link">LINK</text:a><text:line-break/>Elster, Peter: ISO 45003 im internationalen Vergleich
Deutschland hinkt hinterher.<text:line-break/>In: Sicherheitsingenieur, Jg. 56-2025-06, S. 16-17.<text:line-break/><text:line-break/>
<text:a xlink:type="simple" xlink:href="http://www.wissen-hilfe.de/_Wissen/locked/papers/s-ing-2025-06-003.pdf" text:style-name="Internet_20_link" text:visited-style-name="Visited_20_Internet_20_Link">LINK</text:a><text:line-break/>Magiera, Carsten: Sicherheits- und Gesundheitsschutzkennzeichnung
Piktogramme im Ausland.<text:line-break/>In: Sicherheitsingenieur, Jg. 56-2025-06, S. 18-20.<text:line-break/><text:line-break/>
<text:a xlink:type="simple" xlink:href="http://www.wissen-hilfe.de/_Wissen/locked/papers/s-ing-2025-06-004.pdf" text:style-name="Internet_20_link" text:visited-style-name="Visited_20_Internet_20_Link">LINK</text:a><text:line-break/>Zimmermann, Timo: Verkehrswege für Flurförderzeuge
Zusätzliche Maßnahmen in Schmalgängen.<text:line-break/>In: Sicherheitsingenieur, Jg. 56-2025-06, S. 24-27.<text:line-break/><text:line-break/>
<text:a xlink:type="simple" xlink:href="http://www.wissen-hilfe.de/_Wissen/locked/papers/s-ing-2025-06-005.pdf" text:style-name="Internet_20_link" text:visited-style-name="Visited_20_Internet_20_Link">LINK</text:a><text:line-break/>Kring, Friedhelm: Chemische Schädlingsbekämpfung
Biozide rechtssicher einsetzen.<text:line-break/>In: Sicherheitsingenieur, Jg. 56-2025-06, S. 31-33.<text:line-break/><text:line-break/>
<text:a xlink:type="simple" xlink:href="http://www.wissen-hilfe.de/_Wissen/locked/papers/s-ing-2025-06-006.pdf" text:style-name="Internet_20_link" text:visited-style-name="Visited_20_Internet_20_Link">LINK</text:a><text:line-break/>Muro, Donato: Verantwortung im Arbeitsschutz - Teil 3
Was verändert sich ab 2025 ?.<text:line-break/>In: Sicherheitsingenieur, Jg. 56-2025-06, S. 34-35.<text:line-break/><text:line-break/>
<text:a xlink:type="simple" xlink:href="http://www.wissen-hilfe.de/_Wissen/locked/papers/s-ing-2025-06-007.pdf" text:style-name="Internet_20_link" text:visited-style-name="Visited_20_Internet_20_Link">LINK</text:a><text:line-break/>Klagge, Matthias: Künstliche Intelligenz im Betrieb - Teil 1
Leitplanken und Haftungsfragen.<text:line-break/>In: Sicherheitsingenieur, Jg. 56-2025-06, S. 38-39.<text:line-break/><text:line-break/>
<text:a xlink:type="simple" xlink:href="http://www.wissen-hilfe.de/_Wissen/locked/papers/s-ing-2025-06-008.pdf" text:style-name="Internet_20_link" text:visited-style-name="Visited_20_Internet_20_Link">LINK</text:a><text:line-break/>Wilrich, Thomas: Anordnung eines Gefahrstoffgutachtens mit Gefahrstoffkataster
Uneinsichtiger Geschäftsführer.<text:line-break/>In: Sicherheitsingenieur, Jg. 56-2025-06, S. 40-4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s-ing-2025-07-08-005.pdf" text:style-name="Internet_20_link" text:visited-style-name="Visited_20_Internet_20_Link">LINK</text:a><text:line-break/>Klagge, Matthias: Künstliche Intelligenz im Betrieb - Teil 2
Zwischen Risiko und Ressource.<text:line-break/>In: Sicherheitsingenieur, Jg. 56-2025-07/08, S. 44-45.<text:line-break/><text:line-break/>
<text:a xlink:type="simple" xlink:href="http://www.wissen-hilfe.de/_Wissen/locked/papers/s-ing-2025-09-001.pdf" text:style-name="Internet_20_link" text:visited-style-name="Visited_20_Internet_20_Link">LINK</text:a><text:line-break/>Tischendorf, Markus: Fahrbare Hubarbeitsbühnen
Absturzrisiken effektiv vermeiden.<text:line-break/>In: Sicherheitsingenieur, Jg. 56-2025-09, S. 8-11.<text:line-break/><text:line-break/>
<text:a xlink:type="simple" xlink:href="http://www.wissen-hilfe.de/_Wissen/locked/papers/s-ing-2025-09-002.pdf" text:style-name="Internet_20_link" text:visited-style-name="Visited_20_Internet_20_Link">LINK</text:a><text:line-break/>Rottmann, Rainer: Bau - und Arbeitsstättenrecht
Fluchtwege : hin und weg.<text:line-break/>In: Sicherheitsingenieur, Jg. 56-2025-09, S. 12-15.<text:line-break/><text:line-break/>
<text:a xlink:type="simple" xlink:href="http://www.wissen-hilfe.de/_Wissen/locked/papers/s-ing-2025-09-003.pdf" text:style-name="Internet_20_link" text:visited-style-name="Visited_20_Internet_20_Link">LINK</text:a><text:line-break/>Anton - Katzenbach, Sabine: Arbeitsunfall mit Konsequenzen
Aus Versäumnissen gelernt.<text:line-break/>In: Sicherheitsingenieur, Jg. 56-2025-09, S. 21-23.<text:line-break/><text:line-break/>
<text:a xlink:type="simple" xlink:href="http://www.wissen-hilfe.de/_Wissen/locked/papers/s-ing-2025-09-004.pdf" text:style-name="Internet_20_link" text:visited-style-name="Visited_20_Internet_20_Link">LINK</text:a><text:line-break/>Magiera, Carsten: Einsatz und Anwendung von KI - Tools
Künstliche Intelligenz im Arbeitsschutz.<text:line-break/>In: Sicherheitsingenieur, Jg. 56-2025-09, S. 28-31.<text:line-break/><text:line-break/>
<text:a xlink:type="simple" xlink:href="http://www.wissen-hilfe.de/_Wissen/locked/papers/s-ing-2025-09-005.pdf" text:style-name="Internet_20_link" text:visited-style-name="Visited_20_Internet_20_Link">LINK</text:a><text:line-break/>Klagge, Matthias: Pflichten und Rechte der Beschäftigten nach ArbSchG - Teil 1
Was bedeutet Mitwirkung ?.<text:line-break/>In: Sicherheitsingenieur, Jg. 56-2025-09, S. 38-39.<text:line-break/><text:line-break/>
<text:a xlink:type="simple" xlink:href="http://www.wissen-hilfe.de/_Wissen/locked/papers/s-ing-2025-09-006.pdf" text:style-name="Internet_20_link" text:visited-style-name="Visited_20_Internet_20_Link">LINK</text:a><text:line-break/>Wilrich, Thomas: Urteil des BAG
Vergütungspflicht von Umkleide - und Waschzeiten.<text:line-break/>In: Sicherheitsingenieur, Jg. 56-2025-09, S. 40-43.<text:line-break/><text:line-break/>
<text:a xlink:type="simple" xlink:href="http://www.wissen-hilfe.de/_Wissen/locked/papers/s-ing-2025-10-001.pdf" text:style-name="Internet_20_link" text:visited-style-name="Visited_20_Internet_20_Link">LINK</text:a><text:line-break/>Kerz,Hertha -Margarethe: Strategische Messtechnik
Fundament des Gesundheidsschutzes.<text:line-break/>In: Sicherheitsingenieur, Jg. 56-2025-10, S. 22-25.<text:line-break/><text:line-break/>
<text:a xlink:type="simple" xlink:href="http://www.wissen-hilfe.de/_Wissen/locked/papers/s-ing-2025-10-002.pdf" text:style-name="Internet_20_link" text:visited-style-name="Visited_20_Internet_20_Link">LINK</text:a><text:line-break/>Magiera, Carsten: Unfälle auf Baustellen
Kein Fehltritt zu viel.<text:line-break/>In: Sicherheitsingenieur, Jg. 56-2025-10, S. 28-30.<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
<text:a xlink:type="simple" xlink:href="http://www.wissen-hilfe.de/_Wissen/locked/papers/s-ing-2025-10-005.pdf" text:style-name="Internet_20_link" text:visited-style-name="Visited_20_Internet_20_Link">LINK</text:a><text:line-break/>Schappmann,Ulf - J.: Neue Regelungen in der Gefahrstoffverordnung
Tätigkeiten mit Asbest.<text:line-break/>In: Sicherheitsingenieur, Jg. 56-2025-10, S. 38-39.<text:line-break/><text:line-break/>
<text:a xlink:type="simple" xlink:href="http://www.wissen-hilfe.de/_Wissen/locked/papers/s-ing-2025-10-006.pdf" text:style-name="Internet_20_link" text:visited-style-name="Visited_20_Internet_20_Link">LINK</text:a><text:line-break/>Klagge, Matthias: Pflichten und Rechte der Beschäftigten nach ArbSchG - Teil 2
Verantwortung jedes Einzelnen.<text:line-break/>In: Sicherheitsingenieur, Jg. 56-2025-10, S. 40-41.<text:line-break/><text:line-break/>
<text:a xlink:type="simple" xlink:href="http://www.wissen-hilfe.de/_Wissen/locked/papers/s-ing-2025-11-001.pdf" text:style-name="Internet_20_link" text:visited-style-name="Visited_20_Internet_20_Link">LINK</text:a><text:line-break/>Bördlein, Christoph: Manipulierte Schutzeinrichtungen
Wie kommt es dazu und was kann man dagegen tun?.<text:line-break/>In: Sicherheitsingenieur, Jg. 56-2025-11, S. 8-10.<text:line-break/><text:line-break/>
<text:a xlink:type="simple" xlink:href="http://www.wissen-hilfe.de/_Wissen/locked/papers/s-ing-2025-11-002.pdf" text:style-name="Internet_20_link" text:visited-style-name="Visited_20_Internet_20_Link">LINK</text:a><text:line-break/>Kowatzky, Michael: Neue Medizinprodukte-Betreiberverordnung
Was Sifas jetzt wissen müssen.<text:line-break/>In: Sicherheitsingenieur, Jg. 56-2025-11, S. 13-15.<text:line-break/><text:line-break/>
<text:a xlink:type="simple" xlink:href="http://www.wissen-hilfe.de/_Wissen/locked/papers/s-ing-2025-11-004.pdf" text:style-name="Internet_20_link" text:visited-style-name="Visited_20_Internet_20_Link">LINK</text:a><text:line-break/>Welzbacher, Ulrich: DFG-MAK- und BAT-Werte-Liste 2025
Formaldehydabspalter und Lithiumverbindungen im Fokus.<text:line-break/>In: Sicherheitsingenieur, Jg. 56-2025-11, S. 30-32.<text:line-break/><text:line-break/>
<text:a xlink:type="simple" xlink:href="http://www.wissen-hilfe.de/_Wissen/locked/papers/s-ing-2025-11-005.pdf" text:style-name="Internet_20_link" text:visited-style-name="Visited_20_Internet_20_Link">LINK</text:a><text:line-break/>Steinbach, Cynthia; Zeiff, Andreas: Sicherheitsvorgaben für die Flüssigkeitsförderung
Auswahl nach Gefährdungslage.<text:line-break/>In: Sicherheitsingenieur, Jg. 56-2025-11, S. 36-37.<text:line-break/><text:line-break/>
<text:a xlink:type="simple" xlink:href="http://www.wissen-hilfe.de/_Wissen/locked/papers/s-ing-2025-11-006.pdf" text:style-name="Internet_20_link" text:visited-style-name="Visited_20_Internet_20_Link">LINK</text:a><text:line-break/>Klagge, Matthias: Pflichten und Rechte der Beschäftigten nach ArbSchG - Teil 3
Das Recht auf Gehör.<text:line-break/>In: Sicherheitsingenieur, Jg. 56-2025-11, S. 38-40.<text:line-break/><text:line-break/>
<text:a xlink:type="simple" xlink:href="http://www.wissen-hilfe.de/_Wissen/locked/papers/s-ing-2025-11-007.pdf" text:style-name="Internet_20_link" text:visited-style-name="Visited_20_Internet_20_Link">LINK</text:a><text:line-break/>Wilrich, Thomas: DGUV Regel 100-001
Fehlurteile zu Weisungsbefugnis und Verantwortung der Sifas bei Unterweisungen.<text:line-break/>In: Sicherheitsingenieur, Jg. 56-2025-11, S. 41-43.<text:line-break/><text:line-break/>
<text:a xlink:type="simple" xlink:href="http://www.wissen-hilfe.de/_Wissen/locked/papers/s-ing-2025-12-001.pdf" text:style-name="Internet_20_link" text:visited-style-name="Visited_20_Internet_20_Link">LINK</text:a><text:line-break/>Klumpp, Benjamin: Die neue VDE 0100-701
Orte mit Badewanne oder Dusche.<text:line-break/>In: Sicherheitsingenieur, Jg. 56-2025-12, S. 8-11.<text:line-break/><text:line-break/>
<text:a xlink:type="simple" xlink:href="http://www.wissen-hilfe.de/_Wissen/locked/papers/s-ing-2025-12-002.pdf" text:style-name="Internet_20_link" text:visited-style-name="Visited_20_Internet_20_Link">LINK</text:a><text:line-break/>Stöffler, Birget: Neufassung der TRGS 507 und TRGS 610
Neues aus dem AGS.<text:line-break/>In: Sicherheitsingenieur, Jg. 56-2025-12, S. 19-21.<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4.pdf" text:style-name="Internet_20_link" text:visited-style-name="Visited_20_Internet_20_Link">LINK</text:a><text:line-break/>Metzler,annick: Psychische Belastung bei dynamischen Tätigkeiten
Wenn Standardverfahren an ihre Grenzen stoßen.<text:line-break/>In: Sicherheitsingenieur, Jg. 56-2025-12, S. 27-30.<text:line-break/><text:line-break/>
<text:a xlink:type="simple" xlink:href="http://www.wissen-hilfe.de/_Wissen/locked/papers/s-ing-2025-12-005.pdf" text:style-name="Internet_20_link" text:visited-style-name="Visited_20_Internet_20_Link">LINK</text:a><text:line-break/>Klagge, Matthias: DFG-MAK- und BAT-Werte-Liste 2025 - Teil 2
Wichtige Änderungen.<text:line-break/>In: Sicherheitsingenieur, Jg. 56-2025-12, S. 35-39.<text:line-break/><text:line-break/>
<text:a xlink:type="simple" xlink:href="http://www.wissen-hilfe.de/_Wissen/locked/papers/s-ing-2025-12-006.pdf" text:style-name="Internet_20_link" text:visited-style-name="Visited_20_Internet_20_Link">LINK</text:a><text:line-break/>Klagge, Matthias: Rechtliche Stellung und Haftung von Sicherheitsbeauftragten
Wichtige Rolle im Arbeitsschutz.<text:line-break/>In: Sicherheitsingenieur, Jg. 56-2025-12, S. 40-42.<text:line-break/><text:line-break/>
<text:a xlink:type="simple" xlink:href="http://www.wissen-hilfe.de/_Wissen/locked/papers/s-ing-2025-12-007.pdf" text:style-name="Internet_20_link" text:visited-style-name="Visited_20_Internet_20_Link">LINK</text:a><text:line-break/>Wilrich, Thomas: DGUV Regel 100-001
Fehlurteile zu Weisungsbefugnis und Verantwortung der Sifas bei Unterweisungen.<text:line-break/>In: Sicherheitsingenieur, Jg. 56-2025-12, S. 43-45.<text:line-break/><text:line-break/>
<text:a xlink:type="simple" xlink:href="http://www.wissen-hilfe.de/_Wissen/locked/papers/sis-2025-06-001.pdf" text:style-name="Internet_20_link" text:visited-style-name="Visited_20_Internet_20_Link">LINK</text:a><text:line-break/>Wienemann, Elisabeth: Suchtprävention und betrieblicher Arbeits- und Gesundheitsschutz.<text:line-break/>In: sicher ist sicher, Jg.76-2025-06, S. 254-260.<text:line-break/><text:line-break/>
<text:a xlink:type="simple" xlink:href="http://www.wissen-hilfe.de/_Wissen/locked/papers/sis-2025-06-002.pdf" text:style-name="Internet_20_link" text:visited-style-name="Visited_20_Internet_20_Link">LINK</text:a><text:line-break/>Pangert, Roland; Pernack, Ernst - Friedrich; Tannenhauer, Jörg: Nichtraucherschutz 1.<text:line-break/>In: sicher ist sicher, Jg.76-2025-06, S. 261-267.<text:line-break/><text:line-break/>
<text:a xlink:type="simple" xlink:href="http://www.wissen-hilfe.de/_Wissen/locked/papers/sis-2025-06-003.pdf" text:style-name="Internet_20_link" text:visited-style-name="Visited_20_Internet_20_Link">LINK</text:a><text:line-break/>Hubalek, Sylvia: Einleuchtend: Tipps zur menschengerechten Beleuchtung im Betrieb.<text:line-break/>In: sicher ist sicher, Jg.76-2025-06, S. 268-273.<text:line-break/><text:line-break/>
<text:a xlink:type="simple" xlink:href="http://www.wissen-hilfe.de/_Wissen/locked/papers/sis-2025-06-004.pdf" text:style-name="Internet_20_link" text:visited-style-name="Visited_20_Internet_20_Link">LINK</text:a><text:line-break/>Butzke, Celina; Kaulard, Paulina; Kosfeld, Julius; et al.:: UV-Nudge - Interventionen in der Arbeitssicherheit.<text:line-break/>In: sicher ist sicher, Jg.76-2025-06, S. 274-279.<text:line-break/><text:line-break/>
<text:a xlink:type="simple" xlink:href="http://www.wissen-hilfe.de/_Wissen/locked/papers/sis-2025-06-005.pdf" text:style-name="Internet_20_link" text:visited-style-name="Visited_20_Internet_20_Link">LINK</text:a><text:line-break/>Bayer, Philipp: 40 Jahre Gefahrstoffverordnung -Ein historischer Überblick über ihre
Entstehung und Entwicklung (Teil 2 von 3).<text:line-break/>In: sicher ist sicher, Jg.76-2025-06, S. 280-285.<text:line-break/><text:line-break/>
<text:a xlink:type="simple" xlink:href="http://www.wissen-hilfe.de/_Wissen/locked/papers/sis-2025-06-006.pdf" text:style-name="Internet_20_link" text:visited-style-name="Visited_20_Internet_20_Link">LINK</text:a><text:line-break/>Wilrich, Thomas: Die Love Parade in Duisburg und das Arbeitsstättenrecht.<text:line-break/>In: sicher ist sicher, Jg.76-2025-06, S. 286-289.<text:line-break/><text:line-break/>
<text:a xlink:type="simple" xlink:href="http://www.wissen-hilfe.de/_Wissen/locked/papers/sis-2025-07-08-001.pdf" text:style-name="Internet_20_link" text:visited-style-name="Visited_20_Internet_20_Link">LINK</text:a><text:line-break/>Wagner, Chantal, Kühn, Manuel: Systematische Beurteilung von Arbeitsbedingungen mit MGU-Messprogrammen.<text:line-break/>In: sicher ist sicher, Jg.76-2025-07/08, S. 313-315.<text:line-break/><text:line-break/>
<text:a xlink:type="simple" xlink:href="http://www.wissen-hilfe.de/_Wissen/locked/papers/sis-2025-07-08-002.pdf" text:style-name="Internet_20_link" text:visited-style-name="Visited_20_Internet_20_Link">LINK</text:a><text:line-break/>Reidenbach, Hans - Dieter: „Gefährdung„ versus „Risiko“ im Vorschriften- und Regelwerk und insbesondere bei optischer Strahlung und elektromagnetischen Feldern (Teil 1 von 2).<text:line-break/>In: sicher ist sicher, Jg.76-2025-07/08, S. 316-322.<text:line-break/><text:line-break/>
<text:a xlink:type="simple" xlink:href="http://www.wissen-hilfe.de/_Wissen/locked/papers/sis-2025-07-08-003.pdf" text:style-name="Internet_20_link" text:visited-style-name="Visited_20_Internet_20_Link">LINK</text:a><text:line-break/>Bommer, Stefan; Otto, Stefan: Manipulation von Schutzeinrichtungen: Unterweisungen als Maßnahme für eine offene Fehlerkultur.<text:line-break/>In: sicher ist sicher, Jg.76-2025-07/08, S. 232-326.<text:line-break/><text:line-break/>
<text:a xlink:type="simple" xlink:href="http://www.wissen-hilfe.de/_Wissen/locked/papers/sis-2025-07-08-004.pdf" text:style-name="Internet_20_link" text:visited-style-name="Visited_20_Internet_20_Link">LINK</text:a><text:line-break/>Splittgerber, Bettina; Mields, Just: Die Welt der kleinen Betriebe (Teil 1 von 3)
Ein analytischer Blick aus der Perspektive der GDA.<text:line-break/>In: sicher ist sicher, Jg.76-2025-07/08, S. 327-331.<text:line-break/><text:line-break/>
<text:a xlink:type="simple" xlink:href="http://www.wissen-hilfe.de/_Wissen/locked/papers/sis-2025-07-08-005.pdf" text:style-name="Internet_20_link" text:visited-style-name="Visited_20_Internet_20_Link">LINK</text:a><text:line-break/>Pangert, Roland; Pernack, Ernst - Friedrich; Tannenhauer, Jörg: Bildschirmarbeit
Zur Bedeutung der neuen ASR A6 für die ergonomische Gestaltung.<text:line-break/>In: sicher ist sicher, Jg.76-2025-07/08, S. 332-338.<text:line-break/><text:line-break/>
<text:a xlink:type="simple" xlink:href="http://www.wissen-hilfe.de/_Wissen/locked/papers/sis-2025-07-08-006.pdf" text:style-name="Internet_20_link" text:visited-style-name="Visited_20_Internet_20_Link">LINK</text:a><text:line-break/>Bayer, Philipp: 40 Jahre Gefahrstoffverordnung - Ein historischer Überblick über ihre Entstehung und Entwicklung (Teil 3 von 3).<text:line-break/>In: sicher ist sicher, Jg.76-2025-07/08, S. 339-345.<text:line-break/><text:line-break/>
<text:a xlink:type="simple" xlink:href="http://www.wissen-hilfe.de/_Wissen/locked/papers/sis-2025-07-08-007.pdf" text:style-name="Internet_20_link" text:visited-style-name="Visited_20_Internet_20_Link">LINK</text:a><text:line-break/>Wilrich, Thomas: Homeoffice und Haftung.<text:line-break/>In: sicher ist sicher, Jg.76-2025-07/08, S. 346-348.<text:line-break/><text:line-break/>
<text:a xlink:type="simple" xlink:href="http://www.wissen-hilfe.de/_Wissen/locked/papers/sis-2025-07-08-008.pdf" text:style-name="Internet_20_link" text:visited-style-name="Visited_20_Internet_20_Link">LINK</text:a><text:line-break/>Felz, Sebastian: Regress der Bau-BG nach Explosion beim Parkettverlegen.<text:line-break/>In: sicher ist sicher, Jg.76-2025-07/08, S. 349-350.<text:line-break/><text:line-break/>
<text:a xlink:type="simple" xlink:href="http://www.wissen-hilfe.de/_Wissen/locked/papers/sis-2025-09-002.pdf" text:style-name="Internet_20_link" text:visited-style-name="Visited_20_Internet_20_Link">LINK</text:a><text:line-break/>Kalisch, Tobias; Pendzich, Marie; Bleyer, Tobias: Der Einsatz von FFP2 - Masken während der SARS - CoV 2 Pandemie - Nutzung jenseits der „ vernünftigerweise vorhersehbaren Verwendung “.<text:line-break/>In: sicher ist sicher, Jg.76-2025-09, S. 369-372.<text:line-break/><text:line-break/>
<text:a xlink:type="simple" xlink:href="http://www.wissen-hilfe.de/_Wissen/locked/papers/sis-2025-09-003.pdf" text:style-name="Internet_20_link" text:visited-style-name="Visited_20_Internet_20_Link">LINK</text:a><text:line-break/>Splittgerber, Bettina; Mields, Just: Die Welt der kleinen Betriebe (Teil 2 von 3)
Stand der Erkenntnisse in Wissenschaft und Forschung.<text:line-break/>In: sicher ist sicher, Jg.76-2025-09, S. 384-389.<text:line-break/><text:line-break/>
<text:a xlink:type="simple" xlink:href="http://www.wissen-hilfe.de/_Wissen/locked/papers/sis-2025-09-004.pdf" text:style-name="Internet_20_link" text:visited-style-name="Visited_20_Internet_20_Link">LINK</text:a><text:line-break/>Reidenbach, Hans - Dieter: „ Gefährdung“ versus „Risiko“ im Vorschriften - und Regelwerk und insbesondere bei optischer Strahlung und elektromagnetischen Feldern (Teil 2 von 2).<text:line-break/>In: sicher ist sicher, Jg.76-2025-09, S. 390-394.<text:line-break/><text:line-break/>
<text:a xlink:type="simple" xlink:href="http://www.wissen-hilfe.de/_Wissen/locked/papers/sis-2025-09-005.pdf" text:style-name="Internet_20_link" text:visited-style-name="Visited_20_Internet_20_Link">LINK</text:a><text:line-break/>Felz, Sebastian: Ausgewählte Rechtsprechung zu Wegeunfällen 2023/2024 (Teil 1 von 2).<text:line-break/>In: sicher ist sicher, Jg.76-2025-09, S. 395-400.<text:line-break/><text:line-break/>
<text:a xlink:type="simple" xlink:href="http://www.wissen-hilfe.de/_Wissen/locked/papers/sis-2025-09-006.pdf" text:style-name="Internet_20_link" text:visited-style-name="Visited_20_Internet_20_Link">LINK</text:a><text:line-break/>Wilrich, Thomas: Fristlose Kündigung nach unbefugter Schlüsselweitergabe.<text:line-break/>In: sicher ist sicher, Jg.76-2025-09, S. 401-403.<text:line-break/><text:line-break/>
<text:a xlink:type="simple" xlink:href="http://www.wissen-hilfe.de/_Wissen/locked/papers/sis-2025-10-003.pdf" text:style-name="Internet_20_link" text:visited-style-name="Visited_20_Internet_20_Link">LINK</text:a><text:line-break/>Günther, Ljuba; Rehmer, Sabine: Mit psychologischem Know-how zur sicheren Arbeitswelt: Chancen der aktualisierten DGUV Vorschrift 2.<text:line-break/>In: sicher ist sicher, Jg.76-2025-10, S. 441-444.<text:line-break/><text:line-break/>
<text:a xlink:type="simple" xlink:href="http://www.wissen-hilfe.de/_Wissen/locked/papers/sis-2025-10-004.pdf" text:style-name="Internet_20_link" text:visited-style-name="Visited_20_Internet_20_Link">LINK</text:a><text:line-break/>Beyer, Magnus; Winkelmann, Anja: Der Präventionsguide Psyche - Ein Onlinetool für die betriebliche Beratung.<text:line-break/>In: sicher ist sicher, Jg.76-2025-10, S. 445-447.<text:line-break/><text:line-break/>
<text:a xlink:type="simple" xlink:href="http://www.wissen-hilfe.de/_Wissen/locked/papers/sis-2025-10-005.pdf" text:style-name="Internet_20_link" text:visited-style-name="Visited_20_Internet_20_Link">LINK</text:a><text:line-break/>Splittgerber, Bettina; Mields, Just: Die Welt der kleinen Betriebe (Teil 3 von 3)
Erfahrungen aus der Praxis, Denkanstöße und Empfehlungen.<text:line-break/>In: sicher ist sicher, Jg.76-2025-10, S. 448-454.<text:line-break/><text:line-break/>
<text:a xlink:type="simple" xlink:href="http://www.wissen-hilfe.de/_Wissen/locked/papers/sis-2025-10-006.pdf" text:style-name="Internet_20_link" text:visited-style-name="Visited_20_Internet_20_Link">LINK</text:a><text:line-break/>Felz, Sebastian: Ausgewählte Rechtsprechung zu Wegeunfällen 2023/2024 (Teil 2 von 2) .<text:line-break/>In: sicher ist sicher, Jg.76-2025-10, S. 455-460.<text:line-break/><text:line-break/>
<text:a xlink:type="simple" xlink:href="http://www.wissen-hilfe.de/_Wissen/locked/papers/sis-2025-10-007.pdf" text:style-name="Internet_20_link" text:visited-style-name="Visited_20_Internet_20_Link">LINK</text:a><text:line-break/>Wilrich, Thomas: Das Mysterium des Stromschlags in Frankfurter Kita.<text:line-break/>In: sicher ist sicher, Jg.76-2025-10, S. 461-465.<text:line-break/><text:line-break/>
<text:a xlink:type="simple" xlink:href="http://www.wissen-hilfe.de/_Wissen/locked/papers/sis-2025-11-002.pdf" text:style-name="Internet_20_link" text:visited-style-name="Visited_20_Internet_20_Link">LINK</text:a><text:line-break/>Ludewig, Michaela; John, Swen Malte; Rocholl, Marc: Berufsbedingte Handekzeme und beruflicher Hautkrebs: Präventionsempfehlungen und Praxistipps.<text:line-break/>In: sicher ist sicher, Jg.76-2025-11, S. 485-489.<text:line-break/><text:line-break/>
<text:a xlink:type="simple" xlink:href="http://www.wissen-hilfe.de/_Wissen/locked/papers/sis-2025-11-003.pdf" text:style-name="Internet_20_link" text:visited-style-name="Visited_20_Internet_20_Link">LINK</text:a><text:line-break/>Schneider, Linda; Schneider, Alexander; Zöllner,Susanne: Die Zentrale Expositionsdatenbank (ZED)
Aktuelle Neuerungen der Gefahrstoffverordnung und Umsetzung in der ZED.<text:line-break/>In: sicher ist sicher, Jg.76-2025-11, S. 490-493.<text:line-break/><text:line-break/>
<text:a xlink:type="simple" xlink:href="http://www.wissen-hilfe.de/_Wissen/locked/papers/sis-2025-11-005.pdf" text:style-name="Internet_20_link" text:visited-style-name="Visited_20_Internet_20_Link">LINK</text:a><text:line-break/>Schulz-Dadaczynski, Anika; Junghans, Gisa: Handlungshilfe für Betriebe
Arbeitsgestaltung bei Zeit - und Leistungsdruck sowie Informationsflut.<text:line-break/>In: sicher ist sicher, Jg.76-2025-11, S. 502-507.<text:line-break/><text:line-break/>
<text:a xlink:type="simple" xlink:href="http://www.wissen-hilfe.de/_Wissen/locked/papers/sis-2025-11-006.pdf" text:style-name="Internet_20_link" text:visited-style-name="Visited_20_Internet_20_Link">LINK</text:a><text:line-break/>Wilrich, Thomas: Der „einfache Küchen-Holzstuhl„ im Amtsbüro.<text:line-break/>In: sicher ist sicher, Jg.76-2025-11, S. 508-513.<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sis-2025-12-002.pdf" text:style-name="Internet_20_link" text:visited-style-name="Visited_20_Internet_20_Link">LINK</text:a><text:line-break/>Oehme, Jens: Anforderungen an die Arbeitsplatzbeleuchtung gemäß ASR A3.4-Änderungen, Vorgaben und Umsetzung.<text:line-break/>In: sicher ist sicher, Jg.76-2025-12, S. 539-543.<text:line-break/><text:line-break/>
<text:a xlink:type="simple" xlink:href="http://www.wissen-hilfe.de/_Wissen/locked/papers/sis-2025-12-003.pdf" text:style-name="Internet_20_link" text:visited-style-name="Visited_20_Internet_20_Link">LINK</text:a><text:line-break/>Krauß, Hans-Joachim; List, Matthias; Alam, Uqba Aftab: SALSA statt Fallprüfung
aktuelle Forschung sergebnisse eröffneneine praxisnahe Auswahlmethodefür Laserschutzabschirmungen.<text:line-break/>In: sicher ist sicher, Jg.76-2025-12, S. 544-548.<text:line-break/><text:line-break/>
<text:a xlink:type="simple" xlink:href="http://www.wissen-hilfe.de/_Wissen/locked/papers/sis-2025-12-004.pdf" text:style-name="Internet_20_link" text:visited-style-name="Visited_20_Internet_20_Link">LINK</text:a><text:line-break/>Wilrich, Thomas: Die Paragrafenschlacht um 600 Euro Bußgeld gegen einen Bauleiter.<text:line-break/>In: sicher ist sicher, Jg.76-2025-12, S. 564-567.<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5-06-004.pdf" text:style-name="Internet_20_link" text:visited-style-name="Visited_20_Internet_20_Link">LINK</text:a><text:line-break/>Schiel, Sophia: PrüfExpress: Die smarte Lösung für rechtssichere, effiziente Arbeitsmittelprüfungen.<text:line-break/>In: Technische Sicherheit, Jg. 15-2025-05-06, S. 40-41.<text:line-break/><text:line-break/>
<text:a xlink:type="simple" xlink:href="http://www.wissen-hilfe.de/_Wissen/locked/papers/te-si-2025-09-10-001.pdf" text:style-name="Internet_20_link" text:visited-style-name="Visited_20_Internet_20_Link">LINK</text:a><text:line-break/>Langstrof, Alexandra; Spatz, Johannes: LOTO: Maschinensicherheit im deutschen Mittelstand.<text:line-break/>In: Technische Sicherheit, Jg. 15-2025-09-10, S. 16-20.<text:line-break/><text:line-break/>
<text:a xlink:type="simple" xlink:href="http://www.wissen-hilfe.de/_Wissen/locked/papers/te-si-2025-09-10-002.pdf" text:style-name="Internet_20_link" text:visited-style-name="Visited_20_Internet_20_Link">LINK</text:a><text:line-break/>Köppel, Wiebke; Fassbinder, Alina: Erste Hilfe im Betrieb: Wenn Sekunden über Sicherheit entscheiden.<text:line-break/>In: Technische Sicherheit, Jg. 15-2025-09-10, S. 21-23.<text:line-break/><text:line-break/>
<text:a xlink:type="simple" xlink:href="http://www.wissen-hilfe.de/_Wissen/locked/papers/te-si-2025-09-10-003.pdf" text:style-name="Internet_20_link" text:visited-style-name="Visited_20_Internet_20_Link">LINK</text:a><text:line-break/>Cruz, Carlos: PSA richtig einsetzen und Rettungskonzepte erstellen.<text:line-break/>In: Technische Sicherheit, Jg. 15-2025-09-10, S. 27-29.<text:line-break/><text:line-break/>
<text:a xlink:type="simple" xlink:href="http://www.wissen-hilfe.de/_Wissen/locked/papers/te-si-2025-11-12-007.pdf" text:style-name="Internet_20_link" text:visited-style-name="Visited_20_Internet_20_Link">LINK</text:a><text:line-break/>Wilrich, Thomas: „Alt bleibt gut genug“ : Bestandsschutz für alte Technik in Gebäuden.<text:line-break/>In: Technische Sicherheit, Jg. 15-2025-11-12, S. 38-40.<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vdsi-2024-02-001.pdf.pdf" text:style-name="Internet_20_link" text:visited-style-name="Visited_20_Internet_20_Link">LINK</text:a><text:line-break/>Tischendorf, Markus: Sicher Arbeiten mit fahrbaren Hubarbeitsbühnen.<text:line-break/>In: VDSI aktuell , 2024-02, S. 6-9-.<text:line-break/><text:line-break/>
<text:a xlink:type="simple" xlink:href="http://www.wissen-hilfe.de/_Wissen/locked/papers/vdsi-2024-02-002.pdf.pdf" text:style-name="Internet_20_link" text:visited-style-name="Visited_20_Internet_20_Link">LINK</text:a><text:line-break/>Soyka, Florian; Alteköster, Carsten; Bömmels, Ingo: Bewertung von Magnetfeldern an Arbeitsplätzen mit der BEMF - Software.<text:line-break/>In: VDSI aktuell , 2024-02, S. 10-11.<text:line-break/><text:line-break/>
<text:a xlink:type="simple" xlink:href="http://www.wissen-hilfe.de/_Wissen/locked/papers/vdsi-2024-03-001.pdf.pdf" text:style-name="Internet_20_link" text:visited-style-name="Visited_20_Internet_20_Link">LINK</text:a><text:line-break/>Weis, Udo: Die ISO - 45000- Familie wächst weiter.<text:line-break/>In: VDSI aktuell , 2024-03, S. 6-8.<text:line-break/><text:line-break/>
<text:a xlink:type="simple" xlink:href="http://www.wissen-hilfe.de/_Wissen/locked/papers/vdsi-2024-04-001.pdf.pdf" text:style-name="Internet_20_link" text:visited-style-name="Visited_20_Internet_20_Link">LINK</text:a><text:line-break/>Zander, Petra: Resilienz - mehr als ein Modewort.<text:line-break/>In: VDSI aktuell , 2024-04, S. 6-8.<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sis-2024-01-001.pdf.pdf" text:style-name="Internet_20_link" text:visited-style-name="Visited_20_Internet_20_Link">LINK</text:a><text:line-break/>Riemer, Julia; Wischniewski, Sascha: Schlüsselfaktoren für langfristige Akzeptant und Nutzungsbereitschaft von Exoskeletten am Arbeitsplatz.<text:line-break/>In: sicher ist sicher, 75. Jg.-2024-01, S. 7-11.<text:line-break/><text:line-break/>
<text:a xlink:type="simple" xlink:href="http://www.wissen-hilfe.de/_Wissen/locked/papers/sis-2024-01-002.pdf.pdf" text:style-name="Internet_20_link" text:visited-style-name="Visited_20_Internet_20_Link">LINK</text:a><text:line-break/>Hötte, Levin; Jahn Marie-Luise: Raumkonzepte für die neue Arbeitswelt<text:line-break/>Worauf es bei der Gestaltung zeitgemäßer Arbeirsplätze ankommt.<text:line-break/>In: sicher ist sicher, 75. Jg.-2024-01, S. 17-20.<text:line-break/><text:line-break/>
<text:a xlink:type="simple" xlink:href="http://www.wissen-hilfe.de/_Wissen/locked/papers/sis-2024-01-003.pdf.pdf" text:style-name="Internet_20_link" text:visited-style-name="Visited_20_Internet_20_Link">LINK</text:a><text:line-break/>Lange, Andrea; Walasiak, Boris: Deilemma oder Handlungsauftrag?<text:line-break/>Körperliche Belastungen in der Industrie<text:line-break/>Erfahrungen aus 20 Jahren Projektarbeit in Produktionsunternehmen.<text:line-break/>In: sicher ist sicher, 75. Jg.-2024-01, S. 21-25.<text:line-break/><text:line-break/>
<text:a xlink:type="simple" xlink:href="http://www.wissen-hilfe.de/_Wissen/locked/papers/sis-2024-01-004.pdf.pdf" text:style-name="Internet_20_link" text:visited-style-name="Visited_20_Internet_20_Link">LINK</text:a><text:line-break/>Arens, Uwe: Notfallplanung und Krisenvorsorge-eine Aufgabe für die Fachkraft für Arbeitssicherheit? ( Teil 2 von 2 ).<text:line-break/>In: sicher ist sicher, 75. Jg.-2024-01, S. 26-31.<text:line-break/><text:line-break/>
<text:a xlink:type="simple" xlink:href="http://www.wissen-hilfe.de/_Wissen/locked/papers/sis-2024-01-006.pdf.pdf" text:style-name="Internet_20_link" text:visited-style-name="Visited_20_Internet_20_Link">LINK</text:a><text:line-break/>Kohte, Wolfhardt; Pangert,R oland; Pernack, Ernst-Friedrich; et al.:: Zur rechtshierarchischen Einordnung von Regeln und Empfehlungen für Arbeitsstätten.<text:line-break/>In: sicher ist sicher, 75. Jg.-2024-01, S. 37-40.<text:line-break/><text:line-break/>
<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2-001.pdf.pdf" text:style-name="Internet_20_link" text:visited-style-name="Visited_20_Internet_20_Link">LINK</text:a><text:line-break/>Küppers, Martin: Qualifikation, Unterweisung und Beauftragung von Beschäftigten für die sichere Verwendung von Arbeitsmitteln- Die TRBS 1116.<text:line-break/>In: sicher ist sicher, 75. Jg.-2024-02, S. 59-62.<text:line-break/><text:line-break/>
<text:a xlink:type="simple" xlink:href="http://www.wissen-hilfe.de/_Wissen/locked/papers/sis-2024-02-002.pdf.pdf" text:style-name="Internet_20_link" text:visited-style-name="Visited_20_Internet_20_Link">LINK</text:a><text:line-break/>Weis, Manuel: Sicherer Umgang mit Teleskopstaplern<text:line-break/>Was beim Einsatz der mobilen Alleskönner zu beachten ist.<text:line-break/>In: sicher ist sicher, 75.Jg.-2024-02, S. 63-66.<text:line-break/><text:line-break/>
<text:a xlink:type="simple" xlink:href="http://www.wissen-hilfe.de/_Wissen/locked/papers/sis-2024-02-003.pdf.pdf" text:style-name="Internet_20_link" text:visited-style-name="Visited_20_Internet_20_Link">LINK</text:a><text:line-break/>Jacob, Thomas: Die neue DGUV Information 208-016<text:line-break/>Die Verwendung von Leitern und Tritten.<text:line-break/>In: sicher ist sicher, 75.Jg.-2024-02, S. 67-72.<text:line-break/><text:line-break/>
<text:a xlink:type="simple" xlink:href="http://www.wissen-hilfe.de/_Wissen/locked/papers/sis-2024-02-004.pdf.pdf" text:style-name="Internet_20_link" text:visited-style-name="Visited_20_Internet_20_Link">LINK</text:a><text:line-break/>Richter, Andreas; Voss, Stefan; Wilhelm, Markus: Staatliche Regelsetzung im Wandel der Zeit<text:line-break/>Einhundert Jahre Beratung für Betriebssicherheit.<text:line-break/>In: sicher ist sicher, 75.Jg.-2024-02, S. 79-82.<text:line-break/><text:line-break/>
<text:a xlink:type="simple" xlink:href="http://www.wissen-hilfe.de/_Wissen/locked/papers/sis-2024-02-005.pdf.pdf" text:style-name="Internet_20_link" text:visited-style-name="Visited_20_Internet_20_Link">LINK</text:a><text:line-break/>Wilrich, Thomas: Strafverfahren nach Unfall am Laborwalzwerk.<text:line-break/>In: sicher ist sicher, 75.Jg.-2024-02, S. 83-88.<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
<text:a xlink:type="simple" xlink:href="http://www.wissen-hilfe.de/_Wissen/locked/papers/sis-2024-03-002.pdf.pdf" text:style-name="Internet_20_link" text:visited-style-name="Visited_20_Internet_20_Link">LINK</text:a><text:line-break/>Krell, Klaus-Michael: Baggerführerschein, Baggerschein Beauftragung<text:line-break/>Welche Qualifizierung muß das Fahrpersonal von Hydraulikbaggern und Radladern haben?.<text:line-break/>In: sicher ist sicher, 75.Jg.-2024-03, S. 115-118.<text:line-break/><text:line-break/>
<text:a xlink:type="simple" xlink:href="http://www.wissen-hilfe.de/_Wissen/locked/papers/sis-2024-03-003.pdf.pdf" text:style-name="Internet_20_link" text:visited-style-name="Visited_20_Internet_20_Link">LINK</text:a><text:line-break/>Bringmann, Julia; Gümbel, Michael; Petersen, Benjamin Henry: Prospektive Folgenabschätzung:<text:line-break/>Ein Ansatz zur gesundheitsgerechten Gestaltung von Software.<text:line-break/>In: sicher ist sicher, 75.Jg.-2024-03, S. 119-122.<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3-005.pdf.pdf" text:style-name="Internet_20_link" text:visited-style-name="Visited_20_Internet_20_Link">LINK</text:a><text:line-break/>Felz, Sebastian: Klima wandelt Arbeit:<text:line-break/>Extreme Temperaturen als Problem des Arbeitsschutzrechtes.<text:line-break/>In: sicher ist sicher, 75.Jg.-2024-03, S. 128-133.<text:line-break/><text:line-break/>
<text:a xlink:type="simple" xlink:href="http://www.wissen-hilfe.de/_Wissen/locked/papers/sis-2024-03-006.pdf.pdf" text:style-name="Internet_20_link" text:visited-style-name="Visited_20_Internet_20_Link">LINK</text:a><text:line-break/>Wilrich, Thomas: Der Versicherungsschutz für Fachkräfte für Arbeitssicherheit.<text:line-break/>In: sicher ist sicher, 75.Jg.-2024-03, S. 134-141.<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text:line-break/>Brandwissenschaftliche Charakterisierung im Kontext der ASR A2.2 und Schlussfolgerungen für die Feuerlöschgeräte.<text:line-break/>In: sicher ist sicher, 75.Jg.-2024-04, S. 158-161.<text:line-break/><text:line-break/>
<text:a xlink:type="simple" xlink:href="http://www.wissen-hilfe.de/_Wissen/locked/papers/sis-2024-04-002.pdf.pdf" text:style-name="Internet_20_link" text:visited-style-name="Visited_20_Internet_20_Link">LINK</text:a><text:line-break/>Wittlich, Marc: ZAF<text:line-break/>Zero Accident forum<text:line-break/>Das Zero Accident Forum(ZAF) - Voneinander lernen für null Unfälle.<text:line-break/>In: sicher ist sicher, 75.Jg.-2024-04, S. 162-169.<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4-004.pdf.pdf" text:style-name="Internet_20_link" text:visited-style-name="Visited_20_Internet_20_Link">LINK</text:a><text:line-break/>Wilrich, Thomas: Haftung eines Arbeiters für Schädigung seines arbeitsschutzwidrig anweisenden Vorgesetzen.<text:line-break/>In: sicher ist sicher, 75.Jg.-2024-04, S. 187-191.<text:line-break/><text:line-break/>
<text:a xlink:type="simple" xlink:href="http://www.wissen-hilfe.de/_Wissen/locked/papers/sis-2024-04-005.pdf.pdf" text:style-name="Internet_20_link" text:visited-style-name="Visited_20_Internet_20_Link">LINK</text:a><text:line-break/>Felz, Sebastian: Kein Schadenersatz bei überwiegendem Selbstverschulden des Geschädigten.<text:line-break/>In: sicher ist sicher, 75.Jg.-2024-04, S. 192-197.<text:line-break/><text:line-break/>
<text:a xlink:type="simple" xlink:href="http://www.wissen-hilfe.de/_Wissen/locked/papers/sis-2024-04-006.pdf.pdf" text:style-name="Internet_20_link" text:visited-style-name="Visited_20_Internet_20_Link">LINK</text:a><text:line-break/>Dörr, Christoph: Das Sachgebiet PSA gegen Ertrinken im Fachbereich Persönliche Schutzausrüstungen (FB PSA) informiert:Warum ist ein Sturz ins Wasser so gefährlich?.<text:line-break/>In: sicher ist sicher, 75.Jg.-2024-04, S. 200-201.<text:line-break/><text:line-break/>
<text:a xlink:type="simple" xlink:href="http://www.wissen-hilfe.de/_Wissen/locked/papers/sis-2024-05-001.pdf.pdf" text:style-name="Internet_20_link" text:visited-style-name="Visited_20_Internet_20_Link">LINK</text:a><text:line-break/>Kröger, Josef: Betrieblicher Mutterschutz in der Praxis.<text:line-break/>In: sicher ist sicher, 75.Jg.-2024-05, S. 214-2200.<text:line-break/><text:line-break/>
<text:a xlink:type="simple" xlink:href="http://www.wissen-hilfe.de/_Wissen/locked/papers/sis-2024-05-002.pdf.pdf" text:style-name="Internet_20_link" text:visited-style-name="Visited_20_Internet_20_Link">LINK</text:a><text:line-break/>Kujath, Peter: Wunschvorsorge bei individueller Gefährdung.<text:line-break/>In: sicher ist sicher, 75.Jg.-2024-05, S. 221-226.<text:line-break/><text:line-break/>
<text:a xlink:type="simple" xlink:href="http://www.wissen-hilfe.de/_Wissen/locked/papers/sis-2024-05-003.pdf.pdf" text:style-name="Internet_20_link" text:visited-style-name="Visited_20_Internet_20_Link">LINK</text:a><text:line-break/>Meyer, Sophie-Charlotte; Tisch, Anita: Technostreß am Arbeitsplatz:<text:line-break/>eine empirische Studie zum Zusammenhang mit Burnout-Symptomen.<text:line-break/>In: sicher ist sicher, 75.Jg.-2024-05, S. 233-238.<text:line-break/><text:line-break/>
<text:a xlink:type="simple" xlink:href="http://www.wissen-hilfe.de/_Wissen/locked/papers/sis-2024-05-04.pdf.pdf" text:style-name="Internet_20_link" text:visited-style-name="Visited_20_Internet_20_Link">LINK</text:a><text:line-break/>Hezel, Marco; Licht Stefan; Rchter, Götz;et al.:: Individualisiertes und adaptives Lernen durch KI in der Arbeitssicherheit-<text:line-break/>Ein Anwendungsbeispiel im Arbeirsschutz.<text:line-break/>In: sicher ist sicher, 75.Jg.-2024-05, S. 239-242.<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sis-2024-05-006.pdf.pdf" text:style-name="Internet_20_link" text:visited-style-name="Visited_20_Internet_20_Link">LINK</text:a><text:line-break/>Kiesche, Eberhard: Stufenweise Wiedereingliederung in das Erwerbsleben und Arbeitsschutz ( Teil 1 von 2 ).<text:line-break/>In: sicher ist sicher, 75.Jg.-2024-05, S. 247-250.<text:line-break/><text:line-break/>
<text:a xlink:type="simple" xlink:href="http://www.wissen-hilfe.de/_Wissen/locked/papers/sis-2024-06-001.pdf.pdf" text:style-name="Internet_20_link" text:visited-style-name="Visited_20_Internet_20_Link">LINK</text:a><text:line-break/>Mewes, Olaf; Ceylan, Orhan; Wetzel, Christoph: Prüfung der Rutschhemmung von Bodenbelägen.<text:line-break/>In: sicher ist sicher, 75.Jg.-2024-06, S. 266-269.<text:line-break/><text:line-break/>
<text:a xlink:type="simple" xlink:href="http://www.wissen-hilfe.de/_Wissen/locked/papers/sis-2024-06-002.pdf.pdf" text:style-name="Internet_20_link" text:visited-style-name="Visited_20_Internet_20_Link">LINK</text:a><text:line-break/>Rygl, David; Fuchs, Andrea; Epstein, Nurith; et al.:: Evaluation der betrieblichen Anwendung des INQA-Unternehmenschecks<text:line-break/>„Guter Mittelstand-Erfolg ist kein Zufall“<text:line-break/>Teil1: Ziele, Aufbau, Vorgehen.<text:line-break/>In: sicher ist sicher, 75.Jg.-2024-06, S. 274-279.<text:line-break/><text:line-break/>
<text:a xlink:type="simple" xlink:href="http://www.wissen-hilfe.de/_Wissen/locked/papers/sis-2024-06-003.pdf.pdf" text:style-name="Internet_20_link" text:visited-style-name="Visited_20_Internet_20_Link">LINK</text:a><text:line-break/>Felz, Sebastian: Ausgewählte Rechtsprechung zu Wege- und Betriebswegeunfällen 2022/23 (Tiel1 von 2).<text:line-break/>In: sicher ist sicher, 75.Jg.-2024-06, S. 284-289.<text:line-break/><text:line-break/>
<text:a xlink:type="simple" xlink:href="http://www.wissen-hilfe.de/_Wissen/locked/papers/sis-2024-06-004.pdf.pdf" text:style-name="Internet_20_link" text:visited-style-name="Visited_20_Internet_20_Link">LINK</text:a><text:line-break/>Hauke, Angelika; Ibenthal, Elisabeth: Rrisikoobservation<text:line-break/>Klimawandel im Fokus der Arbeitsschutzforschung.<text:line-break/>In: sicher ist sicher, 75.Jg.-2024-06, S. 290-296.<text:line-break/><text:line-break/>
<text:a xlink:type="simple" xlink:href="http://www.wissen-hilfe.de/_Wissen/locked/papers/sis-2024-06-005.pdf.pdf" text:style-name="Internet_20_link" text:visited-style-name="Visited_20_Internet_20_Link">LINK</text:a><text:line-break/>Kiesche, Eberhard: Stufenweise Wiedereingliederung in das Erwerbsleben und Arbeitsschutz ( Teil 2 von 2 ).<text:line-break/>In: sicher ist sicher, 75.Jg.-2024-06, S. 297-301.<text:line-break/><text:line-break/>
<text:a xlink:type="simple" xlink:href="http://www.wissen-hilfe.de/_Wissen/locked/papers/sis-2024-06-006.pdf.pdf" text:style-name="Internet_20_link" text:visited-style-name="Visited_20_Internet_20_Link">LINK</text:a><text:line-break/>Wilrich, Thomas: Arbeitsunfall durch ungeeigneten und ungeprüften Bauaufzug.<text:line-break/>In: sicher ist sicher, 75.Jg.-2024-06, S. 302-304.<text:line-break/><text:line-break/>
<text:a xlink:type="simple" xlink:href="http://www.wissen-hilfe.de/_Wissen/locked/papers/sis-2024-07-08-001.pdf.pdf" text:style-name="Internet_20_link" text:visited-style-name="Visited_20_Internet_20_Link">LINK</text:a><text:line-break/>Wittlich, Marc: UV- Strahlen in Beruf und Freizeit-<text:line-break/>Stand der Dinge.<text:line-break/>In: sicher ist sicher, 75.Jg.-2024-07-08, S. 323-329.<text:line-break/><text:line-break/>
<text:a xlink:type="simple" xlink:href="http://www.wissen-hilfe.de/_Wissen/locked/papers/sis-2024-07-08-002.pdf.pdf" text:style-name="Internet_20_link" text:visited-style-name="Visited_20_Internet_20_Link">LINK</text:a><text:line-break/>Janick, Eva; Brose, Martin; Gomolka, Malte: Hand-Laser-Maschinen ( HLM ):<text:line-break/>Einsatz mit unterschätztem Risiko.<text:line-break/>In: sicher ist sicher, 75.Jg.-2024-07-08, S. 330-336.<text:line-break/><text:line-break/>
<text:a xlink:type="simple" xlink:href="http://www.wissen-hilfe.de/_Wissen/locked/papers/sis-2024-07-08-003.pdf.pdf" text:style-name="Internet_20_link" text:visited-style-name="Visited_20_Internet_20_Link">LINK</text:a><text:line-break/>Alteköster, Carsten; Becker, Corinna; Bömmels, Ingo et al.:: EMF-LIT:Eine innovative Unterstützung für die Beurteilung von EMF-Expositionen.<text:line-break/>In: sicher ist sicher, 75.Jg.-2024-07-08, S. 337-338.<text:line-break/><text:line-break/>
<text:a xlink:type="simple" xlink:href="http://www.wissen-hilfe.de/_Wissen/locked/papers/sis-2024-07-08-004.pdf.pdf" text:style-name="Internet_20_link" text:visited-style-name="Visited_20_Internet_20_Link">LINK</text:a><text:line-break/>Schröer, Laura; Wirth, Lena Marie: Langzeitstationäre Pflege<text:line-break/>Mentale Erholung im Rahmen flexibler Arbeitszeitgestaltung.<text:line-break/>In: sicher ist sicher, 75.Jg.-2024-07-08, S. 339-345.<text:line-break/><text:line-break/>
<text:a xlink:type="simple" xlink:href="http://www.wissen-hilfe.de/_Wissen/locked/papers/sis-2024-07-08-005.pdf.pdf" text:style-name="Internet_20_link" text:visited-style-name="Visited_20_Internet_20_Link">LINK</text:a><text:line-break/>Rygl, David; Fuchs, Andrea; Epstein, Nurith; et al.:: Evaluation der betrieblichen Anwendung des INQA-Unternehmenschecks<text:line-break/>„Guter Mittelstand-Erfolg ist kein Zufall“-<text:line-break/>Teil2: Ergebnisse, Schlußfolgerungen, Empfehlungen.<text:line-break/>In: sicher ist sicher, 75.Jg.-2024-07-08, S. 346-351.<text:line-break/><text:line-break/>
<text:a xlink:type="simple" xlink:href="http://www.wissen-hilfe.de/_Wissen/locked/papers/sis-2024-07-08-006.pdf.pdf" text:style-name="Internet_20_link" text:visited-style-name="Visited_20_Internet_20_Link">LINK</text:a><text:line-break/>Felz, Sebastian: Ausgewählte Rechtsprechung zu Wege- und Betriebswegeunfällen 2022/23 (Tiel2 von 2).<text:line-break/>In: sicher ist sicher, 75.Jg.-2024-07-08, S. 352-357.<text:line-break/><text:line-break/>
<text:a xlink:type="simple" xlink:href="http://www.wissen-hilfe.de/_Wissen/locked/papers/sis-2024-07-08-007.pdf" text:style-name="Internet_20_link" text:visited-style-name="Visited_20_Internet_20_Link">LINK</text:a><text:line-break/>Wilrich, Thomas: Schülersturtz in den Lüftungsschacht.<text:line-break/>In: sicher ist sicher, 75.Jg.-2024-07-08, S. 361-362.<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3-04-003.pdf" text:style-name="Internet_20_link" text:visited-style-name="Visited_20_Internet_20_Link">LINK</text:a><text:line-break/>Muro, Donato: F-Gase Regulation: Ein Beispiel für den effektiven Umgang mit umweltschädlichen Chemikalien.<text:line-break/>In: Technische Sicherheit, 14. Jg. 2024-03-04, S. 14-18.<text:line-break/><text:line-break/>
<text:a xlink:type="simple" xlink:href="http://www.wissen-hilfe.de/_Wissen/locked/papers/te-si-2024-03-04-004.pdf" text:style-name="Internet_20_link" text:visited-style-name="Visited_20_Internet_20_Link">LINK</text:a><text:line-break/>Jakschik,Alexander; Meißner, Stefan: Die Geschichte vom fliegenden Partikel.<text:line-break/>In: Technische Sicherheit, 14. Jg. 2024-03-04, S. 19-23.<text:line-break/><text:line-break/>
<text:a xlink:type="simple" xlink:href="http://www.wissen-hilfe.de/_Wissen/locked/papers/te-si-2024-03-04-008.pdf" text:style-name="Internet_20_link" text:visited-style-name="Visited_20_Internet_20_Link">LINK</text:a><text:line-break/>Muro, Donato: Risiko für die Arbeitssicherheit: unzureichend qualifizierte Fachkräfte für Arbeitssicherheit ohne ausreichende Genehmigung.<text:line-break/>In: Technische Sicherheit, 14. Jg. 2024-03-04, S. 38-41.<text:line-break/><text:line-break/>
<text:a xlink:type="simple" xlink:href="http://www.wissen-hilfe.de/_Wissen/locked/papers/te-si-2024-05-06-001.pdf" text:style-name="Internet_20_link" text:visited-style-name="Visited_20_Internet_20_Link">LINK</text:a><text:line-break/>Mair, G. W.;Günzel, S.; Saul, H.; et al.:: Wissenschaft mit Wirkung<text:line-break/>Die volumenabhängige Druckbegrenzung als Maßnahme zur Konsequenzsteuerung im Wasserstofftransport.<text:line-break/>In: Technische Sicherheit, 14. Jg. 2024-05-06, S. 8-1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5-06-006.pdf" text:style-name="Internet_20_link" text:visited-style-name="Visited_20_Internet_20_Link">LINK</text:a><text:line-break/>Wenten, Matthias: Sicher und hygienisch: Tipps zum richtigen Befüllen von Desinfektionsmittel- Spendern.<text:line-break/>In: Technische Sicherheit, 14. Jg. 2024-05-06, S. 38-40.<text:line-break/><text:line-break/>
<text:a xlink:type="simple" xlink:href="http://www.wissen-hilfe.de/_Wissen/locked/papers/te-si-2024-05-06-007.pdf" text:style-name="Internet_20_link" text:visited-style-name="Visited_20_Internet_20_Link">LINK</text:a><text:line-break/>Klindt, Thomas: Ignorierte Produktrückrufe als Problem der Betriebssicherheit.<text:line-break/>In: Technische Sicherheit, 14. Jg. 2024-05-06, S. 44-45.<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te-si-2024-07-08-008.pdf" text:style-name="Internet_20_link" text:visited-style-name="Visited_20_Internet_20_Link">LINK</text:a><text:line-break/>Hoving, H.: Ein starkes Bewusstsein für Sicherheit und Gesundheit bei der Arbeit.<text:line-break/>In: Technische Sicherheit, 14. Jg. 2024-07-08, S. 42-45.<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text:line-break/>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text:line-break/>Arbeiten unter Spannung.<text:line-break/>In: Sicherheitsingenieur, 55.Jg.2024-01-02, S. 12-15.<text:line-break/><text:line-break/>
<text:a xlink:type="simple" xlink:href="http://www.wissen-hilfe.de/_Wissen/locked/papers/s-ing-2024-01-02-003.pdf" text:style-name="Internet_20_link" text:visited-style-name="Visited_20_Internet_20_Link">LINK</text:a><text:line-break/>Magiera, Carsten: Von der Unfallanalyse zur Prävention<text:line-break/>Hinterher ist man schlauer.<text:line-break/>In: Sicherheitsingenieur, 55.Jg.2024-01-02, S. 20-24-.<text:line-break/><text:line-break/>
<text:a xlink:type="simple" xlink:href="http://www.wissen-hilfe.de/_Wissen/locked/papers/s-ing-2024-01-02-004.pdf" text:style-name="Internet_20_link" text:visited-style-name="Visited_20_Internet_20_Link">LINK</text:a><text:line-break/>Heuser, Florian: Prävention in der Land- und Forstwirtschaft<text:line-break/>Unfälle in der Grünen Branche.<text:line-break/>In: Sicherheitsingenieur, 55.Jg.2024-01-02, S. 26-28.<text:line-break/><text:line-break/>
<text:a xlink:type="simple" xlink:href="http://www.wissen-hilfe.de/_Wissen/locked/papers/s-ing-2024-01-02-005.pdf" text:style-name="Internet_20_link" text:visited-style-name="Visited_20_Internet_20_Link">LINK</text:a><text:line-break/>Draese, Tatjana: Lernen aus Unfällen<text:line-break/>Lernen als Prozess verstehen.<text:line-break/>In: Sicherheitsingenieur, 55.Jg.2024-01-02, S. 29-33.<text:line-break/><text:line-break/>
<text:a xlink:type="simple" xlink:href="http://www.wissen-hilfe.de/_Wissen/locked/papers/s-ing-2024-01-02-006.pdf" text:style-name="Internet_20_link" text:visited-style-name="Visited_20_Internet_20_Link">LINK</text:a><text:line-break/>Kring, Friedhelm: Zwischen Hype und Praxistauglichkeit<text:line-break/>Exoskelette: Die wichtigsten Kriterien.<text:line-break/>In: Sicherheitsingenieur, 55.Jg.2024-01-02, S. 34-37.<text:line-break/><text:line-break/>
<text:a xlink:type="simple" xlink:href="http://www.wissen-hilfe.de/_Wissen/locked/papers/s-ing-2024-01-02-007.pdf" text:style-name="Internet_20_link" text:visited-style-name="Visited_20_Internet_20_Link">LINK</text:a><text:line-break/>Klagge, Matthias: Rechtssicheres Arbeitsschutzmanagement- Teil 4<text:line-break/>Datenschutz im Arbeitsschutz.<text:line-break/>In: Sicherheitsingenieur, 55.Jg.2024-01-02, S. 38-40.<text:line-break/><text:line-break/>
<text:a xlink:type="simple" xlink:href="http://www.wissen-hilfe.de/_Wissen/locked/papers/s-ing-2024-03-001.pdf" text:style-name="Internet_20_link" text:visited-style-name="Visited_20_Internet_20_Link">LINK</text:a><text:line-break/>Magiera, Klaus; Lehmann, Carsten: Betriebsanweisungen im Gesundheitswesen<text:line-break/>Gefahrstoffe im Krankenhaus.<text:line-break/>In: Sicherheitsingenieur, 55.Jg.2024-03, S. 8-11.<text:line-break/><text:line-break/>
<text:a xlink:type="simple" xlink:href="http://www.wissen-hilfe.de/_Wissen/locked/papers/s-ing-2024-03-002.pdf" text:style-name="Internet_20_link" text:visited-style-name="Visited_20_Internet_20_Link">LINK</text:a><text:line-break/>Schlichting, Maren: Vision Zero beim Umgang mit Gefahrstoffen<text:line-break/>Ganzheitlich und umfassend.<text:line-break/>In: Sicherheitsingenieur, 55.Jg.2024-03, S. 12-15.<text:line-break/><text:line-break/>
<text:a xlink:type="simple" xlink:href="http://www.wissen-hilfe.de/_Wissen/locked/papers/s-ing-2024-03-003.pdf" text:style-name="Internet_20_link" text:visited-style-name="Visited_20_Internet_20_Link">LINK</text:a><text:line-break/>Hensiek, Joerg: Biologische und chemische Gefährdungen<text:line-break/>Frachtcontainer sicher öffnen.<text:line-break/>In: Sicherheitsingenieur, 55.Jg.2024-03, S. 16-18.<text:line-break/><text:line-break/>
<text:a xlink:type="simple" xlink:href="http://www.wissen-hilfe.de/_Wissen/locked/papers/s-ing-2024-03-004.pdf" text:style-name="Internet_20_link" text:visited-style-name="Visited_20_Internet_20_Link">LINK</text:a><text:line-break/>Kring, Friedhelm: Rechtssichere Schädlingsbekämpfung<text:line-break/>Biozide gegen Ratten.<text:line-break/>In: Sicherheitsingenieur, 55.Jg.2024-03, S. 19-21.<text:line-break/><text:line-break/>
<text:a xlink:type="simple" xlink:href="http://www.wissen-hilfe.de/_Wissen/locked/papers/s-ing-2024-03-006.pdf" text:style-name="Internet_20_link" text:visited-style-name="Visited_20_Internet_20_Link">LINK</text:a><text:line-break/>Klagge, Matthias: Rechtssicheres Arbeitsschutzmanagement- Teil 5<text:line-break/>Haftung bei Verstößen.<text:line-break/>In: Sicherheitsingenieur, 55.Jg.2024-03, S. 32-33.<text:line-break/><text:line-break/>
<text:a xlink:type="simple" xlink:href="http://www.wissen-hilfe.de/_Wissen/locked/papers/s-ing-2024-03-007.pdf" text:style-name="Internet_20_link" text:visited-style-name="Visited_20_Internet_20_Link">LINK</text:a><text:line-break/>Wilrich, Thomas: Unterschiedliche Rollen in der Arbeitssicherheit<text:line-break/>Siba ≠ Sifa.<text:line-break/>In: Sicherheitsingenieur, 55.Jg.2024-03, S. 34-36.<text:line-break/><text:line-break/>
<text:a xlink:type="simple" xlink:href="http://www.wissen-hilfe.de/_Wissen/locked/papers/s-ing-2024-03-008.pdf" text:style-name="Internet_20_link" text:visited-style-name="Visited_20_Internet_20_Link">LINK</text:a><text:line-break/>Zimmermann, Timo: Qualifizierung und Beauftragung von Mitgänger-Flurförderzeugführern<text:line-break/>Flurförderzeuge sicher führen.<text:line-break/>In: Sicherheitsingenieur, 55.Jg.2024-03, S. 41-43.<text:line-break/><text:line-break/>
<text:a xlink:type="simple" xlink:href="http://www.wissen-hilfe.de/_Wissen/locked/papers/s-ing-2024-04-001.pdf" text:style-name="Internet_20_link" text:visited-style-name="Visited_20_Internet_20_Link">LINK</text:a><text:line-break/>Wessels, Alexandra: Mit Achtsamkeit sicher arbeiten<text:line-break/>Mehr als ein Buzzword.<text:line-break/>In: Sicherheitsingenieur, 55.Jg.2024-04, S. 24-25.<text:line-break/><text:line-break/>
<text:a xlink:type="simple" xlink:href="http://www.wissen-hilfe.de/_Wissen/locked/papers/s-ing-2024-04-002.pdf" text:style-name="Internet_20_link" text:visited-style-name="Visited_20_Internet_20_Link">LINK</text:a><text:line-break/>Tischendorf, Markus: Prävention arbeitsbedingter Belastungen
Muskel - Skelett - Erkrankungen erkennen und vermeiden.<text:line-break/>In: Sicherheitsingenieur, 55.Jg.2024-04, S. 26-29.<text:line-break/><text:line-break/>
<text:a xlink:type="simple" xlink:href="http://www.wissen-hilfe.de/_Wissen/locked/papers/s-ing-2024-04-003.pdf" text:style-name="Internet_20_link" text:visited-style-name="Visited_20_Internet_20_Link">LINK</text:a><text:line-break/>Geyer, Michael; Magiera, Carsten: Abteilungsübergreifendes Kompetenzzentzum<text:line-break/>Vom Wissen der Sibe profitieren.<text:line-break/>In: Sicherheitsingenieur, 55.Jg.2024-04, S. 30-35.<text:line-break/><text:line-break/>
<text:a xlink:type="simple" xlink:href="http://www.wissen-hilfe.de/_Wissen/locked/papers/s-ing-2024-04-004.pdf" text:style-name="Internet_20_link" text:visited-style-name="Visited_20_Internet_20_Link">LINK</text:a><text:line-break/>Klagge, Matthias: Interne und externe Fachkräfte für Arbeitssicherheit<text:line-break/>Unterschiedliche Haftung?.<text:line-break/>In: Sicherheitsingenieur, 55.Jg.2024-04, S. 36-37.<text:line-break/><text:line-break/>
<text:a xlink:type="simple" xlink:href="http://www.wissen-hilfe.de/_Wissen/locked/papers/s-ing-2024-04-005.pdf" text:style-name="Internet_20_link" text:visited-style-name="Visited_20_Internet_20_Link">LINK</text:a><text:line-break/>Wilrich, Thomas: Regresspflichtige Fahrlässigkeit<text:line-break/>Sturtz vom rutschenden Gerüst.<text:line-break/>In: Sicherheitsingenieur, 55.Jg.2024-04, S. 38-41.<text:line-break/><text:line-break/>
<text:a xlink:type="simple" xlink:href="http://www.wissen-hilfe.de/_Wissen/locked/papers/s-ing-2024-05-001.pdf" text:style-name="Internet_20_link" text:visited-style-name="Visited_20_Internet_20_Link">LINK</text:a><text:line-break/>Kring, Friedhelm: Überlastungsanzeige am Arbeitsplatz<text:line-break/>Wann “ zu viel Arbeit „ melden ?.<text:line-break/>In: Sicherheitsingenieur, 55.Jg.2024-05, S. 14-17.<text:line-break/><text:line-break/>
<text:a xlink:type="simple" xlink:href="http://www.wissen-hilfe.de/_Wissen/locked/papers/s-ing-2024-05-003.pdf" text:style-name="Internet_20_link" text:visited-style-name="Visited_20_Internet_20_Link">LINK</text:a><text:line-break/>Stöffler, Birgit: Neufassung TRGS 402 von 11.09.2023 und Neufassung TRGS 430<text:line-break/>Neues aus dem AGS.<text:line-break/>In: Sicherheitsingenieur, 55.Jg.2024-05, S. 22-25.<text:line-break/><text:line-break/>
<text:a xlink:type="simple" xlink:href="http://www.wissen-hilfe.de/_Wissen/locked/papers/s-ing-2024-05-004.pdf" text:style-name="Internet_20_link" text:visited-style-name="Visited_20_Internet_20_Link">LINK</text:a><text:line-break/>Sievers, Sven: Lagern und Laden von Lithium-Ionen-Batterien<text:line-break/>Zertifiziert und sicher.<text:line-break/>In: Sicherheitsingenieur, 55.Jg.2024-05, S. 26-27.<text:line-break/><text:line-break/>
<text:a xlink:type="simple" xlink:href="http://www.wissen-hilfe.de/_Wissen/locked/papers/s-ing-2024-05-005.pdf" text:style-name="Internet_20_link" text:visited-style-name="Visited_20_Internet_20_Link">LINK</text:a><text:line-break/>Hensiek, Joerg: Absturzrisiken bei Höhenarbeitsplätzen<text:line-break/>Gefahren gebannt ?.<text:line-break/>In: Sicherheitsingenieur, 55.Jg.2024-05, S. 28-31.<text:line-break/><text:line-break/>
<text:a xlink:type="simple" xlink:href="http://www.wissen-hilfe.de/_Wissen/locked/papers/s-ing-2024-05-006.pdf" text:style-name="Internet_20_link" text:visited-style-name="Visited_20_Internet_20_Link">LINK</text:a><text:line-break/>Koch, Ulrich: Maßnahmen der Arbeitssicherheit bei Tätigkeiten auf der Dachfläche<text:line-break/>Absturzsicherung auf dem Dach.<text:line-break/>In: Sicherheitsingenieur, 55.Jg.2024-05, S. 32-37.<text:line-break/><text:line-break/>
<text:a xlink:type="simple" xlink:href="http://www.wissen-hilfe.de/_Wissen/locked/papers/s-ing-2024-05-007.pdf" text:style-name="Internet_20_link" text:visited-style-name="Visited_20_Internet_20_Link">LINK</text:a><text:line-break/>Klagge, Matthias: Überbetriebliche Dienste und Haftung<text:line-break/>Wer kann belangt werden ?.<text:line-break/>In: Sicherheitsingenieur, 55.Jg.2024-05, S. 38-40.<text:line-break/><text:line-break/>
<text:a xlink:type="simple" xlink:href="http://www.wissen-hilfe.de/_Wissen/locked/papers/s-ing-2024-05-008.pdf" text:style-name="Internet_20_link" text:visited-style-name="Visited_20_Internet_20_Link">LINK</text:a><text:line-break/>Wilrich, Thomas: Haftung bei Arbeitsunfall des Vorgesetzten<text:line-break/>Arbeiter verurteilt nach Anweisung des Chefs.<text:line-break/>In: Sicherheitsingenieur, 55.Jg.2024-05, S. 41-43.<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text:line-break/>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text:line-break/>Aktive Brandvermeidung.<text:line-break/>In: Sicherheitsingenieur, 55.Jg.2024-06, S. 14-16.<text:line-break/><text:line-break/>
<text:a xlink:type="simple" xlink:href="http://www.wissen-hilfe.de/_Wissen/locked/papers/s-ing-2024-06-003.pdf" text:style-name="Internet_20_link" text:visited-style-name="Visited_20_Internet_20_Link">LINK</text:a><text:line-break/>Langer, Sarah: Risiken im Straßenverkehr<text:line-break/>Gefährliche Ablenkungen am Steuer.<text:line-break/>In: Sicherheitsingenieur, 55.Jg.2024-06, S. 27-29.<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text:line-break/>Rückenwind für die Verkehrssicherheit.<text:line-break/>In: Sicherheitsingenieur, 55.Jg.2024-06, S. 30-32.<text:line-break/><text:line-break/>
<text:a xlink:type="simple" xlink:href="http://www.wissen-hilfe.de/_Wissen/locked/papers/s-ing-2024-06-005.pdf" text:style-name="Internet_20_link" text:visited-style-name="Visited_20_Internet_20_Link">LINK</text:a><text:line-break/>Hensiek, Joerg: Gefahrenguttransport<text:line-break/>Die Anforderungen nach ADR.<text:line-break/>In: Sicherheitsingenieur, 55.Jg.2024-06, S. 33-35.<text:line-break/><text:line-break/>
<text:a xlink:type="simple" xlink:href="http://www.wissen-hilfe.de/_Wissen/locked/papers/s-ing-2024-06-006.pdf" text:style-name="Internet_20_link" text:visited-style-name="Visited_20_Internet_20_Link">LINK</text:a><text:line-break/>Wilrich, Thomas: Verantwortung bei Bauversagen<text:line-break/>Brand im Heizkraftwerk durch Pfusch.<text:line-break/>In: Sicherheitsingenieur, 55.Jg.2024-06, S. 41-43.<text:line-break/><text:line-break/>
<text:a xlink:type="simple" xlink:href="http://www.wissen-hilfe.de/_Wissen/locked/papers/s-ing-2024-07-08-001.pdf" text:style-name="Internet_20_link" text:visited-style-name="Visited_20_Internet_20_Link">LINK</text:a><text:line-break/>Gans, Timo: Hebehilfen erhalten die Gesundheit und steigern die Effizienz<text:line-break/>Schwere Lasten handhaben.<text:line-break/>In: Sicherheitsingenieur, 55.Jg.2024-07-08, S. 8-10.<text:line-break/><text:line-break/>
<text:a xlink:type="simple" xlink:href="http://www.wissen-hilfe.de/_Wissen/locked/papers/s-ing-2024-07-08-002.pdf" text:style-name="Internet_20_link" text:visited-style-name="Visited_20_Internet_20_Link">LINK</text:a><text:line-break/>Clausing, Eric: IoT-Wachstum und Sicherheitsrisiken<text:line-break/>Digitale Sicherheit im Fokus.<text:line-break/>In: Sicherheitsingenieur, 55.Jg.2024-07-08, S. 16-19.<text:line-break/><text:line-break/>
<text:a xlink:type="simple" xlink:href="http://www.wissen-hilfe.de/_Wissen/locked/papers/s-ing-2024-07-08-003.pdf" text:style-name="Internet_20_link" text:visited-style-name="Visited_20_Internet_20_Link">LINK</text:a><text:line-break/>Magiera, Carsten: Schwarzarbeit und Arbeitsschutz<text:line-break/>Die unsichtbare Gefahr und ihre Folgen.<text:line-break/>In: Sicherheitsingenieur, 55.Jg.2024-07-08, S. 24-27.<text:line-break/><text:line-break/>
<text:a xlink:type="simple" xlink:href="http://www.wissen-hilfe.de/_Wissen/locked/papers/s-ing-2024-07-08-004.pdf" text:style-name="Internet_20_link" text:visited-style-name="Visited_20_Internet_20_Link">LINK</text:a><text:line-break/>Lange, Armin; Bischof, Heidrun; Henn, Martin: Herausforderung Fachkunde in der Gefahrstoffverordnung<text:line-break/>Praktikabler Lösungsansatz.<text:line-break/>In: Sicherheitsingenieur, 55.Jg.2024-07-08, S. 32-35.<text:line-break/><text:line-break/>
<text:a xlink:type="simple" xlink:href="http://www.wissen-hilfe.de/_Wissen/locked/papers/s-ing-2024-07-08-005.pdf" text:style-name="Internet_20_link" text:visited-style-name="Visited_20_Internet_20_Link">LINK</text:a><text:line-break/>Siegmann, Silvester: Klimawandel in der Arbeitswelt<text:line-break/>Gesundheitsrisiken und Schutzmaßnahmen.<text:line-break/>In: Sicherheitsingenieur, 55.Jg.2024-07-08, S. 36-38.<text:line-break/><text:line-break/>
<text:a xlink:type="simple" xlink:href="http://www.wissen-hilfe.de/_Wissen/locked/papers/s-ing-2024-09-001.pdf" text:style-name="Internet_20_link" text:visited-style-name="Visited_20_Internet_20_Link">LINK</text:a><text:line-break/>Piniek, Thorsten: Autonome Roboter in der Stahlindustrie<text:line-break/>Sicherheit durch Kollaboration.<text:line-break/>In: Sicherheitsingenieur, 55. Jg.2024-09, S. 14-16.<text:line-break/><text:line-break/>
<text:a xlink:type="simple" xlink:href="http://www.wissen-hilfe.de/_Wissen/locked/papers/s-ing-2024-09-003.pdf" text:style-name="Internet_20_link" text:visited-style-name="Visited_20_Internet_20_Link">LINK</text:a><text:line-break/>Lämmermann, Reinhold: Höhenrettung: Gesetzliche Grundlagen und besondere Herausforderungen<text:line-break/>Schutz in schwindelnder Höhe.<text:line-break/>In: Sicherheitsingenieur, 55. Jg.2024-09, S. 24-26.<text:line-break/><text:line-break/>
<text:a xlink:type="simple" xlink:href="http://www.wissen-hilfe.de/_Wissen/locked/papers/s-ing-2024-09-004.pdf" text:style-name="Internet_20_link" text:visited-style-name="Visited_20_Internet_20_Link">LINK</text:a><text:line-break/>Klagge, Matthias: Serie Arbeitsschutz und Strafrecht - Teil 1<text:line-break/>Mit einem Bein im Knast ?.<text:line-break/>In: Sicherheitsingenieur, 55. Jg.2024-09, S. 40-42.<text:line-break/><text:line-break/>
<text:a xlink:type="simple" xlink:href="http://www.wissen-hilfe.de/_Wissen/locked/papers/s-ing-2024-09-005.pdf" text:style-name="Internet_20_link" text:visited-style-name="Visited_20_Internet_20_Link">LINK</text:a><text:line-break/>Wilrich, Thomas: Klage auf höhere Eingruppierung wegen Arbeitsschutz<text:line-break/>Unbezahlte Verantwortung.<text:line-break/>In: Sicherheitsingenieur, 55. Jg.2024-09, S. 43-45.<text:line-break/><text:line-break/>
<text:a xlink:type="simple" xlink:href="http://www.wissen-hilfe.de/_Wissen/locked/papers/sis-2024-09-003.pdf" text:style-name="Internet_20_link" text:visited-style-name="Visited_20_Internet_20_Link">LINK</text:a><text:line-break/>Hasselhorn, Hans Martin; Müller, Bernd Hans: ( Noch ) Länger arbeiten bei schwerer körperlicher Tätigkeit? - Impulse von der lidA- Studie.<text:line-break/>In: sicher ist sicher, 75. Jg.-2024-09, S. 394-398.<text:line-break/><text:line-break/>
<text:a xlink:type="simple" xlink:href="http://www.wissen-hilfe.de/_Wissen/locked/papers/sis-2024-09-004.pdf" text:style-name="Internet_20_link" text:visited-style-name="Visited_20_Internet_20_Link">LINK</text:a><text:line-break/>Wilrich, Thomas: Wespenstich mit verunglückter Erste Hilfe.<text:line-break/>In: sicher ist sicher, 75. Jg.-2024-09, S. 409-413.<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p-2024-11-001.pdf" text:style-name="Internet_20_link" text:visited-style-name="Visited_20_Internet_20_Link">LINK</text:a><text:line-break/>Roob,Thomas: LICHTBOGEN OPTIMIEREN UND SCHWEISSRAUCH REDUZIEREN<text:line-break/>Schweißfachkräfte haben es selbst in der Hand.<text:line-break/>In: Der Praktiker, 76. Jg.2024-11, S. 25-27.<text:line-break/><text:line-break/>
<text:a xlink:type="simple" xlink:href="http://www.wissen-hilfe.de/_Wissen/locked/papers/dp-2024-11-002.pdf" text:style-name="Internet_20_link" text:visited-style-name="Visited_20_Internet_20_Link">LINK</text:a><text:line-break/>Gebhardt, Andreas;Götz Thomas; Scherp,Markus: VERBESSERUNG DER SCHWEISSRAUCHERFASSUNG AN RDBDTERSCHWEISSZELLEN<text:line-break/>Weniger Schweißrauche, höherer Schutz.<text:line-break/>In: Der Praktiker, 76. Jg.2024-11, S. 34-39.<text:line-break/><text:line-break/>
<text:a xlink:type="simple" xlink:href="http://www.wissen-hilfe.de/_Wissen/locked/papers/s-ing-2024-10-001.pdf" text:style-name="Internet_20_link" text:visited-style-name="Visited_20_Internet_20_Link">LINK</text:a><text:line-break/>Lausterer, Armin: Mensch-Roboter-Kollaboration<text:line-break/>Sicher zusammenarbeiten.<text:line-break/>In: Sicherheitsingenieur, 55. Jg.2024-10, S. 6-9.<text:line-break/><text:line-break/>
<text:a xlink:type="simple" xlink:href="http://www.wissen-hilfe.de/_Wissen/locked/papers/s-ing-2024-10-002.pdf" text:style-name="Internet_20_link" text:visited-style-name="Visited_20_Internet_20_Link">LINK</text:a><text:line-break/>Metzler, Yannick; Schmitt-Howe, Britta: Arbeitsschutz an Schnittstellen in der Kontraktlogistik<text:line-break/>Wer übernimmt die Pflichten?.<text:line-break/>In: Sicherheitsingenieur, 55. Jg.2024-10, S. 10-15.<text:line-break/><text:line-break/>
<text:a xlink:type="simple" xlink:href="http://www.wissen-hilfe.de/_Wissen/locked/papers/s-ing-2024-10-003.pdf" text:style-name="Internet_20_link" text:visited-style-name="Visited_20_Internet_20_Link">LINK</text:a><text:line-break/>Stöffler, Birgit: Neufassungen TRGS<text:line-break/>Neues aus dem AGS.<text:line-break/>In: Sicherheitsingenieur, 55. Jg.2024-10, S. 16-19.<text:line-break/><text:line-break/>
<text:a xlink:type="simple" xlink:href="http://www.wissen-hilfe.de/_Wissen/locked/papers/s-ing-2024-10-004.pdf" text:style-name="Internet_20_link" text:visited-style-name="Visited_20_Internet_20_Link">LINK</text:a><text:line-break/>Tischendorf, Markus: Unfälle mit Stetigförderern<text:line-break/>Schüttgüter sicher befördern.<text:line-break/>In: Sicherheitsingenieur, 55. Jg.2024-10, S. 20-23.<text:line-break/><text:line-break/>
<text:a xlink:type="simple" xlink:href="http://www.wissen-hilfe.de/_Wissen/locked/papers/s-ing-2024-10-005.pdf" text:style-name="Internet_20_link" text:visited-style-name="Visited_20_Internet_20_Link">LINK</text:a><text:line-break/>Klagge, Matthias: Serie Arbeitsschutz und Strafrecht - Teil 2<text:line-break/>Kriterien für Verurteilungen.<text:line-break/>In: Sicherheitsingenieur, 55. Jg.2024-10, S. 38-40.<text:line-break/><text:line-break/>
<text:a xlink:type="simple" xlink:href="http://www.wissen-hilfe.de/_Wissen/locked/papers/s-ing-2024-10-006.pdf" text:style-name="Internet_20_link" text:visited-style-name="Visited_20_Internet_20_Link">LINK</text:a><text:line-break/>Wilrich, Thomas: Arbeitsschutz und Arbeitsrecht<text:line-break/>Die rote Arbeitshose und das schwarze „Nichts··.<text:line-break/>In: Sicherheitsingenieur, 55. Jg.2024-10, S. 41-43.<text:line-break/><text:line-break/>
<text:a xlink:type="simple" xlink:href="http://www.wissen-hilfe.de/_Wissen/locked/papers/s-ing-2024-11-001.pdf" text:style-name="Internet_20_link" text:visited-style-name="Visited_20_Internet_20_Link">LINK</text:a><text:line-break/>Kring, Friedhelm: Neue Arbeitsstättenregel zu Bildschirmarbeit<text:line-break/>Gefährdungsbeurteilung auch per Ferndiagnose?.<text:line-break/>In: Sicherheitsingenieur, 55. Jg.2024-11, S. 8-10.<text:line-break/><text:line-break/>
<text:a xlink:type="simple" xlink:href="http://www.wissen-hilfe.de/_Wissen/locked/papers/s-ing-2024-11-002.pdf" text:style-name="Internet_20_link" text:visited-style-name="Visited_20_Internet_20_Link">LINK</text:a><text:line-break/>Ellenberger, Markus: Explosionsschutzdokumente erstellen<text:line-break/>Den großen Knall vermeiden.<text:line-break/>In: Sicherheitsingenieur, 55. Jg.2024-11, S. 11-13.<text:line-break/><text:line-break/>
<text:a xlink:type="simple" xlink:href="http://www.wissen-hilfe.de/_Wissen/locked/papers/s-ing-2024-11-003.pdf" text:style-name="Internet_20_link" text:visited-style-name="Visited_20_Internet_20_Link">LINK</text:a><text:line-break/>Frigge, Julia: Klimawandel erreicht Managementnormen<text:line-break/>Neue Bewertung der Risiken.<text:line-break/>In: Sicherheitsingenieur, 55. Jg.2024-11, S. 14-15.<text:line-break/><text:line-break/>
<text:a xlink:type="simple" xlink:href="http://www.wissen-hilfe.de/_Wissen/locked/papers/s-ing-2024-11-004.pdf" text:style-name="Internet_20_link" text:visited-style-name="Visited_20_Internet_20_Link">LINK</text:a><text:line-break/>Laschinsky, Lars Oliver: Betriebliche Organisation<text:line-break/>Brandschutz im Homeoffice.<text:line-break/>In: Sicherheitsingenieur, 55. Jg.2024-11, S. 16-20.<text:line-break/><text:line-break/>
<text:a xlink:type="simple" xlink:href="http://www.wissen-hilfe.de/_Wissen/locked/papers/s-ing-2024-11-005.pdf" text:style-name="Internet_20_link" text:visited-style-name="Visited_20_Internet_20_Link">LINK</text:a><text:line-break/>Tischendorf, Markus: Sicherheitssystem Lockout/Tagout<text:line-break/>Maschinen und Anlagen sicher instandhalten.<text:line-break/>In: Sicherheitsingenieur, 55. Jg.2024-11, S. 21-23.<text:line-break/><text:line-break/>
<text:a xlink:type="simple" xlink:href="http://www.wissen-hilfe.de/_Wissen/locked/papers/s-ing-2024-11-006.pdf" text:style-name="Internet_20_link" text:visited-style-name="Visited_20_Internet_20_Link">LINK</text:a><text:line-break/>Welzbacher, Ulrich: DFG-MAK- und BAT-Werte-Liste 2024<text:line-break/>60 Jahre MAK-Werte-Liste.<text:line-break/>In: Sicherheitsingenieur, 55. Jg.2024-11, S. 24-26.<text:line-break/><text:line-break/>
<text:a xlink:type="simple" xlink:href="http://www.wissen-hilfe.de/_Wissen/locked/papers/s-ing-2024-11-007.pdf" text:style-name="Internet_20_link" text:visited-style-name="Visited_20_Internet_20_Link">LINK</text:a><text:line-break/>Magiera, Carsten: Arbeitsschutz in der Solarbranche<text:line-break/>Lichtblick oder Risiko?.<text:line-break/>In: Sicherheitsingenieur, 55. Jg.2024-11, S. 30-33.<text:line-break/><text:line-break/>
<text:a xlink:type="simple" xlink:href="http://www.wissen-hilfe.de/_Wissen/locked/papers/s-ing-2024-11-008.pdf" text:style-name="Internet_20_link" text:visited-style-name="Visited_20_Internet_20_Link">LINK</text:a><text:line-break/>Langhans, Lars: Umgang mit Gefahrstoffen<text:line-break/>Wie lagert man Klebstoffe rictig?.<text:line-break/>In: Sicherheitsingenieur, 55. Jg.2024-11, S. 34-37.<text:line-break/><text:line-break/>
<text:a xlink:type="simple" xlink:href="http://www.wissen-hilfe.de/_Wissen/locked/papers/s-ing-2024-11-009.pdf" text:style-name="Internet_20_link" text:visited-style-name="Visited_20_Internet_20_Link">LINK</text:a><text:line-break/>Klagge, Matthias: Serie Arbeitsschutz und Strafrecht -Teil 3<text:line-break/>Empfindliche Strafen.<text:line-break/>In: Sicherheitsingenieur, 55. Jg.2024-11, S. 40-41.<text:line-break/><text:line-break/>
<text:a xlink:type="simple" xlink:href="http://www.wissen-hilfe.de/_Wissen/locked/papers/s-ing-2024-11-010.pdf" text:style-name="Internet_20_link" text:visited-style-name="Visited_20_Internet_20_Link">LINK</text:a><text:line-break/>Wilrich, Thomas: Arbeitsschutz und Arbeitsrecht<text:line-break/>Kündigung wegen Verstößen gegen die Arbeitssicherheit.<text:line-break/>In: Sicherheitsingenieur, 55. Jg.2024-11, S. 42-45.<text:line-break/><text:line-break/>
<text:a xlink:type="simple" xlink:href="http://www.wissen-hilfe.de/_Wissen/locked/papers/s-ing-2024-12-001.pdf" text:style-name="Internet_20_link" text:visited-style-name="Visited_20_Internet_20_Link">LINK</text:a><text:line-break/>Wündisch, Henning: Rechtliche Aspekte beim Einsatz von Exoskeletten<text:line-break/>Regulatorischer Rahmen nötig.<text:line-break/>In: Sicherheitsingenieur, 55. Jg.2024-12, S. 8-11.<text:line-break/><text:line-break/>
<text:a xlink:type="simple" xlink:href="http://www.wissen-hilfe.de/_Wissen/locked/papers/s-ing-2024-12-002.pdf" text:style-name="Internet_20_link" text:visited-style-name="Visited_20_Internet_20_Link">LINK</text:a><text:line-break/>Metzler, Yannick: Maschinelles Lernen im Arbeitsschutz<text:line-break/>Forschung und Praxis.<text:line-break/>In: Sicherheitsingenieur, 55. Jg.2024-12, S. 12-14.<text:line-break/><text:line-break/>
<text:a xlink:type="simple" xlink:href="http://www.wissen-hilfe.de/_Wissen/locked/papers/s-ing-2024-12-003.pdf" text:style-name="Internet_20_link" text:visited-style-name="Visited_20_Internet_20_Link">LINK</text:a><text:line-break/>Kring, Friedhelm: Methoden zur Gefährdungsbeurteilung
Risiken systematisch beurteilen und abbilden.<text:line-break/>In: Sicherheitsingenieur, 55. Jg.2024-12, S. 18-20.<text:line-break/><text:line-break/>
<text:a xlink:type="simple" xlink:href="http://www.wissen-hilfe.de/_Wissen/locked/papers/s-ing-2024-12-004.pdf" text:style-name="Internet_20_link" text:visited-style-name="Visited_20_Internet_20_Link">LINK</text:a><text:line-break/>Welzbacher, Ulrich: DFG-MAK- und BAT-Werte-Liste 2024-Teil 2<text:line-break/>Formaldehydabspalter gelten als krebserzeugend.<text:line-break/>In: Sicherheitsingenieur, 55. Jg.2024-12, S. 21-24.<text:line-break/><text:line-break/>
<text:a xlink:type="simple" xlink:href="http://www.wissen-hilfe.de/_Wissen/locked/papers/s-ing-2024-12-005.pdf" text:style-name="Internet_20_link" text:visited-style-name="Visited_20_Internet_20_Link">LINK</text:a><text:line-break/>Klagge, Matthias: Serie Arbeitsschutz und Strafrecht - Teil 4<text:line-break/>Möglichst Ruhe bewahren.<text:line-break/>In: Sicherheitsingenieur, 55. Jg.2024-12, S. 40-41.<text:line-break/><text:line-break/>
<text:a xlink:type="simple" xlink:href="http://www.wissen-hilfe.de/_Wissen/locked/papers/s-ing-2024-12-006.pdf" text:style-name="Internet_20_link" text:visited-style-name="Visited_20_Internet_20_Link">LINK</text:a><text:line-break/>Wilrich, Thomas: Betriebssicherheit und Strafrecht<text:line-break/>Der tödliche Arbeitsunfall des Auszubildenden im Silo.<text:line-break/>In: Sicherheitsingenieur, 55. Jg.2024-12, S. 42-45.<text:line-break/><text:line-break/>
<text:a xlink:type="simple" xlink:href="http://www.wissen-hilfe.de/_Wissen/locked/papers/sis-2024-10-001.pdf" text:style-name="Internet_20_link" text:visited-style-name="Visited_20_Internet_20_Link">LINK</text:a><text:line-break/>Schmauder, Martin: Die neue ASR A6 Bildschirmarbeit.<text:line-break/>In: sicher ist sicher, 75. Jg.-2024-10, S. 434-438.<text:line-break/><text:line-break/>
<text:a xlink:type="simple" xlink:href="http://www.wissen-hilfe.de/_Wissen/locked/papers/sis-2024-10-002.pdf" text:style-name="Internet_20_link" text:visited-style-name="Visited_20_Internet_20_Link">LINK</text:a><text:line-break/>Langa, Andrea; Pelster, Klaus; Richter,Götz; et al: Bilanz<text:line-break/>Gesund Arbeiten in besonders beanspruchenden Tätigkeiten (Teil 1 von 2).<text:line-break/>In: sicher ist sicher, 75. Jg.-2024-10, S. 439-442.<text:line-break/><text:line-break/>
<text:a xlink:type="simple" xlink:href="http://www.wissen-hilfe.de/_Wissen/locked/papers/sis-2024-11-001.pdf" text:style-name="Internet_20_link" text:visited-style-name="Visited_20_Internet_20_Link">LINK</text:a><text:line-break/>Smola, Astrid; Sasse, Julia; Marx, Romy: 25 Jahre Biostoffverordnung:<text:line-break/>Von der Entstehung bis heute - was hat sie bewirkt? Wohin entwickelt sie sich?
(Teil 1 von 2).<text:line-break/>In: sicher ist sicher, 75. Jg.-2024-11, S. 481-485.<text:line-break/><text:line-break/>
<text:a xlink:type="simple" xlink:href="http://www.wissen-hilfe.de/_Wissen/locked/papers/sis-2024-11-002.pdf" text:style-name="Internet_20_link" text:visited-style-name="Visited_20_Internet_20_Link">LINK</text:a><text:line-break/>Henn, Martin: Neues vom. Ausschuss für Gefahrstoffe<text:line-break/>- Arbeit und Ergebnisse des AGS -.<text:line-break/>In: sicher ist sicher, 75. Jg.-2024-11, S. 486-488.<text:line-break/><text:line-break/>
<text:a xlink:type="simple" xlink:href="http://www.wissen-hilfe.de/_Wissen/locked/papers/sis-2024-11-003.pdf" text:style-name="Internet_20_link" text:visited-style-name="Visited_20_Internet_20_Link">LINK</text:a><text:line-break/>Magerkurth, Clemens; Rühl, Reinhold: PFAS und Oxiine: Eine Regulierung von Stoffgruppen ist sinnvoll.<text:line-break/>In: sicher ist sicher, 75. Jg.-2024-11, S. 489-495.<text:line-break/><text:line-break/>
<text:a xlink:type="simple" xlink:href="http://www.wissen-hilfe.de/_Wissen/locked/papers/sis-2024-11-004.pdf" text:style-name="Internet_20_link" text:visited-style-name="Visited_20_Internet_20_Link">LINK</text:a><text:line-break/>Valdez, M.;Schneider, A.; Zöllner, S.: Neuerungen zur Nutzerfreundlichkeit in der Zentralen Expositionsdatenbank (ZED).<text:line-break/>In: sicher ist sicher, 75. Jg.-2024-11, S. 496-500.<text:line-break/><text:line-break/>
<text:a xlink:type="simple" xlink:href="http://www.wissen-hilfe.de/_Wissen/locked/papers/sis-2024-11-005.pdf" text:style-name="Internet_20_link" text:visited-style-name="Visited_20_Internet_20_Link">LINK</text:a><text:line-break/>Aligbe, Patrick: Regelungslücken bei der Arbeitsform ,,Homeoffice“?.<text:line-break/>In: sicher ist sicher, 75. Jg.-2024-11, S. 501-506.<text:line-break/><text:line-break/>
<text:a xlink:type="simple" xlink:href="http://www.wissen-hilfe.de/_Wissen/locked/papers/sis-2024-11-006.pdf" text:style-name="Internet_20_link" text:visited-style-name="Visited_20_Internet_20_Link">LINK</text:a><text:line-break/>Langa, Andrea; Pelster, Klaus; Richter,Götz; et al: Gesund Arbeiten in besonders beanspruchenden Tätigkeiten (Teil 2 von 2).<text:line-break/>In: sicher ist sicher, 75. Jg.-2024-11, S. 507-510.<text:line-break/><text:line-break/>
<text:a xlink:type="simple" xlink:href="http://www.wissen-hilfe.de/_Wissen/locked/papers/sis-2024-11-007.pdf" text:style-name="Internet_20_link" text:visited-style-name="Visited_20_Internet_20_Link">LINK</text:a><text:line-break/>Wilrich, Thomas: Absturz bei Instandhaltung einer Anlage auf dem Dach<text:line-break/>Fremdfirmenmanagement: Wann muss der Auftraggeber die bei ihm tätigen Beschäftigten des Auftragnehmers vor Sicherheitsrisiken warnen?.<text:line-break/>In: sicher ist sicher, 75. Jg.-2024-11, S. 521-523.<text:line-break/><text:line-break/>
<text:a xlink:type="simple" xlink:href="http://www.wissen-hilfe.de/_Wissen/locked/papers/sis-2024-12-001.pdf" text:style-name="Internet_20_link" text:visited-style-name="Visited_20_Internet_20_Link">LINK</text:a><text:line-break/>Prokopowicz, Thomas; Singenholz, Philipp: Zwischen etablierten Lösungen und neuen Hürden<text:line-break/>Sicherheit von Fahrerlosen Transportfahrzeugen.<text:line-break/>In: sicher ist sicher, 75. Jg.-2024-12, S. 540-543.<text:line-break/><text:line-break/>
<text:a xlink:type="simple" xlink:href="http://www.wissen-hilfe.de/_Wissen/locked/papers/sis-2024-12-004.pdf" text:style-name="Internet_20_link" text:visited-style-name="Visited_20_Internet_20_Link">LINK</text:a><text:line-break/>Smola, Astrid; Sasse, Julia; Marx, Romy: 25 Jahre Biostoffverordnung:<text:line-break/>Von der Entstehung bis heute - was hat sie bewirkt? Wohin entwickelt sie sich? (Teil 2 von 2).<text:line-break/>In: sicher ist sicher, 75. Jg.-2024-12, S. 561-565.<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te-si-2024-11-12-005.pdf" text:style-name="Internet_20_link" text:visited-style-name="Visited_20_Internet_20_Link">LINK</text:a><text:line-break/>Vogel, Olaf: Perimetersicherung mit Sensoren, Kameras und KI.<text:line-break/>In: Technische Sicherheit, 14. Jg.-2024-11-12, S. 31-32.<text:line-break/><text:line-break/>
<text:a xlink:type="simple" xlink:href="http://www.wissen-hilfe.de/_Wissen/locked/papers/vdsi-2024-05-001.pdf" text:style-name="Internet_20_link" text:visited-style-name="Visited_20_Internet_20_Link">LINK</text:a><text:line-break/>Schurr, Michael: Hybrides Arbeiten - Was ist Gesetz, verordnet oder empfohlen?.<text:line-break/>In: VDSI aktuell , Ausgabe-05-2024, S. 10-11.<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4-001.pdf" text:style-name="Internet_20_link" text:visited-style-name="Visited_20_Internet_20_Link">LINK</text:a><text:line-break/>Finke, Hans; Prasuhn, Jürgen; Finkeldei, Jörg: Not- und Sicherheitsbeleuchtung
Ein komplexes Regelwerk.<text:line-break/>In: DIN Mitteilungen, 102. Jg.2023-04, S. 13-20.<text:line-break/><text:line-break/>
<text:a xlink:type="simple" xlink:href="http://www.wissen-hilfe.de/_Wissen/locked/papers/din-2023-08-001.pdf" text:style-name="Internet_20_link" text:visited-style-name="Visited_20_Internet_20_Link">LINK</text:a><text:line-break/>Marx, Uwe: Artikel zur ISO 45001: Management Systeme für Sicherheit und Gesundheit bei der Arbeit.<text:line-break/>In: DIN Mitteilungen, 102. Jg.2023-08, S. 9-20.<text:line-break/><text:line-break/>
<text:a xlink:type="simple" xlink:href="http://www.wissen-hilfe.de/_Wissen/locked/papers/dp-2023-03-001.pdf" text:style-name="Internet_20_link" text:visited-style-name="Visited_20_Internet_20_Link">LINK</text:a><text:line-break/>Osmont,Juliane: Wirksamer Schutz vor Schweißrauch
Alte und neue Lösungen im Verbund.<text:line-break/>In: Der Praktiker, 75. Jg. 2023-03, S. 96-99.<text:line-break/><text:line-break/>
<text:a xlink:type="simple" xlink:href="http://www.wissen-hilfe.de/_Wissen/locked/papers/dSV 2023-01-02-001.pdf" text:style-name="Internet_20_link" text:visited-style-name="Visited_20_Internet_20_Link">LINK</text:a><text:line-break/>Bleutge, Peter: Schweigepflicht der Sachverständigen - auch bei Gefahr für Leib und Leben.<text:line-break/>In: Die Sachverständigen, 50. Jg. 2023-01-02, S. 11-15.<text:line-break/><text:line-break/>
<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1-02-001.pdf" text:style-name="Internet_20_link" text:visited-style-name="Visited_20_Internet_20_Link">LINK</text:a><text:line-break/>Möller, Torben; Dyrba, Berthold: Explosionsgefährdete Bereiche an Ausblaseöffnungen von Wasserstoff-Anlagen
Zoneneinteilung von Leitungen zur Atmosphäre.<text:line-break/>In: Sicherheitsingenieur, 54. Jg., 01-02/2023, S. 8-12.<text:line-break/><text:line-break/>
<text:a xlink:type="simple" xlink:href="http://www.wissen-hilfe.de/_Wissen/locked/papers/s-ing-2023-01-02-002.pdf" text:style-name="Internet_20_link" text:visited-style-name="Visited_20_Internet_20_Link">LINK</text:a><text:line-break/>Wilrich, Thomas: Sicherheitsverantwortung, Arbeitsschutzorganisation und Haftung: Mythen und Wahrheiten
Pflichtverletzung als Haftungsvoraussetzung.<text:line-break/>In: Sicherheitsingenieur, 54. Jg., 01-02/2023, S. 38-39.<text:line-break/><text:line-break/>
<text:a xlink:type="simple" xlink:href="http://www.wissen-hilfe.de/_Wissen/locked/papers/s-ing-2023-03-001.pdf" text:style-name="Internet_20_link" text:visited-style-name="Visited_20_Internet_20_Link">LINK</text:a><text:line-break/>Kring, Friedhelm: Evaluation und Fortschreibung der Gefährdungsbeurteilung
Wie soll das funktionieren?.<text:line-break/>In: Sicherheitsingenieur, 54. Jg., 03/2023, S. 8-11.<text:line-break/><text:line-break/>
<text:a xlink:type="simple" xlink:href="http://www.wissen-hilfe.de/_Wissen/locked/papers/s-ing-2023-03-002.pdf" text:style-name="Internet_20_link" text:visited-style-name="Visited_20_Internet_20_Link">LINK</text:a><text:line-break/>Metzler, Yannick: Fortschreibung der Gefährdungsbeurteilung psychischer Belastung
Sonderfall oder Business as usual?.<text:line-break/>In: Sicherheitsingenieur, 54. Jg., 03/2023, S. 12-15.<text:line-break/><text:line-break/>
<text:a xlink:type="simple" xlink:href="http://www.wissen-hilfe.de/_Wissen/locked/papers/s-ing-2023-03-003.pdf" text:style-name="Internet_20_link" text:visited-style-name="Visited_20_Internet_20_Link">LINK</text:a><text:line-break/>Uhlmann, Julia; Niemöller, Birgit: Praxisbeispiel digitale Gefährdungsbeurteilung
Risiken minimieren.<text:line-break/>In: Sicherheitsingenieur, 54. Jg., 03/2023, S. 16-17.<text:line-break/><text:line-break/>
<text:a xlink:type="simple" xlink:href="http://www.wissen-hilfe.de/_Wissen/locked/papers/s-ing-2023-03-004.pdf" text:style-name="Internet_20_link" text:visited-style-name="Visited_20_Internet_20_Link">LINK</text:a><text:line-break/>Poppelreuter, Stefan: Umgang mit Todesfällen am Arbeitsplatz
„Plötzlich und unerwartet“.<text:line-break/>In: Sicherheitsingenieur, 54. Jg., 03/2023, S. 18-22.<text:line-break/><text:line-break/>
<text:a xlink:type="simple" xlink:href="http://www.wissen-hilfe.de/_Wissen/locked/papers/s-ing-2023-03-005.pdf" text:style-name="Internet_20_link" text:visited-style-name="Visited_20_Internet_20_Link">LINK</text:a><text:line-break/>Rein, Kerstin: Schutzhandschuhe
Sicherheit für jede Anwendung.<text:line-break/>In: Sicherheitsingenieur, 54. Jg., 03/2023, S. 26-31.<text:line-break/><text:line-break/>
<text:a xlink:type="simple" xlink:href="http://www.wissen-hilfe.de/_Wissen/locked/papers/s-ing-2023-03-006.pdf" text:style-name="Internet_20_link" text:visited-style-name="Visited_20_Internet_20_Link">LINK</text:a><text:line-break/>Wilrich, Thomas: Ohne Schaden gibt es grundsätzlich keine Haftung nach Straf- und Zivilrecht
Schaden als Haftungsvoraussetzung.<text:line-break/>In: Sicherheitsingenieur, 54. Jg., 03/2023, S. 42-43.<text:line-break/><text:line-break/>
<text:a xlink:type="simple" xlink:href="http://www.wissen-hilfe.de/_Wissen/locked/papers/s-ing-2023-04-001.pdf" text:style-name="Internet_20_link" text:visited-style-name="Visited_20_Internet_20_Link">LINK</text:a><text:line-break/>Munro, Heike; Moschner, Klaus: Technologien für die Sicherheit an Maschinen
Beschäftigte schützen.<text:line-break/>In: Sicherheitsingenieur, 54. Jg., 04/2023, S. 18-21.<text:line-break/><text:line-break/>
<text:a xlink:type="simple" xlink:href="http://www.wissen-hilfe.de/_Wissen/locked/papers/s-ing-2023-04-002.pdf" text:style-name="Internet_20_link" text:visited-style-name="Visited_20_Internet_20_Link">LINK</text:a><text:line-break/>Wieser, Stefanie: Cyberkriminalität und ihre Folgen für den Arbeitsschutz
Schwachstelle Mensch.<text:line-break/>In: Sicherheitsingenieur, 54. Jg., 04/2023, S. 33-35.<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ng-2023-04-004.pdf" text:style-name="Internet_20_link" text:visited-style-name="Visited_20_Internet_20_Link">LINK</text:a><text:line-break/>Wilrich, Thomas: Haftung im Arbeitsschutz
Kausalität als Voraussetzung.<text:line-break/>In: Sicherheitsingenieur, 54. Jg., 04/2023, S. 42-43.<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5-003.pdf" text:style-name="Internet_20_link" text:visited-style-name="Visited_20_Internet_20_Link">LINK</text:a><text:line-break/>Feitsch, Dieter: Potentiale von Software-Lösungen für die Gefährdungsbeurteilung
Immer die Übersicht behalten.<text:line-break/>In: Sicherheitsingenieur, 54. Jg., 05/2023, S. 34-35.<text:line-break/><text:line-break/>
<text:a xlink:type="simple" xlink:href="http://www.wissen-hilfe.de/_Wissen/locked/papers/s-ing-2023-05-004.pdf" text:style-name="Internet_20_link" text:visited-style-name="Visited_20_Internet_20_Link">LINK</text:a><text:line-break/>Hund, Stefan: Trauerfälle im Unternehmen
Wenn das Feuer ausbricht.<text:line-break/>In: Sicherheitsingenieur, 54. Jg., 05/2023, S. 36-39.<text:line-break/><text:line-break/>
<text:a xlink:type="simple" xlink:href="http://www.wissen-hilfe.de/_Wissen/locked/papers/s-ing-2023-05-005.pdf" text:style-name="Internet_20_link" text:visited-style-name="Visited_20_Internet_20_Link">LINK</text:a><text:line-break/>Wilrich, Thomas: Mutterschutzgesetz: Abwägung und Wertung
Unverantwortbare Gefährdung.<text:line-break/>In: Sicherheitsingenieur, 54. Jg., 05/2023, S. 40-43.<text:line-break/><text:line-break/>
<text:a xlink:type="simple" xlink:href="http://www.wissen-hilfe.de/_Wissen/locked/papers/s-ing-2023-05-006.pdf" text:style-name="Internet_20_link" text:visited-style-name="Visited_20_Internet_20_Link">LINK</text:a><text:line-break/>Klagge, Matthias: Urteil zum Arbeitszeitgesetz
Behörde hat Recht auf Auskunft.<text:line-break/>In: Sicherheitsingenieur, 54. Jg., 05/2023, S. 44-45.<text:line-break/><text:line-break/>
<text:a xlink:type="simple" xlink:href="http://www.wissen-hilfe.de/_Wissen/locked/papers/s-ing-2023-06-001.pdf" text:style-name="Internet_20_link" text:visited-style-name="Visited_20_Internet_20_Link">LINK</text:a><text:line-break/>Kring, Friedhelm: Schwerpunkt Elektrosicherheit: Grundlagen und Normen
Die unsichtbare Gefahr.<text:line-break/>In: Sicherheitsingenieur, 54. Jg., 06/2023, S. 8-11.<text:line-break/><text:line-break/>
<text:a xlink:type="simple" xlink:href="http://www.wissen-hilfe.de/_Wissen/locked/papers/s-ing-2023-06-002.pdf" text:style-name="Internet_20_link" text:visited-style-name="Visited_20_Internet_20_Link">LINK</text:a><text:line-break/>Rottmann, Rainer: Schwerpunkt Elektrosicherheit: Nutzung privater Geräte
Privatgerät oder Arbeitsmittel?.<text:line-break/>In: Sicherheitsingenieur, 54. Jg., 06/2023, S. 12-15.<text:line-break/><text:line-break/>
<text:a xlink:type="simple" xlink:href="http://www.wissen-hilfe.de/_Wissen/locked/papers/s-ing-2023-06-003.pdf" text:style-name="Internet_20_link" text:visited-style-name="Visited_20_Internet_20_Link">LINK</text:a><text:line-break/>Poppelreuter, Stefan: Umgang mit stoffungebundenen Süchten am Arbeitsplatz
Wenn aus Spiel Ernst wird.<text:line-break/>In: Sicherheitsingenieur, 54. Jg., 06/2023, S. 16-19.<text:line-break/><text:line-break/>
<text:a xlink:type="simple" xlink:href="http://www.wissen-hilfe.de/_Wissen/locked/papers/s-ing-2023-06-004.pdf" text:style-name="Internet_20_link" text:visited-style-name="Visited_20_Internet_20_Link">LINK</text:a><text:line-break/>Klagge, Matthias: Schwerpunkt Ergonomie: Arbeitsschutz bei mobiler Arbeit
Keine Entbindung von Pflichten.<text:line-break/>In: Sicherheitsingenieur, 54. Jg., 06/2023, S. 22-24.<text:line-break/><text:line-break/>
<text:a xlink:type="simple" xlink:href="http://www.wissen-hilfe.de/_Wissen/locked/papers/s-ing-2023-06-005.pdf" text:style-name="Internet_20_link" text:visited-style-name="Visited_20_Internet_20_Link">LINK</text:a><text:line-break/>Tischendorf, Markus: Neue TRBS 1116: Qualifikation, Unterweisung und Beauftragung von Beschäftigten
Arbeitsmittel sicher steuern.<text:line-break/>In: Sicherheitsingenieur, 54. Jg., 06/2023, S. 28-31.<text:line-break/><text:line-break/>
<text:a xlink:type="simple" xlink:href="http://www.wissen-hilfe.de/_Wissen/locked/papers/s-ing-2023-06-006.pdf" text:style-name="Internet_20_link" text:visited-style-name="Visited_20_Internet_20_Link">LINK</text:a><text:line-break/>Stöffler, Birgit: Neufassung TRGS 402 - Ermittlung der inhalativen Exposition
Neues aus dem AGS.<text:line-break/>In: Sicherheitsingenieur, 54. Jg., 06/2023, S. 32-34.<text:line-break/><text:line-break/>
<text:a xlink:type="simple" xlink:href="http://www.wissen-hilfe.de/_Wissen/locked/papers/s-ing-2023-06-007.pdf" text:style-name="Internet_20_link" text:visited-style-name="Visited_20_Internet_20_Link">LINK</text:a><text:line-break/>Kerz, Hertha-Margarethe: Funktionale Sicherheit bei Embedded Systems
Damit der Arm dran bleibt.<text:line-break/>In: Sicherheitsingenieur, 54. Jg., 06/2023, S. 35-37.<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ng-2023-06-009.pdf" text:style-name="Internet_20_link" text:visited-style-name="Visited_20_Internet_20_Link">LINK</text:a><text:line-break/>Wilrich, Thomas: Betreiberverantwortung: Bestandsschutz oder Nachrüst- oder Stilllegungspflicht?
Haftungsrisiko Altanlagen.<text:line-break/>In: Sicherheitsingenieur, 54. Jg., 06/2023, S. 40-43.<text:line-break/><text:line-break/>
<text:a xlink:type="simple" xlink:href="http://www.wissen-hilfe.de/_Wissen/locked/papers/s-ing-2023-07-08-003.pdf" text:style-name="Internet_20_link" text:visited-style-name="Visited_20_Internet_20_Link">LINK</text:a><text:line-break/>Junior, Waldemar: Systemische Beurteilung der Arbeitsbedingungen
Fundament der Sicherheitskultur.<text:line-break/>In: Sicherheitsingenieur, 54. Jg., 07-08/2023, S. 18-21.<text:line-break/><text:line-break/>
<text:a xlink:type="simple" xlink:href="http://www.wissen-hilfe.de/_Wissen/locked/papers/s-ing-2023-07-08-004.pdf" text:style-name="Internet_20_link" text:visited-style-name="Visited_20_Internet_20_Link">LINK</text:a><text:line-break/>Magiera, Carsten: Schwerpunkt Unterweisung: Pflichtenübertragung und Verantwortung
Neue Führungskräfte unterweisen.<text:line-break/>In: Sicherheitsingenieur, 54. Jg., 07-08/2023, S. 28-30.<text:line-break/><text:line-break/>
<text:a xlink:type="simple" xlink:href="http://www.wissen-hilfe.de/_Wissen/locked/papers/s-ing-2023-07-08-005.pdf" text:style-name="Internet_20_link" text:visited-style-name="Visited_20_Internet_20_Link">LINK</text:a><text:line-break/>Maue, Jürgen: Lärmschädigung am Arbeitsplatz
Grenzen für das Gehör.<text:line-break/>In: Sicherheitsingenieur, 54. Jg., 07-08/2023, S. 34-37.<text:line-break/><text:line-break/>
<text:a xlink:type="simple" xlink:href="http://www.wissen-hilfe.de/_Wissen/locked/papers/s-ing-2023-07-08-006.pdf" text:style-name="Internet_20_link" text:visited-style-name="Visited_20_Internet_20_Link">LINK</text:a><text:line-break/>Lendt, Christine: Elektromobilität und Arbeitsschutz
Geräuschlos, aber überall.<text:line-break/>In: Sicherheitsingenieur, 54. Jg., 07-08/2023, S. 38-39.<text:line-break/><text:line-break/>
<text:a xlink:type="simple" xlink:href="http://www.wissen-hilfe.de/_Wissen/locked/papers/s-ing-2023-07-08-007.pdf" text:style-name="Internet_20_link" text:visited-style-name="Visited_20_Internet_20_Link">LINK</text:a><text:line-break/>Wilrich, Thomas: Sicherheitsverantwortung: Pflichtendelegation, Garantenstellung und Unterweisungen
Unfall zwischen Hebebühne und Hallendecke.<text:line-break/>In: Sicherheitsingenieur, 54. Jg., 07-08/2023, S. 44-45.<text:line-break/><text:line-break/>
<text:a xlink:type="simple" xlink:href="http://www.wissen-hilfe.de/_Wissen/locked/papers/sis-2023-01-001.pdf" text:style-name="Internet_20_link" text:visited-style-name="Visited_20_Internet_20_Link">LINK</text:a><text:line-break/>Beck, David; Schöneich-Kühn, Cornelia: Vorschriften und Regeln zur Berücksichtigung psychischer Belastung in der Gefährdungsbeurteilung.<text:line-break/>In: sicher ist sicher, 74. Jg. 2023-01, S. 6-10.<text:line-break/><text:line-break/>
<text:a xlink:type="simple" xlink:href="http://www.wissen-hilfe.de/_Wissen/locked/papers/sis-2023-01-002.pdf" text:style-name="Internet_20_link" text:visited-style-name="Visited_20_Internet_20_Link">LINK</text:a><text:line-break/>Robelski, Swantje; Sommer, Sabine: Gesund und sicher digital: der Weg zum Arbeitsschutzsystem der Zukunft.<text:line-break/>In: sicher ist sicher, 74. Jg. 2023-01, S. 21-25.<text:line-break/><text:line-break/>
<text:a xlink:type="simple" xlink:href="http://www.wissen-hilfe.de/_Wissen/locked/papers/sis-2023-01-003.pdf" text:style-name="Internet_20_link" text:visited-style-name="Visited_20_Internet_20_Link">LINK</text:a><text:line-break/>Wilrich, Thomas: „Im Zweifel für die Sicherheitsfachkraft“
Schwerer Arbeitsunfall an einer Fräsmaschine.<text:line-break/>In: sicher ist sicher, 74. Jg. 2023-01, S. 39-41.<text:line-break/><text:line-break/>
<text:a xlink:type="simple" xlink:href="http://www.wissen-hilfe.de/_Wissen/locked/papers/sis-2023-02-001.pdf" text:style-name="Internet_20_link" text:visited-style-name="Visited_20_Internet_20_Link">LINK</text:a><text:line-break/>Gröllich, Daniel; Kühn, Tino; Schmauder, Martin; et al.:: Individuelle Personenwarnung mittels elektrotaktiler Signale.<text:line-break/>In: sicher ist sicher, 74. Jg. 2023-02, S. 56-62.<text:line-break/><text:line-break/>
<text:a xlink:type="simple" xlink:href="http://www.wissen-hilfe.de/_Wissen/locked/papers/sis-2023-02-002.pdf" text:style-name="Internet_20_link" text:visited-style-name="Visited_20_Internet_20_Link">LINK</text:a><text:line-break/>Heisterkamp, Fabian; Romanus, Erik; Brockt,georg: Geräuschemissionsangaben für Produktsicherheit und Gefährdungsbeurteilung beim Lärmschutz.<text:line-break/>In: sicher ist sicher, 74. Jg. 2023-02, S. 64-68.<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2-006.pdf" text:style-name="Internet_20_link" text:visited-style-name="Visited_20_Internet_20_Link">LINK</text:a><text:line-break/>Wilrich, Thomas: Der Arbeitsunfall an der Flickstation
Zur persönlichen Verantwortung und Straf Haftung eines Geschäftsführers und eines Abteilungsleiters für fehlende Schutzeinrichtungen und Unterweisung.<text:line-break/>In: sicher ist sicher, 74. Jg. 2023-02, S. 87-89.<text:line-break/><text:line-break/>
<text:a xlink:type="simple" xlink:href="http://www.wissen-hilfe.de/_Wissen/locked/papers/sis-2023-03-001.pdf" text:style-name="Internet_20_link" text:visited-style-name="Visited_20_Internet_20_Link">LINK</text:a><text:line-break/>Zimmermann, Jan: Sicherheit von kollaborierenden Robotern richtig bewerten - Zum Stand der Forschung.<text:line-break/>In: sicher ist sicher, 74. Jg. 2023-03, S. 122-127.<text:line-break/><text:line-break/>
<text:a xlink:type="simple" xlink:href="http://www.wissen-hilfe.de/_Wissen/locked/papers/sis-2023-03-002.pdf" text:style-name="Internet_20_link" text:visited-style-name="Visited_20_Internet_20_Link">LINK</text:a><text:line-break/>Eigenstetter, Monika; Klotz, Maria; Schumacher,Christian: Herausforderung der Zukunft: die Verbindung von Arbeits- und Umweltschutz.<text:line-break/>In: sicher ist sicher, 74. Jg. 2023-03, S. 128-132.<text:line-break/><text:line-break/>
<text:a xlink:type="simple" xlink:href="http://www.wissen-hilfe.de/_Wissen/locked/papers/sis-2023-03-003.pdf" text:style-name="Internet_20_link" text:visited-style-name="Visited_20_Internet_20_Link">LINK</text:a><text:line-break/>Wilrich, Thomas: Die Schutzbrille des Forstbeamten
Der Arbeitgeber schuldet nur „erforderliche“, nicht „optimale“ Schutzmaßnahmen aufgrund einer Gefährdungsbeurteilung - und wenn sie fehlt, hat der Beschäftigte kein Recht auf Selbstvornahme und Kostenerstattung.<text:line-break/>In: sicher ist sicher, 74. Jg. 2023-03, S. 133-134.<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4-003.pdf" text:style-name="Internet_20_link" text:visited-style-name="Visited_20_Internet_20_Link">LINK</text:a><text:line-break/>Wilrich, Thomas: Der Brand in der Waschanlage
Wann Prüfpflichtverletzungen den Verlust des Versicherungsschutzes bedeuten.<text:line-break/>In: sicher ist sicher, 74. Jg. 2023-04, S. 188-190.<text:line-break/><text:line-break/>
<text:a xlink:type="simple" xlink:href="http://www.wissen-hilfe.de/_Wissen/locked/papers/sis-2023-05-001.pdf" text:style-name="Internet_20_link" text:visited-style-name="Visited_20_Internet_20_Link">LINK</text:a><text:line-break/>Faller, Gudrun: Gefährdungsbeurteilung psychischer Belastungen bei der Arbeit: offene Fragen und pragmatische Lösungen.<text:line-break/>In: sicher ist sicher, 74. Jg. 2023-05, S. 210-214.<text:line-break/><text:line-break/>
<text:a xlink:type="simple" xlink:href="http://www.wissen-hilfe.de/_Wissen/locked/papers/sis-2023-05-002.pdf" text:style-name="Internet_20_link" text:visited-style-name="Visited_20_Internet_20_Link">LINK</text:a><text:line-break/>Backhaus, Nils; Vieten, Laura: Arbeitszeiten in Deutschland - Länge und Lage im Überblick.<text:line-break/>In: sicher ist sicher, 74. Jg. 2023-05, S. 215-220.<text:line-break/><text:line-break/>
<text:a xlink:type="simple" xlink:href="http://www.wissen-hilfe.de/_Wissen/locked/papers/sis-2023-05-003.pdf" text:style-name="Internet_20_link" text:visited-style-name="Visited_20_Internet_20_Link">LINK</text:a><text:line-break/>Faber, Ulrich; Kiesche, Eberhard: Die Pflicht des Arbeitgebers zur Arbeitszeiterfassung (Teil 2 von 2).<text:line-break/>In: sicher ist sicher, 74. Jg. 2023-05, S. 221-226.<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5.pdf" text:style-name="Internet_20_link" text:visited-style-name="Visited_20_Internet_20_Link">LINK</text:a><text:line-break/>Felz, Sebastian: Neue Rechtsprechung zum Wege- und Betriebswegeunfall (Teil 1 von 2).<text:line-break/>In: sicher ist sicher, 74. Jg. 2023-05, S. 232-236.<text:line-break/><text:line-break/>
<text:a xlink:type="simple" xlink:href="http://www.wissen-hilfe.de/_Wissen/locked/papers/sis-2023-05-007.pdf" text:style-name="Internet_20_link" text:visited-style-name="Visited_20_Internet_20_Link">LINK</text:a><text:line-break/>Wilrich, Thomas: Die fehlerhafte Installation der Wanduhr in der Turnhalle
Strafurteil gegen Elektromeister wegen fahrlässiger Körperverletzung.<text:line-break/>In: sicher ist sicher, 74. Jg. 2023-05, S. 239240.<text:line-break/><text:line-break/>
<text:a xlink:type="simple" xlink:href="http://www.wissen-hilfe.de/_Wissen/locked/papers/sis-2023-05-008.pdf" text:style-name="Internet_20_link" text:visited-style-name="Visited_20_Internet_20_Link">LINK</text:a><text:line-break/>Felz, Sebastian: Sturz beim Kaffeeholen ist gesetzlich unfallversichert.<text:line-break/>In: sicher ist sicher, 74. Jg. 2023-05, S. 241-242.<text:line-break/><text:line-break/>
<text:a xlink:type="simple" xlink:href="http://www.wissen-hilfe.de/_Wissen/locked/papers/sis-2023-05-009.pdf" text:style-name="Internet_20_link" text:visited-style-name="Visited_20_Internet_20_Link">LINK</text:a><text:line-break/>Felz, Sebastian: Keine Anerkennung einer COVID-19-Infektion als Berufskrankheit.<text:line-break/>In: sicher ist sicher, 74. Jg. 2023-05, S. 242-243.<text:line-break/><text:line-break/>
<text:a xlink:type="simple" xlink:href="http://www.wissen-hilfe.de/_Wissen/locked/papers/sis-2023-06-001.pdf" text:style-name="Internet_20_link" text:visited-style-name="Visited_20_Internet_20_Link">LINK</text:a><text:line-break/>Fuss, Joachim: Sicherer Verkehr auf innerbetrieblichen Wegen.<text:line-break/>In: sicher ist sicher, 74. Jg. 2023-06, S. 263-268.<text:line-break/><text:line-break/>
<text:a xlink:type="simple" xlink:href="http://www.wissen-hilfe.de/_Wissen/locked/papers/sis-2023-06-003.pdf" text:style-name="Internet_20_link" text:visited-style-name="Visited_20_Internet_20_Link">LINK</text:a><text:line-break/>Felz, Sebastian: Neue Rechtsprechung zum Wege- und Betriebswegeunfall (Teil 2 von 2).<text:line-break/>In: sicher ist sicher, 74. Jg. 2023-06, S. 277-281.<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sis-2023-06-005.pdf" text:style-name="Internet_20_link" text:visited-style-name="Visited_20_Internet_20_Link">LINK</text:a><text:line-break/>Huszedt, Michael; Worzischek Malte; et al.:: Selektive und chemiefreie Unkrautregulierung mittels KI-geführter Laserstrahlung.<text:line-break/>In: sicher ist sicher, 74. Jg. 2023-06, S. 287-292.<text:line-break/><text:line-break/>
<text:a xlink:type="simple" xlink:href="http://www.wissen-hilfe.de/_Wissen/locked/papers/sis-2023-06-006.pdf" text:style-name="Internet_20_link" text:visited-style-name="Visited_20_Internet_20_Link">LINK</text:a><text:line-break/>Wilrich, Thomas: Der Arbeitsunfall an der Presse ohne technische Schutzeinrichtungen
grobe Fahrlässigkeit des Geschäftsführers und Produktionsleiters durch Verstoß gegen den TOP-Grundsatz.<text:line-break/>In: sicher ist sicher, 74. Jg. 2023-06, S. 299-302.<text:line-break/><text:line-break/>
<text:a xlink:type="simple" xlink:href="http://www.wissen-hilfe.de/_Wissen/locked/papers/sis-2023-07-08-001.pdf" text:style-name="Internet_20_link" text:visited-style-name="Visited_20_Internet_20_Link">LINK</text:a><text:line-break/>Broszio, Kai; Udovicic, Ljiljana: Auf der Suche nach einer gesundheitsförderlichen Beleuchtung für nachtschichtarbeitende Beschäftigte.<text:line-break/>In: sicher ist sicher, 74. Jg. 2023-07-08, S. 320-325.<text:line-break/><text:line-break/>
<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sis-2023-07-08-003.pdf" text:style-name="Internet_20_link" text:visited-style-name="Visited_20_Internet_20_Link">LINK</text:a><text:line-break/>Entgelmeier, Ines; Nold, Johanna: Arbeitszeiten in Deutschland - Mehr Beschäftigte arbeiten zeit- und ortsflexibel.<text:line-break/>In: sicher ist sicher, 74. Jg. 2023-07-08, S. 329-333.<text:line-break/><text:line-break/>
<text:a xlink:type="simple" xlink:href="http://www.wissen-hilfe.de/_Wissen/locked/papers/sis-2023-07-08-004.pdf" text:style-name="Internet_20_link" text:visited-style-name="Visited_20_Internet_20_Link">LINK</text:a><text:line-break/>Teborg, Sophie; Möller,Helene: Arbeitsgestaltung als Barriere?
Anforderungen, Belastungen &amp; Zufriedenheit von Beschäftigten mit Behinderung.<text:line-break/>In: sicher ist sicher, 74. Jg. 2023-07-08, S. 334-339.<text:line-break/><text:line-break/>
<text:a xlink:type="simple" xlink:href="http://www.wissen-hilfe.de/_Wissen/locked/papers/sis-2023-07-08-005.pdf" text:style-name="Internet_20_link" text:visited-style-name="Visited_20_Internet_20_Link">LINK</text:a><text:line-break/>Rolf, Hannah; Udovicic, Ljiljana; Völker, Stephan: Lichtexposition bei der Arbeit im Homeoffice - Kann zusätzliche Beleuchtung die Aufmerksamkeit bei der Arbeit unterstützen?.<text:line-break/>In: sicher ist sicher, 74. Jg. 2023-07-08, S. 340-346.<text:line-break/><text:line-break/>
<text:a xlink:type="simple" xlink:href="http://www.wissen-hilfe.de/_Wissen/locked/papers/sis-2023-07-08-006.pdf" text:style-name="Internet_20_link" text:visited-style-name="Visited_20_Internet_20_Link">LINK</text:a><text:line-break/>Wilrich, Thomas: Hüsteln bedeutet Pflicht zur Kontaktvermeidung
Schadensersatzanspruch einer Teamleiterin nach Hochzeitsabsage wegen Quarantäne-Anordnung durch Arbeitgeber-Fürsorgepflichtverletzung.<text:line-break/>In: sicher ist sicher, 74. Jg. 2023-07-08, S. 351-353.<text:line-break/><text:line-break/>
<text:a xlink:type="simple" xlink:href="http://www.wissen-hilfe.de/_Wissen/locked/papers/sis-2023-07-08-007.pdf" text:style-name="Internet_20_link" text:visited-style-name="Visited_20_Internet_20_Link">LINK</text:a><text:line-break/>Kopp, Tanja: Das Sachgebiet „Persönliche Schutzausrüstungen gegen Absturz und Rettungsausrüstungen“ im Fachbereich Persönliche Schutzausrüstungen informiert.<text:line-break/>In: sicher ist sicher, 74. Jg. 2023-07-08, S. 357-359.<text:line-break/><text:line-break/>
<text:a xlink:type="simple" xlink:href="http://www.wissen-hilfe.de/_Wissen/locked/papers/te-si-2023-01-02-002.pdf" text:style-name="Internet_20_link" text:visited-style-name="Visited_20_Internet_20_Link">LINK</text:a><text:line-break/>Wilrich, Thomas: Der Ballon im Elektrostacheldrahtzaun
Zur rechtlichen Bedeutung technischer Normen.<text:line-break/>In: Technische Sicherheit, 13. Jg. (2023) Nr. 01-02, S. 31-34.<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3-04-002.pdf" text:style-name="Internet_20_link" text:visited-style-name="Visited_20_Internet_20_Link">LINK</text:a><text:line-break/>Sieber, Peter; Schäfer, Bernd: Digitalisierung der funktionalen Sicherheit hat riesiges Potential.<text:line-break/>In: Technische Sicherheit, 13. Jg. (2023) Nr. 03-04, S. 14-16.<text:line-break/><text:line-break/>
<text:a xlink:type="simple" xlink:href="http://www.wissen-hilfe.de/_Wissen/locked/papers/te-si-2023-03-04-004.pdf" text:style-name="Internet_20_link" text:visited-style-name="Visited_20_Internet_20_Link">LINK</text:a><text:line-break/>Wenten, Matthias: Wie der Klimawandel den beruflichen Hautschutz beeinflusst.<text:line-break/>In: Technische Sicherheit, 13. Jg. (2023) Nr. 03-04, S. 38-41.<text:line-break/><text:line-break/>
<text:a xlink:type="simple" xlink:href="http://www.wissen-hilfe.de/_Wissen/locked/papers/te-si-2023-03-04-005.pdf" text:style-name="Internet_20_link" text:visited-style-name="Visited_20_Internet_20_Link">LINK</text:a><text:line-break/>Kurth, Stephan: Achtung Hochwasser: Wie Anlagenbetreiber sich schützen sollen.<text:line-break/>In: Technische Sicherheit, 13. Jg. (2023) Nr. 03-04, S. 42-45.<text:line-break/><text:line-break/>
<text:a xlink:type="simple" xlink:href="http://www.wissen-hilfe.de/_Wissen/locked/papers/te-si-2023-03-04-006.pdf" text:style-name="Internet_20_link" text:visited-style-name="Visited_20_Internet_20_Link">LINK</text:a><text:line-break/>Wilrich, Thomas: Persönliche Verantwortung für technische Sicherheit - Teil 5.<text:line-break/>In: Technische Sicherheit, 13. Jg. (2023) Nr. 03-04, S. 46-4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5-06-006.pdf" text:style-name="Internet_20_link" text:visited-style-name="Visited_20_Internet_20_Link">LINK</text:a><text:line-break/>Wilrich, Thomas: Persönliche Verantwortung für technische Sicherheit - Teil 6.<text:line-break/>In: Technische Sicherheit, 13. Jg. (2023) Nr. 05-06, S. 43-45.<text:line-break/><text:line-break/>
<text:a xlink:type="simple" xlink:href="http://www.wissen-hilfe.de/_Wissen/locked/papers/te-si-2023-07-08-003.pdf" text:style-name="Internet_20_link" text:visited-style-name="Visited_20_Internet_20_Link">LINK</text:a><text:line-break/>Wachter, Laura: Simulationsgestützte Risikoanalyse zur Bewertung eines Wasserstoffmotorenprüfstandes für das Sicherheitskonzept.<text:line-break/>In: Technische Sicherheit, 13. Jg. (2023) Nr. 07-08, S. 23-25.<text:line-break/><text:line-break/>
<text:a xlink:type="simple" xlink:href="http://www.wissen-hilfe.de/_Wissen/locked/papers/te-si-2023-07-08-006.pdf" text:style-name="Internet_20_link" text:visited-style-name="Visited_20_Internet_20_Link">LINK</text:a><text:line-break/>Wilrich, Thomas: Persönliche Verantwortung für technische Sicherheit - Teil 7.<text:line-break/>In: Technische Sicherheit, 13. Jg. (2023) Nr. 07-08, S. 42-44.<text:line-break/><text:line-break/>
<text:a xlink:type="simple" xlink:href="http://www.wissen-hilfe.de/_Wissen/locked/papers/tk-2023-07-08-002.pdf" text:style-name="Internet_20_link" text:visited-style-name="Visited_20_Internet_20_Link">LINK</text:a><text:line-break/>Kleiner, Horst-Henning: Ein Blick auf die andere Seite
Maschinenhersteller und Betreiberpflichten.<text:line-break/>In: technische kommunikation, Ausgabe 04-2023-07-08, S. 36-39.<text:line-break/><text:line-break/>
<text:a xlink:type="simple" xlink:href="http://www.wissen-hilfe.de/_Wissen/locked/papers/zfpc-2023-01-001.pdf" text:style-name="Internet_20_link" text:visited-style-name="Visited_20_Internet_20_Link">LINK</text:a><text:line-break/>Ebert, Andreas; Busch, Phillip;Spiecker, Indra; et al.:: Roboter im Supermarkt
Eine Betrachtung haftungs- und datenschutzrechtlicher Probleme beim Einsatz von Robotern im Einzelhandel.<text:line-break/>In: Zeitschrift für Product Compliance, 2. Jg.  01-2023, S. 16-29.<text:line-break/><text:line-break/>
<text:a xlink:type="simple" xlink:href="http://www.wissen-hilfe.de/_Wissen/locked/papers/zfpc-2023-02-003.pdf" text:style-name="Internet_20_link" text:visited-style-name="Visited_20_Internet_20_Link">LINK</text:a><text:line-break/>Nusser, Jens: Remanufacturing - Produktrechtliche Einordnung und Herausforderungen.<text:line-break/>In: Zeitschrift für Product Compliance, 2. Jg.  02-2023, S. 69-75.<text:line-break/><text:line-break/>
<text:a xlink:type="simple" xlink:href="http://www.wissen-hilfe.de/_Wissen/locked/papers/zfpc-2023-03-001.pdf" text:style-name="Internet_20_link" text:visited-style-name="Visited_20_Internet_20_Link">LINK</text:a><text:line-break/>Arndt, Christine; Wende, Susanne: Die Abgrenzung von vorhersehbarem Fehlgebrauch und Produktmissbrauch - ein Pulverfass?.<text:line-break/>In: Zeitschrift für Product Compliance, 2. Jg.  03-2023, S. 110-116.<text:line-break/><text:line-break/>
<text:a xlink:type="simple" xlink:href="http://www.wissen-hilfe.de/_Wissen/locked/papers/dp-2023-10-001.pdf" text:style-name="Internet_20_link" text:visited-style-name="Visited_20_Internet_20_Link">LINK</text:a><text:line-break/>Hartinger, Ajfred; Wiesinger, Martin; Hauser, Patrick;et al.:: Maßnahmen zur Reduzierung von Schadstoffen beim Einsatz kontrollierter MSG-Schweißprozessvarianten
Was hilft wie in der Praxis?.<text:line-break/>In: Der Praktiker, 75. Jg.2023-10, S. 604-608.<text:line-break/><text:line-break/>
<text:a xlink:type="simple" xlink:href="http://www.wissen-hilfe.de/_Wissen/locked/papers/dp-2023-10-002.pdf" text:style-name="Internet_20_link" text:visited-style-name="Visited_20_Internet_20_Link">LINK</text:a><text:line-break/>Böhringer, Andreas: Leitfaden im Arbeits- und Gesundheitsschutz
Arbeitsunfall - was nun?.<text:line-break/>In: Der Praktiker, 75. Jg.2023-10, S. 609-613.<text:line-break/><text:line-break/>
<text:a xlink:type="simple" xlink:href="http://www.wissen-hilfe.de/_Wissen/locked/papers/dp-2023-12-001.pdf" text:style-name="Internet_20_link" text:visited-style-name="Visited_20_Internet_20_Link">LINK</text:a><text:line-break/>Ivanov, Boyan: Kommentar: Lösungsansätze zur Minimierung von Gesundheitsgefahren am Arbeitsplatz
Die komplexe Welt des Schweißrauchs.<text:line-break/>In: Der Praktiker, 75. Jg.2023-12, S. 734-736.<text:line-break/><text:line-break/>
<text:a xlink:type="simple" xlink:href="http://www.wissen-hilfe.de/_Wissen/locked/papers/KAN Brief-2023-03-004.pdf" text:style-name="Internet_20_link" text:visited-style-name="Visited_20_Internet_20_Link">LINK</text:a><text:line-break/>Meier, Freeric: Reform des EU-Produkthaftungsrechts.<text:line-break/>In: KAN Brief, KAN BRIEF 3/23, S. 14.<text:line-break/><text:line-break/>
<text:a xlink:type="simple" xlink:href="http://www.wissen-hilfe.de/_Wissen/locked/papers/s-ing-2023-09-002.pdf" text:style-name="Internet_20_link" text:visited-style-name="Visited_20_Internet_20_Link">LINK</text:a><text:line-break/>Klar, Markus: Fahrzeuge im öffentlichen und betrieblichen Straßenverkehr
Sicher rückwärtsfahren.<text:line-break/>In: Sicherheitsingenieur, 54. Jg. 2023-09, S. 13-15.<text:line-break/><text:line-break/>
<text:a xlink:type="simple" xlink:href="http://www.wissen-hilfe.de/_Wissen/locked/papers/s-ing-2023-09-003.pdf" text:style-name="Internet_20_link" text:visited-style-name="Visited_20_Internet_20_Link">LINK</text:a><text:line-break/>Dyrba, Patrick; Holzhäuser, Thorsten: Explosionsschutzdokument am Beispiel Spritzlackierkabinen
Ganzheitlich betrachten und analysieren.<text:line-break/>In: Sicherheitsingenieur, 54. Jg. 2023-09, S. 16-20.<text:line-break/><text:line-break/>
<text:a xlink:type="simple" xlink:href="http://www.wissen-hilfe.de/_Wissen/locked/papers/s-ing-2023-09-004.pdf" text:style-name="Internet_20_link" text:visited-style-name="Visited_20_Internet_20_Link">LINK</text:a><text:line-break/>Wilrich, Thomas: Haftung und Sicherheitsstandard gemäß ASSR nach Unfällen
Stürze in Arbeitsstätten.<text:line-break/>In: Sicherheitsingenieur, 54. Jg. 2023-09, S. 38-41.<text:line-break/><text:line-break/>
<text:a xlink:type="simple" xlink:href="http://www.wissen-hilfe.de/_Wissen/locked/papers/s-ing-2023-10-001.pdf" text:style-name="Internet_20_link" text:visited-style-name="Visited_20_Internet_20_Link">LINK</text:a><text:line-break/>Kahl, Anke; Niesert, Adelheid: Neuer Ausschuss für Sicherheit und Gesundheit
Der ASGA stellt sich vor.<text:line-break/>In: Sicherheitsingenieur, 54. Jg. 2023-10, S. 6-8.<text:line-break/><text:line-break/>
<text:a xlink:type="simple" xlink:href="http://www.wissen-hilfe.de/_Wissen/locked/papers/s-ing-2023-10-002.pdf" text:style-name="Internet_20_link" text:visited-style-name="Visited_20_Internet_20_Link">LINK</text:a><text:line-break/>Kring, Friedhelm: Smarter Arbeitsschutz Teil 1
KI in Arbeitssicherheit und Gesundheitsschutz.<text:line-break/>In: Sicherheitsingenieur, 54. Jg. 2023-10, S. 14-17.<text:line-break/><text:line-break/>
<text:a xlink:type="simple" xlink:href="http://www.wissen-hilfe.de/_Wissen/locked/papers/s-ing-2023-10-003.pdf" text:style-name="Internet_20_link" text:visited-style-name="Visited_20_Internet_20_Link">LINK</text:a><text:line-break/>Stöffler, Birgit: Kommende Novelle der Gefahrstoffverordnung und Neues aus dem AGS
Welche Grenzwerte bei krebserzeugenden Stoffen?.<text:line-break/>In: Sicherheitsingenieur, 54. Jg. 2023-10, S. 30-33.<text:line-break/><text:line-break/>
<text:a xlink:type="simple" xlink:href="http://www.wissen-hilfe.de/_Wissen/locked/papers/s-ing-2023-10-004.pdf" text:style-name="Internet_20_link" text:visited-style-name="Visited_20_Internet_20_Link">LINK</text:a><text:line-break/>Wilrich, Thomas: Die Pflichtendelegation im Arbeitsschutz
Arbeitsunfall eines Gesellen: Selbst schuld?.<text:line-break/>In: Sicherheitsingenieur, 54. Jg. 2023-10, S. 40-43.<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ng-2023-11-002.pdf" text:style-name="Internet_20_link" text:visited-style-name="Visited_20_Internet_20_Link">LINK</text:a><text:line-break/>Otto, Stefan: Aktuelles Manipulationsgeschehen - Teil 1
Führungskräfte im Fokus.<text:line-break/>In: Sicherheitsingenieur, 54. Jg. 2023-11, S. 12-13.<text:line-break/><text:line-break/>
<text:a xlink:type="simple" xlink:href="http://www.wissen-hilfe.de/_Wissen/locked/papers/s-ing-2023-11-003.pdf" text:style-name="Internet_20_link" text:visited-style-name="Visited_20_Internet_20_Link">LINK</text:a><text:line-break/>Ganzke, Stefan: Manipulation an Maschinen
Aussage über die Kultur.<text:line-break/>In: Sicherheitsingenieur, 54. Jg. 2023-11, S. 14-15.<text:line-break/><text:line-break/>
<text:a xlink:type="simple" xlink:href="http://www.wissen-hilfe.de/_Wissen/locked/papers/s-ing-2023-11-004.pdf" text:style-name="Internet_20_link" text:visited-style-name="Visited_20_Internet_20_Link">LINK</text:a><text:line-break/>Stöffler, Birgit: Neue Gefahrstoffverordnung
Bewertung aus der Praxis.<text:line-break/>In: Sicherheitsingenieur, 54. Jg. 2023-11, S. 16-19.<text:line-break/><text:line-break/>
<text:a xlink:type="simple" xlink:href="http://www.wissen-hilfe.de/_Wissen/locked/papers/s-ing-2023-11-005.pdf" text:style-name="Internet_20_link" text:visited-style-name="Visited_20_Internet_20_Link">LINK</text:a><text:line-break/>Welzbacher, Ulrich: Gesundheitsschädliche Arbeitsstoffe
Kommission empfiehlt Werte.<text:line-break/>In: Sicherheitsingenieur, 54. Jg. 2023-11, S. 20-21.<text:line-break/><text:line-break/>
<text:a xlink:type="simple" xlink:href="http://www.wissen-hilfe.de/_Wissen/locked/papers/s-ing-2023-11-006.pdf" text:style-name="Internet_20_link" text:visited-style-name="Visited_20_Internet_20_Link">LINK</text:a><text:line-break/>Kring, Friedhelm: Smarter Arbeitsschutz Teil 2
Arbeitsschützer, bleib wachsam!.<text:line-break/>In: Sicherheitsingenieur, 54. Jg. 2023-11, S. 22-24.<text:line-break/><text:line-break/>
<text:a xlink:type="simple" xlink:href="http://www.wissen-hilfe.de/_Wissen/locked/papers/s-ing-2023-11-007.pdf" text:style-name="Internet_20_link" text:visited-style-name="Visited_20_Internet_20_Link">LINK</text:a><text:line-break/>Tischendorf, Markus: Sicherheit auf Baustellen
Sicher arbeiten mit Beton.<text:line-break/>In: Sicherheitsingenieur, 54. Jg. 2023-11, S. 26-29.<text:line-break/><text:line-break/>
<text:a xlink:type="simple" xlink:href="http://www.wissen-hilfe.de/_Wissen/locked/papers/s-ing-2023-11-008.pdf" text:style-name="Internet_20_link" text:visited-style-name="Visited_20_Internet_20_Link">LINK</text:a><text:line-break/>Mittelstaedt,Heiko: Zusammenwirken von Arbeitsstättenrecht und Bauordnungsrecht
Aber wir haben doch eine Baugenehmigung!.<text:line-break/>In: Sicherheitsingenieur, 54. Jg. 2023-11, S. 34-37.<text:line-break/><text:line-break/>
<text:a xlink:type="simple" xlink:href="http://www.wissen-hilfe.de/_Wissen/locked/papers/s-ing-2023-11-009.pdf" text:style-name="Internet_20_link" text:visited-style-name="Visited_20_Internet_20_Link">LINK</text:a><text:line-break/>Klagge, Matthias: Rechtssicheres Arbeitsschutzmanagement - Teil 2
Verantwortlichkeit, Organisation und Haftung.<text:line-break/>In: Sicherheitsingenieur, 54. Jg. 2023-11, S. 38-40.<text:line-break/><text:line-break/>
<text:a xlink:type="simple" xlink:href="http://www.wissen-hilfe.de/_Wissen/locked/papers/s-ing-2023-11-010.pdf" text:style-name="Internet_20_link" text:visited-style-name="Visited_20_Internet_20_Link">LINK</text:a><text:line-break/>Wilrich, Thomas: Gefährdung der betrieblichen Sicherheit
Kündigung eines alkoholkranken Elektrikers.<text:line-break/>In: Sicherheitsingenieur, 54. Jg. 2023-11, S. 41-43.<text:line-break/><text:line-break/>
<text:a xlink:type="simple" xlink:href="http://www.wissen-hilfe.de/_Wissen/locked/papers/s-ing-2023-12-001.pdf" text:style-name="Internet_20_link" text:visited-style-name="Visited_20_Internet_20_Link">LINK</text:a><text:line-break/>Kring, Friedhelm: Kopfschutz am Arbeitsplatz
Echte Profis tragen Helm.<text:line-break/>In: Sicherheitsingenieur, 54. Jg. 2023-12, S. 8-11.<text:line-break/><text:line-break/>
<text:a xlink:type="simple" xlink:href="http://www.wissen-hilfe.de/_Wissen/locked/papers/s-ing-2023-12-002.pdf" text:style-name="Internet_20_link" text:visited-style-name="Visited_20_Internet_20_Link">LINK</text:a><text:line-break/>Otto, Stefan: Aktuelles Manipulationsgeschehen – Teil 2
Führungskräfte im Fokus.<text:line-break/>In: Sicherheitsingenieur, 54. Jg. 2023-12, S. 20-21.<text:line-break/><text:line-break/>
<text:a xlink:type="simple" xlink:href="http://www.wissen-hilfe.de/_Wissen/locked/papers/s-ing-2023-12-003.pdf" text:style-name="Internet_20_link" text:visited-style-name="Visited_20_Internet_20_Link">LINK</text:a><text:line-break/>Welzbacher, Ulrich: Gesundheitsschädliche Arbeitsstoffe – Teil 2
Neue Probenahmezeitpunkte.<text:line-break/>In: Sicherheitsingenieur, 54. Jg. 2023-12, S. 24-29.<text:line-break/><text:line-break/>
<text:a xlink:type="simple" xlink:href="http://www.wissen-hilfe.de/_Wissen/locked/papers/s-ing-2023-12-004.pdf" text:style-name="Internet_20_link" text:visited-style-name="Visited_20_Internet_20_Link">LINK</text:a><text:line-break/>Bristle, Matthias: Sicherheit an vollautomatisierten Übergabepunkten
Verzicht auf Gitter oder Zäune.<text:line-break/>In: Sicherheitsingenieur, 54. Jg. 2023-12, S. 30-31.<text:line-break/><text:line-break/>
<text:a xlink:type="simple" xlink:href="http://www.wissen-hilfe.de/_Wissen/locked/papers/sis-2023-09-001.pdf" text:style-name="Internet_20_link" text:visited-style-name="Visited_20_Internet_20_Link">LINK</text:a><text:line-break/>Otto, Stefan: Manipulation von Schutzeinrichtungen
Aktuelles Geschehen, Ursachen und Lösungsansätze.<text:line-break/>In: sicher ist sicher, 74.Jg.2023-09, S. 371-375.<text:line-break/><text:line-break/>
<text:a xlink:type="simple" xlink:href="http://www.wissen-hilfe.de/_Wissen/locked/papers/sis-2023-09-003.pdf" text:style-name="Internet_20_link" text:visited-style-name="Visited_20_Internet_20_Link">LINK</text:a><text:line-break/>Bauer, Franz Josef; Barth, Uli: Städtebauliches Konzept im Umfeld von Störfallanlagen (Teil 1 von 2).<text:line-break/>In: sicher ist sicher, 74.Jg.2023-09, S. 379-382.<text:line-break/><text:line-break/>
<text:a xlink:type="simple" xlink:href="http://www.wissen-hilfe.de/_Wissen/locked/papers/sis-2023-09-004.pdf" text:style-name="Internet_20_link" text:visited-style-name="Visited_20_Internet_20_Link">LINK</text:a><text:line-break/>Brombach, Felix; Schmitt, Ralf: Cybersicherheit ist jetzt auch Bestandteil des Arbeitsschutzes.<text:line-break/>In: sicher ist sicher, 74.Jg.2023-09, S. 390-394.<text:line-break/><text:line-break/>
<text:a xlink:type="simple" xlink:href="http://www.wissen-hilfe.de/_Wissen/locked/papers/sis-2023-09-005.pdf" text:style-name="Internet_20_link" text:visited-style-name="Visited_20_Internet_20_Link">LINK</text:a><text:line-break/>Bueren, Hermann: Verantwortung ohne Macht - Wie Beschäftigte zu Verantwortungsträgern gemacht werden (Teil 1 von 2).<text:line-break/>In: sicher ist sicher, 74.Jg.2023-09, S. 395-398.<text:line-break/><text:line-break/>
<text:a xlink:type="simple" xlink:href="http://www.wissen-hilfe.de/_Wissen/locked/papers/sis-2023-09-006.pdf" text:style-name="Internet_20_link" text:visited-style-name="Visited_20_Internet_20_Link">LINK</text:a><text:line-break/>Wilrich, Thomas: Die Montage im Heizkraftwerk ohne Freigabe und Abnahme
Pflichtverletzung des Auftragnehmers ….<text:line-break/>In: sicher ist sicher, 74.Jg.2023-09, S. 399-401.<text:line-break/><text:line-break/>
<text:a xlink:type="simple" xlink:href="http://www.wissen-hilfe.de/_Wissen/locked/papers/sis-2023-10-001.pdf" text:style-name="Internet_20_link" text:visited-style-name="Visited_20_Internet_20_Link">LINK</text:a><text:line-break/>Bauer, Franz Josef; Barth, Uli: Städtebauliches Konzept im Umfeld von Störfallanlagen (Teil 2 von 2).<text:line-break/>In: sicher ist sicher, 74.Jg.2023-10, S. 443-447.<text:line-break/><text:line-break/>
<text:a xlink:type="simple" xlink:href="http://www.wissen-hilfe.de/_Wissen/locked/papers/sis-2023-10-002.pdf" text:style-name="Internet_20_link" text:visited-style-name="Visited_20_Internet_20_Link">LINK</text:a><text:line-break/>Wilrich, Thomas: Bußgeld wegen Nichtüberprüfung einer überwachungsbedürftigen Anlage.<text:line-break/>In: sicher ist sicher, 74.Jg.2023-10, S. 459-464.<text:line-break/><text:line-break/>
<text:a xlink:type="simple" xlink:href="http://www.wissen-hilfe.de/_Wissen/locked/papers/sis-2023-11-001.pdf" text:style-name="Internet_20_link" text:visited-style-name="Visited_20_Internet_20_Link">LINK</text:a><text:line-break/>Henn, Martin: Neues vom Ausschuss für Gefahrstoffe.<text:line-break/>In: sicher ist sicher, 74.Jg.2023-11, S. 478-480.<text:line-break/><text:line-break/>
<text:a xlink:type="simple" xlink:href="http://www.wissen-hilfe.de/_Wissen/locked/papers/sis-2023-11-002.pdf" text:style-name="Internet_20_link" text:visited-style-name="Visited_20_Internet_20_Link">LINK</text:a><text:line-break/>Rühl, Reinhold: Als letztes Land der EU: Deutschland muss CO-Grenzwert übernehmen.<text:line-break/>In: sicher ist sicher, 74.Jg.2023-11, S. 481-486.<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
Einigung - besserer Schutz der Beschäftigten in der EU vor den Risiken von Asbest.<text:line-break/>In: sicher ist sicher, 74.Jg.2023-11, S. 487-492.<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1-007.pdf" text:style-name="Internet_20_link" text:visited-style-name="Visited_20_Internet_20_Link">LINK</text:a><text:line-break/>Schneider, A.; Ermer,A.; Fröhlich, H. P. et al.:: Der GDA-Gefahrstoff-Check: eine Hilfe beim sicheren Umgang mit krebserzeugenden Gefahrstoffen.<text:line-break/>In: sicher ist sicher, 74.Jg.2023-11, S. 519-520.<text:line-break/><text:line-break/>
<text:a xlink:type="simple" xlink:href="http://www.wissen-hilfe.de/_Wissen/locked/papers/sis-2023-11-008.pdf" text:style-name="Internet_20_link" text:visited-style-name="Visited_20_Internet_20_Link">LINK</text:a><text:line-break/>Wagner, Christian: Das Sachgebiet Kopfschutz im Fachbereich Persönliche Schutzausrüstungen (FB PSA) informiert:
Ist die Benutzung von Industrie Schutzhelmen bei der Verwendung von Fahrrädern auf dem Werksgelände zulässig?.<text:line-break/>In: sicher ist sicher, 74.Jg.2023-11, S. 521.<text:line-break/><text:line-break/>
<text:a xlink:type="simple" xlink:href="http://www.wissen-hilfe.de/_Wissen/locked/papers/sis-2023-12-002.pdf" text:style-name="Internet_20_link" text:visited-style-name="Visited_20_Internet_20_Link">LINK</text:a><text:line-break/>Arens, Uwe: Notfallplanung und Krisenvorsorge - eine Aufgabe für die Fachkraft für Arbeitssicherheit? (Teil 1 von 2).<text:line-break/>In: sicher ist sicher, 74.Jg.2023-12, S. 541-545.<text:line-break/><text:line-break/>
<text:a xlink:type="simple" xlink:href="http://www.wissen-hilfe.de/_Wissen/locked/papers/sis-2023-12-003.pdf" text:style-name="Internet_20_link" text:visited-style-name="Visited_20_Internet_20_Link">LINK</text:a><text:line-break/>Voss, Amanda S.; soucek, Roman: Arbeitsverdichtung: Ursachen, Formen, Folgen und Präventionsmaßnahmen.<text:line-break/>In: sicher ist sicher, 74.Jg.2023-12, S. 546-549.<text:line-break/><text:line-break/>
<text:a xlink:type="simple" xlink:href="http://www.wissen-hilfe.de/_Wissen/locked/papers/sis-2023-12-004.pdf" text:style-name="Internet_20_link" text:visited-style-name="Visited_20_Internet_20_Link">LINK</text:a><text:line-break/>Bux, Kerstin: Klimawandel - Hitze – Arbeitsschutz.<text:line-break/>In: sicher ist sicher, 74.Jg.2023-12, S. 550-554.<text:line-break/><text:line-break/>
<text:a xlink:type="simple" xlink:href="http://www.wissen-hilfe.de/_Wissen/locked/papers/sis-2023-12-005.pdf" text:style-name="Internet_20_link" text:visited-style-name="Visited_20_Internet_20_Link">LINK</text:a><text:line-break/>Wilrich, Thomas: Strafrechtliche Verantwortung des „erfahrensten“ Kollegen beim Maschinentransport.<text:line-break/>In: sicher ist sicher, 74.Jg.2023-12, S. 555-558.<text:line-break/><text:line-break/>
<text:a xlink:type="simple" xlink:href="http://www.wissen-hilfe.de/_Wissen/locked/papers/te-si-2023-09-10-001.pdf" text:style-name="Internet_20_link" text:visited-style-name="Visited_20_Internet_20_Link">LINK</text:a><text:line-break/>Spatz, J.;Langstrof, A.: Manipulation von Schutzeinrichtungen - Signal für ein mangelhaftes Schutzkonzept?.<text:line-break/>In: Technische Sicherheit, 13.Jg.2023-09-10, S. 11-14.<text:line-break/><text:line-break/>
<text:a xlink:type="simple" xlink:href="http://www.wissen-hilfe.de/_Wissen/locked/papers/vdsi-2023-06-001.pdf" text:style-name="Internet_20_link" text:visited-style-name="Visited_20_Internet_20_Link">LINK</text:a><text:line-break/>Wagner, Petra; Niewrzol, Daniel; Rehmer, Sabine: Psychosoziale Notfallversorgung in Unternehmen.<text:line-break/>In: VDSI aktuell, Ausgabe06-2023, S. 06+0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vdsi-2022-05-002.pdf" text:style-name="Internet_20_link" text:visited-style-name="Visited_20_Internet_20_Link">LINK</text:a><text:line-break/>Siegmann, Silvester: Auswirkungen des Klimawandels am Setting Arbeitsplatz.<text:line-break/>In: VDSI, VDSIaktuell 05-2022, S. 12-13.<text:line-break/><text:line-break/>
<text:a xlink:type="simple" xlink:href="http://www.wissen-hilfe.de/_Wissen/locked/papers/vdsi-2022-01-001.pdf" text:style-name="Internet_20_link" text:visited-style-name="Visited_20_Internet_20_Link">LINK</text:a><text:line-break/>Zittlau, Katrin: Fachkräfte für Arbeitssicherheit: mehr als nur rechtliche Vorgaben
Teil 2.<text:line-break/>In: VDSI, VDSIaktuell 01.2022, S. 06-08.<text:line-break/><text:line-break/>
<text:a xlink:type="simple" xlink:href="http://www.wissen-hilfe.de/_Wissen/locked/papers/te-si-2022-11-12-007.pdf" text:style-name="Internet_20_link" text:visited-style-name="Visited_20_Internet_20_Link">LINK</text:a><text:line-break/>Lafrenz, Bettina; Tegtmeier, Patricia: Ortveränderliche Verwendung von Bildschirmgeräten im Betrieb.<text:line-break/>In: Technische Sicherheit, 12. Jg. (2022) Nr. 11-12, S. 42-47.<text:line-break/><text:line-break/>
<text:a xlink:type="simple" xlink:href="http://www.wissen-hilfe.de/_Wissen/locked/papers/te-si-2022-11-12-006.pdf" text:style-name="Internet_20_link" text:visited-style-name="Visited_20_Internet_20_Link">LINK</text:a><text:line-break/>Wilrich, Thomas: Persönliche Verantwortung für technische Sicherheit - Teil 4.<text:line-break/>In: Technische Sicherheit, 12. Jg. (2022) Nr. 11-12, S. 39-41.<text:line-break/><text:line-break/>
<text:a xlink:type="simple" xlink:href="http://www.wissen-hilfe.de/_Wissen/locked/papers/te-si-2022-11-12-004.pdf" text:style-name="Internet_20_link" text:visited-style-name="Visited_20_Internet_20_Link">LINK</text:a><text:line-break/>Siegesmund, Michael: Zeitenwende bei Schutz und Sicherheit
Neufassung der Sicherheitskonzeption in Unternehmen.<text:line-break/>In: Technische Sicherheit, 12. Jg. (2022) Nr. 11-12, S. 29-33.<text:line-break/><text:line-break/>
<text:a xlink:type="simple" xlink:href="http://www.wissen-hilfe.de/_Wissen/locked/papers/te-si-2022-11-12-003.pdf" text:style-name="Internet_20_link" text:visited-style-name="Visited_20_Internet_20_Link">LINK</text:a><text:line-break/>Marx, Marcus; Kleinert, Jan M.; Vedder, Pascal: Prüfaufzeichnungen explosionsgeschützter, mechanischer Arbeitsmittel und Anlagen.<text:line-break/>In: Technische Sicherheit, 12. Jg. (2022) Nr. 11-12, S. 25-28.<text:line-break/><text:line-break/>
<text:a xlink:type="simple" xlink:href="http://www.wissen-hilfe.de/_Wissen/locked/papers/te-si-2022-11-12-002.pdf" text:style-name="Internet_20_link" text:visited-style-name="Visited_20_Internet_20_Link">LINK</text:a><text:line-break/>Dieterich, Alexander: Sichere Lagerung brennbarer Flüssigkeiten
Wie im Brandfall eine Brandausbreitung verhiendert werden kann.<text:line-break/>In: Technische Sicherheit, 12. Jg. (2022) Nr. 11-12, S. 20-21.<text:line-break/><text:line-break/>
<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9-10-005.pdf" text:style-name="Internet_20_link" text:visited-style-name="Visited_20_Internet_20_Link">LINK</text:a><text:line-break/>Wilrich, Thomas: Persönliche Verantwortung für techniche Sicherheit - Teil 3.<text:line-break/>In: Technische Sicherheit, 12. Jg. (2022) Nr. 09-10, S. 43-46.<text:line-break/><text:line-break/>
<text:a xlink:type="simple" xlink:href="http://www.wissen-hilfe.de/_Wissen/locked/papers/te-si-2022-09-10-003.pdf" text:style-name="Internet_20_link" text:visited-style-name="Visited_20_Internet_20_Link">LINK</text:a><text:line-break/>Schulz- Forberg, Bernd: Das Risiko und seine Wahrnehmung.<text:line-break/>In: Technische Sicherheit, 12. Jg. (2022) Nr. 09-10, S. 29-33.<text:line-break/><text:line-break/>
<text:a xlink:type="simple" xlink:href="http://www.wissen-hilfe.de/_Wissen/locked/papers/te-si-2022-09-10-002.pdf" text:style-name="Internet_20_link" text:visited-style-name="Visited_20_Internet_20_Link">LINK</text:a><text:line-break/>Sickert, Peter: Gehörschutz: Berücksichtigung von Praxisabschlägen oder Bestimmung der individuelle Schalldämmung.<text:line-break/>In: Technische Sicherheit, 12. Jg. (2022) Nr. 09-10, S. 25-28.<text:line-break/><text:line-break/>
<text:a xlink:type="simple" xlink:href="http://www.wissen-hilfe.de/_Wissen/locked/papers/te-si-2022-09-10-001.pdf" text:style-name="Internet_20_link" text:visited-style-name="Visited_20_Internet_20_Link">LINK</text:a><text:line-break/>Spatz, Johannes; Langstrof, Alexandra: Cobots: So gelingt die sichere Mensch - Maschine - Interaktio.<text:line-break/>In: Technische Sicherheit, 12. Jg. (2022) Nr. 09-10, S. 11-15.<text:line-break/><text:line-break/>
<text:a xlink:type="simple" xlink:href="http://www.wissen-hilfe.de/_Wissen/locked/papers/te-si-2022-07-08-010.pdf" text:style-name="Internet_20_link" text:visited-style-name="Visited_20_Internet_20_Link">LINK</text:a><text:line-break/>Mende, Bjöen: Wie eine Airbag-Weste die Arbeitssicherheit von Servicetechnikern erhöht.<text:line-break/>In: Technische Sicherheit, 12. Jg. (2022) Nr. 07-08, S. 56-58.<text:line-break/><text:line-break/>
<text:a xlink:type="simple" xlink:href="http://www.wissen-hilfe.de/_Wissen/locked/papers/te-si-2022-07-08-008.pdf" text:style-name="Internet_20_link" text:visited-style-name="Visited_20_Internet_20_Link">LINK</text:a><text:line-break/>Wilrich, Thomas: Persönliche Verantwortung für technische Sicherheit-Teil 2.<text:line-break/>In: Technische Sicherheit, 12. Jg. (2022) Nr. 07-08, S. 47-51.<text:line-break/><text:line-break/>
<text:a xlink:type="simple" xlink:href="http://www.wissen-hilfe.de/_Wissen/locked/papers/te-si-2022-05-06-002.pdf" text:style-name="Internet_20_link" text:visited-style-name="Visited_20_Internet_20_Link">LINK</text:a><text:line-break/>Muro, Donato; Janiec, Carsten: Fluchtwege gestalten und Evakuierungen durchführen.<text:line-break/>In: Technische Sicherheit, 12. Jg. (2022) Nr. 05-06, S. 16-19.<text:line-break/><text:line-break/>
<text:a xlink:type="simple" xlink:href="http://www.wissen-hilfe.de/_Wissen/locked/papers/te-si-2022-05-06-001.pdf" text:style-name="Internet_20_link" text:visited-style-name="Visited_20_Internet_20_Link">LINK</text:a><text:line-break/>Kopp, Rüdiger; Paulwitz, Ralph; Langstrof, Alexandra: Nachhaltiger Brandschutz in Rechenzentren.<text:line-break/>In: Technische Sicherheit, 12. Jg. (2022) Nr. 05-06, S. 10-15.<text:line-break/><text:line-break/>
<text:a xlink:type="simple" xlink:href="http://www.wissen-hilfe.de/_Wissen/locked/papers/sis-2022-12-008.pdf" text:style-name="Internet_20_link" text:visited-style-name="Visited_20_Internet_20_Link">LINK</text:a><text:line-break/>Dörr, Christoph: Das Sachgebiet Persönliche Schutzausrüstungen gegen Ertrinken im Fachbereich Persönliche Schutzausrüstungen informiert:
Entscheidungshilfe für die Auswahl von Rettungswesten und Schwimmhilfen.<text:line-break/>In: sicher ist sicher, 73. Jg. 12-2022, S. 557-558.<text:line-break/><text:line-break/>
<text:a xlink:type="simple" xlink:href="http://www.wissen-hilfe.de/_Wissen/locked/papers/sis-2022-12-007.pdf" text:style-name="Internet_20_link" text:visited-style-name="Visited_20_Internet_20_Link">LINK</text:a><text:line-break/>Felz, Sebastian: Versicherte muß im Vollbeweis Corona-Infektion am Arbeitsplatz nachweisen.<text:line-break/>In: sicher ist sicher, 73. Jg. 12-2022, S. 555-556.<text:line-break/><text:line-break/>
<text:a xlink:type="simple" xlink:href="http://www.wissen-hilfe.de/_Wissen/locked/papers/sis-2022-12-005.pdf" text:style-name="Internet_20_link" text:visited-style-name="Visited_20_Internet_20_Link">LINK</text:a><text:line-break/>Ribbat, Mirko; Tisch, Anita: Führen und Managen in der digitalen Arbeitswelt.<text:line-break/>In: sicher ist sicher, 73. Jg. 12-2022, S. 546-550.<text:line-break/><text:line-break/>
<text:a xlink:type="simple" xlink:href="http://www.wissen-hilfe.de/_Wissen/locked/papers/sis-2022-12-004.pdf" text:style-name="Internet_20_link" text:visited-style-name="Visited_20_Internet_20_Link">LINK</text:a><text:line-break/>Wahl, Heiner: Ein aktueller Überblick auch für die betriebliche Praxis
Über das Risikokonzept für krebserzeugende Stoffe des Ausschusses für Gefahrstoffe (AGS) (Teil 2 von 2).<text:line-break/>In: sicher ist sicher, 73. Jg. 12-2022, S. 540-545.<text:line-break/><text:line-break/>
<text:a xlink:type="simple" xlink:href="http://www.wissen-hilfe.de/_Wissen/locked/papers/sis-2022-12-003.pdf" text:style-name="Internet_20_link" text:visited-style-name="Visited_20_Internet_20_Link">LINK</text:a><text:line-break/>Meyen, Christian; et al.:: „Für dir Kleinen alles gaaanz einfach!“- oder doch nicht.<text:line-break/>In: sicher ist sicher, 73. Jg. 12-2022, S. 534-538.<text:line-break/><text:line-break/>
<text:a xlink:type="simple" xlink:href="http://www.wissen-hilfe.de/_Wissen/locked/papers/sis-2022-12-002.pdf" text:style-name="Internet_20_link" text:visited-style-name="Visited_20_Internet_20_Link">LINK</text:a><text:line-break/>Wetzel, Christoph: Sturzunfälle
Es ist noch immer gut gegangen - oder eben nicht.<text:line-break/>In: sicher ist sicher, 73. Jg. 12-2022, S. 528-533.<text:line-break/><text:line-break/>
<text:a xlink:type="simple" xlink:href="http://www.wissen-hilfe.de/_Wissen/locked/papers/sis-2022-11-006.pdf" text:style-name="Internet_20_link" text:visited-style-name="Visited_20_Internet_20_Link">LINK</text:a><text:line-break/>Wilrich, Thomas: Der Kranunfall in Esebeck
Strafurteil gegen Bauunternehmer wegen ungenügender Überprüfung und unsorgfältiger Überladung eines manipulierten Turmdrehkrans.<text:line-break/>In: sicher ist sicher, 73. Jg. 11-2022, S. 494-496.<text:line-break/><text:line-break/>
<text:a xlink:type="simple" xlink:href="http://www.wissen-hilfe.de/_Wissen/locked/papers/sis-2022-11-004.pdf" text:style-name="Internet_20_link" text:visited-style-name="Visited_20_Internet_20_Link">LINK</text:a><text:line-break/>Werner,Christian; Soyka, Florian: Augmented Reality unterstützte Messung von Magnetfeldern.<text:line-break/>In: sicher ist sicher, 73. Jg. 11-2022, S. 475-478.<text:line-break/><text:line-break/>
<text:a xlink:type="simple" xlink:href="http://www.wissen-hilfe.de/_Wissen/locked/papers/sis-2022-11-002.pdf" text:style-name="Internet_20_link" text:visited-style-name="Visited_20_Internet_20_Link">LINK</text:a><text:line-break/>Wahl, Heiner: Ein aktueller Überblick auch für die betriebliche Praxis
Über das Risikokonzept für krebserzeugende Stoffe des Ausschusses für Gefahrstoffe (AGS) (Teil 1 von 2).<text:line-break/>In: sicher ist sicher, 73. Jg. 11-2022, S. 464-468.<text:line-break/><text:line-break/>
<text:a xlink:type="simple" xlink:href="http://www.wissen-hilfe.de/_Wissen/locked/papers/sis-2022-11-001.pdf" text:style-name="Internet_20_link" text:visited-style-name="Visited_20_Internet_20_Link">LINK</text:a><text:line-break/>Henn, Martin: Neues vom Ausschuß für Gefahrstoffe
-Arbeit und Ergebnisse des AGS -.<text:line-break/>In: sicher ist sicher, 73. Jg. 11-2022, S. 461-463.<text:line-break/><text:line-break/>
<text:a xlink:type="simple" xlink:href="http://www.wissen-hilfe.de/_Wissen/locked/papers/sis-2022-10-007.pdf" text:style-name="Internet_20_link" text:visited-style-name="Visited_20_Internet_20_Link">LINK</text:a><text:line-break/>Wilrich, Thomas: Tödlicher Arbeitsunfall an einer Kreissäge durch Maschinenmanipulation
Freispruch einer Sicherheitsfachkraft wegen fehlender Kausalität.<text:line-break/>In: sicher ist sicher, 73. Jg. 10-2022, S. 445-446.<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10-002.pdf" text:style-name="Internet_20_link" text:visited-style-name="Visited_20_Internet_20_Link">LINK</text:a><text:line-break/>Busch, Dörte; Kohte, Wolfhard: Die Verantwortung des Arbeitsschutzes für die Inklusion.<text:line-break/>In: sicher ist sicher, 73. Jg. 10-2022, S. 414-419.<text:line-break/><text:line-break/>
<text:a xlink:type="simple" xlink:href="http://www.wissen-hilfe.de/_Wissen/locked/papers/sis-2022-10-001.pdf" text:style-name="Internet_20_link" text:visited-style-name="Visited_20_Internet_20_Link">LINK</text:a><text:line-break/>Engelhardt, Lars: Die gesundheitlich zuträgliche Raumtemperatur in Zeiten der Energiekrise.<text:line-break/>In: sicher ist sicher, 73. Jg. 10-2022, S. 409-413.<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4.pdf" text:style-name="Internet_20_link" text:visited-style-name="Visited_20_Internet_20_Link">LINK</text:a><text:line-break/>Bergmann, Anna Lena: Der Lebenszyklus einer Windenergieanlage und ihre Schnittstellen zum Arbeitsschutz.<text:line-break/>In: sicher ist sicher, 73. Jg. 09-2022, S. 381-385.<text:line-break/><text:line-break/>
<text:a xlink:type="simple" xlink:href="http://www.wissen-hilfe.de/_Wissen/locked/papers/sis-2022-07-08-009.pdf" text:style-name="Internet_20_link" text:visited-style-name="Visited_20_Internet_20_Link">LINK</text:a><text:line-break/>Waldinger, Claudia: Überarbeitung der DGUV Information 212-016 „Warnkleidung“.<text:line-break/>In: sicher ist sicher, 73. Jg. 07-08-2022, S. 345-347.<text:line-break/><text:line-break/>
<text:a xlink:type="simple" xlink:href="http://www.wissen-hilfe.de/_Wissen/locked/papers/sis-2022-07-08-008.pdf" text:style-name="Internet_20_link" text:visited-style-name="Visited_20_Internet_20_Link">LINK</text:a><text:line-break/>Wilrich, Thomas: Der Sturtz des Malers von der ungesicherten dritten Treppenstufe.<text:line-break/>In: sicher ist sicher, 73. Jg. 07-08-2022, S. 337-340.<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7-08-005.pdf" text:style-name="Internet_20_link" text:visited-style-name="Visited_20_Internet_20_Link">LINK</text:a><text:line-break/>Köhler, Uta: Ersatzstoffsuche zu Chlorgasflaschenanlagen zur Desinfektion von Schwimmbadwasser am Beispiel von Elektrolyseanlagen in Bädern.<text:line-break/>In: sicher ist sicher, 73. Jg. 07-08-2022, S. 322-326.<text:line-break/><text:line-break/>
<text:a xlink:type="simple" xlink:href="http://www.wissen-hilfe.de/_Wissen/locked/papers/sis-2022-07-08-004.pdf" text:style-name="Internet_20_link" text:visited-style-name="Visited_20_Internet_20_Link">LINK</text:a><text:line-break/>Werner, Christian; Otto, Stefan: Mechanische Gefährdungen an energetisch höhenverstellbaren Liegen.<text:line-break/>In: sicher ist sicher, 73. Jg. 07-08-2022, S. 317-321.<text:line-break/><text:line-break/>
<text:a xlink:type="simple" xlink:href="http://www.wissen-hilfe.de/_Wissen/locked/papers/sis-2022-07-08-003.pdf" text:style-name="Internet_20_link" text:visited-style-name="Visited_20_Internet_20_Link">LINK</text:a><text:line-break/>Nolting, Jürgen; Dittmar, Günter: Prüfung von Lasern auf Emission von Röntgenstrahlung bei der Bearbeitung von Werkstücken.<text:line-break/>In: sicher ist sicher, 73. Jg. 07-08-2022, S. 313-316.<text:line-break/><text:line-break/>
<text:a xlink:type="simple" xlink:href="http://www.wissen-hilfe.de/_Wissen/locked/papers/sis-2022-07-08-002.pdf" text:style-name="Internet_20_link" text:visited-style-name="Visited_20_Internet_20_Link">LINK</text:a><text:line-break/>Mattke, Claudia: Gefährdungsbeurteilung für Beschäftigte mit Lärm- oder Vibratonsexposition.<text:line-break/>In: sicher ist sicher, 73. Jg. 07-08-2022, S. 309-312.<text:line-break/><text:line-break/>
<text:a xlink:type="simple" xlink:href="http://www.wissen-hilfe.de/_Wissen/locked/papers/sis-2022-07-08-001.pdf" text:style-name="Internet_20_link" text:visited-style-name="Visited_20_Internet_20_Link">LINK</text:a><text:line-break/>(Anzeige): WORKAIR - Die intelligente Kleidung zum Schutz bei Arbeiten in der Höhe.<text:line-break/>In: sicher ist sicher, 73. Jg. 07-08-2022, S. 306-307.<text:line-break/><text:line-break/>
<text:a xlink:type="simple" xlink:href="http://www.wissen-hilfe.de/_Wissen/locked/papers/sis-2022-06-004.pdf" text:style-name="Internet_20_link" text:visited-style-name="Visited_20_Internet_20_Link">LINK</text:a><text:line-break/>Wilrich, Thomas: Schwimmunfall in Görlitz.<text:line-break/>In: sicher ist sicher, 73, Jg. 2022-06, S. 283-285.<text:line-break/><text:line-break/>
<text:a xlink:type="simple" xlink:href="http://www.wissen-hilfe.de/_Wissen/locked/papers/sis-2022-06-003.pdf" text:style-name="Internet_20_link" text:visited-style-name="Visited_20_Internet_20_Link">LINK</text:a><text:line-break/>Stockter, Ulrich: Das neue Mutterschutzgezetz (Teil 2 von 2 ).<text:line-break/>In: sicher ist sicher, 73, Jg.-2022-06, S. 278-282.<text:line-break/><text:line-break/>
<text:a xlink:type="simple" xlink:href="http://www.wissen-hilfe.de/_Wissen/locked/papers/sis-2022-06-002.pdf" text:style-name="Internet_20_link" text:visited-style-name="Visited_20_Internet_20_Link">LINK</text:a><text:line-break/>Rühl, Reinhold; Wirth, Olaf; Leihner-Weygandt, Wolfgang: Weniger Quarzstaub auf Baustellen.<text:line-break/>In: sicher ist sicher, 73, Jg. 2022-06, S. 271-277.<text:line-break/><text:line-break/>
<text:a xlink:type="simple" xlink:href="http://www.wissen-hilfe.de/_Wissen/locked/papers/sis-2022-06-001.pdf" text:style-name="Internet_20_link" text:visited-style-name="Visited_20_Internet_20_Link">LINK</text:a><text:line-break/>Pillar, Florian: Gefährdungsbeurteilung: Brandschutztechnische Maßnahmen im Arbeitsschutz?.<text:line-break/>In: sicher ist sicher, 73, Jg. 2022-06, S. 267-270.<text:line-break/><text:line-break/>
<text:a xlink:type="simple" xlink:href="http://www.wissen-hilfe.de/_Wissen/locked/papers/sis-2022-05-003.pdf" text:style-name="Internet_20_link" text:visited-style-name="Visited_20_Internet_20_Link">LINK</text:a><text:line-break/>Koppmbe, Tanja: Anschlageinrichtungen für persönliche Schutzausrüstung gegen Absturz-Anforderungen an die Montage und die „sachkundige“ Prüfung.<text:line-break/>In: sicher ist sicher, 73. Jg. 2022-05, S. 240-242.<text:line-break/><text:line-break/>
<text:a xlink:type="simple" xlink:href="http://www.wissen-hilfe.de/_Wissen/locked/papers/sis-2022-05-002.pdf" text:style-name="Internet_20_link" text:visited-style-name="Visited_20_Internet_20_Link">LINK</text:a><text:line-break/>Wilrich, Thomas: Der Unfall des 15-jährigen Ferienjobbers an der 40 Jahre alten Schlagschere.<text:line-break/>In: sicher ist sicher, 73. Jg  2022-05, S. 231-237.<text:line-break/><text:line-break/>
<text:a xlink:type="simple" xlink:href="http://www.wissen-hilfe.de/_Wissen/locked/papers/sis-2022-05-001.pdf" text:style-name="Internet_20_link" text:visited-style-name="Visited_20_Internet_20_Link">LINK</text:a><text:line-break/>Stockter, Ulrich: Das neue Mutterschutzgezetz (Teil 1 von 2 ).<text:line-break/>In: sicher ist sicher, 73. Jg. 2022-05, S. 211-215.<text:line-break/><text:line-break/>
<text:a xlink:type="simple" xlink:href="http://www.wissen-hilfe.de/_Wissen/locked/papers/sis-2022-04-006.pdf" text:style-name="Internet_20_link" text:visited-style-name="Visited_20_Internet_20_Link">LINK</text:a><text:line-break/>Felz, Sebastian: Aktuelle Rechtsprechung zum Wegeunfall.<text:line-break/>In: sicher ist sicher, 73. Jg. 2022-04, S. 189-193.<text:line-break/><text:line-break/>
<text:a xlink:type="simple" xlink:href="http://www.wissen-hilfe.de/_Wissen/locked/papers/sis-2022-04-005.pdf" text:style-name="Internet_20_link" text:visited-style-name="Visited_20_Internet_20_Link">LINK</text:a><text:line-break/>Wilrich, Cordula; Wilrich, Thomas: Kittelverbrennung auf der Abschlussfeier der Pharmaziestudierenden.<text:line-break/>In: sicher ist sicher,  73. Jg. 2022-04, S. 186-188.<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s-2022-04-002.pdf" text:style-name="Internet_20_link" text:visited-style-name="Visited_20_Internet_20_Link">LINK</text:a><text:line-break/>Causemann, Susanne: GESTIS-STAUB-EX Datenbank- Brenn- und Explosionskenngrößen von Stäuben im Internet.<text:line-break/>In: sicher ist sicher, 73. Jg. 2022-04, S. 174-179.<text:line-break/><text:line-break/>
<text:a xlink:type="simple" xlink:href="http://www.wissen-hilfe.de/_Wissen/locked/papers/sis-2022-04-001.pdf" text:style-name="Internet_20_link" text:visited-style-name="Visited_20_Internet_20_Link">LINK</text:a><text:line-break/>Friedl, Wolfgang J.: Erstellen eines Explosionsschutzdokumentes.<text:line-break/>In: sicher ist sicher, 73. Jg. 2022-04, S. 168-174.<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s-2022-02-004.pdf" text:style-name="Internet_20_link" text:visited-style-name="Visited_20_Internet_20_Link">LINK</text:a><text:line-break/>Wilrich, Thomas: Der Arbeitsunfall des Leiharbeitnehmers in der „Anlernphase„ an der „störanfälligen“ Transfermaschine in der „Testphase„.<text:line-break/>In: sicher ist sicher, 73. Jg. 2022-02, S. 90-95.<text:line-break/><text:line-break/>
<text:a xlink:type="simple" xlink:href="http://www.wissen-hilfe.de/_Wissen/locked/papers/sis-2022-02-003.pdf" text:style-name="Internet_20_link" text:visited-style-name="Visited_20_Internet_20_Link">LINK</text:a><text:line-break/>Sträter, Oliver; et al.:: Modulare Analyse der Belastungsfaktoren in Organisationen (MABO)  - ein ganzheitliches, adaptives und praxisnahes Instrument zur psychischen Gefährdungsbeurteilung (Teil 2 von 2).<text:line-break/>In: sicher ist sicher, 73. Jg. 2022-02, S. 82-89.<text:line-break/><text:line-break/>
<text:a xlink:type="simple" xlink:href="http://www.wissen-hilfe.de/_Wissen/locked/papers/sis-2022-02-002.pdf" text:style-name="Internet_20_link" text:visited-style-name="Visited_20_Internet_20_Link">LINK</text:a><text:line-break/>Raths, Hans-Peter: Das neue Gesetz über überwachungsbedürftige Anlagen.<text:line-break/>In: sicher ist sicher, 73. Jg. 2022-02, S. 63-66.<text:line-break/><text:line-break/>
<text:a xlink:type="simple" xlink:href="http://www.wissen-hilfe.de/_Wissen/locked/papers/sis-2022-02-001.pdf" text:style-name="Internet_20_link" text:visited-style-name="Visited_20_Internet_20_Link">LINK</text:a><text:line-break/>Große-Jäger, André; Zwingmann, Bruno: „Basisarbeit“ - ein neuer Begriff und Handlungsansatz
.<text:line-break/>In: sicher ist sicher, 73. Jg. 2022-02
, S. 58-62.<text:line-break/><text:line-break/>
<text:a xlink:type="simple" xlink:href="http://www.wissen-hilfe.de/_Wissen/locked/papers/sis-2022-01-002.pdf" text:style-name="Internet_20_link" text:visited-style-name="Visited_20_Internet_20_Link">LINK</text:a><text:line-break/>Wilrich, Thomas: „Begrenzte Haftungsrisiken„ der Fachkräfte für Arbeitssicherheit.<text:line-break/>In: sicher ist sicher, 73. Jg. 2022-01, S. 38-39.<text:line-break/><text:line-break/>
<text:a xlink:type="simple" xlink:href="http://www.wissen-hilfe.de/_Wissen/locked/papers/sis-2022-01-001.pdf" text:style-name="Internet_20_link" text:visited-style-name="Visited_20_Internet_20_Link">LINK</text:a><text:line-break/>Sträter, Oliver; et al.:: Modulare Analyse der Belastungsfaktoren in Organisationen (MABO)
Ein ganzheitliches, adaptives und praxisnahes Instrument zur psychischen Gefährdungsbeurteilung (Teil 1 von 2).<text:line-break/>In: sicher ist sicher, 73. Jg. 2022-01, S. 12-18.<text:line-break/><text:line-break/>
<text:a xlink:type="simple" xlink:href="http://www.wissen-hilfe.de/_Wissen/locked/papers/sis-2020-11-003.pdf" text:style-name="Internet_20_link" text:visited-style-name="Visited_20_Internet_20_Link">LINK</text:a><text:line-break/>Köhler, Uta: Defizite der CLP- Verordnung und Lösungen durch die Hersteller für Oberflächenbehandlungsmittel.<text:line-break/>In: sicher ist sicher, 73. Jg. 11-2022, S. 469-474.<text:line-break/><text:line-break/>
<text:a xlink:type="simple" xlink:href="http://www.wissen-hilfe.de/_Wissen/locked/papers/s-ing-2022-12-008.pdf" text:style-name="Internet_20_link" text:visited-style-name="Visited_20_Internet_20_Link">LINK</text:a><text:line-break/>Marnach, Steve: Gefahren für Mitarbeiter und für Produkte
Aufkommende Risiken in der Pharmaindustrie: Die Rolle der PSA.<text:line-break/>In: Sicherheitsingenieur, 53. Jg. 12-2022, S. 43-46.<text:line-break/><text:line-break/>
<text:a xlink:type="simple" xlink:href="http://www.wissen-hilfe.de/_Wissen/locked/papers/s-ing-2022-12-007.pdf" text:style-name="Internet_20_link" text:visited-style-name="Visited_20_Internet_20_Link">LINK</text:a><text:line-break/>Wilrich, Thomas: Sicherheitsverantwortung, Arbeitsschutzorganisation und Haftung: Mythen und Wahrheiten
Die 5 Verantwortungsinstanzen und Haftungsrichtungen.<text:line-break/>In: Sicherheitsingenieur, 53. Jg. 12-2022, S. 40-41.<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2-005.pdf" text:style-name="Internet_20_link" text:visited-style-name="Visited_20_Internet_20_Link">LINK</text:a><text:line-break/>Mundus, Jana: Neue Sicherheit bei der Arbeit mit kleinen Partikeln.<text:line-break/>In: Sicherheitsingenieur, 53. Jg. 12-2022, S. 2628.<text:line-break/><text:line-break/>
<text:a xlink:type="simple" xlink:href="http://www.wissen-hilfe.de/_Wissen/locked/papers/s-ing-2022-12-004.pdf" text:style-name="Internet_20_link" text:visited-style-name="Visited_20_Internet_20_Link">LINK</text:a><text:line-break/>Welzbacher, Ulrich: DFG - MAK -und BAT - Werte - Liste 2022 (Teil 2)
Zahlreiche neue Biologische Werte.<text:line-break/>In: Sicherheitsingenieur, 53. Jg. 12-2022, S. 22-25.<text:line-break/><text:line-break/>
<text:a xlink:type="simple" xlink:href="http://www.wissen-hilfe.de/_Wissen/locked/papers/s-ing-2022-12-003.pdf" text:style-name="Internet_20_link" text:visited-style-name="Visited_20_Internet_20_Link">LINK</text:a><text:line-break/>Dyrba, Berthold; Roth, Frank: Prüfungen im Explosionsschutz nach BetrSichV.<text:line-break/>In: Sicherheitsingenieur, 53. Jg. 12-2022, S. 18-21.<text:line-break/><text:line-break/>
<text:a xlink:type="simple" xlink:href="http://www.wissen-hilfe.de/_Wissen/locked/papers/s-ing-2022-12-002.pdf" text:style-name="Internet_20_link" text:visited-style-name="Visited_20_Internet_20_Link">LINK</text:a><text:line-break/>Klar, Markus: Betreiberverantwortung für den sicheren Betrieb von Elektroanlagen.<text:line-break/>In: Sicherheitsingenieur, 53. Jg. 12-2022, S. 16-17.<text:line-break/><text:line-break/>
<text:a xlink:type="simple" xlink:href="http://www.wissen-hilfe.de/_Wissen/locked/papers/s-ing-2022-12-001.pdf" text:style-name="Internet_20_link" text:visited-style-name="Visited_20_Internet_20_Link">LINK</text:a><text:line-break/>Metzler, Yannick; Taibi, Yacine: Ansätze zur Darstellung einer Risikomatrix zur Evaluation psychischer Belastung.<text:line-break/>In: Sicherheitsingenieur, 53. Jg. 12-2022, S. 11-14.<text:line-break/><text:line-break/>
<text:a xlink:type="simple" xlink:href="http://www.wissen-hilfe.de/_Wissen/locked/papers/s-ing-2022-11-011.pdf" text:style-name="Internet_20_link" text:visited-style-name="Visited_20_Internet_20_Link">LINK</text:a><text:line-break/>Schwenk, Marion: Handschuhwahl leicht gemacht.<text:line-break/>In: Sicherheitsingenieur, 53. Jg. 11-2022, S. 44-45.<text:line-break/><text:line-break/>
<text:a xlink:type="simple" xlink:href="http://www.wissen-hilfe.de/_Wissen/locked/papers/s-ing-2022-11-010.pdf" text:style-name="Internet_20_link" text:visited-style-name="Visited_20_Internet_20_Link">LINK</text:a><text:line-break/>Wilrich, Thomas: Sicherheitsverantwortung, Arbeitsschutzorganisation und Haftung: Mythen und Wahrheiten.<text:line-break/>In: Sicherheitsingenieur, 53. Jg. 11-2022, S. 42-43.<text:line-break/><text:line-break/>
<text:a xlink:type="simple" xlink:href="http://www.wissen-hilfe.de/_Wissen/locked/papers/s-ing-2022-11-009.pdf" text:style-name="Internet_20_link" text:visited-style-name="Visited_20_Internet_20_Link">LINK</text:a><text:line-break/>Klagge, Matthias: Arbeitssicherheit und Datenschutz ( Teil 3 )
Die Datenschutzrelevanz von Arbeitsschutzprozessen.<text:line-break/>In: Sicherheitsingenieur, 53. Jg. 11-2022, S. 39-41.<text:line-break/><text:line-break/>
<text:a xlink:type="simple" xlink:href="http://www.wissen-hilfe.de/_Wissen/locked/papers/s-ing-2022-11-007.pdf" text:style-name="Internet_20_link" text:visited-style-name="Visited_20_Internet_20_Link">LINK</text:a><text:line-break/>Welzbacher, Ulrich: DFG - MAK -und BAT - Werte - Liste 2022
Viel “ Gestank „ in der neuen MAK - Werte - Liste.<text:line-break/>In: Sicherheitsingenieur, 53. Jg. 11-2022, S. 30-33.<text:line-break/><text:line-break/>
<text:a xlink:type="simple" xlink:href="http://www.wissen-hilfe.de/_Wissen/locked/papers/s-ing-2022-11-006.pdf" text:style-name="Internet_20_link" text:visited-style-name="Visited_20_Internet_20_Link">LINK</text:a><text:line-break/>Muro, Donato: Das neue Gesetz über überwachungsbedürftige Anlagen.<text:line-break/>In: Sicherheitsingenieur, 53. Jg. 11-2022, S. 26-29.<text:line-break/><text:line-break/>
<text:a xlink:type="simple" xlink:href="http://www.wissen-hilfe.de/_Wissen/locked/papers/s-ing-2022-11-005.pdf" text:style-name="Internet_20_link" text:visited-style-name="Visited_20_Internet_20_Link">LINK</text:a><text:line-break/>Klein, Ralph: Das oft unterschätzte Risiko
Fremdfirma im Unternehmen.<text:line-break/>In: Sicherheitsingenieur, 53. Jg. 11-2022, S. 22-25.<text:line-break/><text:line-break/>
<text:a xlink:type="simple" xlink:href="http://www.wissen-hilfe.de/_Wissen/locked/papers/s-ing-2022-11-004.pdf" text:style-name="Internet_20_link" text:visited-style-name="Visited_20_Internet_20_Link">LINK</text:a><text:line-break/>Fuchs, Uta: Virtuelle Realität
Entdecke die Möglichkeiten.<text:line-break/>In: Sicherheitsingenieur, 53. Jg. 11-2022, S. 18-21.<text:line-break/><text:line-break/>
<text:a xlink:type="simple" xlink:href="http://www.wissen-hilfe.de/_Wissen/locked/papers/s-ing-2022-11-003.pdf" text:style-name="Internet_20_link" text:visited-style-name="Visited_20_Internet_20_Link">LINK</text:a><text:line-break/>Heidermann, Dirk: Arbeitsschutz ganz einfach: Training in der virtuellen Realität.<text:line-break/>In: Sicherheitsingenieur, 53. Jg. 11-2022, S. 16-17.<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11-001.pdf" text:style-name="Internet_20_link" text:visited-style-name="Visited_20_Internet_20_Link">LINK</text:a><text:line-break/>Börkircher, Mikko; Terstegen, Sebastian; Hapke, Jennifer: Lernende Algorithmen für  Gefährdungsbeurteilung und Unfallauswertung
Potenziale der KI für den betrieblichen Arbeitsschutz.<text:line-break/>In: Sicherheitsingenieur, 53. Jg. 11-2022, S. 6-11.<text:line-break/><text:line-break/>
<text:a xlink:type="simple" xlink:href="http://www.wissen-hilfe.de/_Wissen/locked/papers/s-ing-2022-10-003.pdf" text:style-name="Internet_20_link" text:visited-style-name="Visited_20_Internet_20_Link">LINK</text:a><text:line-break/>Rottmann, Rainer: Von Verantwortlichen Elektrofachkräften und verantwortlichen Elektrofachkräften.<text:line-break/>In: Sicherheitsingenieur, 53. Jg. 10-2022, S. 18-21.<text:line-break/><text:line-break/>
<text:a xlink:type="simple" xlink:href="http://www.wissen-hilfe.de/_Wissen/locked/papers/s-ing-2022-10-002.pdf" text:style-name="Internet_20_link" text:visited-style-name="Visited_20_Internet_20_Link">LINK</text:a><text:line-break/>Kring, Friedhelm: Öko-Aspekte beim 3D-Druck.<text:line-break/>In: Sicherheitsingenieur, 53. Jg. 10-2022, S. 14-17.<text:line-break/><text:line-break/>
<text:a xlink:type="simple" xlink:href="http://www.wissen-hilfe.de/_Wissen/locked/papers/s-ing-2022-10-001.pdf" text:style-name="Internet_20_link" text:visited-style-name="Visited_20_Internet_20_Link">LINK</text:a><text:line-break/>Quednau, Wolfgang: Gesetzliche Anforderungen an PSA aus dem Blickwinkel der Nachhaltigkeit.<text:line-break/>In: Sicherheitsingenieur, 53. Jg. 10-2022, S. 8-12.<text:line-break/><text:line-break/>
<text:a xlink:type="simple" xlink:href="http://www.wissen-hilfe.de/_Wissen/locked/papers/s-ing-2022-08-09-010.pdf" text:style-name="Internet_20_link" text:visited-style-name="Visited_20_Internet_20_Link">LINK</text:a><text:line-break/>Kring, Friedhelm: Damit die Schwerkraft nicht tödlich wirkt - PSA gegen Absturz.<text:line-break/>In: Sicherheitsingenieur, 53. Jg. 08-09-2022, S. 44-47.<text:line-break/><text:line-break/>
<text:a xlink:type="simple" xlink:href="http://www.wissen-hilfe.de/_Wissen/locked/papers/s-ing-2022-08-09-009.pdf" text:style-name="Internet_20_link" text:visited-style-name="Visited_20_Internet_20_Link">LINK</text:a><text:line-break/>Wilrich, Thomas: Haftung = Sorgfaltspflichtverletzung + Schaden + Schuld.<text:line-break/>In: Sicherheitsingenieur, 53. Jg. 08-09-2022, S. 42-43.<text:line-break/><text:line-break/>
<text:a xlink:type="simple" xlink:href="http://www.wissen-hilfe.de/_Wissen/locked/papers/s-ing-2022-08-09-008.pdf" text:style-name="Internet_20_link" text:visited-style-name="Visited_20_Internet_20_Link">LINK</text:a><text:line-break/>Klar, Markus: Fahrzeugprüfung - der Streit, der keiner ist.<text:line-break/>In: Sicherheitsingenieur, 53. Jg. 08-09-2022, S. 39-41.<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s-ing-2022-08-09-006.pdf" text:style-name="Internet_20_link" text:visited-style-name="Visited_20_Internet_20_Link">LINK</text:a><text:line-break/>Metzler, Yannick: Die Unfallanalyse - eine Frage der Perspektive.<text:line-break/>In: Sicherheitsingenieur, 53. Jg. 08-09-2022, S. 33-35.<text:line-break/><text:line-break/>
<text:a xlink:type="simple" xlink:href="http://www.wissen-hilfe.de/_Wissen/locked/papers/s-ing-2022-08-09-005.pdf" text:style-name="Internet_20_link" text:visited-style-name="Visited_20_Internet_20_Link">LINK</text:a><text:line-break/>Kneidl, Angelika: Neue Wege für die Sicherheit in Arbeitsstätten.<text:line-break/>In: Sicherheitsingenieur, 53. Jg. 08-09-2022, S. 30-32.<text:line-break/><text:line-break/>
<text:a xlink:type="simple" xlink:href="http://www.wissen-hilfe.de/_Wissen/locked/papers/s-ing-2022-07-007.pdf" text:style-name="Internet_20_link" text:visited-style-name="Visited_20_Internet_20_Link">LINK</text:a><text:line-break/>Schmidt, Jürgen: Persönliche Schutzausrüstung (PSA) - Multitalent, Allheilmittel oder heillos überschätzt?.<text:line-break/>In: Sicherheitsingenieur, 53. Jg. 07-2022, S. 42-43.<text:line-break/><text:line-break/>
<text:a xlink:type="simple" xlink:href="http://www.wissen-hilfe.de/_Wissen/locked/papers/s-ing-2022-07-006.pdf" text:style-name="Internet_20_link" text:visited-style-name="Visited_20_Internet_20_Link">LINK</text:a><text:line-break/>Kring, Friedhelm: Fußschutz: Stets auf Nummer sicher gehen.<text:line-break/>In: Sicherheitsingenieur, 53. Jg. 07-2022, S. 39-41.<text:line-break/><text:line-break/>
<text:a xlink:type="simple" xlink:href="http://www.wissen-hilfe.de/_Wissen/locked/papers/s-ing-2022-07-005.pdf" text:style-name="Internet_20_link" text:visited-style-name="Visited_20_Internet_20_Link">LINK</text:a><text:line-break/>Wilrich, Thomas: Verantwortung ≠ Haftung.<text:line-break/>In: Sicherheitsingenieur, 53. Jg. 07-2022, S. 34-35.<text:line-break/><text:line-break/>
<text:a xlink:type="simple" xlink:href="http://www.wissen-hilfe.de/_Wissen/locked/papers/s-ing-2022-07-004.pdf" text:style-name="Internet_20_link" text:visited-style-name="Visited_20_Internet_20_Link">LINK</text:a><text:line-break/>Kraft, Hannah: Mehr Sicherheit im Umgang mit Gefahrstoffen.<text:line-break/>In: Sicherheitsingenieur, 53. Jg. 07-2022, S. 32-33.<text:line-break/><text:line-break/>
<text:a xlink:type="simple" xlink:href="http://www.wissen-hilfe.de/_Wissen/locked/papers/s-ing-2022-07-003.pdf" text:style-name="Internet_20_link" text:visited-style-name="Visited_20_Internet_20_Link">LINK</text:a><text:line-break/>Kring, Friedhelm: Neue AMR zu Muskel- Skelett- Belastungen.<text:line-break/>In: Sicherheitsingenieur, 53. Jg. 07-2022, S. 20-22.<text:line-break/><text:line-break/>
<text:a xlink:type="simple" xlink:href="http://www.wissen-hilfe.de/_Wissen/locked/papers/s-ing-2022-07-002.pdf" text:style-name="Internet_20_link" text:visited-style-name="Visited_20_Internet_20_Link">LINK</text:a><text:line-break/>Pesch, Lukas: Wirksamkeitsüberprüfung von Maßnahmen des Arbeits- und Gesundheitsschutzes.<text:line-break/>In: Sicherheitsingenieur, 53. Jg. 07-2022, S. 16-19.<text:line-break/><text:line-break/>
<text:a xlink:type="simple" xlink:href="http://www.wissen-hilfe.de/_Wissen/locked/papers/s-ing-2022-07-001.pdf" text:style-name="Internet_20_link" text:visited-style-name="Visited_20_Internet_20_Link">LINK</text:a><text:line-break/>Knopp, Jürgen; Huck, Bettina: Gefahrstoffe lagern: sicher und rechtskonform.<text:line-break/>In: Sicherheitsingenieur, 53. Jg. 07-2022, S. 10-12.<text:line-break/><text:line-break/>
<text:a xlink:type="simple" xlink:href="http://www.wissen-hilfe.de/_Wissen/locked/papers/s-ing-2022-06-007.pdf" text:style-name="Internet_20_link" text:visited-style-name="Visited_20_Internet_20_Link">LINK</text:a><text:line-break/>Klagge, Matthias: Vertragsstrafe für nicht rechtzeitige Sanierung betrieblicher Sanitärbereiche.<text:line-break/>In: Sicherheitsingenieur, 53. Jg.-2022-06, S. 40-41.<text:line-break/><text:line-break/>
<text:a xlink:type="simple" xlink:href="http://www.wissen-hilfe.de/_Wissen/locked/papers/s-ing-2022-06-006.pdf" text:style-name="Internet_20_link" text:visited-style-name="Visited_20_Internet_20_Link">LINK</text:a><text:line-break/>Wilrich, Thomas: Echte Menschen sind auch ohne Schriftstück verantwortlich.<text:line-break/>In: Sicherheitsingenieur, 53. Jg.-2022-06, S. 38-39.<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s-ing-2022-06-004.pdf" text:style-name="Internet_20_link" text:visited-style-name="Visited_20_Internet_20_Link">LINK</text:a><text:line-break/>Hesselbach, Steffi: Das geht durch Mark und Bein.<text:line-break/>In: Sicherheitsingenieur, 53. Jg.-2022-06, S. 34-35.<text:line-break/><text:line-break/>
<text:a xlink:type="simple" xlink:href="http://www.wissen-hilfe.de/_Wissen/locked/papers/s-ing-2022-06-003.pdf" text:style-name="Internet_20_link" text:visited-style-name="Visited_20_Internet_20_Link">LINK</text:a><text:line-break/>Otto, Andreas: Sichertsanforderungen fühzeitig berücksichtigen.<text:line-break/>In: Sicherheitsingenieur, 53. Jg. 2022-06, S. 31-33.<text:line-break/><text:line-break/>
<text:a xlink:type="simple" xlink:href="http://www.wissen-hilfe.de/_Wissen/locked/papers/s-ing-2022-06-002.pdf" text:style-name="Internet_20_link" text:visited-style-name="Visited_20_Internet_20_Link">LINK</text:a><text:line-break/>Tiesler, Gerhart: Frische Luft für frisches Denken.<text:line-break/>In: Sicherheitsingenieur, 53. Jg.-2022-06, S. 28-30.<text:line-break/><text:line-break/>
<text:a xlink:type="simple" xlink:href="http://www.wissen-hilfe.de/_Wissen/locked/papers/s-ing-2022-06-001.pdf" text:style-name="Internet_20_link" text:visited-style-name="Visited_20_Internet_20_Link">LINK</text:a><text:line-break/>Pesch, Lukas: Wirksamkeitsüberprüfung von Maßnahmen des Arbeits- und Gesundheitsschutzes.<text:line-break/>In: Sicherheitsingenieur, 53. Jg.-2022-06, S. 18-21.<text:line-break/><text:line-break/>
<text:a xlink:type="simple" xlink:href="http://www.wissen-hilfe.de/_Wissen/locked/papers/s-ing-2022-05-003.pdf" text:style-name="Internet_20_link" text:visited-style-name="Visited_20_Internet_20_Link">LINK</text:a><text:line-break/>Wilrich, Thomas: Arbeitgeber und Unternehmen sind primär verantwortlich - aber nur „mystische Kunstschöpfungen“.<text:line-break/>In: Sicherheitsingenieur, 53. Jg.2022-05, S. 38-39.<text:line-break/><text:line-break/>
<text:a xlink:type="simple" xlink:href="http://www.wissen-hilfe.de/_Wissen/locked/papers/s-ing-2022-05-002.pdf" text:style-name="Internet_20_link" text:visited-style-name="Visited_20_Internet_20_Link">LINK</text:a><text:line-break/>Wilrich, Thomas: Der tödliche Arbeitsunfall des Auszubildenden beim Maschinentransport.<text:line-break/>In: Sicherheitsingenieur, 53. Jg.2022-05, S. 35-37.<text:line-break/><text:line-break/>
<text:a xlink:type="simple" xlink:href="http://www.wissen-hilfe.de/_Wissen/locked/papers/s-ing-2022-05-001.pdf" text:style-name="Internet_20_link" text:visited-style-name="Visited_20_Internet_20_Link">LINK</text:a><text:line-break/>Knust, Franz-Josef: Der unbestimmte Rechtsbegriff „Stand der Technik“.<text:line-break/>In: Sicherheitsingenieur, 53. Jg.2022-05, S. 8-15.<text:line-break/><text:line-break/>
<text:a xlink:type="simple" xlink:href="http://www.wissen-hilfe.de/_Wissen/locked/papers/s-ing-2022-04-002.pdf" text:style-name="Internet_20_link" text:visited-style-name="Visited_20_Internet_20_Link">LINK</text:a><text:line-break/>Wilrich, Thomas: Wann ist Vertrauen gut, wann sind Achtsamkeit und Zweifel besser?.<text:line-break/>In: Sicherheitsingenieur, 53. Jg.2022-04, S. 38-39.<text:line-break/><text:line-break/>
<text:a xlink:type="simple" xlink:href="http://www.wissen-hilfe.de/_Wissen/locked/papers/s-ing-2022-04-001.pdf" text:style-name="Internet_20_link" text:visited-style-name="Visited_20_Internet_20_Link">LINK</text:a><text:line-break/>Klar, Markus: Sprache bei Unterweisungen und Nutzung von Unterweisungsmedien.<text:line-break/>In: Sicherheitsingenieur, 53. Jg.2022-04, S. 20-22.<text:line-break/><text:line-break/>
<text:a xlink:type="simple" xlink:href="http://www.wissen-hilfe.de/_Wissen/locked/papers/s-ing-2022-03-002.pdf" text:style-name="Internet_20_link" text:visited-style-name="Visited_20_Internet_20_Link">LINK</text:a><text:line-break/>Wilrich, Thomas: Befehlsverweigerung bei Erkennbarkeit der Sicherheitswidrigkeit.<text:line-break/>In: Sicherheitsingenieur, 53. Jg-2022-03, S. 38-39.<text:line-break/><text:line-break/>
<text:a xlink:type="simple" xlink:href="http://www.wissen-hilfe.de/_Wissen/locked/papers/s-ing-2022-03-001.pdf" text:style-name="Internet_20_link" text:visited-style-name="Visited_20_Internet_20_Link">LINK</text:a><text:line-break/>Wilrich, Thomas: Der Arbeitsunfall des Leiharbeitnehmers an der selbst gebauten Profilwalze.<text:line-break/>In: Sicherheitsingenieur, 53. Jg. 2022-03, S. 33-36.<text:line-break/><text:line-break/>
<text:a xlink:type="simple" xlink:href="http://www.wissen-hilfe.de/_Wissen/locked/papers/s-ing-2022-02-009.pdf" text:style-name="Internet_20_link" text:visited-style-name="Visited_20_Internet_20_Link">LINK</text:a><text:line-break/>Seliger, Veronika: Handschuhe sind das A und O
Schutz vor elektrostatischer Entladung.<text:line-break/>In: Sicherheitsingenieur, 53. Jg. 02/2022, S. 40-41.<text:line-break/><text:line-break/>
<text:a xlink:type="simple" xlink:href="http://www.wissen-hilfe.de/_Wissen/locked/papers/s-ing-2022-02-008.pdf" text:style-name="Internet_20_link" text:visited-style-name="Visited_20_Internet_20_Link">LINK</text:a><text:line-break/>Schimmeck, Christina; Fischer, Herbert; Brunner, Julia: Die Rolle von Atemschutzkoordinierenden im betrieblichen Atemschutzwesen
Aus- und Fort bildung.<text:line-break/>In: Sicherheitsingenieur, 53. Jg., 02/2022, S. 38-39.<text:line-break/><text:line-break/>
<text:a xlink:type="simple" xlink:href="http://www.wissen-hilfe.de/_Wissen/locked/papers/s-ing-2022-02-007.pdf" text:style-name="Internet_20_link" text:visited-style-name="Visited_20_Internet_20_Link">LINK</text:a><text:line-break/>Wilrich, Thomas: Kein blinder Gehorsam, sondern gewissenhaftes Mitdenken
Sicherheitsverantwortung, Arbeitsschutzorganisation und Haftung : Mythen und Wahrheiten.<text:line-break/>In: Sicherheitsingenieur, 53. Jg., 02/2022, S. 36-37.<text:line-break/><text:line-break/>
<text:a xlink:type="simple" xlink:href="http://www.wissen-hilfe.de/_Wissen/locked/papers/s-ing-2022-02-006.pdf" text:style-name="Internet_20_link" text:visited-style-name="Visited_20_Internet_20_Link">LINK</text:a><text:line-break/>Bergmann, Jörg: Risikominderung in der lntralogistik
Die Web-Anwendung Intralog der BGN.<text:line-break/>In: Sicherheitsingenieur, 53. Jg., 02/2022, S. 34-35.<text:line-break/><text:line-break/>
<text:a xlink:type="simple" xlink:href="http://www.wissen-hilfe.de/_Wissen/locked/papers/s-ing-2022-02-004.pdf" text:style-name="Internet_20_link" text:visited-style-name="Visited_20_Internet_20_Link">LINK</text:a><text:line-break/>Enzenroß, Bodo: Hilfreiche Gedanken für eine effektive Gefährdungsbeurteilung
Fragen aus der Lehrpraxis beantwortet.<text:line-break/>In: Sicherheitsingenieur, 53. Jg., 02/2022, S. 28-30.<text:line-break/><text:line-break/>
<text:a xlink:type="simple" xlink:href="http://www.wissen-hilfe.de/_Wissen/locked/papers/s-ing-2022-02-003.pdf" text:style-name="Internet_20_link" text:visited-style-name="Visited_20_Internet_20_Link">LINK</text:a><text:line-break/>Stöffler, Birgit: Neues aus dem AGS
Neue Grenzwerte für krebserzeugende Stoffe.<text:line-break/>In: Sicherheitsingenieur, 53. Jg., 02/2022, S. 24-27.<text:line-break/><text:line-break/>
<text:a xlink:type="simple" xlink:href="http://www.wissen-hilfe.de/_Wissen/locked/papers/s-ing-2022-02-002.pdf" text:style-name="Internet_20_link" text:visited-style-name="Visited_20_Internet_20_Link">LINK</text:a><text:line-break/>Kring, Friedhelm: Arbeitsschutz, quo vadis?
Ein kritischer Ausblick.<text:line-break/>In: Sicherheitsingenieur, 53. Jg., 02/2022, S. 22-23.<text:line-break/><text:line-break/>
<text:a xlink:type="simple" xlink:href="http://www.wissen-hilfe.de/_Wissen/locked/papers/s-ing-2022-02-001.pdf" text:style-name="Internet_20_link" text:visited-style-name="Visited_20_Internet_20_Link">LINK</text:a><text:line-break/>Albracht, Gerd: Schutz vor Asbest - die EU-Kommission muss handeln
Legislativer Initiativbericht des Europäischen Parlaments
Teil 1.<text:line-break/>In: Sicherheitsingenieur, 53. Jg., 02/2022, S. 11-17.<text:line-break/><text:line-break/>
<text:a xlink:type="simple" xlink:href="http://www.wissen-hilfe.de/_Wissen/locked/papers/s-ing-2022-01-004.pdf" text:style-name="Internet_20_link" text:visited-style-name="Visited_20_Internet_20_Link">LINK</text:a><text:line-break/>Reber, Uwe: Richtiges Sichern in mobilen Hubarbeitsbühnen
Regeln und Tipps aus der Praxis.<text:line-break/>In: Sicherheitsingenieur, 53. Jg., 01/2022, S. 39-43.<text:line-break/><text:line-break/>
<text:a xlink:type="simple" xlink:href="http://www.wissen-hilfe.de/_Wissen/locked/papers/s-ing-2022-01-003.pdf" text:style-name="Internet_20_link" text:visited-style-name="Visited_20_Internet_20_Link">LINK</text:a><text:line-break/>Klar, Markus: Zusätzliche Risiken bedenken
Geräte für den Haushaltsgebrauch im Unternehmen?.<text:line-break/>In: Sicherheitsingenieur, 53. Jg., 01/2022, S. 36-38.<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
<text:a xlink:type="simple" xlink:href="http://www.wissen-hilfe.de/_Wissen/locked/papers/s-ing-2022-01-001.pdf" text:style-name="Internet_20_link" text:visited-style-name="Visited_20_Internet_20_Link">LINK</text:a><text:line-break/>Brünn, René: Dokumentation - warum muss sie sein?
,,Wer schreibt , der bleibt“
Teil 2.<text:line-break/>In: Sicherheitsingenieur, 53. Jg., 01/2022, S. 18-22.<text:line-break/><text:line-break/>
<text:a xlink:type="simple" xlink:href="http://www.wissen-hilfe.de/_Wissen/locked/papers/dp-2022-10-001.pdf" text:style-name="Internet_20_link" text:visited-style-name="Visited_20_Internet_20_Link">LINK</text:a><text:line-break/>Preuß, Thomas: Arbeitsschutz bei der Arbeit mit vibrierenden Werkzeugen
Mitarbeiter vor HAVS schützen.<text:line-break/>In: Der Praktiker, 74. Jg.  10-2022, S. 498-500.<text:line-break/><text:line-break/>
<text:a xlink:type="simple" xlink:href="http://www.wissen-hilfe.de/_Wissen/locked/papers/dp-2022-05-002.pdf" text:style-name="Internet_20_link" text:visited-style-name="Visited_20_Internet_20_Link">LINK</text:a><text:line-break/>Lautenbach, Max: Sicherer Umgang mit der HF-Zündung
Elektrische Gefahren beim WIG-Schweißen.<text:line-break/>In: Der Praktiker, 74. Jg. 2022-05, S. 210-215.<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1.pdf" text:style-name="Internet_20_link" text:visited-style-name="Visited_20_Internet_20_Link">LINK</text:a><text:line-break/>Zerrle, Hansjoachim: Die richtige Absaugung - Leitfaden für die Auswahl
Wirksames Absaugen von Stäuben und schädlichen Gasen.<text:line-break/>In: Der Praktiker, 73. Jg. 2021-01-02, S. 26-29.<text:line-break/><text:line-break/>
<text:a xlink:type="simple" xlink:href="http://www.wissen-hilfe.de/_Wissen/locked/papers/dp-2021-08-002.pdf" text:style-name="Internet_20_link" text:visited-style-name="Visited_20_Internet_20_Link">LINK</text:a><text:line-break/>: Gefährdungsbeurteilung: seit 25 Jahren Pflicht
Gefährdungsbeurteilung ist zentrales Element im Arbeits- und Gesundheitsschutz.<text:line-break/>In: Der Praktiker, 73. Jg. 2021-08, S. 372-373.<text:line-break/><text:line-break/>
<text:a xlink:type="simple" xlink:href="http://www.wissen-hilfe.de/_Wissen/locked/papers/din-2021-07-001.pdf" text:style-name="Internet_20_link" text:visited-style-name="Visited_20_Internet_20_Link">LINK</text:a><text:line-break/>Weis, Bruno: Lichttechnische Anforderungen an die Notbeleuchtung
Grundlegende Untersuchungen.<text:line-break/>In: DIN Mitteilungen, 100. Jg.2021-07, S. 39-44.<text:line-break/><text:line-break/>
<text:a xlink:type="simple" xlink:href="http://www.wissen-hilfe.de/_Wissen/locked/papers/KAN Brief-2021-01-002.pdf" text:style-name="Internet_20_link" text:visited-style-name="Visited_20_Internet_20_Link">LINK</text:a><text:line-break/>Dommann, Anna : Hand-Arm-Vibrationsbelastung durch Einzelstöße
Arbeitsschutz strebt standardisiertes Messverfahren an.<text:line-break/>In: KAN Brief, KAN BRIEF 1/21, S. 10.<text:line-break/><text:line-break/>
<text:a xlink:type="simple" xlink:href="http://www.wissen-hilfe.de/_Wissen/locked/papers/KAN Brief-2021-01-003.pdf" text:style-name="Internet_20_link" text:visited-style-name="Visited_20_Internet_20_Link">LINK</text:a><text:line-break/>Wolf, Torsten: Stand der Technik bei Gefahrstoffen am Arbeitsplatz
Das Beste oder das Übliche?.<text:line-break/>In: KAN Brief, KAN BRIEF 1/21, S. 11-12.<text:line-break/><text:line-break/>
<text:a xlink:type="simple" xlink:href="http://www.wissen-hilfe.de/_Wissen/locked/papers/sis-2021-01-001.pdf" text:style-name="Internet_20_link" text:visited-style-name="Visited_20_Internet_20_Link">LINK</text:a><text:line-break/>Schmauder, Martin; Miesner, Jonas: „Home„ ohne „Office“
Anmerkungen zur Beurteilung der Arbeitsbedingungen „am Küchentisch„.<text:line-break/>In: sicher ist sicher, 72. Jg. 2021-01, S. 14-19.<text:line-break/><text:line-break/>
<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1-003.pdf" text:style-name="Internet_20_link" text:visited-style-name="Visited_20_Internet_20_Link">LINK</text:a><text:line-break/>Obenland, Herbert; Hien, Wolfgang; Schweres, Manfred: Dieselmotoremissionen (DME): Stand der Regulierung und offene Fragen
(Teil 2: Umwelt).<text:line-break/>In: sicher ist sicher, 72. Jg. 2021-01, S. 27-34.<text:line-break/><text:line-break/>
<text:a xlink:type="simple" xlink:href="http://www.wissen-hilfe.de/_Wissen/locked/papers/sis-2021-01-004.pdf" text:style-name="Internet_20_link" text:visited-style-name="Visited_20_Internet_20_Link">LINK</text:a><text:line-break/>Wippich, Cornelia: Umrechnungsmöglichkeiten von einatembaren
in alveolengängigen Staub und deren metallischen Inhaltsstoffen
(Teil 3 von 3).<text:line-break/>In: sicher ist sicher, 72. Jg. 2021-01, S. 35-38.<text:line-break/><text:line-break/>
<text:a xlink:type="simple" xlink:href="http://www.wissen-hilfe.de/_Wissen/locked/papers/sis-2021-01-005.pdf" text:style-name="Internet_20_link" text:visited-style-name="Visited_20_Internet_20_Link">LINK</text:a><text:line-break/>Wilrich, Thomas: Bautagebuch ist keine Arbeitszeiterfassung
Wie die EU-Grundrechtscharta auf Arbeitszeitnachweise einwirkt.<text:line-break/>In: sicher ist sicher, 72. Jg. 2021-01, S. 39-41.<text:line-break/><text:line-break/>
<text:a xlink:type="simple" xlink:href="http://www.wissen-hilfe.de/_Wissen/locked/papers/sis-2021-01-006.pdf" text:style-name="Internet_20_link" text:visited-style-name="Visited_20_Internet_20_Link">LINK</text:a><text:line-break/>Felz, Sebastian: Das Bundessozialgericht konturiert die Rechtsprechung zum Wegeunfall neu.<text:line-break/>In: sicher ist sicher, 72. Jg. 2021-01, S. 42-45.<text:line-break/><text:line-break/>
<text:a xlink:type="simple" xlink:href="http://www.wissen-hilfe.de/_Wissen/locked/papers/sis-2021-01-007.pdf" text:style-name="Internet_20_link" text:visited-style-name="Visited_20_Internet_20_Link">LINK</text:a><text:line-break/>: Stichwort: Physische Belastungen.<text:line-break/>In: sicher ist sicher, 72. Jg. 2021-01, S. 50-52.<text:line-break/><text:line-break/>
<text:a xlink:type="simple" xlink:href="http://www.wissen-hilfe.de/_Wissen/locked/papers/sis-2021-02-002.pdf" text:style-name="Internet_20_link" text:visited-style-name="Visited_20_Internet_20_Link">LINK</text:a><text:line-break/>Schwarz, Doris; et al.:: Industrieanlagen und der Binnenmarkt Rechtliche Anforderungen und Aspekte der Umsetzung.<text:line-break/>In: sicher ist sicher, 72. Jg. 2021-02, S. 71-78.<text:line-break/><text:line-break/>
<text:a xlink:type="simple" xlink:href="http://www.wissen-hilfe.de/_Wissen/locked/papers/sis-2021-02-003.pdf" text:style-name="Internet_20_link" text:visited-style-name="Visited_20_Internet_20_Link">LINK</text:a><text:line-break/>Zöllner, Rolf: Anlagensicherheit: Arbeitsschutz im digitalen Wandel
.<text:line-break/>In: sicher ist sicher, 72. Jg. 2021-02, S. 79-80.<text:line-break/><text:line-break/>
<text:a xlink:type="simple" xlink:href="http://www.wissen-hilfe.de/_Wissen/locked/papers/sis-2021-02-004.pdf" text:style-name="Internet_20_link" text:visited-style-name="Visited_20_Internet_20_Link">LINK</text:a><text:line-break/>Krause, Monika: Die Anfänge des Arbeitsschutzes.<text:line-break/>In: sicher ist sicher, 72. Jg. 2021-02, S. 87-90.<text:line-break/><text:line-break/>
<text:a xlink:type="simple" xlink:href="http://www.wissen-hilfe.de/_Wissen/locked/papers/sis-2021-03-001.pdf" text:style-name="Internet_20_link" text:visited-style-name="Visited_20_Internet_20_Link">LINK</text:a><text:line-break/>Liedtke, Martin: Pandemie-PSA - Neue Regeln für etablierte Arbeitsschutzprodukte?!.<text:line-break/>In: sicher ist sicher, 72. Jg. 2021-03, S. 120-126.<text:line-break/><text:line-break/>
<text:a xlink:type="simple" xlink:href="http://www.wissen-hilfe.de/_Wissen/locked/papers/sis-2021-03-002.pdf" text:style-name="Internet_20_link" text:visited-style-name="Visited_20_Internet_20_Link">LINK</text:a><text:line-break/>Kiesche, Eberhard: Mindeststandards für „ordnungsgemäßes BEM“: Ein Update.<text:line-break/>In: sicher ist sicher, 72. Jg. 2021-03, S. 127-132.<text:line-break/><text:line-break/>
<text:a xlink:type="simple" xlink:href="http://www.wissen-hilfe.de/_Wissen/locked/papers/sis-2021-03-003.pdf" text:style-name="Internet_20_link" text:visited-style-name="Visited_20_Internet_20_Link">LINK</text:a><text:line-break/>Hien, Wolfgang; von Schwarzkopf, Hubertus; Nienhaus, Albert: Corona-Gefährdung im Erleben von Pflegekräften - eine explorative Studie¹'²
(Teil 1 von 2).<text:line-break/>In: sicher ist sicher, 72. Jg. 2021-03, S. 133-137.<text:line-break/><text:line-break/>
<text:a xlink:type="simple" xlink:href="http://www.wissen-hilfe.de/_Wissen/locked/papers/sis-2021-03-004.pdf" text:style-name="Internet_20_link" text:visited-style-name="Visited_20_Internet_20_Link">LINK</text:a><text:line-break/>Faller, Gudrun; Geiger, Laura: Beschäftigungsverhältnisse in Privathaushalten: Zwischen Arbeitsmarktintegration und T-Effekt? ¹.<text:line-break/>In: sicher ist sicher, 72. Jg. 2021-03, S. 138-143.<text:line-break/><text:line-break/>
<text:a xlink:type="simple" xlink:href="http://www.wissen-hilfe.de/_Wissen/locked/papers/sis-2021-03-005.pdf" text:style-name="Internet_20_link" text:visited-style-name="Visited_20_Internet_20_Link">LINK</text:a><text:line-break/>Wilrich, Thomas: Vergütung von Umkleidezeiten für PSA.<text:line-break/>In: sicher ist sicher, 72. Jg. 2021-03, S. 144-146.<text:line-break/><text:line-break/>
<text:a xlink:type="simple" xlink:href="http://www.wissen-hilfe.de/_Wissen/locked/papers/sis-2021-04-001.pdf" text:style-name="Internet_20_link" text:visited-style-name="Visited_20_Internet_20_Link">LINK</text:a><text:line-break/>Lück, Marcel: Zum Stand von Sicherheit und Gesundheit bei der Arbeit.<text:line-break/>In: sicher ist sicher, 72. Jg. 2021-04, S. 174-178.<text:line-break/><text:line-break/>
<text:a xlink:type="simple" xlink:href="http://www.wissen-hilfe.de/_Wissen/locked/papers/sis-2021-04-002.pdf" text:style-name="Internet_20_link" text:visited-style-name="Visited_20_Internet_20_Link">LINK</text:a><text:line-break/>Lang, Karl-Heinz; Gebhardt, Hansjürgen; Klußmann, Andrè: Menschengerechte Gestaltung der Arbeit in Branchen mit prekären Arbeits- und Wettbewerbsbedingungen.<text:line-break/>In: sicher ist sicher, 72. Jg. 2021-04, S. 179-187.<text:line-break/><text:line-break/>
<text:a xlink:type="simple" xlink:href="http://www.wissen-hilfe.de/_Wissen/locked/papers/sis-2021-04-003.pdf" text:style-name="Internet_20_link" text:visited-style-name="Visited_20_Internet_20_Link">LINK</text:a><text:line-break/>Hien, Wolfgang; von Schwarzkopf, Hubertus; Nienhaus, Albert: Corona-Gefährdung im Erleben von Pflegekräften - eine explorative Studie ¹ ’²
(Teil 2 von 2).<text:line-break/>In: sicher ist sicher, 72. Jg. 2021-04, S. 188-192.<text:line-break/><text:line-break/>
<text:a xlink:type="simple" xlink:href="http://www.wissen-hilfe.de/_Wissen/locked/papers/sis-2021-04-004.pdf" text:style-name="Internet_20_link" text:visited-style-name="Visited_20_Internet_20_Link">LINK</text:a><text:line-break/>Brooker, Ian; Lang, Matthias: Elektronische Artikelsicherungssysteme - Kein Risiko für Ihre Mitarbeiter!.<text:line-break/>In: sicher ist sicher, 72. Jg. 2021-04, S. 193-199.<text:line-break/><text:line-break/>
<text:a xlink:type="simple" xlink:href="http://www.wissen-hilfe.de/_Wissen/locked/papers/sis-2021-04-005.pdf" text:style-name="Internet_20_link" text:visited-style-name="Visited_20_Internet_20_Link">LINK</text:a><text:line-break/>Wilrich, Thomas; Wilrich Cordula: Abbrucharbeiten mit Asbestabfall aber ohne Aufsicht und Achtung der Gefahrstoffverordnung
Arbeitsuntersagung wegen Arbeitsschutzverstößen gegen Organisations-, Schutzausrüstungs- und Lagerungspflichten.<text:line-break/>In: sicher ist sicher, 72. Jg. 2021-04, S. 200-205.<text:line-break/><text:line-break/>
<text:a xlink:type="simple" xlink:href="http://www.wissen-hilfe.de/_Wissen/locked/papers/sis-2021-05-001.pdf" text:style-name="Internet_20_link" text:visited-style-name="Visited_20_Internet_20_Link">LINK</text:a><text:line-break/>Michel, Alexandra; Althammer, Sarah Elena; Wöhrmann. Anne : Förderung der Selbststeuerung als Ansatz für eine gesunde und effektive Gestaltung orts- und zeitflexibler Arbeit.<text:line-break/>In: sicher ist sicher, 72. Jg. 2021-05, S. 228-232.<text:line-break/><text:line-break/>
<text:a xlink:type="simple" xlink:href="http://www.wissen-hilfe.de/_Wissen/locked/papers/sis-2021-05-003.pdf" text:style-name="Internet_20_link" text:visited-style-name="Visited_20_Internet_20_Link">LINK</text:a><text:line-break/>Wodtke, Carsten: Für Sicherheit begeistern.<text:line-break/>In: sicher ist sicher, 72. Jg. 2021-05, S. 238-142.<text:line-break/><text:line-break/>
<text:a xlink:type="simple" xlink:href="http://www.wissen-hilfe.de/_Wissen/locked/papers/sis-2021-05-004.pdf" text:style-name="Internet_20_link" text:visited-style-name="Visited_20_Internet_20_Link">LINK</text:a><text:line-break/>Sommer, Sabine; Richter, Götz: Flexibilisierung, Digitalisierung - Technik, Organisation und Arbeit.<text:line-break/>In: sicher ist sicher, 72. Jg. 2021-05, S. 243-247.<text:line-break/><text:line-break/>
<text:a xlink:type="simple" xlink:href="http://www.wissen-hilfe.de/_Wissen/locked/papers/sis-2021-05-005.pdf" text:style-name="Internet_20_link" text:visited-style-name="Visited_20_Internet_20_Link">LINK</text:a><text:line-break/>Reindl, Josef: Neue Herausforderungen für den Arbeits- und Gesundheitsschutz
Digitalisierung und indirekte Steuerung (Teil 1 von 2).<text:line-break/>In: sicher ist sicher, 72. Jg. 2021-05, S. 248-251.<text:line-break/><text:line-break/>
<text:a xlink:type="simple" xlink:href="http://www.wissen-hilfe.de/_Wissen/locked/papers/sis-2021-05-006.pdf" text:style-name="Internet_20_link" text:visited-style-name="Visited_20_Internet_20_Link">LINK</text:a><text:line-break/>Wilrich, Thomas: Urteil zur Strafbarkeit bei Infizierung von Mitmenschen
Wann der Dienstantritt zur Verurteilung wegen Fahrlässigkeit führen kann.<text:line-break/>In: sicher ist sicher, 72. Jg. 2021-05, S. 252-254.<text:line-break/><text:line-break/>
<text:a xlink:type="simple" xlink:href="http://www.wissen-hilfe.de/_Wissen/locked/papers/sis-2021-06-001.pdf" text:style-name="Internet_20_link" text:visited-style-name="Visited_20_Internet_20_Link">LINK</text:a><text:line-break/>Larisch, Joachim
: Ganz locker in die 4. Welle?
SARS-CoV-2/COVID-19.<text:line-break/>In: sicher ist sicher, 72. Jg. 2021-06, S. 272-275.<text:line-break/><text:line-break/>
<text:a xlink:type="simple" xlink:href="http://www.wissen-hilfe.de/_Wissen/locked/papers/sis-2021-06-002.pdf" text:style-name="Internet_20_link" text:visited-style-name="Visited_20_Internet_20_Link">LINK</text:a><text:line-break/>Selzer, Jan; Schelle, Florian: Messung und Beurteilung extra-auraler Lärmwirkungen nach ASR A3. 7.<text:line-break/>In: sicher ist sicher, 72. Jg. 2021-06, S. 276-281.<text:line-break/><text:line-break/>
<text:a xlink:type="simple" xlink:href="http://www.wissen-hilfe.de/_Wissen/locked/papers/sis-2021-06-003.pdf" text:style-name="Internet_20_link" text:visited-style-name="Visited_20_Internet_20_Link">LINK</text:a><text:line-break/>Alteköster, Carsten; et al.:: Bewertung elektronischer Artikelsicherungssysteme im Einzelhandel
Kommentar zum Artikel „Elektronische Artikelsicherungssysteme - Kein Risiko für Ihre Mitarbeiter!„ aus sis 04/2021.<text:line-break/>In: sicher ist sicher, 72. Jg. 2021-06, S. 282-285.<text:line-break/><text:line-break/>
<text:a xlink:type="simple" xlink:href="http://www.wissen-hilfe.de/_Wissen/locked/papers/sis-2021-06-004.pdf" text:style-name="Internet_20_link" text:visited-style-name="Visited_20_Internet_20_Link">LINK</text:a><text:line-break/>Faasch, Miriam: Verkeilte Brandschutztüren
Gibt es einen Ausweg aus dem Dilemma zwischen Brandschutz und Nutzerfreundlichkeit?.<text:line-break/>In: sicher ist sicher, 72. Jg. 2021-06, S. 286-290.<text:line-break/><text:line-break/>
<text:a xlink:type="simple" xlink:href="http://www.wissen-hilfe.de/_Wissen/locked/papers/sis-2021-06-006.pdf" text:style-name="Internet_20_link" text:visited-style-name="Visited_20_Internet_20_Link">LINK</text:a><text:line-break/>Reindl, Josef: Neue Herausforderungen für den Arbeits- und Gesundheitsschutz
Digitalisierung und indirekte Steuerung (Teil 2 von 2).<text:line-break/>In: sicher ist sicher, 72. Jg. 2021-06, S. 300-304.<text:line-break/><text:line-break/>
<text:a xlink:type="simple" xlink:href="http://www.wissen-hilfe.de/_Wissen/locked/papers/sis-2021-06-007.pdf" text:style-name="Internet_20_link" text:visited-style-name="Visited_20_Internet_20_Link">LINK</text:a><text:line-break/>Wilrich, Thomas: Pflichtendelegation gemäß § 13 ArbSchG: reloaded und revidiert
Über Vorgesetzte als Führungspersönlichkeiten und was das für ihre Arbeitsschutzverantwortung bedeutet.<text:line-break/>In: sicher ist sicher, 72. Jg. 2021-06, S. 305-308.<text:line-break/><text:line-break/>
<text:a xlink:type="simple" xlink:href="http://www.wissen-hilfe.de/_Wissen/locked/papers/sis-2021-07-08-001.pdf" text:style-name="Internet_20_link" text:visited-style-name="Visited_20_Internet_20_Link">LINK</text:a><text:line-break/>Strehl, Claudine; Hoffmann, Mathias: Gefährdungsbeurteilung bei der Verwendung von UV-C-Strahlern zur Desinfektion.<text:line-break/>In: sicher ist sicher, 72. Jg. 2021-07/08, S. 331-336.<text:line-break/><text:line-break/>
<text:a xlink:type="simple" xlink:href="http://www.wissen-hilfe.de/_Wissen/locked/papers/sis-2021-07-08-002.pdf" text:style-name="Internet_20_link" text:visited-style-name="Visited_20_Internet_20_Link">LINK</text:a><text:line-break/>Jeschke, Peter; et al.:: Die neuen TREMF
Bewertung möglicher Gefährdungen durch elektromagnetische Felder nach EMFV.<text:line-break/>In: sicher ist sicher, 72. Jg. 2021-07/08, S. 337-343.<text:line-break/><text:line-break/>
<text:a xlink:type="simple" xlink:href="http://www.wissen-hilfe.de/_Wissen/locked/papers/sis-2021-07-08-003.pdf" text:style-name="Internet_20_link" text:visited-style-name="Visited_20_Internet_20_Link">LINK</text:a><text:line-break/>Bauer,Stefan; Brose, Martin: Expositionsgrenzwerte für gepulste Laserstrahlung an Beispielen.<text:line-break/>In: sicher ist sicher, 72. Jg. 2021-07/08, S. 344-347.<text:line-break/><text:line-break/>
<text:a xlink:type="simple" xlink:href="http://www.wissen-hilfe.de/_Wissen/locked/papers/sis-2021-07-08-004.pdf" text:style-name="Internet_20_link" text:visited-style-name="Visited_20_Internet_20_Link">LINK</text:a><text:line-break/>Dittmar, Günter; Nolting, Jürgen: Aus der Praxis: Überwachung der Röntgenemission bei Ultrakurzpuls-Lasern.<text:line-break/>In: sicher ist sicher, 72. Jg. 2021-07/08, S. 348-352.<text:line-break/><text:line-break/>
<text:a xlink:type="simple" xlink:href="http://www.wissen-hilfe.de/_Wissen/locked/papers/sis-2021-07-08-005.pdf" text:style-name="Internet_20_link" text:visited-style-name="Visited_20_Internet_20_Link">LINK</text:a><text:line-break/>Rühl, Reinhold: Atembeschwerden und Allergien durch Reinigungsmittel.<text:line-break/>In: sicher ist sicher, 72. Jg. 2021-07/08, S. 353-358.<text:line-break/><text:line-break/>
<text:a xlink:type="simple" xlink:href="http://www.wissen-hilfe.de/_Wissen/locked/papers/sis-2021-09-001.pdf" text:style-name="Internet_20_link" text:visited-style-name="Visited_20_Internet_20_Link">LINK</text:a><text:line-break/>Brose, Martin; Janick, Eva: Lichtspiele mit Risiko.
Laser-Einrichtungen für Show und Projektionsanwendungen.<text:line-break/>In: sicher ist sicher, 72. Jg. 2021-09, S. 400-404.<text:line-break/><text:line-break/>
<text:a xlink:type="simple" xlink:href="http://www.wissen-hilfe.de/_Wissen/locked/papers/sis-2021-09-002.pdf" text:style-name="Internet_20_link" text:visited-style-name="Visited_20_Internet_20_Link">LINK</text:a><text:line-break/>Reidenbach, Hans-Dieter: Der Laserschutzbeauftragte  - eine Erfolgsgeschichte im Arbeitsschutz  (Teil 1 von 3).<text:line-break/>In: sicher ist sicher, 72. Jg. 2021-09, S. 405-409.<text:line-break/><text:line-break/>
<text:a xlink:type="simple" xlink:href="http://www.wissen-hilfe.de/_Wissen/locked/papers/sis-2021-09-003.pdf" text:style-name="Internet_20_link" text:visited-style-name="Visited_20_Internet_20_Link">LINK</text:a><text:line-break/>Bueren, Hermann: Das agile Unternehmen - Arbeiten in Echtzeit (II).
Kritik des Leitbilds aus der Perspektive der Beschäftigten*.<text:line-break/>In: sicher ist sicher, 72. Jg. 2021-09, S. 423-430.<text:line-break/><text:line-break/>
<text:a xlink:type="simple" xlink:href="http://www.wissen-hilfe.de/_Wissen/locked/papers/sis-2021-09-004.pdf" text:style-name="Internet_20_link" text:visited-style-name="Visited_20_Internet_20_Link">LINK</text:a><text:line-break/>Wilrich, Thomas: Der tödliche Arbeitsunfall mit der Hebebühne.
Strafverantwortung eines Abteilungsleiters wegen Organisations- und Auswahlverschulden und Unterweisungsversäumnis.<text:line-break/>In: sicher ist sicher, 72. Jg. 2021-09, S. 431-432.<text:line-break/><text:line-break/>
<text:a xlink:type="simple" xlink:href="http://www.wissen-hilfe.de/_Wissen/locked/papers/sis-2021-10-001.pdf" text:style-name="Internet_20_link" text:visited-style-name="Visited_20_Internet_20_Link">LINK</text:a><text:line-break/>Michels, Ludger: 25 Jahre Arbeitsschutzgesetz: Auf dem Weg zum Gesundheitsmanagement
(Teil 1 von 2).<text:line-break/>In: sicher ist sicher, 72. Jg. 2021-10, S. 451-455.<text:line-break/><text:line-break/>
<text:a xlink:type="simple" xlink:href="http://www.wissen-hilfe.de/_Wissen/locked/papers/sis-2021-10-002.pdf" text:style-name="Internet_20_link" text:visited-style-name="Visited_20_Internet_20_Link">LINK</text:a><text:line-break/>Mischke, Marian;  Pernack, Ernst-Friedrich: Die Arbeitsschutzaufsicht als Teil staatlicher Aufsicht im Betrieb
Fachkonzept 2025 des Landes Brandenburg.<text:line-break/>In: sicher ist sicher, 72. Jg. 2021-10, S. 456-461.<text:line-break/><text:line-break/>
<text:a xlink:type="simple" xlink:href="http://www.wissen-hilfe.de/_Wissen/locked/papers/sis-2021-10-003.pdf" text:style-name="Internet_20_link" text:visited-style-name="Visited_20_Internet_20_Link">LINK</text:a><text:line-break/>Kamusella, Christine; Schmauder, Martin: Exoskelette bei manuellen Kommissionieraufgaben? (Teil 1 von 2).<text:line-break/>In: sicher ist sicher, 72. Jg. 2021-10, S. 475-480.<text:line-break/><text:line-break/>
<text:a xlink:type="simple" xlink:href="http://www.wissen-hilfe.de/_Wissen/locked/papers/sis-2021-10-004.pdf" text:style-name="Internet_20_link" text:visited-style-name="Visited_20_Internet_20_Link">LINK</text:a><text:line-break/>Reidenbach, Hans-Dieter: Der Laserschutzbeauftragte - eine Erfolgsgeschichte im Arbeitsschutz (Teil 2 von 3).<text:line-break/>In: sicher ist sicher, 72. Jg. 2021-10, S. 481-484.<text:line-break/><text:line-break/>
<text:a xlink:type="simple" xlink:href="http://www.wissen-hilfe.de/_Wissen/locked/papers/sis-2021-11-001.pdf" text:style-name="Internet_20_link" text:visited-style-name="Visited_20_Internet_20_Link">LINK</text:a><text:line-break/>Michels, Ludger: 25 Jahre Arbeitsschutzgesetz: Auf dem Weg zum Gesundheitsmanagement (Teil 2 von 2).<text:line-break/>In: sicher ist sicher, 72. Jg. 2021-11, S. 521-525.<text:line-break/><text:line-break/>
<text:a xlink:type="simple" xlink:href="http://www.wissen-hilfe.de/_Wissen/locked/papers/sis-2021-11-002.pdf" text:style-name="Internet_20_link" text:visited-style-name="Visited_20_Internet_20_Link">LINK</text:a><text:line-break/>Kamusella, Christine; Schmauder, Martin: Exoskelette bei manuellen Kommissionieraufgaben? (Teil 2 von 2).<text:line-break/>In: sicher ist sicher, 72. Jg. 2021-11, S. 526-533.<text:line-break/><text:line-break/>
<text:a xlink:type="simple" xlink:href="http://www.wissen-hilfe.de/_Wissen/locked/papers/sis-2021-11-003.pdf" text:style-name="Internet_20_link" text:visited-style-name="Visited_20_Internet_20_Link">LINK</text:a><text:line-break/>Reidenbach, Hans-Dieter: Der Laserschutzbeauftragte - eine Erfolgsgeschichte im Arbeitsschutz (Teil 3 von 3).<text:line-break/>In: sicher ist sicher, 72. Jg. 2021-11, S. 534-539.<text:line-break/><text:line-break/>
<text:a xlink:type="simple" xlink:href="http://www.wissen-hilfe.de/_Wissen/locked/papers/sis-2021-11-004.pdf" text:style-name="Internet_20_link" text:visited-style-name="Visited_20_Internet_20_Link">LINK</text:a><text:line-break/>Wilrich, Thomas: Strafurteil nach tödlichem Unfall wegen DIN-Norm-widriger Heizungsmontage.<text:line-break/>In: sicher ist sicher, 72. Jg. 2021-11, S. 540-542.<text:line-break/><text:line-break/>
<text:a xlink:type="simple" xlink:href="http://www.wissen-hilfe.de/_Wissen/locked/papers/sis-2021-12-002.pdf" text:style-name="Internet_20_link" text:visited-style-name="Visited_20_Internet_20_Link">LINK</text:a><text:line-break/>Behnke, Katrin; Abdullina, Rezeda; Wank, Markus: Normung von Leitern
Europäische Gewerkschaften engagieren sich für sichere Produktstandards.<text:line-break/>In: sicher ist sicher, 72. Jg. 2021-12, S. 565-570.<text:line-break/><text:line-break/>
<text:a xlink:type="simple" xlink:href="http://www.wissen-hilfe.de/_Wissen/locked/papers/sis-2021-12-003.pdf" text:style-name="Internet_20_link" text:visited-style-name="Visited_20_Internet_20_Link">LINK</text:a><text:line-break/>Mischke, Marian; et al.: Gesetzliche Pflicht staatlicher Arbeitsschutzaufsicht im Bereich der Beratung nach dem Arbeitsschutzgesetz.<text:line-break/>In: sicher ist sicher, 72. Jg. 2021-12, S. 571-575.<text:line-break/><text:line-break/>
<text:a xlink:type="simple" xlink:href="http://www.wissen-hilfe.de/_Wissen/locked/papers/sis-2021-12-004.pdf" text:style-name="Internet_20_link" text:visited-style-name="Visited_20_Internet_20_Link">LINK</text:a><text:line-break/>Felz, Sebastian: Oberlandesgericht Hamm, Beschl. v. 24.6.2021, 5 RBs 107 /21
Aufzugsprüfung? Macht bei uns die Fachkraft für Arbeitssicherheit!
Bußgeld für unterlassene Prüfungen nach BetrSichV bei einem Aufzug.<text:line-break/>In: sicher ist sicher, 72. Jg. 2021-12, S. 598-599.<text:line-break/><text:line-break/>
<text:a xlink:type="simple" xlink:href="http://www.wissen-hilfe.de/_Wissen/locked/papers/sis-2021-12-005.pdf" text:style-name="Internet_20_link" text:visited-style-name="Visited_20_Internet_20_Link">LINK</text:a><text:line-break/>Felz, Sebastian: Verwaltungsgericht Düsseldorf, Beschl. v. 2.8.2021, 29 L 1165/21
Anwendung der Arbeitsstättenverordnung für Sammelunterkünfte auf deutschem Staatsgebiet für in den Niederlanden arbeitende Beschäftigte.<text:line-break/>In: sicher ist sicher, 72. Jg. 2021-12, S. 599-601.<text:line-break/><text:line-break/>
<text:a xlink:type="simple" xlink:href="http://www.wissen-hilfe.de/_Wissen/locked/papers/s-ing-2021-01-001.pdf" text:style-name="Internet_20_link" text:visited-style-name="Visited_20_Internet_20_Link">LINK</text:a><text:line-break/>Wilrich, Thomas: Die ungesicherte Betonplatte
Grobe Fahrlässigkeit durch unzureichende Organisation, Unterweisung und Kontrolle.<text:line-break/>In: Sicherheitsingenieur, 52. Jg., 01/2021, S. 15-16.<text:line-break/><text:line-break/>
<text:a xlink:type="simple" xlink:href="http://www.wissen-hilfe.de/_Wissen/locked/papers/s-ing-2021-01-002.pdf" text:style-name="Internet_20_link" text:visited-style-name="Visited_20_Internet_20_Link">LINK</text:a><text:line-break/>Pawils, Stefan: Neue und zertifizierbare ISO 37301 - Aufbau eines Compliance Management Systems
Haftungsrisiken reduzieren.<text:line-break/>In: Sicherheitsingenieur, 52. Jg., 01/2021, S. 17-19.<text:line-break/><text:line-break/>
<text:a xlink:type="simple" xlink:href="http://www.wissen-hilfe.de/_Wissen/locked/papers/s-ing-2021-01-004.pdf" text:style-name="Internet_20_link" text:visited-style-name="Visited_20_Internet_20_Link">LINK</text:a><text:line-break/>Wilrich, Thomas: Die ungesicherte Betonplatte
Grobe Fahrlässigkeit durch unzureichende Organisation, Unterweisung und Kontrolle.<text:line-break/>In: Sicherheitsingenieur, 52. Jg., 01/2021, S. 34-35.<text:line-break/><text:line-break/>
<text:a xlink:type="simple" xlink:href="http://www.wissen-hilfe.de/_Wissen/locked/papers/s-ing-2021-01-005.pdf" text:style-name="Internet_20_link" text:visited-style-name="Visited_20_Internet_20_Link">LINK</text:a><text:line-break/>Broda-Kaczmarek, Ewelina : Inbetriebnahme und Betrieb
„Einfache Druckbehälter“ sind rechtlich gar nicht so einfach Teil 2.<text:line-break/>In: Sicherheitsingenieur, 52. Jg., 01/2021, S. 37-39.<text:line-break/><text:line-break/>
<text:a xlink:type="simple" xlink:href="http://www.wissen-hilfe.de/_Wissen/locked/papers/s-ing-2021-01-006.pdf" text:style-name="Internet_20_link" text:visited-style-name="Visited_20_Internet_20_Link">LINK</text:a><text:line-break/>Klagge, Matthias : Ein Sturz und seine Folgen - doppelter Vorsatz bei Arbeitsunfällen
Konsequente Rechtsprechung.<text:line-break/>In: Sicherheitsingenieur, 52. Jg., 01/2021, S. 40-41.<text:line-break/><text:line-break/>
<text:a xlink:type="simple" xlink:href="http://www.wissen-hilfe.de/_Wissen/locked/papers/s-ing-2021-01-007.pdf" text:style-name="Internet_20_link" text:visited-style-name="Visited_20_Internet_20_Link">LINK</text:a><text:line-break/>Petersen, Volker: Betriebliches Krisenmanagement
Immer aktuell.<text:line-break/>In: Sicherheitsingenieur, 52. Jg., 01/2021, S. 42-44.<text:line-break/><text:line-break/>
<text:a xlink:type="simple" xlink:href="http://www.wissen-hilfe.de/_Wissen/locked/papers/s-ing-2021-02-001.pdf" text:style-name="Internet_20_link" text:visited-style-name="Visited_20_Internet_20_Link">LINK</text:a><text:line-break/>Wilrich, Cordula: Gefahrstofflagerung in der TRGS 510 neu gefasst
Die wichtigsten Änderungen im Überblick.<text:line-break/>In: Sicherheitsingenieur, 52. Jg., 02/2021, S. 8-10.<text:line-break/><text:line-break/>
<text:a xlink:type="simple" xlink:href="http://www.wissen-hilfe.de/_Wissen/locked/papers/s-ing-2021-02-002.pdf" text:style-name="Internet_20_link" text:visited-style-name="Visited_20_Internet_20_Link">LINK</text:a><text:line-break/>Stöffler, Birgit: Neues aus dem AGS
Neufassung TRGS 510.<text:line-break/>In: Sicherheitsingenieur, 52. Jg., 02/2021, S. 11-14.<text:line-break/><text:line-break/>
<text:a xlink:type="simple" xlink:href="http://www.wissen-hilfe.de/_Wissen/locked/papers/s-ing-2021-02-003.pdf" text:style-name="Internet_20_link" text:visited-style-name="Visited_20_Internet_20_Link">LINK</text:a><text:line-break/>Wilrich, Thomas: Verantwortung für Tun: Handlungsverantwortung ist die Basis des Arbeitsschutzes
Sicherheitsverantwortung, Arbeitsschutzorganisation und Haftung: Mythen und Wahrheiten.<text:line-break/>In: Sicherheitsingenieur, 52. Jg., 02/2021, S. 18-19.<text:line-break/><text:line-break/>
<text:a xlink:type="simple" xlink:href="http://www.wissen-hilfe.de/_Wissen/locked/papers/s-ing-2021-02-004.pdf" text:style-name="Internet_20_link" text:visited-style-name="Visited_20_Internet_20_Link">LINK</text:a><text:line-break/>Hofmann, Robert: Schutz vor Radon
Stand der Dinge.<text:line-break/>In: Sicherheitsingenieur, 52. Jg., 02/2021, S. 20-21.<text:line-break/><text:line-break/>
<text:a xlink:type="simple" xlink:href="http://www.wissen-hilfe.de/_Wissen/locked/papers/s-ing-2021-02-006.pdf" text:style-name="Internet_20_link" text:visited-style-name="Visited_20_Internet_20_Link">LINK</text:a><text:line-break/>Schmidt, Roger: Gaswarnanlage, planst Du noch oder haftest Du schon?
Kosten, Nutzen und die Sicherheit.<text:line-break/>In: Sicherheitsingenieur, 52. Jg., 02/2021, S. 32-34.<text:line-break/><text:line-break/>
<text:a xlink:type="simple" xlink:href="http://www.wissen-hilfe.de/_Wissen/locked/papers/s-ing-2021-02-007.pdf" text:style-name="Internet_20_link" text:visited-style-name="Visited_20_Internet_20_Link">LINK</text:a><text:line-break/>Hugo,Stefan: Ich höre nicht, was du schon siehst
Lärm und Gehör.<text:line-break/>In: Sicherheitsingenieur, 52. Jg., 02/2021, S. 40-42.<text:line-break/><text:line-break/>
<text:a xlink:type="simple" xlink:href="http://www.wissen-hilfe.de/_Wissen/locked/papers/s-ing-2021-02-008.pdf" text:style-name="Internet_20_link" text:visited-style-name="Visited_20_Internet_20_Link">LINK</text:a><text:line-break/>Wilrich, Thomas: Rathaus-Arbeit nur mit Maske und nicht im Homeoffice
Pandemierechtsprechung: Keine Maskenbefreiung ohne begründetes Attest und kein Rechtsanspruch auf Homeoffice.<text:line-break/>In: Sicherheitsingenieur, 52. Jg., 02/2021, S. 43-45.<text:line-break/><text:line-break/>
<text:a xlink:type="simple" xlink:href="http://www.wissen-hilfe.de/_Wissen/locked/papers/s-ing-2021-03-001.pdf" text:style-name="Internet_20_link" text:visited-style-name="Visited_20_Internet_20_Link">LINK</text:a><text:line-break/>Drews, Wolfgang: Anpassungsüberprüfung im Atemschutz - warum?
Die neue DGUV Regel 112-190.<text:line-break/>In: Sicherheitsingenieur, 52. Jg., 03/2021, S. 10-11.<text:line-break/><text:line-break/>
<text:a xlink:type="simple" xlink:href="http://www.wissen-hilfe.de/_Wissen/locked/papers/s-ing-2021-03-002.pdf" text:style-name="Internet_20_link" text:visited-style-name="Visited_20_Internet_20_Link">LINK</text:a><text:line-break/>Hugo,Stefan: Ich höre nicht, was Du schon siehst
Lärm und Gehör - Teil 2.<text:line-break/>In: Sicherheitsingenieur, 52. Jg., 03/2021, S. 12-14.<text:line-break/><text:line-break/>
<text:a xlink:type="simple" xlink:href="http://www.wissen-hilfe.de/_Wissen/locked/papers/s-ing-2021-03-003.pdf" text:style-name="Internet_20_link" text:visited-style-name="Visited_20_Internet_20_Link">LINK</text:a><text:line-break/>Wilrich, Thomas: „Selbst schuld„ oder Fremdverantwortung?
Sicherheitsverantwortung, Arbeitsschutzorganisation und Haftung: Mythen und Wahrheiten.<text:line-break/>In: Sicherheitsingenieur, 52. Jg., 03/2021, S. 16-17.<text:line-break/><text:line-break/>
<text:a xlink:type="simple" xlink:href="http://www.wissen-hilfe.de/_Wissen/locked/papers/s-ing-2021-03-004.pdf" text:style-name="Internet_20_link" text:visited-style-name="Visited_20_Internet_20_Link">LINK</text:a><text:line-break/>Börkircher, Mikko: lnfektionsschutzgerechtes Lüften
Grundlagen, Empfehlungen, praxiserprobte Vorgehensweisen.<text:line-break/>In: Sicherheitsingenieur, 52. Jg., 03/2021, S. 18-21.<text:line-break/><text:line-break/>
<text:a xlink:type="simple" xlink:href="http://www.wissen-hilfe.de/_Wissen/locked/papers/s-ing-2021-03-005.pdf" text:style-name="Internet_20_link" text:visited-style-name="Visited_20_Internet_20_Link">LINK</text:a><text:line-break/>Bernsdof, Julia: Lästige Arbeitsschutzdokumentation?
Nicht immer so beliebt, aber notwendig und sinnvoll.<text:line-break/>In: Sicherheitsingenieur, 52. Jg., 03/2021, S. 28-30.<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
Notfall- und Krisenmanagement: Rahmenvorgaben, -bedingungen und Hintergründe Teil 2.<text:line-break/>In: Sicherheitsingenieur, 52. Jg., 03/2021, S. 31-35.<text:line-break/><text:line-break/>
<text:a xlink:type="simple" xlink:href="http://www.wissen-hilfe.de/_Wissen/locked/papers/s-ing-2021-03-007.pdf" text:style-name="Internet_20_link" text:visited-style-name="Visited_20_Internet_20_Link">LINK</text:a><text:line-break/>Klagge, Matthias : Was kommt auf die Arbeitgeber zu?
Neuer Gesetzentwurf für mobiles Arbeiten (Mobile Arbeit-Gesetz - MAG).<text:line-break/>In: Sicherheitsingenieur, 52. Jg., 03/2021, S. 40-41.<text:line-break/><text:line-break/>
<text:a xlink:type="simple" xlink:href="http://www.wissen-hilfe.de/_Wissen/locked/papers/s-ing-2021-03-008.pdf" text:style-name="Internet_20_link" text:visited-style-name="Visited_20_Internet_20_Link">LINK</text:a><text:line-break/>Petschat, Gerhard; Khachabi, Wahid: Gefährdungsbeurteilung mittels Leitmerkmalmethoden
Objektivierung der Beurteilung physischer Belastungen.<text:line-break/>In: Sicherheitsingenieur, 52. Jg., 03/2021, S. 42-44.<text:line-break/><text:line-break/>
<text:a xlink:type="simple" xlink:href="http://www.wissen-hilfe.de/_Wissen/locked/papers/s-ing-2021-05-001.pdf" text:style-name="Internet_20_link" text:visited-style-name="Visited_20_Internet_20_Link">LINK</text:a><text:line-break/>Bördlein, Christoph; Zeitler, Lisa: Sicheres Verhalten bei Rettungskräften
Behavior Based Safety.<text:line-break/>In: Sicherheitsingenieur, 52. Jg., 05/2021, S. 8-12.<text:line-break/><text:line-break/>
<text:a xlink:type="simple" xlink:href="http://www.wissen-hilfe.de/_Wissen/locked/papers/s-ing-2021-05-002.pdf" text:style-name="Internet_20_link" text:visited-style-name="Visited_20_Internet_20_Link">LINK</text:a><text:line-break/>Vandieken, Henrik; Seibel, Stefan : Prüfung und Messung an Maschinen
Mehr als die DGUV-Vorschriften.<text:line-break/>In: Sicherheitsingenieur, 52. Jg., 05/2021, S. 18-21.<text:line-break/><text:line-break/>
<text:a xlink:type="simple" xlink:href="http://www.wissen-hilfe.de/_Wissen/locked/papers/s-ing-2021-05-003.pdf" text:style-name="Internet_20_link" text:visited-style-name="Visited_20_Internet_20_Link">LINK</text:a><text:line-break/>Koss, Arne: Notfall- und Krisenmanagement
Umsetzung und Vorgehen - Kommunikation, Transparenz, Fallstricke.<text:line-break/>In: Sicherheitsingenieur, 52. Jg., 05/2021, S. 26-30.<text:line-break/><text:line-break/>
<text:a xlink:type="simple" xlink:href="http://www.wissen-hilfe.de/_Wissen/locked/papers/s-ing-2021-05-004.pdf" text:style-name="Internet_20_link" text:visited-style-name="Visited_20_Internet_20_Link">LINK</text:a><text:line-break/>Harnack, Michael: Kohlendioxid-Feuerlöscher - Vorsicht beim Einsatz in engen Räumen!
Damit der Lebensretter nicht zur Lebensgefahr wird.<text:line-break/>In: Sicherheitsingenieur, 52. Jg., 05/2021, S. 32-34.<text:line-break/><text:line-break/>
<text:a xlink:type="simple" xlink:href="http://www.wissen-hilfe.de/_Wissen/locked/papers/s-ing-2021-05-005.pdf" text:style-name="Internet_20_link" text:visited-style-name="Visited_20_Internet_20_Link">LINK</text:a><text:line-break/>Wilrich, Thomas: Keine Verantwortung ohne Befugnisse - keine Befugnis ohne Verantwortung
Sicherheitsverantwortung, Arbeitsschutzorganisation und Haftung: Mythen und Wahrheiten.<text:line-break/>In: Sicherheitsingenieur, 52. Jg., 05/2021, S. 42-43.<text:line-break/><text:line-break/>
<text:a xlink:type="simple" xlink:href="http://www.wissen-hilfe.de/_Wissen/locked/papers/s-ing-2021-06-001.pdf" text:style-name="Internet_20_link" text:visited-style-name="Visited_20_Internet_20_Link">LINK</text:a><text:line-break/>Kunz, Torsten: DGUV Vorschrift 2 - Status Quo
Notwendige Änderungen in der sicherheitstechnischen und arbeitsmedizinischen Betreuung.<text:line-break/>In: Sicherheitsingenieur, 52. Jg., 06/2021, S. 8-10.<text:line-break/><text:line-break/>
<text:a xlink:type="simple" xlink:href="http://www.wissen-hilfe.de/_Wissen/locked/papers/s-ing-2021-06-002.pdf" text:style-name="Internet_20_link" text:visited-style-name="Visited_20_Internet_20_Link">LINK</text:a><text:line-break/>Fischer, Jochen; Weber, Arno: Zur Reform der DGUV Vorschrift 2
Argumente aus der Praxis.<text:line-break/>In: Sicherheitsingenieur, 52. Jg., 06/2021, S. 12-13.<text:line-break/><text:line-break/>
<text:a xlink:type="simple" xlink:href="http://www.wissen-hilfe.de/_Wissen/locked/papers/s-ing-2021-06-003.pdf" text:style-name="Internet_20_link" text:visited-style-name="Visited_20_Internet_20_Link">LINK</text:a><text:line-break/>Wilrich, Thomas: „Ein Blick ins Gesetz erleichtert die Rechtsfindung“
Sicherheitsverantwortung, Arbeitsschutzorganisation und Haftung: Mythen und Wahrheiten.<text:line-break/>In: Sicherheitsingenieur, 52. Jg., 06/2021, S. 14-15.<text:line-break/><text:line-break/>
<text:a xlink:type="simple" xlink:href="http://www.wissen-hilfe.de/_Wissen/locked/papers/s-ing-2021-06-004.pdf" text:style-name="Internet_20_link" text:visited-style-name="Visited_20_Internet_20_Link">LINK</text:a><text:line-break/>Sandrock, Stephan; Börkicher, Mikko: Gefährdungsbeurteilung in Zeiten von Homeoffice und mobiler Arbeit
Mobil Arbeitende frühzeitig aufklären.<text:line-break/>In: Sicherheitsingenieur, 52. Jg., 06/2021, S. 16-19.<text:line-break/><text:line-break/>
<text:a xlink:type="simple" xlink:href="http://www.wissen-hilfe.de/_Wissen/locked/papers/s-ing-2021-06-005.pdf" text:style-name="Internet_20_link" text:visited-style-name="Visited_20_Internet_20_Link">LINK</text:a><text:line-break/>Franz, Philipp; Kahl, Anke: Durchführung der Gefährdungsbeurteilung bei Tätigkeiten mit digitalen Technologien
Zusätzliche Aspekte beachten.<text:line-break/>In: Sicherheitsingenieur, 52. Jg., 06/2021, S. 23-26.<text:line-break/><text:line-break/>
<text:a xlink:type="simple" xlink:href="http://www.wissen-hilfe.de/_Wissen/locked/papers/s-ing-2021-06-006.pdf" text:style-name="Internet_20_link" text:visited-style-name="Visited_20_Internet_20_Link">LINK</text:a><text:line-break/>Schaller, Achim: Mehr Rechtssicherheit durch digitale Unterweisungen?
Tricks und Tipps.<text:line-break/>In: Sicherheitsingenieur, 52. Jg., 06/2021, S. 40-41.<text:line-break/><text:line-break/>
<text:a xlink:type="simple" xlink:href="http://www.wissen-hilfe.de/_Wissen/locked/papers/s-ing-2021-06-007.pdf" text:style-name="Internet_20_link" text:visited-style-name="Visited_20_Internet_20_Link">LINK</text:a><text:line-break/>Klagge, Matthias : OVG Lüneburg - Rücknahme von Atemschutzmasken mit unzutreffender CE-Kennzeichnung
Marktüberwachung.<text:line-break/>In: Sicherheitsingenieur, 52. Jg., 06/2021, S. 44-45.<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
Technische Brandschutzlösungen finden.<text:line-break/>In: Sicherheitsingenieur, 52. Jg., 07/2021, S. 8-11.<text:line-break/><text:line-break/>
<text:a xlink:type="simple" xlink:href="http://www.wissen-hilfe.de/_Wissen/locked/papers/s-ing-2021-07-003.pdf" text:style-name="Internet_20_link" text:visited-style-name="Visited_20_Internet_20_Link">LINK</text:a><text:line-break/>Wilrich, Thomas: „Unwissenheit schützt vor Strafe nicht„
Sicherheitsverantwortung, Arbeitsschutzorganisation und Haftung: Mythen und Wahrheiten.<text:line-break/>In: Sicherheitsingenieur, 52. Jg., 07/2021, S. 20-21.<text:line-break/><text:line-break/>
<text:a xlink:type="simple" xlink:href="http://www.wissen-hilfe.de/_Wissen/locked/papers/s-ing-2021-07-004.pdf" text:style-name="Internet_20_link" text:visited-style-name="Visited_20_Internet_20_Link">LINK</text:a><text:line-break/>Stöffler, Birgit: Neues aus dem AGS
Neue Grenzwerte aus TRGS 900 und 910 und neue Version der TRGS 505 Blei.<text:line-break/>In: Sicherheitsingenieur, 52. Jg., 07/2021, S. 24-26.<text:line-break/><text:line-break/>
<text:a xlink:type="simple" xlink:href="http://www.wissen-hilfe.de/_Wissen/locked/papers/s-ing-2021-07-006.pdf" text:style-name="Internet_20_link" text:visited-style-name="Visited_20_Internet_20_Link">LINK</text:a><text:line-break/>Stiegler, Franziska: Hätte ich früher etwas unternommen, wäre mir Vieles erspart geblieben
Psychische Gesundheit.<text:line-break/>In: Sicherheitsingenieur, 52. Jg., 07/2021, S. 34-37.<text:line-break/><text:line-break/>
<text:a xlink:type="simple" xlink:href="http://www.wissen-hilfe.de/_Wissen/locked/papers/s-ing-2021-07-007.pdf" text:style-name="Internet_20_link" text:visited-style-name="Visited_20_Internet_20_Link">LINK</text:a><text:line-break/>Klagge, Matthias : Umzug einer Betriebsstätte - Unterlassungsanspruch des Betriebsrats bei Fehlen einer mitbestimmten Gefährdungsbeurteilung?
LAG Schleswig-Holstein.<text:line-break/>In: Sicherheitsingenieur, 52. Jg., 07/2021, S. 40-41.<text:line-break/><text:line-break/>
<text:a xlink:type="simple" xlink:href="http://www.wissen-hilfe.de/_Wissen/locked/papers/s-ing-2021-07-008.pdf" text:style-name="Internet_20_link" text:visited-style-name="Visited_20_Internet_20_Link">LINK</text:a><text:line-break/>: Wie ein Kühlschmierstoff Mensch, Maschine und Umwelt schützt
Anlagenhygiene, Gesundheits- und Umweltschutz in einem.<text:line-break/>In: Sicherheitsingenieur, 52. Jg., 07/2021, S. 44-45.<text:line-break/><text:line-break/>
<text:a xlink:type="simple" xlink:href="http://www.wissen-hilfe.de/_Wissen/locked/papers/s-ing-2021-08-001.pdf" text:style-name="Internet_20_link" text:visited-style-name="Visited_20_Internet_20_Link">LINK</text:a><text:line-break/>Dietzel, Yvette; et al.:: Schutzkleidung gegen Hochdruckwasserstrahl
Neue Norm DIN 19430.<text:line-break/>In: Sicherheitsingenieur, 52. Jg., 08/2021, S. 8-12.<text:line-break/><text:line-break/>
<text:a xlink:type="simple" xlink:href="http://www.wissen-hilfe.de/_Wissen/locked/papers/s-ing-2021-08-003.pdf" text:style-name="Internet_20_link" text:visited-style-name="Visited_20_Internet_20_Link">LINK</text:a><text:line-break/>Jeschke, Peter; et al.:: Vereinfachte Gefährdungsbeurteilung nach TREMF
Eine Anleitung für Fachkräfte für Arbeitssicherheit.<text:line-break/>In: Sicherheitsingenieur, 52. Jg., 08/2021, S. 23-27.<text:line-break/><text:line-break/>
<text:a xlink:type="simple" xlink:href="http://www.wissen-hilfe.de/_Wissen/locked/papers/s-ing-2021-08-004.pdf" text:style-name="Internet_20_link" text:visited-style-name="Visited_20_Internet_20_Link">LINK</text:a><text:line-break/>Albracht, Gerd: ASBEST - eine Zukunftsinitiative des Europäischen Parlaments
Save the climate, protect the workers.<text:line-break/>In: Sicherheitsingenieur, 52. Jg., 08/2021, S. 28-29.<text:line-break/><text:line-break/>
<text:a xlink:type="simple" xlink:href="http://www.wissen-hilfe.de/_Wissen/locked/papers/s-ing-2021-08-006.pdf" text:style-name="Internet_20_link" text:visited-style-name="Visited_20_Internet_20_Link">LINK</text:a><text:line-break/>Wilrich, Thomas: Die Unkenntnis des Rechts ist vorzugsweise strafverschärfend und nur ausnahmsweise strafvermeidend
Sicherheitsverantwortung, Arbeitsschutzorganisation und Haftung: Mythen und Wahrheiten.<text:line-break/>In: Sicherheitsingenieur, 52. Jg., 08/2021, S. 38-39.<text:line-break/><text:line-break/>
<text:a xlink:type="simple" xlink:href="http://www.wissen-hilfe.de/_Wissen/locked/papers/s-ing-2021-08-008.pdf" text:style-name="Internet_20_link" text:visited-style-name="Visited_20_Internet_20_Link">LINK</text:a><text:line-break/>Klar, Markus: Rückwärtsfahren mit Einweiser
Gefährdungen vermeiden.<text:line-break/>In: Sicherheitsingenieur, 52. Jg., 08/2021, S. 42-44.<text:line-break/><text:line-break/>
<text:a xlink:type="simple" xlink:href="http://www.wissen-hilfe.de/_Wissen/locked/papers/s-ing-2021-09-002.pdf" text:style-name="Internet_20_link" text:visited-style-name="Visited_20_Internet_20_Link">LINK</text:a><text:line-break/>Schuh, Lukas; Mudimu, Ompe Aime; Sommer, Joachim: Ereignisse mit Ammoniumnitrat - Unterschiede und Gemeinsamkeiten.
Explosionen in Beirut, Tianjin, Toulouse und Oppau
Teil 1.<text:line-break/>In: Sicherheitsingenieur, 52. Jg., 09/2021, S. 18-22.<text:line-break/><text:line-break/>
<text:a xlink:type="simple" xlink:href="http://www.wissen-hilfe.de/_Wissen/locked/papers/s-ing-2021-09-004.pdf" text:style-name="Internet_20_link" text:visited-style-name="Visited_20_Internet_20_Link">LINK</text:a><text:line-break/>Vandieken, Henrik: Fachwissen in jedem Fall notwendig.
Nachlaufzeitmessung an berührungslos wirkenden Schutzeinrichtungen.<text:line-break/>In: Sicherheitsingenieur, 52. Jg., 09/2021, S. 36-38.<text:line-break/><text:line-break/>
<text:a xlink:type="simple" xlink:href="http://www.wissen-hilfe.de/_Wissen/locked/papers/s-ing-2021-09-006.pdf" text:style-name="Internet_20_link" text:visited-style-name="Visited_20_Internet_20_Link">LINK</text:a><text:line-break/>Klar, Markus: Begründungen der Prüfpflicht für elektrische Geräte.
Unmittelbare und mittelbare Ansätze.<text:line-break/>In: Sicherheitsingenieur, 52. Jg., 09/2021, S. 44-45.<text:line-break/><text:line-break/>
<text:a xlink:type="simple" xlink:href="http://www.wissen-hilfe.de/_Wissen/locked/papers/s-ing-2021-10-001.pdf" text:style-name="Internet_20_link" text:visited-style-name="Visited_20_Internet_20_Link">LINK</text:a><text:line-break/>Schuh, Lukas; Mudimu, Ompe Aime; Sommer, Joachim: Ereignisse mit Ammoniumnitrat - Unterschiede und Gemeinsamkeiten
Explosionen in Beirut, Tianjin, Toulouse und Oppau - Teil 2.<text:line-break/>In: Sicherheitsingenieur, 52. Jg., 10/2021, S. 36-40.<text:line-break/><text:line-break/>
<text:a xlink:type="simple" xlink:href="http://www.wissen-hilfe.de/_Wissen/locked/papers/s-ing-2021-10-002.pdf" text:style-name="Internet_20_link" text:visited-style-name="Visited_20_Internet_20_Link">LINK</text:a><text:line-break/>Klagge, Matthias : Mobile Arbeit aus rechtlicher Sicht
Arbeitsschutz und Digitalisierung - Teil 2.<text:line-break/>In: Sicherheitsingenieur, 52. Jg., 10/2021, S. 49-51.<text:line-break/><text:line-break/>
<text:a xlink:type="simple" xlink:href="http://www.wissen-hilfe.de/_Wissen/locked/papers/s-ing-2021-10-003.pdf" text:style-name="Internet_20_link" text:visited-style-name="Visited_20_Internet_20_Link">LINK</text:a><text:line-break/>Wilrich, Thomas: Der Mensch steht im Mittelpunkt - und der Mensch ist Mittel. Punkt
Sicherheitsverantwortung, Arbeitsschutzorganisation und Haftung: Mythen und Wahrheiten.<text:line-break/>In: Sicherheitsingenieur, 52. Jg., 10/2021, S. 52-53.<text:line-break/><text:line-break/>
<text:a xlink:type="simple" xlink:href="http://www.wissen-hilfe.de/_Wissen/locked/papers/s-ing-2021-11-001.pdf" text:style-name="Internet_20_link" text:visited-style-name="Visited_20_Internet_20_Link">LINK</text:a><text:line-break/>Welzbacher, Ulrich: Blei jetzt mit BAT-Wert - aber fortpflanzungsgefährlich
DFG-MAK- und BAT-Werte-Liste 2021  - Teil 2.<text:line-break/>In: Sicherheitsingenieur, 52. Jg., 11/2021, S. 30-33.<text:line-break/><text:line-break/>
<text:a xlink:type="simple" xlink:href="http://www.wissen-hilfe.de/_Wissen/locked/papers/s-ing-2021-11-002.pdf" text:style-name="Internet_20_link" text:visited-style-name="Visited_20_Internet_20_Link">LINK</text:a><text:line-break/>Wilrich, Thomas: Es entscheiden und es gehorchen Menschen: Befehl ist Befehl!
Sicherheitsverantwortung, Arbeitsschutzorganisation und Haftung: Mythen und Wahrheiten.<text:line-break/>In: Sicherheitsingenieur, 52. Jg., 11/2021, S. 40-41.<text:line-break/><text:line-break/>
<text:a xlink:type="simple" xlink:href="http://www.wissen-hilfe.de/_Wissen/locked/papers/s-ing-2021-12-001.pdf" text:style-name="Internet_20_link" text:visited-style-name="Visited_20_Internet_20_Link">LINK</text:a><text:line-break/>Neurieder, Peter: Der Blick in den Abgrund
Arbeitsschutz und Nachhaltigkeit - Teil 3.<text:line-break/>In: Sicherheitsingenieur, 52. Jg., 12/2021, S. 18-22.<text:line-break/><text:line-break/>
<text:a xlink:type="simple" xlink:href="http://www.wissen-hilfe.de/_Wissen/locked/papers/s-ing-2021-12-002.pdf" text:style-name="Internet_20_link" text:visited-style-name="Visited_20_Internet_20_Link">LINK</text:a><text:line-break/>Brünn, René: Dokumentation - Warum muss sie sein?
,,Wer schreibt, der bleibt“  - Teil 1.<text:line-break/>In: Sicherheitsingenieur, 52. Jg., 12/2021, S. 28-31.<text:line-break/><text:line-break/>
<text:a xlink:type="simple" xlink:href="http://www.wissen-hilfe.de/_Wissen/locked/papers/s-ing-2021-12-003.pdf" text:style-name="Internet_20_link" text:visited-style-name="Visited_20_Internet_20_Link">LINK</text:a><text:line-break/>Vandieken, Hendrik; Peters, Benjamin: Integration eines kollaborierenden Roboters in eine Fräsanwendung
Aus der Praxis.<text:line-break/>In: Sicherheitsingenieur, 52. Jg., 12/2021, S. 32-35.<text:line-break/><text:line-break/>
<text:a xlink:type="simple" xlink:href="http://www.wissen-hilfe.de/_Wissen/locked/papers/s-ing-2021-12-004.pdf" text:style-name="Internet_20_link" text:visited-style-name="Visited_20_Internet_20_Link">LINK</text:a><text:line-break/>Klagge, Matthias : 3G-Regelung am Arbeitsplatz
Was kommt auf Arbeitgeber und Beschäftigte zu?.<text:line-break/>In: Sicherheitsingenieur, 52. Jg., 12/2021, S. 42-43.<text:line-break/><text:line-break/>
<text:a xlink:type="simple" xlink:href="http://www.wissen-hilfe.de/_Wissen/locked/papers/s-ing-2021-12-005.pdf" text:style-name="Internet_20_link" text:visited-style-name="Visited_20_Internet_20_Link">LINK</text:a><text:line-break/>Wilrich, Cordula; Wilrich, Thomas: „Geringe Gefährdung„ gemäß Gefahrstoffverordnung bei Corona-Selbsttest?
Gericht bestätigt die Vereinbarkeit mit dem Gefahrstoffrecht.<text:line-break/>In: Sicherheitsingenieur, 52. Jg., 12/2021, S. 44-46.<text:line-break/><text:line-break/>
<text:a xlink:type="simple" xlink:href="http://www.wissen-hilfe.de/_Wissen/locked/papers/te-si-2021-01-02-001.pdf" text:style-name="Internet_20_link" text:visited-style-name="Visited_20_Internet_20_Link">LINK</text:a><text:line-break/>Kappelmaier, Rudolf: Szenarienanalysen als neuer Ansatz für Sicherheitsbetrachtungen.<text:line-break/>In: Technische Sicherheit, Bd.11 (2021) Nr. 01-02, S. 10-15.<text:line-break/><text:line-break/>
<text:a xlink:type="simple" xlink:href="http://www.wissen-hilfe.de/_Wissen/locked/papers/te-si-2021-01-02-002.pdf" text:style-name="Internet_20_link" text:visited-style-name="Visited_20_Internet_20_Link">LINK</text:a><text:line-break/>Wilrich, Thomas: Der Geldautomat mit Biss und das Gerichtsurteil ohne Biss
Ein juristisches Verfahren zur Betreiberverantwortung und zu den Tücken der Automatisierungstechnik und ein Kommentar zu den Tücken der Urteilsfindung.<text:line-break/>In: Technische Sicherheit, Bd.11 (2021) Nr. 01-02, S. 16-18.<text:line-break/><text:line-break/>
<text:a xlink:type="simple" xlink:href="http://www.wissen-hilfe.de/_Wissen/locked/papers/te-si-2021-03-04-006.pdf" text:style-name="Internet_20_link" text:visited-style-name="Visited_20_Internet_20_Link">LINK</text:a><text:line-break/>Mudimu, Ompe Aime ; Schuh, Lukas; Sommer, Joachim: Änderungen in Prozessanlagen
Lösungsansätze für rechtliche Anforderungen und Probleme der Praxis
Umsetzung des Änderungsmanagements in Unternehmen der chemischen, petrochemischen und pharmazeutischen Industrie.<text:line-break/>In: Technische Sicherheit, Bd.11 (2021) Nr. 03-04, S. 31-35.<text:line-break/><text:line-break/>
<text:a xlink:type="simple" xlink:href="http://www.wissen-hilfe.de/_Wissen/locked/papers/te-si-2021-03-04-009.pdf" text:style-name="Internet_20_link" text:visited-style-name="Visited_20_Internet_20_Link">LINK</text:a><text:line-break/>Kemme, Susanne: Der richtige UV-Schutz: Wie sich das Risiko effektiv senken lässt.<text:line-break/>In: Technische Sicherheit, Bd.11 (2021) Nr. 03-04, S. 53-56.<text:line-break/><text:line-break/>
<text:a xlink:type="simple" xlink:href="http://www.wissen-hilfe.de/_Wissen/locked/papers/te-si-2021-05-06-005.pdf" text:style-name="Internet_20_link" text:visited-style-name="Visited_20_Internet_20_Link">LINK</text:a><text:line-break/>Wyss, Samuel: Gut gerüstet für den Ernstfall.<text:line-break/>In: Technische Sicherheit, Bd.11 (2021) Nr. 05-06, S. 22-24.<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
<text:a xlink:type="simple" xlink:href="http://www.wissen-hilfe.de/_Wissen/locked/papers/te-si-2021-05-06-013.pdf" text:style-name="Internet_20_link" text:visited-style-name="Visited_20_Internet_20_Link">LINK</text:a><text:line-break/>Riedel, Christoph: Raumlufttechnik zu Coronazeiten.<text:line-break/>In: Technische Sicherheit, Bd.11 (2021) Nr. 05-06, S. 67-70.<text:line-break/><text:line-break/>
<text:a xlink:type="simple" xlink:href="http://www.wissen-hilfe.de/_Wissen/locked/papers/te-si-2021-05-06-014.pdf" text:style-name="Internet_20_link" text:visited-style-name="Visited_20_Internet_20_Link">LINK</text:a><text:line-break/>Wenten, Matthias: Lüftungskonzepte: Wie C02 Ampeln zum wirksamen Infektionsschutz beitragen.<text:line-break/>In: Technische Sicherheit, Bd.11 (2021) Nr. 05-06, S. 71-73.<text:line-break/><text:line-break/>
<text:a xlink:type="simple" xlink:href="http://www.wissen-hilfe.de/_Wissen/locked/papers/te-si-2021-07-08-001.pdf" text:style-name="Internet_20_link" text:visited-style-name="Visited_20_Internet_20_Link">LINK</text:a><text:line-break/>Neuhalfen, Edgar; Gamer, Peter; Arizal: Risikobetrachtungen im angemessenen Sicherheitsabstand von Störfallbetrieben.
Teil 1: Vorstellung einer neuen Semi-Quantitativen Risiko-Methode (SQRM).<text:line-break/>In: Technische Sicherheit, Bd.11 (2021) Nr. 07-08, S. 11-17.<text:line-break/><text:line-break/>
<text:a xlink:type="simple" xlink:href="http://www.wissen-hilfe.de/_Wissen/locked/papers/te-si-2021-07-08-002.pdf" text:style-name="Internet_20_link" text:visited-style-name="Visited_20_Internet_20_Link">LINK</text:a><text:line-break/>Zöllner, Rolf: Neue Prüfkonzepte bei überwachungsbedürftigen Anlagen.<text:line-break/>In: Technische Sicherheit, Bd.11 (2021) Nr. 07-08, S. 18-19.<text:line-break/><text:line-break/>
<text:a xlink:type="simple" xlink:href="http://www.wissen-hilfe.de/_Wissen/locked/papers/te-si-2021-07-08-004.pdf" text:style-name="Internet_20_link" text:visited-style-name="Visited_20_Internet_20_Link">LINK</text:a><text:line-break/>Gehrig, Hans: Quaderförmige flüssigkeitsgefüllte Metallbehälter und -wannen unter Erdbebenbelastung.<text:line-break/>In: Technische Sicherheit, Bd.11 (2021) Nr. 07-08, S. 33-41.<text:line-break/><text:line-break/>
<text:a xlink:type="simple" xlink:href="http://www.wissen-hilfe.de/_Wissen/locked/papers/te-si-2021-07-08-008.pdf" text:style-name="Internet_20_link" text:visited-style-name="Visited_20_Internet_20_Link">LINK</text:a><text:line-break/>Kilian, Sandra; et al.: Erfahrungen aus der Prüfung einer Kernfusionsanlage als Ex-Anlage nach BetrSichV.
Teil 2 Torus und Vakuumpumpsystem.<text:line-break/>In: Technische Sicherheit, Bd.11 (2021) Nr. 07-08, S. 55-62.<text:line-break/><text:line-break/>
<text:a xlink:type="simple" xlink:href="http://www.wissen-hilfe.de/_Wissen/locked/papers/te-si-2021-09-10-001.pdf" text:style-name="Internet_20_link" text:visited-style-name="Visited_20_Internet_20_Link">LINK</text:a><text:line-break/>Alteköster, Carsten; et al.:: Bewertung nicht-sinusförmiger Magnetfelder gemäß den Technischen Regeln zu elektromagnetischen Feldern (TREMF).<text:line-break/>In: Technische Sicherheit, Bd.11 (2021) Nr. 09-10, S. 14-19.<text:line-break/><text:line-break/>
<text:a xlink:type="simple" xlink:href="http://www.wissen-hilfe.de/_Wissen/locked/papers/te-si-2021-09-10-002.pdf" text:style-name="Internet_20_link" text:visited-style-name="Visited_20_Internet_20_Link">LINK</text:a><text:line-break/>Ernst, Benjamin; Kaulbars, Uwe: Bestimmung der Vibrationsdosis mit Hilfssystemen als Alternative zu normgerechten Messsystemen.<text:line-break/>In: Technische Sicherheit, Bd.11 (2021) Nr. 09-10, S. 23-28.<text:line-break/><text:line-break/>
<text:a xlink:type="simple" xlink:href="http://www.wissen-hilfe.de/_Wissen/locked/papers/te-si-2021-09-10-003.pdf" text:style-name="Internet_20_link" text:visited-style-name="Visited_20_Internet_20_Link">LINK</text:a><text:line-break/>Neuhalfen, Edgar; Gamer, Peter; Arizal, : Risikobetrachtungen im angemessenen Sicherheitsabstand von Störfallbetrieben
Teil 2: Anwendung der SQRM an einem realen Beispiel.<text:line-break/>In: Technische Sicherheit, Bd.11 (2021) Nr. 09-10, S. 34-39.<text:line-break/><text:line-break/>
<text:a xlink:type="simple" xlink:href="http://www.wissen-hilfe.de/_Wissen/locked/papers/te-si-2021-09-10-004.pdf" text:style-name="Internet_20_link" text:visited-style-name="Visited_20_Internet_20_Link">LINK</text:a><text:line-break/>Konersmann, Rainer: Erdgaspipelines -Auf der Suche nach einem sicheren Abstand.<text:line-break/>In: Technische Sicherheit, Bd.11 (2021) Nr. 09-10, S. 40-47.<text:line-break/><text:line-break/>
<text:a xlink:type="simple" xlink:href="http://www.wissen-hilfe.de/_Wissen/locked/papers/te-si-2021-11-12-004.pdf" text:style-name="Internet_20_link" text:visited-style-name="Visited_20_Internet_20_Link">LINK</text:a><text:line-break/>Grunewald, Thomas; Grätz, Rainer; Kühne, Hans-Carsten: Werkzeuge zur Verwendung in explosionsgefährdeten Bereichen.<text:line-break/>In: Technische Sicherheit, Bd.11 (2021) Nr. 11-12, S. 33-37.<text:line-break/><text:line-break/>
<text:a xlink:type="simple" xlink:href="http://www.wissen-hilfe.de/_Wissen/locked/papers/te-si-2021-11-12-005.pdf" text:style-name="Internet_20_link" text:visited-style-name="Visited_20_Internet_20_Link">LINK</text:a><text:line-break/>Sievers, Sven: Der richtige Umgang mit Druckgasen: Sicherheit hat höchste Priorität.<text:line-break/>In: Technische Sicherheit, Bd.11 (2021) Nr. 11-12, S. 38-40.<text:line-break/><text:line-break/>
<text:a xlink:type="simple" xlink:href="http://www.wissen-hilfe.de/_Wissen/locked/papers/te-si-2021-11-12-006.pdf" text:style-name="Internet_20_link" text:visited-style-name="Visited_20_Internet_20_Link">LINK</text:a><text:line-break/>skylotec: „Skyvest'' - intelligente Airbag-Weste schützt bei Stürzen aus geringeren Höhen.<text:line-break/>In: Technische Sicherheit, Bd.11 (2021) Nr. 11-12, S. 50.<text:line-break/><text:line-break/>
<text:a xlink:type="simple" xlink:href="http://www.wissen-hilfe.de/_Wissen/locked/papers/vdsi-2021-01-001.pdf" text:style-name="Internet_20_link" text:visited-style-name="Visited_20_Internet_20_Link">LINK</text:a><text:line-break/>Weis, Udo: Die Normenfamilie wächst - Experten teilweise skeptisch.<text:line-break/>In: VDSI, VDSIaktuell 01.2021, S. 10-12.<text:line-break/><text:line-break/></text:p>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7-11-003.pdf" text:style-name="Internet_20_link" text:visited-style-name="Visited_20_Internet_20_Link">LINK</text:a><text:line-break/>Tatter, Uwe / Schmidt, Joachim: Risiken mit manchen Schweißsprays - nicht nur wegen brennbarer Treibgase.<text:line-break/>In: Der Praktiker, 59. Jg 2007-11, S. 355 - 358.<text:line-break/><text:line-break/>
<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8-11-002.pdf" text:style-name="Internet_20_link" text:visited-style-name="Visited_20_Internet_20_Link">LINK</text:a><text:line-break/>von der Heyden, Thomas / Paga, Heino: Mit Normen zum Gesundheitsschutz - Schweißen ohne Gefährdung durch Gase und Rauche möglich.<text:line-break/>In: Der Praktiker, 60. Jg 2008-11, S. 384 - 386.<text:line-break/><text:line-break/>
<text:a xlink:type="simple" xlink:href="http://www.wissen-hilfe.de/_Wissen/locked/papers/dp-2009-05-001.pdf" text:style-name="Internet_20_link" text:visited-style-name="Visited_20_Internet_20_Link">LINK</text:a><text:line-break/>Schmidt, Joachim: Persönliche Verantwortung des Schweißpersonals für Arbeitssicherheit und Umweltschutz.<text:line-break/>In: Der Praktiker, 61. Jg 2009-05, S. 160 - 164.<text:line-break/><text:line-break/>
<text:a xlink:type="simple" xlink:href="http://www.wissen-hilfe.de/_Wissen/locked/papers/dp-2009-06-001.pdf" text:style-name="Internet_20_link" text:visited-style-name="Visited_20_Internet_20_Link">LINK</text:a><text:line-break/>Tatter, Uwe: Tödliche Verbrennung eines Gasschweißers.<text:line-break/>In: Der Praktiker, 61. Jg 2009-06, S. 200 - 202.<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0-04-003.pdf" text:style-name="Internet_20_link" text:visited-style-name="Visited_20_Internet_20_Link">LINK</text:a><text:line-break/>Püster, Thomas / Hustedt, Michael / Herzog, Dirk : Was schützt wie vor Laserstrahlung? Persönliche Schutzausrüstung für die Arbeit mit handgeführten Lasern zur Werkstoffbearbeitung.<text:line-break/>In: Der Praktiker, 62. Jg 2010-04, S. 172 - 175.<text:line-break/><text:line-break/>
<text:a xlink:type="simple" xlink:href="http://www.wissen-hilfe.de/_Wissen/locked/papers/dp-2010-04-004.pdf" text:style-name="Internet_20_link" text:visited-style-name="Visited_20_Internet_20_Link">LINK</text:a><text:line-break/>Gast, Jürgen: Gesundheit fördern, Kosten senken. Einsatz und Stand der Technik von Geräten und Anlagen zur Schweissrauchabsaugung.<text:line-break/>In: Der Praktiker, 62. Jg 2010-04, S. 176 - 178.<text:line-break/><text:line-break/>
<text:a xlink:type="simple" xlink:href="http://www.wissen-hilfe.de/_Wissen/locked/papers/dp-2011-03-002.pdf" text:style-name="Internet_20_link" text:visited-style-name="Visited_20_Internet_20_Link">LINK</text:a><text:line-break/>Zäh, Michael / Braunreuther, Stefan : Kein sicherer Schutz. Lasersicherheit durch Laserschutzbrillen.<text:line-break/>In: Der Praktiker, 62. Jg 2011-03, S. 94 - 96.<text:line-break/><text:line-break/>
<text:a xlink:type="simple" xlink:href="http://www.wissen-hilfe.de/_Wissen/locked/papers/dp-2011-03-003.pdf" text:style-name="Internet_20_link" text:visited-style-name="Visited_20_Internet_20_Link">LINK</text:a><text:line-break/>Hirler, Harald: Flexible Hilfen. Betriebliche Gefährdungsbeurteilung am Schweissarbeitsplatz.<text:line-break/>In: Der Praktiker, 62. Jg 2011-03, S. 98 - 100.<text:line-break/><text:line-break/>
<text:a xlink:type="simple" xlink:href="http://www.wissen-hilfe.de/_Wissen/locked/papers/dp-2011-04-002.pdf" text:style-name="Internet_20_link" text:visited-style-name="Visited_20_Internet_20_Link">LINK</text:a><text:line-break/>Spiegei-Ciobanu, Vilia Elena :  Vom Labor in die Praxis. Stand der Normung zum Thema Schadstoffe in der Schweisstechnik.<text:line-break/>In: Der Praktiker, 62. Jg 2011-04, S. 132 - 136.<text:line-break/><text:line-break/>
<text:a xlink:type="simple" xlink:href="http://www.wissen-hilfe.de/_Wissen/locked/papers/dp-2011-06-001.pdf" text:style-name="Internet_20_link" text:visited-style-name="Visited_20_Internet_20_Link">LINK</text:a><text:line-break/>Offenhäuser, Friedrich : Augen auf bei der Schutzbrillenwahl.  Sicherheit von Brillen für den Laseraugenschutz.<text:line-break/>In: Der Praktiker, 62. Jg 2011-06, S. 232 - 234.<text:line-break/><text:line-break/>
<text:a xlink:type="simple" xlink:href="http://www.wissen-hilfe.de/_Wissen/locked/papers/dp-2011-12-001.pdf" text:style-name="Internet_20_link" text:visited-style-name="Visited_20_Internet_20_Link">LINK</text:a><text:line-break/>Bothur, Christian: Kein Schutz ohne Wartung. Instandhaltung von Gebläseatemschutz.<text:line-break/>In: Der Praktiker, 62. Jg 2011-12, S. 508 - 511.<text:line-break/><text:line-break/>
<text:a xlink:type="simple" xlink:href="http://www.wissen-hilfe.de/_Wissen/locked/papers/dp-2011-12-002.pdf" text:style-name="Internet_20_link" text:visited-style-name="Visited_20_Internet_20_Link">LINK</text:a><text:line-break/>Rechlin, Silke: Gestiegene Anforderungen. Eigenschaften von Schweisserschutzkleidung.<text:line-break/>In: Der Praktiker, 62. Jg 2011-12, S. 514 - 516.<text:line-break/><text:line-break/>
<text:a xlink:type="simple" xlink:href="http://www.wissen-hilfe.de/_Wissen/locked/papers/dp-2012-03-004.pdf" text:style-name="Internet_20_link" text:visited-style-name="Visited_20_Internet_20_Link">LINK</text:a><text:line-break/>Weikert, Fritz / Marx, Marcus / Friedrich, Marko: Steter Tropfen höhlt den Stein. Berufskrankheiten bei Schweissern.<text:line-break/>In: Der Praktiker, 63. Jg 2012-03, S. 74 - 78.<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06-004.pdf" text:style-name="Internet_20_link" text:visited-style-name="Visited_20_Internet_20_Link">LINK</text:a><text:line-break/>Weikert, Fritz / Wollny, Simon: Heißarbeiten - Gefahr für Leib und Leben. Arbeitsunfälle bei Schweiss- und Schneidarbeiten.<text:line-break/>In: Der Praktiker, 63. Jg 2012-06, S. 247 - 250.<text:line-break/><text:line-break/>
<text:a xlink:type="simple" xlink:href="http://www.wissen-hilfe.de/_Wissen/locked/papers/dp-2012-09-002.pdf" text:style-name="Internet_20_link" text:visited-style-name="Visited_20_Internet_20_Link">LINK</text:a><text:line-break/>Ifland, Manfred: Sicher schweißen. Anforderungen an den Gesundheits- und Arbeitsschutz beim Schweissen In Reparatur und Instandhaltung.<text:line-break/>In: Der Praktiker, 63. Jg 2012-09, S. 406 - 413.<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4-05-002.pdf" text:style-name="Internet_20_link" text:visited-style-name="Visited_20_Internet_20_Link">LINK</text:a><text:line-break/>Weikert, Fritz: Von Ursachen und Folgen. Arbeitsunfälle von Schweissern, Brennschneidern und Lötern.<text:line-break/>In: Der Praktiker, 66. Jg 2014-05, S. 202 - 206.<text:line-break/><text:line-break/>
<text:a xlink:type="simple" xlink:href="http://www.wissen-hilfe.de/_Wissen/locked/papers/dp-2014-06-003.pdf" text:style-name="Internet_20_link" text:visited-style-name="Visited_20_Internet_20_Link">LINK</text:a><text:line-break/>Weikert, Fritz: Jeder Unfall ist einer zu viel. Neue Unfallrenten und tödliche Arbeitsunfälle von Schweissern, Brennschneidern und Lötern.<text:line-break/>In: Der Praktiker, 66. Jg 2014-06, S. 246 - 250.<text:line-break/><text:line-break/>
<text:a xlink:type="simple" xlink:href="http://www.wissen-hilfe.de/_Wissen/locked/papers/dp-2014-10-002.pdf" text:style-name="Internet_20_link" text:visited-style-name="Visited_20_Internet_20_Link">LINK</text:a><text:line-break/>Reich, Sebastian: Schweißrauch - neuester Stand. 50 Prozent weniger Emissionen durch neue Mig/Mag-Impulsprozesse.<text:line-break/>In: Der Praktiker, 66. Jg 2014-10, S. 472 - 475.<text:line-break/><text:line-break/>
<text:a xlink:type="simple" xlink:href="http://www.wissen-hilfe.de/_Wissen/locked/papers/dp-2015-03-002.pdf" text:style-name="Internet_20_link" text:visited-style-name="Visited_20_Internet_20_Link">LINK</text:a><text:line-break/>Meißner, Stefan: Warum Absaug- und Filtertechnik wichtiger ist, als man denkt. Erfassung und Filterung luftgetragener Schadstoffe.<text:line-break/>In: Der Praktiker, 67. Jg 2015-03, S. 96 - 99.<text:line-break/><text:line-break/>
<text:a xlink:type="simple" xlink:href="http://www.wissen-hilfe.de/_Wissen/locked/papers/dp-2015-10-002.pdf" text:style-name="Internet_20_link" text:visited-style-name="Visited_20_Internet_20_Link">LINK</text:a><text:line-break/>Schmidt, Joachim: Die Gesundheit im Blick. Schweissen mit Wolframelektroden.<text:line-break/>In: Der Praktiker, 67. Jg 2015-10, S. 466 - 469.<text:line-break/><text:line-break/>
<text:a xlink:type="simple" xlink:href="http://www.wissen-hilfe.de/_Wissen/locked/papers/dp-2016-03-001.pdf" text:style-name="Internet_20_link" text:visited-style-name="Visited_20_Internet_20_Link">LINK</text:a><text:line-break/>Killing, Ulrich: Dem Fehlerteufel auf der Spur. Inspektionen im chemischen Apparatebau.<text:line-break/>In: Der Praktiker, 68. Jg 2016-03, S. 82 - 87.<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din-2016-08-001.pdf" text:style-name="Internet_20_link" text:visited-style-name="Visited_20_Internet_20_Link">LINK</text:a><text:line-break/>Großmann, Jürgen :  Vernetzte IT-Sicherheit in kritischen Infrastrukturen. Teil 2: Informationssicherheit. .<text:line-break/>In: DIN Mitteilungen, Jg 95.2016-08, S. 4 - 6.<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sus-2016-07-001.pdf" text:style-name="Internet_20_link" text:visited-style-name="Visited_20_Internet_20_Link">LINK</text:a><text:line-break/>Lugauer, Florian P. / Wirth, Sebastian / Wolff, Felix / Häußinger, Christina / Zäh, Michael F.: Eine Auslegungsmethode für Sicherheitseinrichtungen an Laserstrahlanlagen zur Werkstoffbearbeitung.<text:line-break/>In: Schweissen und Schneiden, 68. Jg 2016-07, S. 412 - 418.<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is-2014-09-004.pdf" text:style-name="Internet_20_link" text:visited-style-name="Visited_20_Internet_20_Link">LINK</text:a><text:line-break/>Mahr, Torsten: Kollektivschutz geht vor!.<text:line-break/>In: sicher ist sicher, 65. Jg 2014-09, S. 457 - 459.<text:line-break/><text:line-break/>
<text:a xlink:type="simple" xlink:href="http://www.wissen-hilfe.de/_Wissen/locked/papers/sis-2014-09-005.pdf" text:style-name="Internet_20_link" text:visited-style-name="Visited_20_Internet_20_Link">LINK</text:a><text:line-break/>Dr. Wilrich, Thomas: Glyzerinwasser im Rhein.
Verantwortung von Mitarbeitern für Sicherheit und Umwelt..<text:line-break/>In: sicher ist sicher, 65. Jg 2014-09, S. 464 - 466.<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4.pdf" text:style-name="Internet_20_link" text:visited-style-name="Visited_20_Internet_20_Link">LINK</text:a><text:line-break/>Mischke, Marian: Gefährdungen durch künstliche UV-Strahlung in Sonnenstudios.<text:line-break/>In: sicher ist sicher, 65. Jg 2014-10, S. 506 - 508.<text:line-break/><text:line-break/>
<text:a xlink:type="simple" xlink:href="http://www.wissen-hilfe.de/_Wissen/locked/papers/sis-2014-10-007.pdf" text:style-name="Internet_20_link" text:visited-style-name="Visited_20_Internet_20_Link">LINK</text:a><text:line-break/>Bömmels, Ingo: Untersuchung und Beurteilung von elektromagnetischen Feldern an einem Transportband mit Induktionszonen in Großküchen.<text:line-break/>In: sicher ist sicher, 65. Jg 2014-10, S. 518 - 520.<text:line-break/><text:line-break/>
<text:a xlink:type="simple" xlink:href="http://www.wissen-hilfe.de/_Wissen/locked/papers/sis-2014-10-008.pdf" text:style-name="Internet_20_link" text:visited-style-name="Visited_20_Internet_20_Link">LINK</text:a><text:line-break/>Wilrich, Thomas: Der wärmebelastete Betrieb und der initiativberechtigte Betriebsrat. Mitbestimmungsrecht im Arbeitsstättenrecht auch ohne konkrete Gesundheitsgefahr, aber nur bei konkretem Regelungsbegehren..<text:line-break/>In: sicher ist sicher, 65. Jg 2014-10, S. 521 - 523.<text:line-break/><text:line-break/>
<text:a xlink:type="simple" xlink:href="http://www.wissen-hilfe.de/_Wissen/locked/papers/sis-2014-11-001.pdf" text:style-name="Internet_20_link" text:visited-style-name="Visited_20_Internet_20_Link">LINK</text:a><text:line-break/>Rühl, Reinhold: Die DNEL-Liste der DGUV.<text:line-break/>In: sicher ist sicher, 65. Jg 2014-11, S. 557 - 559.<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4-11-005.pdf" text:style-name="Internet_20_link" text:visited-style-name="Visited_20_Internet_20_Link">LINK</text:a><text:line-break/>Wilrich, Thomas: Der stromführende Friedensgruß. Strafrechtliche Verantwortung eines Pfarrers für wiederkehrende Prüfungen an elektrischen Anlagen gemäß BGV A3¹ - Wann Mitarbeiter haftungsrechtlich ,,Unternehmer“ sind.<text:line-break/>In: sicher ist sicher, 65. Jg 2014-11, S. 574 - 577.<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4-12-002.pdf" text:style-name="Internet_20_link" text:visited-style-name="Visited_20_Internet_20_Link">LINK</text:a><text:line-break/>Platt, Marcus: Der Zurrgurt als Arbeitsmittel.<text:line-break/>In: sicher ist sicher, 65. Jg 2014-12, S. 616 - 617.<text:line-break/><text:line-break/>
<text:a xlink:type="simple" xlink:href="http://www.wissen-hilfe.de/_Wissen/locked/papers/sis-2014-12-003.pdf" text:style-name="Internet_20_link" text:visited-style-name="Visited_20_Internet_20_Link">LINK</text:a><text:line-break/>Zapf, Andreas: Fluchtwege in Arbeitsstätten -  Fragen aus der Praxis.<text:line-break/>In: sicher ist sicher, 65. Jg 2014-12, S. 618 - 619.<text:line-break/><text:line-break/>
<text:a xlink:type="simple" xlink:href="http://www.wissen-hilfe.de/_Wissen/locked/papers/sis-2014-12-005.pdf" text:style-name="Internet_20_link" text:visited-style-name="Visited_20_Internet_20_Link">LINK</text:a><text:line-break/>Wilrich, Thomas: Der Auszubildende, die Bohrschnecke und Anweisungen durch Pfiffe und ,,Eh„-Rufe. Aussage gegen Aussage und schwierige Beweiswürdigung zur groben Fahrlässigkeit nach Verstößen gegen die UVV ,,Kraftbetriebene Arbeitsmittel“.<text:line-break/>In: sicher ist sicher, 65. Jg 2014-12, S. 623 - 628.<text:line-break/><text:line-break/>
<text:a xlink:type="simple" xlink:href="http://www.wissen-hilfe.de/_Wissen/locked/papers/sis-2015-01-001.pdf" text:style-name="Internet_20_link" text:visited-style-name="Visited_20_Internet_20_Link">LINK</text:a><text:line-break/>Klussmann, André: Physische Belastungen bei der Arbeit: Bedeutung, Beurteilung, Maßnahmen.<text:line-break/>In: sicher ist sicher, 66. Jg 2015-01, S. 6 - 8.<text:line-break/><text:line-break/>
<text:a xlink:type="simple" xlink:href="http://www.wissen-hilfe.de/_Wissen/locked/papers/sis-2015-01-002.pdf" text:style-name="Internet_20_link" text:visited-style-name="Visited_20_Internet_20_Link">LINK</text:a><text:line-break/>Merkel, Torsten: Smartphone und Tablet im Alltag der ergonomischen Arbeitsplatzbewertung.<text:line-break/>In: sicher ist sicher, 66. Jg 2015-01, S. 14 - 18.<text:line-break/><text:line-break/>
<text:a xlink:type="simple" xlink:href="http://www.wissen-hilfe.de/_Wissen/locked/papers/sis-2015-01-003.pdf" text:style-name="Internet_20_link" text:visited-style-name="Visited_20_Internet_20_Link">LINK</text:a><text:line-break/>Kamusella, Christiane / Scherstjanoi, Edgar / Schmauder, Martin : Gefährdungsbeurteilung manueller Lastenhandhabung mit digitalem Ergonomiewerkzeug - ein Lösungsansatz.<text:line-break/>In: sicher ist sicher, 66. Jg 2015-01, S. 20 - 26.<text:line-break/><text:line-break/>
<text:a xlink:type="simple" xlink:href="http://www.wissen-hilfe.de/_Wissen/locked/papers/sis-2015-01-004.pdf" text:style-name="Internet_20_link" text:visited-style-name="Visited_20_Internet_20_Link">LINK</text:a><text:line-break/>Pangert, Roland / Tannenhauer, Jörg: Die ASR A3.5 ,,Raullltemperatur„¹.<text:line-break/>In: sicher ist sicher, 66. Jg 2015-01, S. 27 - 28.<text:line-break/><text:line-break/>
<text:a xlink:type="simple" xlink:href="http://www.wissen-hilfe.de/_Wissen/locked/papers/sis-2015-01-006.pdf" text:style-name="Internet_20_link" text:visited-style-name="Visited_20_Internet_20_Link">LINK</text:a><text:line-break/>Wilrich, Thomas: Die fehlende Absturzsicherung. Wann ist fehlender Anseilschutz gemäß BGV C22 ,,Bauarbeiten“ grob fahrlässig und wann ist der Mitarbeiter mitverantwortlich?. Urteile des LG Flensburg November 2007 und OLG Schleswig Juli 2008.<text:line-break/>In: sicher ist sicher, 66. Jg 2015-01, S. 33 - 37.<text:line-break/><text:line-break/>
<text:a xlink:type="simple" xlink:href="http://www.wissen-hilfe.de/_Wissen/locked/papers/sis-2015-02-001.pdf" text:style-name="Internet_20_link" text:visited-style-name="Visited_20_Internet_20_Link">LINK</text:a><text:line-break/>Rohland, Jörg: Sicherheitstechnische Modernisierung einer hydraulischen Zweiständerpresse.<text:line-break/>In: sicher ist sicher, 66. Jg 2015-02, S. 68 - 73.<text:line-break/><text:line-break/>
<text:a xlink:type="simple" xlink:href="http://www.wissen-hilfe.de/_Wissen/locked/papers/sis-2015-02-004.pdf" text:style-name="Internet_20_link" text:visited-style-name="Visited_20_Internet_20_Link">LINK</text:a><text:line-break/>Wilrich, Cordula / Wilrich, Thomas : Die Explosion der Flüssiggasanlage. Teil 1 von 2.<text:line-break/>In: sicher ist sicher, 66. Jg 2015-02, S. 88 - 92.<text:line-break/><text:line-break/>
<text:a xlink:type="simple" xlink:href="http://www.wissen-hilfe.de/_Wissen/locked/papers/sis-2015-02-005.pdf" text:style-name="Internet_20_link" text:visited-style-name="Visited_20_Internet_20_Link">LINK</text:a><text:line-break/>Schäper, Wolfgang: Sicherheit bei Steigschutzeinrichtungen - Aktueller Stand und Auswirkungen der neuen DIN EN 353, Teil 1.<text:line-break/>In: sicher ist sicher, 66. Jg 2015-02, S. 102 - 104.<text:line-break/><text:line-break/>
<text:a xlink:type="simple" xlink:href="http://www.wissen-hilfe.de/_Wissen/locked/papers/sis-2015-03-001.pdf" text:style-name="Internet_20_link" text:visited-style-name="Visited_20_Internet_20_Link">LINK</text:a><text:line-break/>Küenzlen, Jürgen / Scheller, Eckehard : Einzelanschlagpunkte - baulich verankerte Anschlageinrichtungen.<text:line-break/>In: sicher ist sicher, 66. Jg 2015-03, S. 126 - 131.<text:line-break/><text:line-break/>
<text:a xlink:type="simple" xlink:href="http://www.wissen-hilfe.de/_Wissen/locked/papers/sis-2015-03-003.pdf" text:style-name="Internet_20_link" text:visited-style-name="Visited_20_Internet_20_Link">LINK</text:a><text:line-break/>Wilrich, Cordula / Wilrich, Thomas : Die Explosion der Flüssiggasanlage Teil2 von 2.<text:line-break/>In: sicher ist sicher, 66. Jg 2015-03, S. 142 - 144.<text:line-break/><text:line-break/>
<text:a xlink:type="simple" xlink:href="http://www.wissen-hilfe.de/_Wissen/locked/papers/sis-2015-03-004.pdf" text:style-name="Internet_20_link" text:visited-style-name="Visited_20_Internet_20_Link">LINK</text:a><text:line-break/>Kleesz, Peter: ,,Hautschutzmittelfaktor chemische Stoffe„ oder Hautschutzindex?.<text:line-break/>In: sicher ist sicher, 66. Jg 2015-03, S. 163 - 164.<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text:p>
      <text:p text:style-name="Text_20_body">:  Szenariendefinition und Löschmittelbemessung nach ASR A2.2. Ein brandtechnologischer Ansatz.<text:line-break/>In: sicher ist sicher, 66. Jg 2015-04, S. 196 - 202.<text:line-break/><text:line-break/>
<text:a xlink:type="simple" xlink:href="http://www.wissen-hilfe.de/_Wissen/locked/papers/sis-2015-04-004.pdf" text:style-name="Internet_20_link" text:visited-style-name="Visited_20_Internet_20_Link">LINK</text:a><text:line-break/>Wilrich, Thomas: Chemie-Praktikum nur mit Gefahrstoff-Unterweisung. OVG Münster zur Unterweisungspflicht an Hochschulen.<text:line-break/>In: sicher ist sicher, 66. Jg 2015-04, S. 203 - 207.<text:line-break/><text:line-break/>
<text:a xlink:type="simple" xlink:href="http://www.wissen-hilfe.de/_Wissen/locked/papers/sis-2015-04-005.pdf" text:style-name="Internet_20_link" text:visited-style-name="Visited_20_Internet_20_Link">LINK</text:a><text:line-break/>Böhm, Beate: Tetrachlorethen-Exposition in Chemisch-reinigungen- Gemeinsames Projekt der Ländermessstellen für chemischen Arbeitsschutz.<text:line-break/>In: sicher ist sicher, 66. Jg 2015-04, S. 212 - 216.<text:line-break/><text:line-break/>
<text:a xlink:type="simple" xlink:href="http://www.wissen-hilfe.de/_Wissen/locked/papers/sis-2015-04-006.pdf" text:style-name="Internet_20_link" text:visited-style-name="Visited_20_Internet_20_Link">LINK</text:a><text:line-break/>Winkler, Franz-Gustav: Vom Faustkeil zur Ringgeflechtschürze Wie Stechschutzausrüstungen das wurden, was sie heute sind.<text:line-break/>In: sicher ist sicher, 66. Jg 2015-04, S. 217 - 221.<text:line-break/><text:line-break/>
<text:a xlink:type="simple" xlink:href="http://www.wissen-hilfe.de/_Wissen/locked/papers/sis-2015-05-001.pdf" text:style-name="Internet_20_link" text:visited-style-name="Visited_20_Internet_20_Link">LINK</text:a><text:line-break/>Pickshaus, Klaus : Vom europaweiten Vergleich lernen: Gefährdungsbeurteilungen psychischer Belastungen.<text:line-break/>In: sicher ist sicher, 66. Jg 2015-05, S. 238 - 241.<text:line-break/><text:line-break/>
<text:a xlink:type="simple" xlink:href="http://www.wissen-hilfe.de/_Wissen/locked/papers/sis-2015-05-002.pdf" text:style-name="Internet_20_link" text:visited-style-name="Visited_20_Internet_20_Link">LINK</text:a><text:line-break/>Lindner, Cordula Bastiane: Arbeitsstättenrecht und Bauplanung.<text:line-break/>In: sicher ist sicher, 66. Jg 2015-05, S. 247 - 252.<text:line-break/><text:line-break/>
<text:a xlink:type="simple" xlink:href="http://www.wissen-hilfe.de/_Wissen/locked/papers/sis-2015-05-003.pdf" text:style-name="Internet_20_link" text:visited-style-name="Visited_20_Internet_20_Link">LINK</text:a><text:line-break/>Wilrich, Thomas: Der Unfall an der Pappkartonstanze. Teil 1: Schadensersatz des Maschinenherstellers und der Fachkraft für Arbeitssicherheit an die Berufsgenossenschaft nach Arbeitsunfall.<text:line-break/>In: sicher ist sicher, 66. Jg 2015-05, S. 266 - 271.<text:line-break/><text:line-break/>
<text:a xlink:type="simple" xlink:href="http://www.wissen-hilfe.de/_Wissen/locked/papers/sis-2015-05-004.pdf" text:style-name="Internet_20_link" text:visited-style-name="Visited_20_Internet_20_Link">LINK</text:a><text:line-break/>Pangert, Roland : Empfehlungen zur Umsetzung der Gefährdungsbeurteilung psychischer Belastung.<text:line-break/>In: sicher ist sicher, 66. Jg 2015-05, S. 275 - 277.<text:line-break/><text:line-break/>
<text:a xlink:type="simple" xlink:href="http://www.wissen-hilfe.de/_Wissen/locked/papers/sis-2015-05-005.pdf" text:style-name="Internet_20_link" text:visited-style-name="Visited_20_Internet_20_Link">LINK</text:a><text:line-break/>Schicht, Bernhard: Tätigkeiten mit Biologischen Arbeitsstoffen - neuer rechtlicher Rahmen.<text:line-break/>In: sicher ist sicher, 66. Jg 2015-05, S. 278 - 279.<text:line-break/><text:line-break/>
<text:a xlink:type="simple" xlink:href="http://www.wissen-hilfe.de/_Wissen/locked/papers/sis-2015-05-006.pdf" text:style-name="Internet_20_link" text:visited-style-name="Visited_20_Internet_20_Link">LINK</text:a><text:line-break/>Tiegs, Tilo: Allein arbeiten ohne allein gelassen zu sein - Notrufmöglichkeiten für Alleinarbeitsplätze.<text:line-break/>In: sicher ist sicher, 66. Jg 2015-05, S. 280 - 282.<text:line-break/><text:line-break/>
<text:a xlink:type="simple" xlink:href="http://www.wissen-hilfe.de/_Wissen/locked/papers/sis-2015-06-001.pdf" text:style-name="Internet_20_link" text:visited-style-name="Visited_20_Internet_20_Link">LINK</text:a><text:line-break/>Kuhnsch, Hans-Joachim: Umgang mit Baulasern¹.<text:line-break/>In: sicher ist sicher, 66. Jg 2015-06, S. 302 - 305.<text:line-break/><text:line-break/>
<text:a xlink:type="simple" xlink:href="http://www.wissen-hilfe.de/_Wissen/locked/papers/sis-2015-06-002.pdf" text:style-name="Internet_20_link" text:visited-style-name="Visited_20_Internet_20_Link">LINK</text:a><text:line-break/>Alteköster, Carsten: Methoden zur Bewertung nicht-sinusförmiger elektromagnetischer Felder.<text:line-break/>In: sicher ist sicher, 66. Jg 2015-06, S. 310 - 316.<text:line-break/><text:line-break/>
<text:a xlink:type="simple" xlink:href="http://www.wissen-hilfe.de/_Wissen/locked/papers/sis-2015-06-003.pdf" text:style-name="Internet_20_link" text:visited-style-name="Visited_20_Internet_20_Link">LINK</text:a><text:line-break/>Wilrich, Thomas: Der Unfall an der Pappkartonstanze. Teil2: Schmerzensgeld des Maschinenherstellers und der Fachkraft für Arbeitssicherheit an Arbeitnehmer nach Arbeitsunfall.<text:line-break/>In: sicher ist sicher, 66. Jg 2015-06, S. 323 - 327.<text:line-break/><text:line-break/>
<text:a xlink:type="simple" xlink:href="http://www.wissen-hilfe.de/_Wissen/locked/papers/sis-2015-09-001.pdf" text:style-name="Internet_20_link" text:visited-style-name="Visited_20_Internet_20_Link">LINK</text:a><text:line-break/>Fiedrich, Frank / Schwickerath, Anna : BASIGO- Bausteine für die Sicherheit von Großveranstaltungen. Eine erste Bilanz des Forschungsprojekts.<text:line-break/>In: sicher ist sicher, 66. Jg 2015-09, S. 429 - 431.<text:line-break/><text:line-break/>
<text:a xlink:type="simple" xlink:href="http://www.wissen-hilfe.de/_Wissen/locked/papers/sis-2015-09-002.pdf" text:style-name="Internet_20_link" text:visited-style-name="Visited_20_Internet_20_Link">LINK</text:a><text:line-break/>Brose, Sebastian: Neue VdS-Anerkennungen im Sektor der Sicherungsdienstleistungen. Im Zuge der DIN EN 50518 musste ein Großteil neu geregelt werden.<text:line-break/>In: sicher ist sicher, 66. Jg 2015-09, S. 436 - 439.<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09-004.pdf" text:style-name="Internet_20_link" text:visited-style-name="Visited_20_Internet_20_Link">LINK</text:a><text:line-break/>Wilrich, Thomas: Die Beschädigung der gemieteten Arbeitsbühne. Sachschadensabwicklung: Ist das Fehlen einer Gefährdungsbeurteilung und ein Verstoß gegen das TOP-Prinzip grob fahrlässig?.<text:line-break/>In: sicher ist sicher, 66. Jg 2015-09, S. 444 - 447.<text:line-break/><text:line-break/>
<text:a xlink:type="simple" xlink:href="http://www.wissen-hilfe.de/_Wissen/locked/papers/sis-2015-10-001.pdf" text:style-name="Internet_20_link" text:visited-style-name="Visited_20_Internet_20_Link">LINK</text:a><text:line-break/>Georg, Arno: Psychosoziale Belastungen in Change Management-Prozessen. Problemlösungen interdisziplinärer Verbundstrukturen für die betriebliche Praxis.<text:line-break/>In: sicher ist sicher, 66. Jg 2015-10, S. 480 - 483.<text:line-break/><text:line-break/>
<text:a xlink:type="simple" xlink:href="http://www.wissen-hilfe.de/_Wissen/locked/papers/sis-2015-10-002.pdf" text:style-name="Internet_20_link" text:visited-style-name="Visited_20_Internet_20_Link">LINK</text:a><text:line-break/>Acemyon, Talar: Werkverträge - Herausforderungen für den Arbeitsschutz.<text:line-break/>In: sicher ist sicher, 66. Jg 2015-10, S. 484 - 486.<text:line-break/><text:line-break/>
<text:a xlink:type="simple" xlink:href="http://www.wissen-hilfe.de/_Wissen/locked/papers/sis-2015-10-003.pdf" text:style-name="Internet_20_link" text:visited-style-name="Visited_20_Internet_20_Link">LINK</text:a><text:line-break/>Schneider, Thomas: Migration und Arbeitssicherheit.<text:line-break/>In: sicher ist sicher, 66. Jg 2015-10, S. 488 - 493.<text:line-break/><text:line-break/>
<text:a xlink:type="simple" xlink:href="http://www.wissen-hilfe.de/_Wissen/locked/papers/sis-2015-10-004.pdf" text:style-name="Internet_20_link" text:visited-style-name="Visited_20_Internet_20_Link">LINK</text:a><text:line-break/>Pangert, Roland : Die ASRA3.4,,Beleuchtung„¹'²
.<text:line-break/>In: sicher ist sicher, 66. Jg 2015-10, S. 494 - 497.<text:line-break/><text:line-break/>
<text:a xlink:type="simple" xlink:href="http://www.wissen-hilfe.de/_Wissen/locked/papers/sis-2015-10-005.pdf" text:style-name="Internet_20_link" text:visited-style-name="Visited_20_Internet_20_Link">LINK</text:a><text:line-break/>Romanus, Erik / Udovicic, Ljiljona / Ott, Günter : TROS - Technische Regeln für die Arbeitsschutzverordnung zu künstlicher optischer Strahlung.<text:line-break/>In: sicher ist sicher, 66. Jg 2015-10, S. 498 - 501.<text:line-break/><text:line-break/>
<text:a xlink:type="simple" xlink:href="http://www.wissen-hilfe.de/_Wissen/locked/papers/sis-2015-10-006.pdf" text:style-name="Internet_20_link" text:visited-style-name="Visited_20_Internet_20_Link">LINK</text:a><text:line-break/>Hien, Wolfgang: Teilnehmende Beobachtung - eine gute Methode zur Feinanalyse psychischer Belastungen.<text:line-break/>In: sicher ist sicher, 66. Jg 2015-10, S. 502 - 505.<text:line-break/><text:line-break/>
<text:a xlink:type="simple" xlink:href="http://www.wissen-hilfe.de/_Wissen/locked/papers/sis-2015-10-007.pdf" text:style-name="Internet_20_link" text:visited-style-name="Visited_20_Internet_20_Link">LINK</text:a><text:line-break/>Wilrich, Thomas: Einstürzende Hohlwände in Aachen. Ein Gerichtsurteil zur Unterweisung und Überwachung: Über was muss der Geschäftsführer instruieren und wie oft muss ein Polier einen Facharbeiter kontrollieren?.<text:line-break/>In: sicher ist sicher, 66. Jg 2015-10, S. 506 - 507.<text:line-break/><text:line-break/>
<text:a xlink:type="simple" xlink:href="http://www.wissen-hilfe.de/_Wissen/locked/papers/sis-2015-11-001.pdf" text:style-name="Internet_20_link" text:visited-style-name="Visited_20_Internet_20_Link">LINK</text:a><text:line-break/>Schumacher, Christian: Beurteilungsmaßstab für nanoskalige granuläre biobeständige Stäube - ein neuer Grenzwert?.<text:line-break/>In: sicher ist sicher, 66. Jg 2015-11, S. 542 - 544.<text:line-break/><text:line-break/>
<text:a xlink:type="simple" xlink:href="http://www.wissen-hilfe.de/_Wissen/locked/papers/sis-2015-11-002.pdf" text:style-name="Internet_20_link" text:visited-style-name="Visited_20_Internet_20_Link">LINK</text:a><text:line-break/>Pillar, Florian: ,,Wuppertaler Expositions-Abschätzung“ (WEA) - Anwendungspotentiale eines Konzepts zur rechnerischen Gefährdungsbeurteilung von Gefahrstoffen.<text:line-break/>In: sicher ist sicher, 66. Jg 2015-11, S. 545 - 550.<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5-11-004.pdf" text:style-name="Internet_20_link" text:visited-style-name="Visited_20_Internet_20_Link">LINK</text:a><text:line-break/>Wilrich, Thomas: ,,Unser täglich Brötchen„ gib uns heute und verschone uns vor Brandblasen, gib uns Schutzhandschuhe und unterweise uns. Das Amtsgericht (AG) Bad Kreuznach hatte im September 2012 über folgenden Fall zu entscheiden:.<text:line-break/>In: sicher ist sicher, 66. Jg 2015-11, S. 563 - 567 .<text:line-break/><text:line-break/>
<text:a xlink:type="simple" xlink:href="http://www.wissen-hilfe.de/_Wissen/locked/papers/sis-2015-12-001.pdf" text:style-name="Internet_20_link" text:visited-style-name="Visited_20_Internet_20_Link">LINK</text:a><text:line-break/>Fischer, Michael : Abbiegeunfälle.<text:line-break/>In: sicher ist sicher, 66. Jg 2015-12, S. 598 - 599.<text:line-break/><text:line-break/>
<text:a xlink:type="simple" xlink:href="http://www.wissen-hilfe.de/_Wissen/locked/papers/sis-2015-12-003.pdf" text:style-name="Internet_20_link" text:visited-style-name="Visited_20_Internet_20_Link">LINK</text:a><text:line-break/>Knust, Franz-Josef: ,,Stand der Technik“ im Arbeitsschutz.<text:line-break/>In: sicher ist sicher, 66. Jg 2015-12, S. 610 - 615.<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1-002.pdf" text:style-name="Internet_20_link" text:visited-style-name="Visited_20_Internet_20_Link">LINK</text:a><text:line-break/>Heinemann, André / Kimbel, Renate: Umgang mit Arzneimitteln im Gesundheitsdienst: Wege zur Gefährdungsbeurteilung und Ableitung von Schutzmaßnahmen.<text:line-break/>In: sicher ist sicher, 67. Jg 2016-01, S. 18 - 23.<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
<text:a xlink:type="simple" xlink:href="http://www.wissen-hilfe.de/_Wissen/locked/papers/sis-2016-01-004.pdf" text:style-name="Internet_20_link" text:visited-style-name="Visited_20_Internet_20_Link">LINK</text:a><text:line-break/>Wilrich, Thomas: Gerüst oder Kartenhaus?  Sicherheitspflichten von Bauunternehmen und Überwachungspflichten von Fachbauleitern und bauleitenden Architekten.<text:line-break/>In: sicher ist sicher, 67. Jg 2016-01, S. 28 - 31.<text:line-break/><text:line-break/>
<text:a xlink:type="simple" xlink:href="http://www.wissen-hilfe.de/_Wissen/locked/papers/sis-2016-02-001.pdf" text:style-name="Internet_20_link" text:visited-style-name="Visited_20_Internet_20_Link">LINK</text:a><text:line-break/>Barth, Christof: Auswahl von Arbeitsmitteln.<text:line-break/>In: sicher ist sicher, 67. Jg 2016-02, S. 64 - 69.<text:line-break/><text:line-break/>
<text:a xlink:type="simple" xlink:href="http://www.wissen-hilfe.de/_Wissen/locked/papers/sis-2016-02-005.pdf" text:style-name="Internet_20_link" text:visited-style-name="Visited_20_Internet_20_Link">LINK</text:a><text:line-break/>Wilrich, Thomas / Weber, Arno: Der Sturz vom normwidrigen Baugerüst bei der Schulerweiterung. Teil 1 : Wie weit geht die strafrechtliche Verantwortung des Bauleiters für Fehler von Fachunternehmen?.<text:line-break/>In: sicher ist sicher, 67. Jg 2016-02, S. 92 - 94.<text:line-break/><text:line-break/>
<text:a xlink:type="simple" xlink:href="http://www.wissen-hilfe.de/_Wissen/locked/papers/sis-2016-03-001.pdf" text:style-name="Internet_20_link" text:visited-style-name="Visited_20_Internet_20_Link">LINK</text:a><text:line-break/>Wittmann, Andreas: Zum Spannungsfeld zwischen Persönlicher Schutzausrüstung und Medizinprodukten.<text:line-break/>In: sicher ist sicher, 67. Jg 2016-03, S. 141 - 144.<text:line-break/><text:line-break/>
<text:a xlink:type="simple" xlink:href="http://www.wissen-hilfe.de/_Wissen/locked/papers/sis-2016-03-003.pdf" text:style-name="Internet_20_link" text:visited-style-name="Visited_20_Internet_20_Link">LINK</text:a><text:line-break/>Wilrich, Thomas / Weber, Arno: Der Sturz vom normwidrigen Baugerüst bei der Schulerweiterung. Teil 2: Sicherheitsverantwortung des beauftragten Unternehmens, Bauleiters und ausführenden Bautechnikers für Baugerüste.<text:line-break/>In: sicher ist sicher, 67. Jg 2016-03, S. 150 - 153.<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4-003.pdf" text:style-name="Internet_20_link" text:visited-style-name="Visited_20_Internet_20_Link">LINK</text:a><text:line-break/>Goertz, Roland: Brände in Abfall-Behandlungsanlagen.<text:line-break/>In: sicher ist sicher, 67. Jg 2016-04, S. 188 - 195.<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sis-2016-04-005.pdf" text:style-name="Internet_20_link" text:visited-style-name="Visited_20_Internet_20_Link">LINK</text:a><text:line-break/>Hien, Wolfgang: Eignungsuntersuchungen beim Umgang mit krebserzeugenden Stoffen? Hierfür gibt es keine Evidenz.<text:line-break/>In: sicher ist sicher, 67. Jg 2016-04, S. 207 - 210.<text:line-break/><text:line-break/>
<text:a xlink:type="simple" xlink:href="http://www.wissen-hilfe.de/_Wissen/locked/papers/sis-2016-04-006.pdf" text:style-name="Internet_20_link" text:visited-style-name="Visited_20_Internet_20_Link">LINK</text:a><text:line-break/>Wilrich, Thomas: Der „Blindflug„ bei der Biomüllentsorgung. Fahrlässige Tötung durch rückwärtsfahrenden Müllwerker.<text:line-break/>In: sicher ist sicher, 67. Jg 2016-04, S. 211 - 213.<text:line-break/><text:line-break/>
<text:a xlink:type="simple" xlink:href="http://www.wissen-hilfe.de/_Wissen/locked/papers/sis-2016-05-001.pdf" text:style-name="Internet_20_link" text:visited-style-name="Visited_20_Internet_20_Link">LINK</text:a><text:line-break/>Buch, Markus / Fiedler, Guido / Gröner, Harald: Der „Navigator gesundes Arbeiten“.<text:line-break/>In: sicher ist sicher, 67. Jg 2016-05, S. 238 - 242.<text:line-break/><text:line-break/>
<text:a xlink:type="simple" xlink:href="http://www.wissen-hilfe.de/_Wissen/locked/papers/sis-2016-05-002.pdf" text:style-name="Internet_20_link" text:visited-style-name="Visited_20_Internet_20_Link">LINK</text:a><text:line-break/>Hien, Wolfgang: Psychische Arbeitsbelastungen und chronische Erkrankungen- Darstellung und praxisorientierte Diskussion des wissenschaftlichen Erkenntnisstands.<text:line-break/>In: sicher ist sicher, 67. Jg 2016-05, S. 243 - 247.<text:line-break/><text:line-break/>
<text:a xlink:type="simple" xlink:href="http://www.wissen-hilfe.de/_Wissen/locked/papers/sis-2016-05-006.pdf" text:style-name="Internet_20_link" text:visited-style-name="Visited_20_Internet_20_Link">LINK</text:a><text:line-break/>Sommer, Sabine : Im Zusammenhang: Einflüsse auf die Arbeit von Fachkräften für Arbeitssicherheit - Einfluss der Fachkräfte für Arbeitssicherheit auf die Umsetzung von Sicherheit und Gesundheitsschutz.<text:line-break/>In: sicher ist sicher, 67. Jg 2016-05, S. 261 - 266.<text:line-break/><text:line-break/>
<text:a xlink:type="simple" xlink:href="http://www.wissen-hilfe.de/_Wissen/locked/papers/sis-2016-06-001.pdf" text:style-name="Internet_20_link" text:visited-style-name="Visited_20_Internet_20_Link">LINK</text:a><text:line-break/>Beerheide, Emanuel / Polzer-Baakes, Christin: Alter(n) sübergreifende Förderung der Beschäftigungsfähigkeit?.
Situationsbetrachtung aus Sicht der Beschäftigten in NRW..<text:line-break/>In: sicher ist sicher, 67. Jg 2016-06, S. 299 - 305.<text:line-break/><text:line-break/>
<text:a xlink:type="simple" xlink:href="http://www.wissen-hilfe.de/_Wissen/locked/papers/sis-2016-06-002.pdf" text:style-name="Internet_20_link" text:visited-style-name="Visited_20_Internet_20_Link">LINK</text:a><text:line-break/>Mattke, Claudia: Ganzkörper-Vibrationen beim Fahren von Flurförderzeugen in der Nahrungsmittel- und Getränkeindustrie.<text:line-break/>In: sicher ist sicher, 67. Jg 2016-06, S. 306 - 309.<text:line-break/><text:line-break/>
<text:a xlink:type="simple" xlink:href="http://www.wissen-hilfe.de/_Wissen/locked/papers/sis-2016-06-003.pdf" text:style-name="Internet_20_link" text:visited-style-name="Visited_20_Internet_20_Link">LINK</text:a><text:line-break/>Diekel, Carsten / Müller, Björn: Elektromagnetische Felder.<text:line-break/>In: sicher ist sicher, 67. Jg 2016-06, S. 310 - 317.<text:line-break/><text:line-break/>
<text:a xlink:type="simple" xlink:href="http://www.wissen-hilfe.de/_Wissen/locked/papers/sis-2016-06-004.pdf" text:style-name="Internet_20_link" text:visited-style-name="Visited_20_Internet_20_Link">LINK</text:a><text:line-break/>Gaertner, Thomas: Roboter auf freiem Fuß.<text:line-break/>In: sicher ist sicher, 67. Jg 2016-06, S. 318 - 319.<text:line-break/><text:line-break/>
<text:a xlink:type="simple" xlink:href="http://www.wissen-hilfe.de/_Wissen/locked/papers/sis-2016-06-005.pdf" text:style-name="Internet_20_link" text:visited-style-name="Visited_20_Internet_20_Link">LINK</text:a><text:line-break/>Kutzner, Edelgard: Diversity Management in der betrieblichen Gesundheitsförderung
(Teil 2 von 2).<text:line-break/>In: sicher ist sicher, 67. Jg 2016-06, S. 320 - 324.<text:line-break/><text:line-break/>
<text:a xlink:type="simple" xlink:href="http://www.wissen-hilfe.de/_Wissen/locked/papers/sis-2016-06-006.pdf" text:style-name="Internet_20_link" text:visited-style-name="Visited_20_Internet_20_Link">LINK</text:a><text:line-break/>Wilrich, Thomas: Der Sturz von der Reithalle. Geschäftsführerhaftung durch grob fahrlässigen Verstoß gegen die UVV „Bauarbeiten“- trotz Sicherheitsanweisung „Unser oberstes Gebot: keine Arbeitsunfälle!.<text:line-break/>In: sicher ist sicher, 67. Jg 2016-06, S. 329 - 331.<text:line-break/><text:line-break/>
<text:a xlink:type="simple" xlink:href="http://www.wissen-hilfe.de/_Wissen/locked/papers/sis-2016-07-08-001.pdf" text:style-name="Internet_20_link" text:visited-style-name="Visited_20_Internet_20_Link">LINK</text:a><text:line-break/>Sukowski, Helga: Extra -aurale Wirkungen von Lärm am Arbeitsplatz.<text:line-break/>In: sicher ist sicher, 67. Jg 2016-07-08, S. 362 - 366.<text:line-break/><text:line-break/>
<text:a xlink:type="simple" xlink:href="http://www.wissen-hilfe.de/_Wissen/locked/papers/sis-2016-07-08-002.pdf" text:style-name="Internet_20_link" text:visited-style-name="Visited_20_Internet_20_Link">LINK</text:a><text:line-break/>Rack, Reinhard: Biologisch wirksames Licht am Arbeitsplatz.<text:line-break/>In: sicher ist sicher, 67. Jg 2016-07-08, S. 367 - 373.<text:line-break/><text:line-break/>
<text:a xlink:type="simple" xlink:href="http://www.wissen-hilfe.de/_Wissen/locked/papers/sis-2016-07-08-003.pdf" text:style-name="Internet_20_link" text:visited-style-name="Visited_20_Internet_20_Link">LINK</text:a><text:line-break/>Ott, Günter / Janßen, Winfried / Knuschke, Peter: Präventionsmaßnahmen zum Schutz vor solarer UV-Strahlung.<text:line-break/>In: sicher ist sicher, 67. Jg 2016-07-08, S. 374 - 379.<text:line-break/><text:line-break/>
<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sis-2016-07-08-006.pdf" text:style-name="Internet_20_link" text:visited-style-name="Visited_20_Internet_20_Link">LINK</text:a><text:line-break/>Wilrich, Thomas: Hitzigkeiten in der Behindertenwerkstatt. Zur zulässigen Raumtemperatur und 26°C Regelung in Arbeitsstätten.<text:line-break/>In: sicher ist sicher, 67. Jg 2016-07-08, S. 395 - 398.<text:line-break/><text:line-break/>
<text:a xlink:type="simple" xlink:href="http://www.wissen-hilfe.de/_Wissen/locked/papers/sis-2016-07-08-007.pdf" text:style-name="Internet_20_link" text:visited-style-name="Visited_20_Internet_20_Link">LINK</text:a><text:line-break/>Tiegs, Tilo: Personen-Notsignal-Anlagen unter Nutzung öffentlicher Telekommunikationsnetze {PNA-11).<text:line-break/>In: sicher ist sicher, 67. Jg 2016-07-08, S. 409 - 411.<text:line-break/><text:line-break/>
<text:a xlink:type="simple" xlink:href="http://www.wissen-hilfe.de/_Wissen/locked/papers/sis-2016-09-001.pdf" text:style-name="Internet_20_link" text:visited-style-name="Visited_20_Internet_20_Link">LINK</text:a><text:line-break/>Hammer, Tamara / Zwingmann, Bruno: Eine nationale Strategie für mehr Gesundheit- das neue Präventionsgesetz.<text:line-break/>In: sicher ist sicher, 67. Jg 2016-09, S. 426 - 431.<text:line-break/><text:line-break/>
<text:a xlink:type="simple" xlink:href="http://www.wissen-hilfe.de/_Wissen/locked/papers/sis-2016-09-002.pdf" text:style-name="Internet_20_link" text:visited-style-name="Visited_20_Internet_20_Link">LINK</text:a><text:line-break/>Kudlacek, Dominic: Resilienz in der Arbeits- und Organisationssoziologie. Ein Beitrag über individuelle und strukturelle Schutzfaktoren.<text:line-break/>In: sicher ist sicher, 67. Jg 2016-09, S. 432 - 435.<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sis-2016-09-004.pdf" text:style-name="Internet_20_link" text:visited-style-name="Visited_20_Internet_20_Link">LINK</text:a><text:line-break/>Hahn, Ingo: Sicher und schön geschützte Fluchten. Türen in Fluchtwegen bieten auch Brandschutz, Einbruchschutz, Ästhetik.<text:line-break/>In: sicher ist sicher, 67. Jg 2016-09, S. 443 - 447.<text:line-break/><text:line-break/>
<text:a xlink:type="simple" xlink:href="http://www.wissen-hilfe.de/_Wissen/locked/papers/sis-2016-09-005.pdf" text:style-name="Internet_20_link" text:visited-style-name="Visited_20_Internet_20_Link">LINK</text:a><text:line-break/>Wilrich, Thomas: ,,Wer Holzgeräte prüft, muss sich mit Holz auskennen“ - oder: Der gebrochene ,,Schiffsmast“ auf dem Spielplatz. Strafrechtliche Verantwortung eines Dienstleisters nach fehlerhafter DIN-Prüfung eines Spielgeräts - und Organisations-, Auswahl- und
Überwachungsfehler des Betreibers.<text:line-break/>In: sicher ist sicher, 67. Jg 2016-09, S. 448 - 452.<text:line-break/><text:line-break/>
<text:a xlink:type="simple" xlink:href="http://www.wissen-hilfe.de/_Wissen/locked/papers/sis-2016-09-006.pdf" text:style-name="Internet_20_link" text:visited-style-name="Visited_20_Internet_20_Link">LINK</text:a><text:line-break/>Schäper, Wolfgang: Einrichtungen zum Anschlagen/Befestigungen von persönlichen Schutzausrüstungen gegen Absturz auf Dächern- aktueller Stand.<text:line-break/>In: sicher ist sicher, 67. Jg 2016-09, S. 465 - 467.<text:line-break/><text:line-break/>
<text:a xlink:type="simple" xlink:href="http://www.wissen-hilfe.de/_Wissen/locked/papers/sis-2016-10-001.pdf" text:style-name="Internet_20_link" text:visited-style-name="Visited_20_Internet_20_Link">LINK</text:a><text:line-break/>Schmitt-Howe, Britta / Hammer, Andrea : Gefährdungen zu kalkulierten Risiken machen. GDA-Arbeitsschutzbarometer zeigt aktuellen Umsetzungsstand.<text:line-break/>In: sicher ist sicher, 67. Jg 2016-10, S. 490 - 496.<text:line-break/><text:line-break/>
<text:a xlink:type="simple" xlink:href="http://www.wissen-hilfe.de/_Wissen/locked/papers/sis-2016-10-002.pdf" text:style-name="Internet_20_link" text:visited-style-name="Visited_20_Internet_20_Link">LINK</text:a><text:line-break/>Fokuhl, Inga: Strukturelle Voraussetzungen für einen gleichstellungsorientierten Arbeits- und Gesundheitsschutz.<text:line-break/>In: sicher ist sicher, 67. Jg 2016-10, S. 497 - 502.<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sis-2016-10-004.pdf" text:style-name="Internet_20_link" text:visited-style-name="Visited_20_Internet_20_Link">LINK</text:a><text:line-break/>Bretschneider-Hagemes, Michael: Schon 4.0 oder doch nur 3.x? Anspruch und Wirklichkeit eines populären Stichworts.<text:line-break/>In: sicher ist sicher, 67. Jg 2016-10, S. 506 - 510.<text:line-break/><text:line-break/>
<text:a xlink:type="simple" xlink:href="http://www.wissen-hilfe.de/_Wissen/locked/papers/sis-2016-10-005.pdf" text:style-name="Internet_20_link" text:visited-style-name="Visited_20_Internet_20_Link">LINK</text:a><text:line-break/>Hien, Wolfgang: Kausalbeweise für arbeitsbedingte Gesundheitsgefahren?.<text:line-break/>In: sicher ist sicher, 67. Jg 2016-10, S. 516 - 521.<text:line-break/><text:line-break/>
<text:a xlink:type="simple" xlink:href="http://www.wissen-hilfe.de/_Wissen/locked/papers/sis-2016-Sonder-001.pdf" text:style-name="Internet_20_link" text:visited-style-name="Visited_20_Internet_20_Link">LINK</text:a><text:line-break/>Zittlau, Katrin: Arbeitsschutz im Zeitalter des digitalen Transfers- Prävention 4.0.<text:line-break/>In: sicher ist sicher, Arbeitssicherheit 4.0 2016-2017, S. 1 - 4.<text:line-break/><text:line-break/>
<text:a xlink:type="simple" xlink:href="http://www.wissen-hilfe.de/_Wissen/locked/papers/sis-2016-Sonder-002.pdf" text:style-name="Internet_20_link" text:visited-style-name="Visited_20_Internet_20_Link">LINK</text:a><text:line-break/>Flaspöler, Eva / Neitzner, lna : Betriebliche Prävention - gewappnet für das 21. Jahrhundert? Das Risikoobservatorium der Deutschen Gesetzlichen Unfallversicherung (DGUV).<text:line-break/>In: sicher ist sicher, Arbeitssicherheit 4.0 2016-2017, S. 6 - 10.<text:line-break/><text:line-break/>
<text:a xlink:type="simple" xlink:href="http://www.wissen-hilfe.de/_Wissen/locked/papers/sis-2016-Sonder-003.pdf" text:style-name="Internet_20_link" text:visited-style-name="Visited_20_Internet_20_Link">LINK</text:a><text:line-break/>Grass, Benno / Bretschneider-Hagemes, Michael : Menschengerechte Gestaltung der digitalisierten Arbeit? Herausforderungen am Beispiel der mobilen Arbeit.<text:line-break/>In: sicher ist sicher, Arbeitssicherheit 4.0 2016-2017, S. 11 - 14.<text:line-break/><text:line-break/>
<text:a xlink:type="simple" xlink:href="http://www.wissen-hilfe.de/_Wissen/locked/papers/sis-2016-Sonder-004.pdf" text:style-name="Internet_20_link" text:visited-style-name="Visited_20_Internet_20_Link">LINK</text:a><text:line-break/>Behrens, Roland / Saenz, Jose / Elkmann, Norbert : Formen der Mensch-Roboter-Kollaboration.<text:line-break/>In: sicher ist sicher, Arbeitssicherheit 4.0 2016-2017, S. 15 - 17.<text:line-break/><text:line-break/>
<text:a xlink:type="simple" xlink:href="http://www.wissen-hilfe.de/_Wissen/locked/papers/sis-2016-Sonder-005.pdf" text:style-name="Internet_20_link" text:visited-style-name="Visited_20_Internet_20_Link">LINK</text:a><text:line-break/>Gaertner, Thomas: Kollaborierende Roboter: Geballte Kraft maßvoll einsetzen.<text:line-break/>In: sicher ist sicher, Arbeitssicherheit 4.0 2016-2017, S. 18 - 20.<text:line-break/><text:line-break/>
<text:a xlink:type="simple" xlink:href="http://www.wissen-hilfe.de/_Wissen/locked/papers/sis-2016-Sonder-006.pdf" text:style-name="Internet_20_link" text:visited-style-name="Visited_20_Internet_20_Link">LINK</text:a><text:line-break/>Wache, Hans-Holger: Technologieunterstütztes Lernen im Arbeitsschutz.<text:line-break/>In: sicher ist sicher, Arbeitssicherheit 4.0 2016-2017, S. 22 - 25.<text:line-break/><text:line-break/>
<text:a xlink:type="simple" xlink:href="http://www.wissen-hilfe.de/_Wissen/locked/papers/sis-2016-Sonder-007.pdf" text:style-name="Internet_20_link" text:visited-style-name="Visited_20_Internet_20_Link">LINK</text:a><text:line-break/>Hensiek, Joerg : Unternehmen müssen den Kulturwandel vollziehen. Die mobilen ITK-gestützten Berufsgruppen werden vom betrieblichen Arbeitsschutz noch nicht ausreichend berücksichtigt wie das Beispiel der Servicetechniker zeigt..<text:line-break/>In: sicher ist sicher, Arbeitssicherheit 4.0 2016-2017, S. 26 - 29.<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2.pdf" text:style-name="Internet_20_link" text:visited-style-name="Visited_20_Internet_20_Link">LINK</text:a><text:line-break/>Sommer, Joachim / Müseler, Franz-Josef / Kappelmaier, Rudolf : Unfallauslöser Instandhaltung. Fehler bei Instandhaltungsarbeiten können weitreichende Konsequenzen haben..<text:line-break/>In: Technische Sicherheit, Bd.1(2011)Nr.1/2 , S. 14 - 17.<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01-02-005.pdf" text:style-name="Internet_20_link" text:visited-style-name="Visited_20_Internet_20_Link">LINK</text:a><text:line-break/>Krause, Ulrich /  Krüger, Sirnone /  Berger, Anka: Bewertung von Brandgefahr und Rauchgastoxizität bei Recyclinglagern.<text:line-break/>In: Technische Sicherheit, Bd.1(2011)Nr.1/2 , S. 32 - 38.<text:line-break/><text:line-break/>
<text:a xlink:type="simple" xlink:href="http://www.wissen-hilfe.de/_Wissen/locked/papers/te-si-2011-01-02-006.pdf" text:style-name="Internet_20_link" text:visited-style-name="Visited_20_Internet_20_Link">LINK</text:a><text:line-break/>Warm, Andre / Löhnert, Andrea / Reich, Franziska / Marx, Marcus : Anzusetzende Branddauern bei Flugzeugabstürzen auf Industriegebäude.<text:line-break/>In: Technische Sicherheit, Bd.1(2011)Nr.1/2 , S. 41 - 45.<text:line-break/><text:line-break/>
<text:a xlink:type="simple" xlink:href="http://www.wissen-hilfe.de/_Wissen/locked/papers/te-si-2011-01-02-008.pdf" text:style-name="Internet_20_link" text:visited-style-name="Visited_20_Internet_20_Link">LINK</text:a><text:line-break/>Baartz, Udo : Regale: Erkenntnisse aus dem Einsturz eines Hochregallagers.<text:line-break/>In: Technische Sicherheit, Bd.1(2011)Nr.1/2 , S. 52 - 55.<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3-006.pdf" text:style-name="Internet_20_link" text:visited-style-name="Visited_20_Internet_20_Link">LINK</text:a><text:line-break/>Kugler, Michaela / Bierwirth, Max / Schaub, Karlheinz / Bruder, Ralph : Ergonomie in der Produktionsplanung.<text:line-break/>In: Technische Sicherheit, Bd.1(2011)Nr.3  , S. 46 - 50.<text:line-break/><text:line-break/>
<text:a xlink:type="simple" xlink:href="http://www.wissen-hilfe.de/_Wissen/locked/papers/te-si-2011-03-007.pdf" text:style-name="Internet_20_link" text:visited-style-name="Visited_20_Internet_20_Link">LINK</text:a><text:line-break/> Sanchez Marquez, Juan Sebastian/ Deml, Barbara / Böckelmann, lrina: Arbeitssicherheit beim Einsatz ultraschallbasierter Technologien.<text:line-break/>In: Technische Sicherheit, Bd.1(2011)Nr.3 , S. 51 - 53.<text:line-break/><text:line-break/>
<text:a xlink:type="simple" xlink:href="http://www.wissen-hilfe.de/_Wissen/locked/papers/te-si-2011-04-001.pdf" text:style-name="Internet_20_link" text:visited-style-name="Visited_20_Internet_20_Link">LINK</text:a><text:line-break/>Scherello, Axel: Effektive Überprüfung von Gastransportnetzen mittels luftgestützter Verfahren.<text:line-break/>In: Technische Sicherheit, Bd.1(2011)Nr.4  , S. 10 - 14.<text:line-break/><text:line-break/>
<text:a xlink:type="simple" xlink:href="http://www.wissen-hilfe.de/_Wissen/locked/papers/te-si-2011-04-002.pdf" text:style-name="Internet_20_link" text:visited-style-name="Visited_20_Internet_20_Link">LINK</text:a><text:line-break/>Leimbach, Wolfgang  : Gewässer- und Anlagenschutz in einer Gas-Kavernenspeicheranlage.<text:line-break/>In: Technische Sicherheit, Bd.1(2011)Nr.4  , S. 15 - 17.<text:line-break/><text:line-break/>
<text:a xlink:type="simple" xlink:href="http://www.wissen-hilfe.de/_Wissen/locked/papers/te-si-2011-04-004.pdf" text:style-name="Internet_20_link" text:visited-style-name="Visited_20_Internet_20_Link">LINK</text:a><text:line-break/>Kappelmaier, Rudolf : Verhaltensorientierte Sicherheitsarbeit - ein neuer Ansatz. Das Verhalten der Mitarbeiter bestimmt in steigendem Maße das Unfallgeschehen.<text:line-break/>In: Technische Sicherheit, Bd.1(2011)Nr.4 , S. 29 - 33.<text:line-break/><text:line-break/>
<text:a xlink:type="simple" xlink:href="http://www.wissen-hilfe.de/_Wissen/locked/papers/te-si-2011-04-005.pdf" text:style-name="Internet_20_link" text:visited-style-name="Visited_20_Internet_20_Link">LINK</text:a><text:line-break/>Fischer, Gabriel / Günthner, Willibald A.: Ganzkörper-Vibrationen bei Flurförderzeugen.<text:line-break/>In: Technische Sicherheit, Bd.1(2011)Nr.4  , S. 38 - 42.<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5-007.pdf" text:style-name="Internet_20_link" text:visited-style-name="Visited_20_Internet_20_Link">LINK</text:a><text:line-break/>Ott, Günter / Knuschke, Peter / Janßen, Marco /  Janßen, Winfried / Romanus, Erik : MUVI - Ein mobiles Gerät zur Beurteilung der Gefährdungen durch solare UV-Strahlung.<text:line-break/>In: Technische Sicherheit, Bd.1(2011)Nr.5  , S. 50 - 53.<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6-005.pdf" text:style-name="Internet_20_link" text:visited-style-name="Visited_20_Internet_20_Link">LINK</text:a><text:line-break/>Maue, Jürgen H.  : Bestimmen des Emissions-Schalldruckpegels am Arbeitsplatz. Geräuschangabe nach der EG-Maschinenrichtlinie..<text:line-break/>In: Technische Sicherheit, Bd.1(2011)Nr.6  , S. 54 - 57.<text:line-break/><text:line-break/>
<text:a xlink:type="simple" xlink:href="http://www.wissen-hilfe.de/_Wissen/locked/papers/te-si-2011-07-08-003.pdf" text:style-name="Internet_20_link" text:visited-style-name="Visited_20_Internet_20_Link">LINK</text:a><text:line-break/>Schrörs, Bernd: DIN EN 61511 in der praktischen Anwendung.<text:line-break/>In: Technische Sicherheit, Bd.1(2011)Nr.7/8 , S. 28 - 32.<text:line-break/><text:line-break/>
<text:a xlink:type="simple" xlink:href="http://www.wissen-hilfe.de/_Wissen/locked/papers/te-si-2011-07-08-005.pdf" text:style-name="Internet_20_link" text:visited-style-name="Visited_20_Internet_20_Link">LINK</text:a><text:line-break/>Mair, Georg W. / Schoppa, Andre / Pöschko, Pascal: Verfahrensalternative zur wiederkehrenden Prüfung von Composite-Druckgefäßen.<text:line-break/>In: Technische Sicherheit, Bd.1(2011)Nr.7/8 , S. 38 - 43.<text:line-break/><text:line-break/>
<text:a xlink:type="simple" xlink:href="http://www.wissen-hilfe.de/_Wissen/locked/papers/te-si-2011-09-001.pdf" text:style-name="Internet_20_link" text:visited-style-name="Visited_20_Internet_20_Link">LINK</text:a><text:line-break/>Krietsch, Arne / Scheid, Marc: Brand- und Explosionsschutz bei nanoskaligen Stäuben.<text:line-break/>In: Technische Sicherheit, Bd.1(2011)Nr.9, S. 10 -14.<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09-005.pdf" text:style-name="Internet_20_link" text:visited-style-name="Visited_20_Internet_20_Link">LINK</text:a><text:line-break/>Lucas, Joachim: Detonationserscheinungen bei Leichtmetallstäuben.<text:line-break/>In: Technische Sicherheit, Bd.1(2011)Nr.9, S. 32 - 37.<text:line-break/><text:line-break/>
<text:a xlink:type="simple" xlink:href="http://www.wissen-hilfe.de/_Wissen/locked/papers/te-si-2011-09-006.pdf" text:style-name="Internet_20_link" text:visited-style-name="Visited_20_Internet_20_Link">LINK</text:a><text:line-break/>Welch, Matthias: Konstruktiver Explosionsschutz in der Energiebranche. Beispiel Explosionsunterdrückung bei einer Kohlemahlanlage der RWE AG..<text:line-break/>In: Technische Sicherheit, Bd.1(2011)Nr.9, S. 38 - 40.<text:line-break/><text:line-break/>
<text:a xlink:type="simple" xlink:href="http://www.wissen-hilfe.de/_Wissen/locked/papers/te-si-2011-09-008.pdf" text:style-name="Internet_20_link" text:visited-style-name="Visited_20_Internet_20_Link">LINK</text:a><text:line-break/>Mair, Georg W. /  Duffner,  Eric / Schoppa,  Andre / Szczepaniak,  Mariusz : Aspekte der Restfestigkeitsermittlung von Composite - Druckgefäßen mittels hydraulischer Prüfung.<text:line-break/>In: Technische Sicherheit, Bd.1(2011)Nr.9, S. 50 - 55.<text:line-break/><text:line-break/>
<text:a xlink:type="simple" xlink:href="http://www.wissen-hilfe.de/_Wissen/locked/papers/te-si-2011-10-001.pdf" text:style-name="Internet_20_link" text:visited-style-name="Visited_20_Internet_20_Link">LINK</text:a><text:line-break/>Rabente, Thomas: Biologische Arbeitsstoffe in der Metallbranche.<text:line-break/>In: Technische Sicherheit, Bd.1(2011)Nr.10, S. 10 - 13.<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5.pdf" text:style-name="Internet_20_link" text:visited-style-name="Visited_20_Internet_20_Link">LINK</text:a><text:line-break/>Pöschko, Pascal / Mair, Georg W.: Anwendung numerischer Verfahren auf Restfestigkeitswerte von Stichproben. Restfestigkeitswerte von Stichproben.<text:line-break/>In: Technische Sicherheit, Bd.1(2011)Nr.10, S. 46- 52.<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1-11-12-002.pdf" text:style-name="Internet_20_link" text:visited-style-name="Visited_20_Internet_20_Link">LINK</text:a><text:line-break/>Waldschmitt, Franz : Erdbebenvorsorge bei Seveso-11-Betrieben.<text:line-break/>In: Technische Sicherheit, Bd.1(2011)Nr.11/12, S. 16 - 19.<text:line-break/><text:line-break/>
<text:a xlink:type="simple" xlink:href="http://www.wissen-hilfe.de/_Wissen/locked/papers/te-si-2011-11-12-003.pdf" text:style-name="Internet_20_link" text:visited-style-name="Visited_20_Internet_20_Link">LINK</text:a><text:line-break/>Wick, Wolfgang: Technisch dichte Flanschverbindungen nach TA Luft. Umsetzung der Richtlinie VDI 2290 aus Sicht der Behörde.<text:line-break/>In: Technische Sicherheit, Bd.1(2011)Nr.11/12, S. 21 - 27.<text:line-break/><text:line-break/>
<text:a xlink:type="simple" xlink:href="http://www.wissen-hilfe.de/_Wissen/locked/papers/te-si-2011-11-12-006.pdf" text:style-name="Internet_20_link" text:visited-style-name="Visited_20_Internet_20_Link">LINK</text:a><text:line-break/>Ganz, Christian / Deuerler, Friederike: Die Risikoanalyse mittels Konsequenz und Eintrittswahrscheinlichkeit. Methodik am Beispiel des Druckbehälterversagens - Teil 2: Eintrittswahrscheinlichkeit.<text:line-break/>In: Technische Sicherheit, Bd.1(2011)Nr.11/12, S. 49 - 53.<text:line-break/><text:line-break/>
<text:a xlink:type="simple" xlink:href="http://www.wissen-hilfe.de/_Wissen/locked/papers/te-si-2012-01-02-002.pdf" text:style-name="Internet_20_link" text:visited-style-name="Visited_20_Internet_20_Link">LINK</text:a><text:line-break/>Müller, Norbert: Lagerung von Gefahrstoffen: Änderungen in Sicht.<text:line-break/>In: Technische Sicherheit, Bd.2(2012)Nr.1/2, S. 21 - 23.<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1-02-006.pdf" text:style-name="Internet_20_link" text:visited-style-name="Visited_20_Internet_20_Link">LINK</text:a><text:line-break/>Siekmann, Harald : Probleme mit der Gefährdungsbeurteilung bei Expositionen durch künstliche optische Strahlung.<text:line-break/>In: Technische Sicherheit, Bd.2(2012)Nr.1/2, S. 43 - 46.<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2.pdf" text:style-name="Internet_20_link" text:visited-style-name="Visited_20_Internet_20_Link">LINK</text:a><text:line-break/>Fritzenwallner, Rupert / Barth, Uli : Risikomanagement - eine ganzheitliche Herausforderung?.<text:line-break/>In: Technische Sicherheit, Bd.2(2012)Nr.3, S. 19 - 23.<text:line-break/><text:line-break/>
<text:a xlink:type="simple" xlink:href="http://www.wissen-hilfe.de/_Wissen/locked/papers/te-si-2012-03-003.pdf" text:style-name="Internet_20_link" text:visited-style-name="Visited_20_Internet_20_Link">LINK</text:a><text:line-break/>Hartwig ,Sylvius / Festag, Sebastian  : Über risikoerhöhendes menschliches Verhalten durch falsche Führungsstrategien.<text:line-break/>In: Technische Sicherheit, Bd.2(2012)Nr.3, S. 24 - 29.<text:line-break/><text:line-break/>
<text:a xlink:type="simple" xlink:href="http://www.wissen-hilfe.de/_Wissen/locked/papers/te-si-2012-03-004.pdf" text:style-name="Internet_20_link" text:visited-style-name="Visited_20_Internet_20_Link">LINK</text:a><text:line-break/>Bieske, Karin / Vandahl, Cornelia / Schierz, Christoph: Industriebeleuchtung am Tage. Biologische Lichtwirkungen..<text:line-break/>In: Technische Sicherheit, Bd.2(2012)Nr.3, S. 30 - 36.<text:line-break/><text:line-break/>
<text:a xlink:type="simple" xlink:href="http://www.wissen-hilfe.de/_Wissen/locked/papers/te-si-2012-03-005.pdf" text:style-name="Internet_20_link" text:visited-style-name="Visited_20_Internet_20_Link">LINK</text:a><text:line-break/>Steinberg, Ulf / Liebers, Falk / Klußmann, Andre: Die überarbeitete Leitmerkmalmethode.Manuelle Arbeitsprozesse 2011.<text:line-break/>In: Technische Sicherheit, Bd.2(2012)Nr.3, S. 37 - 41 .<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5-001.pdf" text:style-name="Internet_20_link" text:visited-style-name="Visited_20_Internet_20_Link">LINK</text:a><text:line-break/>Köppke, Karl-Erich / Jochum, Christian: Vorkehrungen und Maßnahmen wegen der Gefahrenquellen Niederschläge und Hochwasser. Technische Regel Anlagensicherheit (TRAS) 310..<text:line-break/>In: Technische Sicherheit, Bd.2(2012)Nr.5, S. 10 - 13.<text:line-break/><text:line-break/>
<text:a xlink:type="simple" xlink:href="http://www.wissen-hilfe.de/_Wissen/locked/papers/te-si-2012-05-002.pdf" text:style-name="Internet_20_link" text:visited-style-name="Visited_20_Internet_20_Link">LINK</text:a><text:line-break/>Felten, Christian: Schadstoffsammlung nach TRGS 520. Errichtung und Betrieb von Sammelstellen und Zwischenlagern für Kleinmengen gefährlicher Abfälle..<text:line-break/>In: Technische Sicherheit, Bd.2(2012)Nr.5, S. 14 - 19.<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6-002.pdf" text:style-name="Internet_20_link" text:visited-style-name="Visited_20_Internet_20_Link">LINK</text:a><text:line-break/>Siwek, Richard : Brand- und Explosionsschutz an Sprühtrocknungsanlagen .<text:line-break/>In: Technische Sicherheit, Bd.2(2012)Nr.6, S. 16 - 19.<text:line-break/><text:line-break/>
<text:a xlink:type="simple" xlink:href="http://www.wissen-hilfe.de/_Wissen/locked/papers/te-si-2012-06-003.pdf" text:style-name="Internet_20_link" text:visited-style-name="Visited_20_Internet_20_Link">LINK</text:a><text:line-break/>Halstrick, Victor: Auslegung, sicherer Betrieb und Instandhaltung von Schutzsystemen in explosionsgefährdeten überwachungsbedürftigen Anlagen. „Befähigte Person“ und „Unterwiesene Person“: Kompetenz ist gefragt!..<text:line-break/>In: Technische Sicherheit, Bd.2(2012)Nr.6, S. 20 - 22.<text:line-break/><text:line-break/>
<text:a xlink:type="simple" xlink:href="http://www.wissen-hilfe.de/_Wissen/locked/papers/te-si-2012-06-004.pdf" text:style-name="Internet_20_link" text:visited-style-name="Visited_20_Internet_20_Link">LINK</text:a><text:line-break/>Rabenstein, Klaus: Alternativer konstruktiver Explosionsschutz zur Druckentlastung und Unterdrückung.<text:line-break/>In: Technische Sicherheit, Bd.2(2012)Nr.6, S. 24 - 26.<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2.pdf" text:style-name="Internet_20_link" text:visited-style-name="Visited_20_Internet_20_Link">LINK</text:a><text:line-break/>Stratenwerth, Sven : Instandhaltung von Anlagen zum Umgang entzündlicher und/oder wassergefährdender Flüssigkeiten.<text:line-break/>In: Technische Sicherheit, Bd.2(2012)Nr.7/8, S. 14 - 15.<text:line-break/><text:line-break/>
<text:a xlink:type="simple" xlink:href="http://www.wissen-hilfe.de/_Wissen/locked/papers/te-si-2012-07-08-003.pdf" text:style-name="Internet_20_link" text:visited-style-name="Visited_20_Internet_20_Link">LINK</text:a><text:line-break/>Frobese, Dirk-Hans / Neugebauer, Frank: Flurförderzeuge für den Einsatz in explosionsgefährdeten Bereichen. Verantwortung der Belreiber bei Inbetriebnahme, Instandsetzung und wiederkehrender Prüfung..<text:line-break/>In: Technische Sicherheit, Bd.2(2012)Nr.7/8, S. 18 - 21.<text:line-break/><text:line-break/>
<text:a xlink:type="simple" xlink:href="http://www.wissen-hilfe.de/_Wissen/locked/papers/te-si-2012-07-08-005.pdf" text:style-name="Internet_20_link" text:visited-style-name="Visited_20_Internet_20_Link">LINK</text:a><text:line-break/>Mair,Georg W. / Pöschko,  Pascal /  Hoffmann, Martin /  Schoppa, Andre / Spode, Manfred : Betrachtung von Grenzwerten der Restfestigkeit von Composite-Druckgefäßen. Teil 1: Kriterien der hydraulischen Lastwechselprüfung..<text:line-break/>In: Technische Sicherheit, Bd.2(2012)Nr.7/8, S. 30 - 38.<text:line-break/><text:line-break/>
<text:a xlink:type="simple" xlink:href="http://www.wissen-hilfe.de/_Wissen/locked/papers/te-si-2012-07-08-008.pdf" text:style-name="Internet_20_link" text:visited-style-name="Visited_20_Internet_20_Link">LINK</text:a><text:line-break/>Maue, Jürgen H.  : Messung und Beurteilung von Ultraschallgeräuschen am Arbeitsplatz.<text:line-break/>In: Technische Sicherheit, Bd.2(2012)Nr.7/8, S. 51 - 55.<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10-001.pdf" text:style-name="Internet_20_link" text:visited-style-name="Visited_20_Internet_20_Link">LINK</text:a><text:line-break/>Blum, Carsten / Steffens,  Rainer : Chemikalienschutzanzüge: Elektrostatische Anforderungen beim Einsatz in explosionsgefährdeten Bereichen.<text:line-break/>In: Technische Sicherheit, Bd.2(2012)Nr.10, S. 12 - 13.<text:line-break/><text:line-break/>
<text:a xlink:type="simple" xlink:href="http://www.wissen-hilfe.de/_Wissen/locked/papers/te-si-2012-10-002.pdf" text:style-name="Internet_20_link" text:visited-style-name="Visited_20_Internet_20_Link">LINK</text:a><text:line-break/>Ottersbach, Hans Jürgen / Huelke, Michael: Kollaborierende Roboter. Konzept und Realisierung eines biofidelen Messgeräts zur Begrenzung der Kollisionsbelastung auf Personen bei Arbeitsplätzen mit kollaborierenden Robotern.<text:line-break/>In: Technische Sicherheit, Bd.2(2012)Nr.10, S. 14 - 19.<text:line-break/><text:line-break/>
<text:a xlink:type="simple" xlink:href="http://www.wissen-hilfe.de/_Wissen/locked/papers/te-si-2012-10-004.pdf" text:style-name="Internet_20_link" text:visited-style-name="Visited_20_Internet_20_Link">LINK</text:a><text:line-break/>Malter, Ernst / Stellmacher, Volker : Ist ein Druckentlastungssystem eine sehr zuverlässige sicherheitstechnische Einrichtung?.<text:line-break/>In: Technische Sicherheit, Bd.2(2012)Nr.10, S. 32 - 34.<text:line-break/><text:line-break/>
<text:a xlink:type="simple" xlink:href="http://www.wissen-hilfe.de/_Wissen/locked/papers/te-si-2012-10-005.pdf" text:style-name="Internet_20_link" text:visited-style-name="Visited_20_Internet_20_Link">LINK</text:a><text:line-break/>Mair, Georg W. / Hoffmann,  Martin / SauI,  Herbert / Spode,  Manfred : Betrachtung von Grenzwerten der Restfestigkeit von Composite-Druckgefäßen. Teil 2: Extrapolation der Lastwechsel-Degradation..<text:line-break/>In: Technische Sicherheit, Bd.2(2012)Nr.10, S. 38 - 43.<text:line-break/><text:line-break/>
<text:a xlink:type="simple" xlink:href="http://www.wissen-hilfe.de/_Wissen/locked/papers/te-si-2012-11-12-004.pdf" text:style-name="Internet_20_link" text:visited-style-name="Visited_20_Internet_20_Link">LINK</text:a><text:line-break/>Frobese, Dirk-Hans: Die neue TRBS 3151/TRCiS 751. Eine Technische Regel zur Vermeidung von Brand-, Explosions- und Druckgefährdungen an Tankstellen und Füllanlagen zur Befüllung von Landfahrzeugen.<text:line-break/>In: Technische Sicherheit, Bd.2(2012)Nr.11/12, S. 21 - 24.<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2-11-12-008.pdf" text:style-name="Internet_20_link" text:visited-style-name="Visited_20_Internet_20_Link">LINK</text:a><text:line-break/>Mair, Georg W. /  Duffner,  Eric / Schoppa,  Andre / Szczepaniak,  Mariusz : Betrachtung von Grenzwerten der Restfestigkeit von Composite-Druckgefäßen. Teil 3: Phänomene der Berstprüfung..<text:line-break/>In: Technische Sicherheit, Bd.2(2012)Nr.11/12, S. 43 - 50.<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3-007.pdf" text:style-name="Internet_20_link" text:visited-style-name="Visited_20_Internet_20_Link">LINK</text:a><text:line-break/>Hoppe, Annette : Technikstress - neue Beanspruchung durch Automatisierung?.<text:line-break/>In: Technische Sicherheit, Bd.3(2013)Nr.3, S. 42 - 46.<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4-004.pdf" text:style-name="Internet_20_link" text:visited-style-name="Visited_20_Internet_20_Link">LINK</text:a><text:line-break/>Heins, Jan : „Ex-Check“ - eine innovative Lösung zur Dokumentation behördenrelevanter Prüfungen. Software zum rechtssicheren Nachweis von Prüfungen gemäß Betriebssicherheitsverordnung..<text:line-break/>In: Technische Sicherheit, Bd.3(2013)Nr.4, S. 36 - 38.<text:line-break/><text:line-break/>
<text:a xlink:type="simple" xlink:href="http://www.wissen-hilfe.de/_Wissen/locked/papers/te-si-2013-04-005.pdf" text:style-name="Internet_20_link" text:visited-style-name="Visited_20_Internet_20_Link">LINK</text:a><text:line-break/>Simanski, Hans Christian : Verwendung von Persönlicher Schutzausrüstung in explosionsgefährdeten Bereichen. Beispiel: PSA gegen Absturz..<text:line-break/>In: Technische Sicherheit, Bd.3(2013)Nr.4, S. 40 - 42.<text:line-break/><text:line-break/>
<text:a xlink:type="simple" xlink:href="http://www.wissen-hilfe.de/_Wissen/locked/papers/te-si-2013-04-006.pdf" text:style-name="Internet_20_link" text:visited-style-name="Visited_20_Internet_20_Link">LINK</text:a><text:line-break/>Wetzel, Christoph/Windhövel,   Ulrich / Mewes,  Detlef /Götte,Thomas(†): Rutschgefahren erkennen und vermeiden. Teil 1 : Grundlagen, Messverfahren und Anforderungen.<text:line-break/>In: Technische Sicherheit, Bd.3(2013)Nr.4, S. 49 - 5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5-005.pdf" text:style-name="Internet_20_link" text:visited-style-name="Visited_20_Internet_20_Link">LINK</text:a><text:line-break/>Wetzel, Christoph/Windhövel,   Ulrich / Mewes,  Detlef /Götte,Thomas(†): Rutschgefahren erkennen und vermeiden. Teil 2: Gefährdungsbeurteilung in der Praxis.<text:line-break/>In: Technische Sicherheit, Bd.3(2013)Nr.5, S. 45 - 49.<text:line-break/><text:line-break/>
<text:a xlink:type="simple" xlink:href="http://www.wissen-hilfe.de/_Wissen/locked/papers/te-si-2013-05-006.pdf" text:style-name="Internet_20_link" text:visited-style-name="Visited_20_Internet_20_Link">LINK</text:a><text:line-break/>Lafrenz, Bettina /Adolph, Bettina /Wischniewski, Sascha : Organisationale Resilienz - Nutzen für den Arbeitsschutz.<text:line-break/>In: Technische Sicherheit, Bd.3(2013)Nr.5, S. 50 - 53.<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7-08-005.pdf" text:style-name="Internet_20_link" text:visited-style-name="Visited_20_Internet_20_Link">LINK</text:a><text:line-break/>Treppmann, Dirk: Möglichkeiten und Grenzen der digitalen Radiografie bei der wiederkehrenden Prüfung von Chemieanlagen.<text:line-break/>In: Technische Sicherheit, Bd.3(2013)Nr.7/8, S. 28 - 32.<text:line-break/><text:line-break/>
<text:a xlink:type="simple" xlink:href="http://www.wissen-hilfe.de/_Wissen/locked/papers/te-si-2013-07-08-006.pdf" text:style-name="Internet_20_link" text:visited-style-name="Visited_20_Internet_20_Link">LINK</text:a><text:line-break/>Maus, Thomas : Provisorische Rohrabsperrgeräte sicher einsetzen.<text:line-break/>In: Technische Sicherheit, Bd.3(2013)Nr.7/8, S. 33 - 35.<text:line-break/><text:line-break/>
<text:a xlink:type="simple" xlink:href="http://www.wissen-hilfe.de/_Wissen/locked/papers/te-si-2013-07-08-008.pdf" text:style-name="Internet_20_link" text:visited-style-name="Visited_20_Internet_20_Link">LINK</text:a><text:line-break/>Mair, Georg W. / Scherer, Florian: Statistische Bewertung von Prüfergebnissen zur Restfestigkeitsbetrachtung von Composite-Druckgefäßen.<text:line-break/>In: Technische Sicherheit, Bd.3(2013)Nr.7/8, S. 41 - 49.<text:line-break/><text:line-break/>
<text:a xlink:type="simple" xlink:href="http://www.wissen-hilfe.de/_Wissen/locked/papers/te-si-2013-07-08-009.pdf" text:style-name="Internet_20_link" text:visited-style-name="Visited_20_Internet_20_Link">LINK</text:a><text:line-break/>Brack, Thomas H. / Heil,  Volker / Philipp,  Hermann / Seifert,  Ulrich / Steffens, Wilfried / Timm, Kurt : Abspülwirksamkeit bei Überkopf-Notduschen.<text:line-break/>In: Technische Sicherheit, Bd.3(2013)Nr.7/8, S. 53 - 58.<text:line-break/><text:line-break/>
<text:a xlink:type="simple" xlink:href="http://www.wissen-hilfe.de/_Wissen/locked/papers/te-si-2013-07-08-010.pdf" text:style-name="Internet_20_link" text:visited-style-name="Visited_20_Internet_20_Link">LINK</text:a><text:line-break/>Schmauder, Martin: Gefährdungsbeurteilung im Arbeitsschutz.<text:line-break/>In: Technische Sicherheit, Bd.3(2013)Nr.7/8, S. 59 - 65.<text:line-break/><text:line-break/>
<text:a xlink:type="simple" xlink:href="http://www.wissen-hilfe.de/_Wissen/locked/papers/te-si-2013-09-002.pdf" text:style-name="Internet_20_link" text:visited-style-name="Visited_20_Internet_20_Link">LINK</text:a><text:line-break/>Schwing, Stefan : Konstruktiver Explosionsschutz.<text:line-break/>In: Technische Sicherheit, Bd.3(2013)Nr.9, S. 18 - 23.<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09-008.pdf" text:style-name="Internet_20_link" text:visited-style-name="Visited_20_Internet_20_Link">LINK</text:a><text:line-break/>Ruppert, Kurt Alfred : Kriterien nachhaltiger Sicherheit. Teil 1 : Erstellen, Prüfen und Bewerten sicherheitstechnischer Analysen.<text:line-break/>In: Technische Sicherheit, Bd.3(2013)Nr.9, S. 43 - 53.<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0-001.pdf" text:style-name="Internet_20_link" text:visited-style-name="Visited_20_Internet_20_Link">LINK</text:a><text:line-break/>Kaulbars, Uwe : Messungen der Vibrationsexposition am Arbeitsplatz. Aktueller Stand der Messtechnik..<text:line-break/>In: Technische Sicherheit, Bd.3(2013)Nr.10, S. 10 - 15.<text:line-break/><text:line-break/>
<text:a xlink:type="simple" xlink:href="http://www.wissen-hilfe.de/_Wissen/locked/papers/te-si-2013-10-002.pdf" text:style-name="Internet_20_link" text:visited-style-name="Visited_20_Internet_20_Link">LINK</text:a><text:line-break/>Hennigs, Christian / Hustedt, Michael / Brodeßer, Alexander / Kaierle, Stefan / Markstein, Sandra / Wenzel, Dirk : Laserschutzkleidung - Woher nehmen?.<text:line-break/>In: Technische Sicherheit, Bd.3(2013)Nr.10, S. 17 - 23.<text:line-break/><text:line-break/>
<text:a xlink:type="simple" xlink:href="http://www.wissen-hilfe.de/_Wissen/locked/papers/te-si-2013-10-003.pdf" text:style-name="Internet_20_link" text:visited-style-name="Visited_20_Internet_20_Link">LINK</text:a><text:line-break/>Schau, Holger: Schutz vor Störlichtbögen. Entwicklungen auf dem Gebiet des Personenschutzes..<text:line-break/>In: Technische Sicherheit, Bd.3(2013)Nr.10, S. 24 -28.<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3-10-005.pdf" text:style-name="Internet_20_link" text:visited-style-name="Visited_20_Internet_20_Link">LINK</text:a><text:line-break/>Rösch, Wolfgang: Sicheres Arbeiten an Aufzugsanlagen. Aktualisierung der Berufsgenossenschaftlichen Information „Montage, Demontage und Instandhaltung von Aufzugsanlagen“ (BGI 779).<text:line-break/>In: Technische Sicherheit, Bd.3(2013)Nr.10, S. 39 - 41.<text:line-break/><text:line-break/>
<text:a xlink:type="simple" xlink:href="http://www.wissen-hilfe.de/_Wissen/locked/papers/te-si-2013-10-006.pdf" text:style-name="Internet_20_link" text:visited-style-name="Visited_20_Internet_20_Link">LINK</text:a><text:line-break/>Lipphardt, Thomas: Wenn der Notruf stecken bleibt. Die Richtlinie VDI 4705 hilft Aufzugbetreibern beim Notrufmanagement.<text:line-break/>In: Technische Sicherheit, Bd.3(2013)Nr.10, S. 42 - 43.<text:line-break/><text:line-break/>
<text:a xlink:type="simple" xlink:href="http://www.wissen-hilfe.de/_Wissen/locked/papers/te-si-2013-10-007.pdf" text:style-name="Internet_20_link" text:visited-style-name="Visited_20_Internet_20_Link">LINK</text:a><text:line-break/>Thier, Jürgen: Überprüfung des Notfallmanagements in Aufzugsanlagen. Schwerpunktaktion der Arbeitsschutzverwaltung NRW.<text:line-break/>In: Technische Sicherheit, Bd.3(2013)Nr.10, S. 44 - 47.<text:line-break/><text:line-break/>
<text:a xlink:type="simple" xlink:href="http://www.wissen-hilfe.de/_Wissen/locked/papers/te-si-2013-10-008.pdf" text:style-name="Internet_20_link" text:visited-style-name="Visited_20_Internet_20_Link">LINK</text:a><text:line-break/>Kasch, Thomas / Binder, Christian / Brack, Thomas / Hesse, Olaf / Treisch, Nico : Berstscheiben in Sauerstoffanlagen. Berstscheiben sollen der Sicherheit dienen - doch in Sauerstoffanlagen können sie ein Sicherheitsrisiko darstellen.<text:line-break/>In: Technische Sicherheit, Bd.3(2013)Nr.10, S. 50 - 53.<text:line-break/><text:line-break/>
<text:a xlink:type="simple" xlink:href="http://www.wissen-hilfe.de/_Wissen/locked/papers/te-si-2013-10-009.pdf" text:style-name="Internet_20_link" text:visited-style-name="Visited_20_Internet_20_Link">LINK</text:a><text:line-break/>Mair, Georg W. / Duffner, Eric / Lenz, Stefan / Schoppa, Andre / Szczepaniak, Mariusz: Das Phänomen der extrem langsamen Berstprüfung von Composite-Druckgefäßen.<text:line-break/>In: Technische Sicherheit, Bd.3(2013)Nr.10, S. 54 - 65.<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3-11-12-007.pdf" text:style-name="Internet_20_link" text:visited-style-name="Visited_20_Internet_20_Link">LINK</text:a><text:line-break/>Borch, Jörg / Otremba, Frank / Balke, Christian / Burghardt, Frank: Sicherheit von Flüssiggasflaschen im Unfallfeuer.<text:line-break/>In: Technische Sicherheit, Bd.3(2013)Nr.11/12, S. 44 - 47.<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1-02-006.pdf" text:style-name="Internet_20_link" text:visited-style-name="Visited_20_Internet_20_Link">LINK</text:a><text:line-break/>Wilmes, Annette / Schweitzer-Karababa, Iris / Godas, Nicoletta : EMKG - ein Tool zur systematischen Beurteilung von Gefahrstoffen.<text:line-break/>In: Technische Sicherheit, Bd.4(2014)Nr.1/2 , S. 36 - 40.<text:line-break/><text:line-break/>
<text:a xlink:type="simple" xlink:href="http://www.wissen-hilfe.de/_Wissen/locked/papers/te-si-2014-01-02-007.pdf" text:style-name="Internet_20_link" text:visited-style-name="Visited_20_Internet_20_Link">LINK</text:a><text:line-break/>Buchberger, Michael / Lewandowski, Andreas : Kollisionsvermeidung im Umfeld von Baumaschinen und Gabelstaplern.<text:line-break/>In: Technische Sicherheit, Bd.4(2014)Nr.1/2 , S. 41 - 45.<text:line-break/><text:line-break/>
<text:a xlink:type="simple" xlink:href="http://www.wissen-hilfe.de/_Wissen/locked/papers/te-si-2014-01-02-008.pdf" text:style-name="Internet_20_link" text:visited-style-name="Visited_20_Internet_20_Link">LINK</text:a><text:line-break/>Henke, Silvia / Koch, Peter : Sicherer Umgang mit technischen Gasen in der Lebensmittelindustrie.<text:line-break/>In: Technische Sicherheit, Bd.4(2014)Nr.1/2 , S. 46 - 47.<text:line-break/><text:line-break/>
<text:a xlink:type="simple" xlink:href="http://www.wissen-hilfe.de/_Wissen/locked/papers/te-si-2014-01-02-009.pdf" text:style-name="Internet_20_link" text:visited-style-name="Visited_20_Internet_20_Link">LINK</text:a><text:line-break/>Witt, Waldemar: Risikosteuerung in der Industrie.<text:line-break/>In: Technische Sicherheit, Bd.4(2014)Nr.1/2 , S. 48 - 50.<text:line-break/><text:line-break/>
<text:a xlink:type="simple" xlink:href="http://www.wissen-hilfe.de/_Wissen/locked/papers/te-si-2014-03-003.pdf" text:style-name="Internet_20_link" text:visited-style-name="Visited_20_Internet_20_Link">LINK</text:a><text:line-break/>Trabold, Rolf-Jürgen / Scherb, Andreas : DIN 15185-2: Eine Sicherheitsnorm mit zusätzlichen Anforderungen für Flurförderzeuge im Schmalgang.<text:line-break/>In: Technische Sicherheit, Bd.4(2014)Nr.3, S. 18 - 19.<text:line-break/><text:line-break/>
<text:a xlink:type="simple" xlink:href="http://www.wissen-hilfe.de/_Wissen/locked/papers/te-si-2014-03-004.pdf" text:style-name="Internet_20_link" text:visited-style-name="Visited_20_Internet_20_Link">LINK</text:a><text:line-break/>Ryll, Frank / Felsch, Torsten / Vogel, Christian: Einsatz von Seilrobotern zur Inspektion
von Hochregallagern.<text:line-break/>In: Technische Sicherheit, Bd.4(2014)Nr.3, S. 20 - 22.<text:line-break/><text:line-break/>
<text:a xlink:type="simple" xlink:href="http://www.wissen-hilfe.de/_Wissen/locked/papers/te-si-2014-03-006.pdf" text:style-name="Internet_20_link" text:visited-style-name="Visited_20_Internet_20_Link">LINK</text:a><text:line-break/>van der Voort, Ronald / Zeiff, Andreas : Kapazitive Touchsensoren im Handschuhtest.<text:line-break/>In: Technische Sicherheit, Bd.4(2014)Nr.3, S. 25 - 27.<text:line-break/><text:line-break/>
<text:a xlink:type="simple" xlink:href="http://www.wissen-hilfe.de/_Wissen/locked/papers/te-si-2014-03-010.pdf" text:style-name="Internet_20_link" text:visited-style-name="Visited_20_Internet_20_Link">LINK</text:a><text:line-break/>Schöbben, Sebastian : Warnkleidung für mehr Sichtbarkeit und Sicherheit am Arbeitsplatz.<text:line-break/>In: Technische Sicherheit, Bd.4(2014)Nr.3, S. 47 - 48.<text:line-break/><text:line-break/>
<text:a xlink:type="simple" xlink:href="http://www.wissen-hilfe.de/_Wissen/locked/papers/te-si-2014-04-001.pdf" text:style-name="Internet_20_link" text:visited-style-name="Visited_20_Internet_20_Link">LINK</text:a><text:line-break/>Redeker, Tammo: Explosionsartige Zersetzung eines fluorierten Polyether-Schmieröls in Vakuumpumpen.<text:line-break/>In: Technische Sicherheit, Bd.4(2014)Nr.4, S. 10 - 14.<text:line-break/><text:line-break/>
<text:a xlink:type="simple" xlink:href="http://www.wissen-hilfe.de/_Wissen/locked/papers/te-si-2014-04-003.pdf" text:style-name="Internet_20_link" text:visited-style-name="Visited_20_Internet_20_Link">LINK</text:a><text:line-break/>Vogl, Albrecht  : Neue Richtlinie VDI 2263 Blatt 8.2. Explosionsunterdrückung und Kombination von konstruktiven Schutzmaßnahmen an Elevatoren.<text:line-break/>In: Technische Sicherheit, Bd.4(2014)Nr.4, S. 19 - 21.<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2.pdf" text:style-name="Internet_20_link" text:visited-style-name="Visited_20_Internet_20_Link">LINK</text:a><text:line-break/>Vass, Peter: Lecküberwachung doppelwandiger Rohrleitungen an Tankstellen.<text:line-break/>In: Technische Sicherheit, Bd.4(2014)Nr.5, S. 14 - 15.<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6.pdf" text:style-name="Internet_20_link" text:visited-style-name="Visited_20_Internet_20_Link">LINK</text:a><text:line-break/>Friede, Niels: Schadensereignis mit Austritt von Chlorsilan. Erkenntnisse und Lehren..<text:line-break/>In: Technische Sicherheit, Bd.4(2014)Nr.5, S. 26 - 28.<text:line-break/><text:line-break/>
<text:a xlink:type="simple" xlink:href="http://www.wissen-hilfe.de/_Wissen/locked/papers/te-si-2014-05-007.pdf" text:style-name="Internet_20_link" text:visited-style-name="Visited_20_Internet_20_Link">LINK</text:a><text:line-break/>Heyn, Armin : Brandschutzkonzept zur Lagerung pyrophorer Stoffe.<text:line-break/>In: Technische Sicherheit, Bd.4(2014)Nr.5, S. 29 - 39.<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5-011.pdf" text:style-name="Internet_20_link" text:visited-style-name="Visited_20_Internet_20_Link">LINK</text:a><text:line-break/>Linsen, Bastian: Absturzsicherungssysteme für Wartungsarbeiten an Photovoltaikanlagen.<text:line-break/>In: Technische Sicherheit, Bd.4(2014)Nr.5, S. 56 - 57.<text:line-break/><text:line-break/>
<text:a xlink:type="simple" xlink:href="http://www.wissen-hilfe.de/_Wissen/locked/papers/te-si-2014-06-001.pdf" text:style-name="Internet_20_link" text:visited-style-name="Visited_20_Internet_20_Link">LINK</text:a><text:line-break/>Sickert, Peter  : Einsatz von Gehörschutz für Geräuschsituationen unter 80 dB(A).<text:line-break/>In: Technische Sicherheit, Bd.4(2014)Nr.6, S. 10 - 12.<text:line-break/><text:line-break/>
<text:a xlink:type="simple" xlink:href="http://www.wissen-hilfe.de/_Wissen/locked/papers/te-si-2014-06-002.pdf" text:style-name="Internet_20_link" text:visited-style-name="Visited_20_Internet_20_Link">LINK</text:a><text:line-break/>Wolff, Andrea: Luftgeleiteter Ultraschall am Arbeitsplatz. Ein kritischer Blick auf die aktuelle Situation..<text:line-break/>In: Technische Sicherheit, Bd.4(2014)Nr.6, S. 14 - 17.<text:line-break/><text:line-break/>
<text:a xlink:type="simple" xlink:href="http://www.wissen-hilfe.de/_Wissen/locked/papers/te-si-2014-06-003.pdf" text:style-name="Internet_20_link" text:visited-style-name="Visited_20_Internet_20_Link">LINK</text:a><text:line-break/>Reidenbach, Hans-Dieter / Ott,  Günter / Brose, Martin   : Vorübergehende Blendung durch Laserstrahlung.<text:line-break/>In: Technische Sicherheit, Bd.4(2014)Nr.6, S. 18 - 25.<text:line-break/><text:line-break/>
<text:a xlink:type="simple" xlink:href="http://www.wissen-hilfe.de/_Wissen/locked/papers/te-si-2014-06-004.pdf" text:style-name="Internet_20_link" text:visited-style-name="Visited_20_Internet_20_Link">LINK</text:a><text:line-break/>Lipphardt, Thomas: Wenn der Aufzug zum Arbeitsmittel wird.<text:line-break/>In: Technische Sicherheit, Bd.4(2014)Nr.6, S. 26 - 28.<text:line-break/><text:line-break/>
<text:a xlink:type="simple" xlink:href="http://www.wissen-hilfe.de/_Wissen/locked/papers/te-si-2014-06-005.pdf" text:style-name="Internet_20_link" text:visited-style-name="Visited_20_Internet_20_Link">LINK</text:a><text:line-break/>Hardt, Hartmut: Richtlinienreihe VDI 3810 - ein praxistauglicher Lösungsansatz.<text:line-break/>In: Technische Sicherheit, Bd.4(2014)Nr.6, S. 29 - 30.<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si-2014-06-008.pdf" text:style-name="Internet_20_link" text:visited-style-name="Visited_20_Internet_20_Link">LINK</text:a><text:line-break/>Plate, Cathrin / Gebert, Bernd / Richter, Klaus : Elektronische Typenschilder als sicherheitsfördernde Maßnahme im industriellen Umfeld.<text:line-break/>In: Technische Sicherheit, Bd.4(2014)Nr.6, S. 38 - 40.<text:line-break/><text:line-break/>
<text:a xlink:type="simple" xlink:href="http://www.wissen-hilfe.de/_Wissen/locked/papers/te-si-2014-06-009.pdf" text:style-name="Internet_20_link" text:visited-style-name="Visited_20_Internet_20_Link">LINK</text:a><text:line-break/>Brahner, Birgit  : Neue Grenzwerte für Europa - was bringt die lndustrieemissions-Richtlinie?.<text:line-break/>In: Technische Sicherheit, Bd.4(2014)Nr.6, S. 41 - 44.<text:line-break/><text:line-break/>
<text:a xlink:type="simple" xlink:href="http://www.wissen-hilfe.de/_Wissen/locked/papers/te-si-2014-06-010.pdf" text:style-name="Internet_20_link" text:visited-style-name="Visited_20_Internet_20_Link">LINK</text:a><text:line-break/>Konersmann, Rainer / Sklorz, Christian: Zur Früherkennung technischer Risiken.<text:line-break/>In: Technische Sicherheit, Bd.4(2014)Nr.6, S. 45 - 50.<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2.pdf" text:style-name="Internet_20_link" text:visited-style-name="Visited_20_Internet_20_Link">LINK</text:a><text:line-break/>Hecht, Jürgen: Arbeiten in sauerstoffreduzierter Atmosphäre.<text:line-break/>In: Technische Sicherheit, Bd.4(2014)Nr.7/8, S. 16 - 19.<text:line-break/><text:line-break/>
<text:a xlink:type="simple" xlink:href="http://www.wissen-hilfe.de/_Wissen/locked/papers/te-si-2014-07-08-003.pdf" text:style-name="Internet_20_link" text:visited-style-name="Visited_20_Internet_20_Link">LINK</text:a><text:line-break/>Spottke, Beatrice / Smola, Thomas / Stamm, Roger / Veloso-Schneider, Amèlia : Die neue GESTIS-Biostoffdatenbank.<text:line-break/>In: Technische Sicherheit, Bd.4(2014)Nr.7/8, S. 20 - 22.<text:line-break/><text:line-break/>
<text:a xlink:type="simple" xlink:href="http://www.wissen-hilfe.de/_Wissen/locked/papers/te-si-2014-07-08-004.pdf" text:style-name="Internet_20_link" text:visited-style-name="Visited_20_Internet_20_Link">LINK</text:a><text:line-break/>Schubert, Rainer: Freimessen - eine wichtige Maßnahme zur Gewährleistung der Sicherheit. Arbeiten in Behältern und engen Räumen oder in explosionsgefährdeten Bereichen..<text:line-break/>In: Technische Sicherheit, Bd.4(2014)Nr.7/8, S. 23 - 25.<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6.pdf" text:style-name="Internet_20_link" text:visited-style-name="Visited_20_Internet_20_Link">LINK</text:a><text:line-break/>Ziehmer, Rainer: Störlichtbogengeprüfte Schutzausrüstung für das Arbeiten in elektrischen Anlagen.<text:line-break/>In: Technische Sicherheit, Bd.4(2014)Nr.7/8, S. 28 - 31.<text:line-break/><text:line-break/>
<text:a xlink:type="simple" xlink:href="http://www.wissen-hilfe.de/_Wissen/locked/papers/te-si-2014-07-08-008.pdf" text:style-name="Internet_20_link" text:visited-style-name="Visited_20_Internet_20_Link">LINK</text:a><text:line-break/>Lee, Doo-Ung: ISOMAG - Software zur Optimierung der mechanischen Schwingungsisolierung. Neue Version: ISOMAG 2.0.<text:line-break/>In: Technische Sicherheit, Bd.4(2014)Nr.7/8, S. 44 - 47.<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07-08-012.pdf" text:style-name="Internet_20_link" text:visited-style-name="Visited_20_Internet_20_Link">LINK</text:a><text:line-break/>Konersmann, Rainer / Würsig, Andreas / Miethe, Sylvia: Pipelineschäden infolge peripherer Unfallereignisse.<text:line-break/>In: Technische Sicherheit, Bd.4(2014)Nr.7/8, S. 54 - 58.<text:line-break/><text:line-break/>
<text:a xlink:type="simple" xlink:href="http://www.wissen-hilfe.de/_Wissen/locked/papers/te-si-2014-07-08-013.pdf" text:style-name="Internet_20_link" text:visited-style-name="Visited_20_Internet_20_Link">LINK</text:a><text:line-break/>Mair, Georg W. / Becker, Ben: Einfluss der Stichprobengröße auf die Bewertung der Überlebenswahrscheinlichkeit von Druckgefäßen aus Verbundwerkstoffen.<text:line-break/>In: Technische Sicherheit, Bd.4(2014)Nr.7/8, S. 59 - 65.<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06.pdf" text:style-name="Internet_20_link" text:visited-style-name="Visited_20_Internet_20_Link">LINK</text:a><text:line-break/>Blum, Carsten / Thust, Christoph / Meinert, David: Untersuchung möglicher Zündgefahren infolge elektrostatischer Aufladungen an PTFE-Wellringdichtungen.<text:line-break/>In: Technische Sicherheit, Bd.4(2014)Nr.9, S. 36 - 38.<text:line-break/><text:line-break/>
<text:a xlink:type="simple" xlink:href="http://www.wissen-hilfe.de/_Wissen/locked/papers/te-si-2014-09-008.pdf" text:style-name="Internet_20_link" text:visited-style-name="Visited_20_Internet_20_Link">LINK</text:a><text:line-break/>Vogl, Albrecht  : Können Schneckenförderer die Übertragung von Staubexplosionen in angeschlossene Anlagenteile verhindern?.<text:line-break/>In: Technische Sicherheit, Bd.4(2014)Nr.9, S. 40 - 43.<text:line-break/><text:line-break/>
<text:a xlink:type="simple" xlink:href="http://www.wissen-hilfe.de/_Wissen/locked/papers/te-si-2014-09-010.pdf" text:style-name="Internet_20_link" text:visited-style-name="Visited_20_Internet_20_Link">LINK</text:a><text:line-break/>Buhn, Johannes: Sicherheit komplexer Geräte und Systeme im Ex-Bereich.<text:line-break/>In: Technische Sicherheit, Bd.4(2014)Nr.9, S. 50 - 52.<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0-011.pdf" text:style-name="Internet_20_link" text:visited-style-name="Visited_20_Internet_20_Link">LINK</text:a><text:line-break/>Rühl, Reinhold: Staubminderung mit dem neuen Arbeitsplatzgrenzwert für A-Staub.<text:line-break/>In: Technische Sicherheit, Bd.4(2014)Nr.10, S. 57 - 61.<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4-11-12-006.pdf" text:style-name="Internet_20_link" text:visited-style-name="Visited_20_Internet_20_Link">LINK</text:a><text:line-break/>Ruppert, Kurt Alfred : Kriterien nachhaltiger Sicherheit. Teil 2: Erstellen, Prüfen und Bewerten von Schutzkonzepten (Fortsetzung).<text:line-break/>In: Technische Sicherheit, Bd.4(2014)Nr.11/12, S. 36 - 41.<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4.pdf" text:style-name="Internet_20_link" text:visited-style-name="Visited_20_Internet_20_Link">LINK</text:a><text:line-break/>Festag, Sebastian / Mitreiter, Manfred: Analyse von Bränden in Kindertageseinrichtungen. Bedeutung der Branderkennung..<text:line-break/>In: Technische Sicherheit, Bd.5(2015)Nr.1/2 , S. 23 - 27.<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1-02-007.pdf" text:style-name="Internet_20_link" text:visited-style-name="Visited_20_Internet_20_Link">LINK</text:a><text:line-break/>Grauel, Britta M. / Terhoeven, Jan N. / Wischniewski, Sascha: Beanspruchungsoptimaler Einsatz von Head-Mounted Displays als Arbeitsassistenz.<text:line-break/>In: Technische Sicherheit, Bd.5(2015)Nr.1/2 , S. 39 - 42.<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1-02-009.pdf" text:style-name="Internet_20_link" text:visited-style-name="Visited_20_Internet_20_Link">LINK</text:a><text:line-break/>Sandrock, Stephan / Peck, Anna : Erfassung psychischer Belastung im Rahmen der Gefährdungsbeurteilung.<text:line-break/>In: Technische Sicherheit, Bd.5(2015)Nr.1/2 , S. 49 - 53.<text:line-break/><text:line-break/>
<text:a xlink:type="simple" xlink:href="http://www.wissen-hilfe.de/_Wissen/locked/papers/te-si-2015-03-001.pdf" text:style-name="Internet_20_link" text:visited-style-name="Visited_20_Internet_20_Link">LINK</text:a><text:line-break/>Müller, Günter / Gehrmann, Oliver: Europäischer Gewässerschutz setzt ambitionierte, teils schwer realisierbare Ziele.<text:line-break/>In: Technische Sicherheit, Bd.5(2015)Nr.3, S. 10 - 12.<text:line-break/><text:line-break/>
<text:a xlink:type="simple" xlink:href="http://www.wissen-hilfe.de/_Wissen/locked/papers/te-si-2015-03-002.pdf" text:style-name="Internet_20_link" text:visited-style-name="Visited_20_Internet_20_Link">LINK</text:a><text:line-break/>Dierkes, Carsten: Entsiegelung mit wasserdurchlässigen Flächenbelägen. Zurück zum natürlichen Wasserkreislauf..<text:line-break/>In: Technische Sicherheit, Bd.5(2015)Nr.3, S. 13 - 17.<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3-004.pdf" text:style-name="Internet_20_link" text:visited-style-name="Visited_20_Internet_20_Link">LINK</text:a><text:line-break/>Schalau, Bernd: Sicherheitstechnische Anforderungen an Ammoniak-Kälteanlagen. Die neue TRAS 110..<text:line-break/>In: Technische Sicherheit, Bd.5(2015)Nr.3, S. 25 - 26.<text:line-break/><text:line-break/>
<text:a xlink:type="simple" xlink:href="http://www.wissen-hilfe.de/_Wissen/locked/papers/te-si-2015-03-005.pdf" text:style-name="Internet_20_link" text:visited-style-name="Visited_20_Internet_20_Link">LINK</text:a><text:line-break/>Jäckel, Patrick / Niese, Frank: Korrosions- und Fehlerprüfung von unzugänglichen Anlagen- und Konstruktionsteilen. Einsatz langreichweitiger elektromagnetischer Ultraschalltechniken..<text:line-break/>In: Technische Sicherheit, Bd.5(2015)Nr.3, S. 27 - 34.<text:line-break/><text:line-break/>
<text:a xlink:type="simple" xlink:href="http://www.wissen-hilfe.de/_Wissen/locked/papers/te-si-2015-03-006.pdf" text:style-name="Internet_20_link" text:visited-style-name="Visited_20_Internet_20_Link">LINK</text:a><text:line-break/>Wengler, Peter / Draack, Lars / Beck, Hermann : Die (un)-sinnvolle Gestaltung von Sicherheitstechnik an Maschinen. Wie man sinnvoll mit dem Maschinenbestand umgeht - ein Beispiel aus dem Michelin-Werk Trier.<text:line-break/>In: Technische Sicherheit, Bd.5(2015)Nr.3, S. 35 - 39.<text:line-break/><text:line-break/>
<text:a xlink:type="simple" xlink:href="http://www.wissen-hilfe.de/_Wissen/locked/papers/te-si-2015-03-008.pdf" text:style-name="Internet_20_link" text:visited-style-name="Visited_20_Internet_20_Link">LINK</text:a><text:line-break/>Karl, Matthias / Janßen, Marco / Arendt, llka : Einfache Messsysteme zur Bewertung von inkohärenter optischer Strahlung, Klima und Lärm am Arbeitsplatz.<text:line-break/>In: Technische Sicherheit, Bd.5(2015)Nr.3, S. 48 - 53.<text:line-break/><text:line-break/>
<text:a xlink:type="simple" xlink:href="http://www.wissen-hilfe.de/_Wissen/locked/papers/te-si-2015-04-001.pdf" text:style-name="Internet_20_link" text:visited-style-name="Visited_20_Internet_20_Link">LINK</text:a><text:line-break/>Poga, Björn: Beispielsammlung zur Einteilung explosionsgefährdeter Bereiche in Zonen für Staub/Luft-Gemische aktualisiert.<text:line-break/>In: Technische Sicherheit, Bd.5(2015)Nr.4, S. 12 - 15.<text:line-break/><text:line-break/>
<text:a xlink:type="simple" xlink:href="http://www.wissen-hilfe.de/_Wissen/locked/papers/te-si-2015-04-003.pdf" text:style-name="Internet_20_link" text:visited-style-name="Visited_20_Internet_20_Link">LINK</text:a><text:line-break/>Pelzl, Tim / Sprenger, Gerhard / Manning, Bernd : Neue Konzeption ,,Brandschutzbeauftragter“ einheitlich und zukunftsweisend geregelt. Aufgaben, Qualifikation, Ausbildung und Bestellung von Brandschutzbeauftragten..<text:line-break/>In: Technische Sicherheit, Bd.5(2015)Nr.4, S. 20 -25.<text:line-break/><text:line-break/>
<text:a xlink:type="simple" xlink:href="http://www.wissen-hilfe.de/_Wissen/locked/papers/te-si-2015-04-005.pdf" text:style-name="Internet_20_link" text:visited-style-name="Visited_20_Internet_20_Link">LINK</text:a><text:line-break/>Küpper, Friedrich : Überwachungsbedürftige Anlagen in der neuen Betriebssicherheitsverordnung.<text:line-break/>In: Technische Sicherheit, Bd.5(2015)Nr.4, S. 30 - 38.<text:line-break/><text:line-break/>
<text:a xlink:type="simple" xlink:href="http://www.wissen-hilfe.de/_Wissen/locked/papers/te-si-2015-04-006.pdf" text:style-name="Internet_20_link" text:visited-style-name="Visited_20_Internet_20_Link">LINK</text:a><text:line-break/>Lipphardt, Thomas: Neue Vorschriften für Aufzugbetreiber.<text:line-break/>In: Technische Sicherheit, Bd.5(2015)Nr.4, S. 41 - 42.<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5-002.pdf" text:style-name="Internet_20_link" text:visited-style-name="Visited_20_Internet_20_Link">LINK</text:a><text:line-break/> Hegenberg, Jens / Herrmann, Roman / Ziegner, Daniela / Schmidt, Ludger / Günther, Thomas / Müller, Antonio Ordoiiez / Kroll, Andreas / Barz, Thomas / Schulz, Dirk : Forschungsprojekt Robot}air{. Praxistaugliches Boden-Luft-Servicerobotersystem für die Inspektion industrieller Druckluftversorgung und die Verbesserung der Arbeitsumgebungsfaktoren.<text:line-break/>In: Technische Sicherheit, Bd.5(2015)Nr.5, S. 16 - 22.<text:line-break/><text:line-break/>
<text:a xlink:type="simple" xlink:href="http://www.wissen-hilfe.de/_Wissen/locked/papers/te-si-2015-05-003.pdf" text:style-name="Internet_20_link" text:visited-style-name="Visited_20_Internet_20_Link">LINK</text:a><text:line-break/>Giesen, Stefan: Qualitätssicherung von Flanschverbindungen. Praxiserfahrungen in der Instandhaltung mit einem Montageworkflow.<text:line-break/>In: Technische Sicherheit, Bd.5(2015)Nr.5, S. 23 - 26.<text:line-break/><text:line-break/>
<text:a xlink:type="simple" xlink:href="http://www.wissen-hilfe.de/_Wissen/locked/papers/te-si-2015-05-006.pdf" text:style-name="Internet_20_link" text:visited-style-name="Visited_20_Internet_20_Link">LINK</text:a><text:line-break/>Gleis, Markus / Surkau, Georg / Wiechmann, Benjamin: Umgang mit infektiösen Abfällen. Ebola - Eine tödliche Infektionskrankheit mit besonderen Herausforderungen an das öffentliche Gesundheitswesen und die Abfallentsorgung.<text:line-break/>In: Technische Sicherheit, Bd.5(2015)Nr.5, S. 42 - 46.<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06-003.pdf" text:style-name="Internet_20_link" text:visited-style-name="Visited_20_Internet_20_Link">LINK</text:a><text:line-break/>Wangrin, Norbert: Anlagensicherheit - Brand- und Explosionsschutz in der Industrie.<text:line-break/>In: Technische Sicherheit, Bd.5(2015)Nr.6, S. 18 - 19.<text:line-break/><text:line-break/>
<text:a xlink:type="simple" xlink:href="http://www.wissen-hilfe.de/_Wissen/locked/papers/te-si-2015-06-008.pdf" text:style-name="Internet_20_link" text:visited-style-name="Visited_20_Internet_20_Link">LINK</text:a><text:line-break/>Voigt, Anja / Barth, Uli : Explosionsschaden vs. Explosionskosten. Methodik zur Ermittlung der finanziellen Konsequenzen von Explosionsereignissen..<text:line-break/>In: Technische Sicherheit, Bd.5(2015)Nr.6, S. 45 - 51.<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1.pdf" text:style-name="Internet_20_link" text:visited-style-name="Visited_20_Internet_20_Link">LINK</text:a><text:line-break/>Niesmann, Katharina/ Packroff, Rolf: Sicherer Umgang mit Nanomaterialien und anderen innovativen Materialien am Arbeitsplatz.<text:line-break/>In: Technische Sicherheit, Bd.5(2015)Nr.10, S. 11 - 15.<text:line-break/><text:line-break/>
<text:a xlink:type="simple" xlink:href="http://www.wissen-hilfe.de/_Wissen/locked/papers/te-si-2015-10-002.pdf" text:style-name="Internet_20_link" text:visited-style-name="Visited_20_Internet_20_Link">LINK</text:a><text:line-break/>Ditchen, Dirk / Brandstädt, Felix : MEGAPHYS - Entwicklung eines Methodenpakets zur Gefährdungsbeurteilung physischer Belastungen am Arbeitsplatz.<text:line-break/>In: Technische Sicherheit, Bd.5(2015)Nr.10, S. 17 - 23.<text:line-break/><text:line-break/>
<text:a xlink:type="simple" xlink:href="http://www.wissen-hilfe.de/_Wissen/locked/papers/te-si-2015-10-003.pdf" text:style-name="Internet_20_link" text:visited-style-name="Visited_20_Internet_20_Link">LINK</text:a><text:line-break/>Rossi, Renè: Hitzestress: Körperliche Belastung bei der Brandbekämpfung.<text:line-break/>In: Technische Sicherheit, Bd.5(2015)Nr.10, S. 24 - 26.<text:line-break/><text:line-break/>
<text:a xlink:type="simple" xlink:href="http://www.wissen-hilfe.de/_Wissen/locked/papers/te-si-2015-10-004.pdf" text:style-name="Internet_20_link" text:visited-style-name="Visited_20_Internet_20_Link">LINK</text:a><text:line-break/>Salzmann, Gerhard: Hazard Rating Number (HRN) zur Bewertung von Gefährdungen an Maschinen. Praxisbeispiel in einem Aluminium-Strangpresswerk..<text:line-break/>In: Technische Sicherheit, Bd.5(2015)Nr.10, S. 27 - 31.<text:line-break/><text:line-break/>
<text:a xlink:type="simple" xlink:href="http://www.wissen-hilfe.de/_Wissen/locked/papers/te-si-2015-10-005.pdf" text:style-name="Internet_20_link" text:visited-style-name="Visited_20_Internet_20_Link">LINK</text:a><text:line-break/>Mende, Björn: Intelligente Lösung für sicheres Klettern.<text:line-break/>In: Technische Sicherheit, Bd.5(2015)Nr.10, S. 32 - 33.<text:line-break/><text:line-break/>
<text:a xlink:type="simple" xlink:href="http://www.wissen-hilfe.de/_Wissen/locked/papers/te-si-2015-10-006.pdf" text:style-name="Internet_20_link" text:visited-style-name="Visited_20_Internet_20_Link">LINK</text:a><text:line-break/>Mantlik, Tobias / Nolting, Erich H. / Mewes, Detlef / Ceylan, Orhan : Prüfung der Rutschhemmung von Bodenbelägen für nassbelastete Barfußbereiche.<text:line-break/>In: Technische Sicherheit, Bd.5(2015)Nr.10, S. 36 - 39.<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0-009.pdf" text:style-name="Internet_20_link" text:visited-style-name="Visited_20_Internet_20_Link">LINK</text:a><text:line-break/>Adler, Simon / Kisch, Martin: Mobile Assistenzsysteme zur Prüfung und Instandhaltung.<text:line-break/>In: Technische Sicherheit, Bd.5(2015)Nr.10, S. 49 - 53.<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1.pdf" text:style-name="Internet_20_link" text:visited-style-name="Visited_20_Internet_20_Link">LINK</text:a><text:line-break/>Westphai-Kay, Brigitte : Dichtkonstruktionen aus Beton und zugehörige Fugenabdichtungssysteme in LAU-Anlagen.<text:line-break/>In: Technische Sicherheit, Bd.5(2015)Nr.11/12, S. 12 - 1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5.pdf" text:style-name="Internet_20_link" text:visited-style-name="Visited_20_Internet_20_Link">LINK</text:a><text:line-break/>Strack, Michael / Wendt, Moritz: Modellbasiertes Design von Druckentlastungssystemen.<text:line-break/>In: Technische Sicherheit, Bd.5(2015)Nr.11/12, S. 34 - 37.<text:line-break/><text:line-break/>
<text:a xlink:type="simple" xlink:href="http://www.wissen-hilfe.de/_Wissen/locked/papers/te-si-2015-11-12-006.pdf" text:style-name="Internet_20_link" text:visited-style-name="Visited_20_Internet_20_Link">LINK</text:a><text:line-break/>Becker, Ben /Mair, Georg W. : Risiko und Sicherheitsniveau von Composite-Druckgefäßen.<text:line-break/>In: Technische Sicherheit, Bd.5(2015)Nr.11/12, S. 38 - 44.<text:line-break/><text:line-break/>
<text:a xlink:type="simple" xlink:href="http://www.wissen-hilfe.de/_Wissen/locked/papers/te-si-2015-11-12-007.pdf" text:style-name="Internet_20_link" text:visited-style-name="Visited_20_Internet_20_Link">LINK</text:a><text:line-break/>Konersmann, Rainer : Kommunikationsdefizite und ihre Folgen.<text:line-break/>In: Technische Sicherheit, Bd.5(2015)Nr.11/12, S. 45- 49.<text:line-break/><text:line-break/>
<text:a xlink:type="simple" xlink:href="http://www.wissen-hilfe.de/_Wissen/locked/papers/te-si-2015-11-12-009.pdf" text:style-name="Internet_20_link" text:visited-style-name="Visited_20_Internet_20_Link">LINK</text:a><text:line-break/>Frisch, Franz: Neue Schutzkleidung als Teil einer ganzheitlichen Arbeitsschutzstrategie.<text:line-break/>In: Technische Sicherheit, Bd.5(2015)Nr.11/12, S. 53 - 55.<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2.pdf" text:style-name="Internet_20_link" text:visited-style-name="Visited_20_Internet_20_Link">LINK</text:a><text:line-break/>Niedermayer, Wolfgang: Selbstentzündungen und elektrostatische Entladungen - zwei unterschätzte Brandursachen.<text:line-break/>In: Technische Sicherheit, Bd.6(2016)Nr.1/2 , S. 15 - 19.<text:line-break/><text:line-break/>
<text:a xlink:type="simple" xlink:href="http://www.wissen-hilfe.de/_Wissen/locked/papers/te-si-2016-01-02-003.pdf" text:style-name="Internet_20_link" text:visited-style-name="Visited_20_Internet_20_Link">LINK</text:a><text:line-break/>Steiner, Ralf   : Rohrbrände - Detektion und Löschanlagen.<text:line-break/>In: Technische Sicherheit, Bd.6(2016)Nr.1/2 , S. 20 -21.<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6.pdf" text:style-name="Internet_20_link" text:visited-style-name="Visited_20_Internet_20_Link">LINK</text:a><text:line-break/>Gundermann, Peter: Prüfung von Feuerlöschern. Warum die Betriebssicherheitsverordnung nicht alles regeln kann..<text:line-break/>In: Technische Sicherheit, Bd.6(2016)Nr.1/2 , S. 28 - 30.<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1-02-009.pdf" text:style-name="Internet_20_link" text:visited-style-name="Visited_20_Internet_20_Link">LINK</text:a><text:line-break/>Wortmann, Christoph: Ausgangszustandsbericht - Erfahrungen aus Sicht eines Sachverständigen.<text:line-break/>In: Technische Sicherheit, Bd.6(2016)Nr.1/2 , S. 44 - 49.<text:line-break/><text:line-break/>
<text:a xlink:type="simple" xlink:href="http://www.wissen-hilfe.de/_Wissen/locked/papers/te-si-2016-01-02-010.pdf" text:style-name="Internet_20_link" text:visited-style-name="Visited_20_Internet_20_Link">LINK</text:a><text:line-break/>Ziemann, Peter: Schutz vor elektromagnetischen Feldern am Arbeitsplatz.<text:line-break/>In: Technische Sicherheit, Bd.6(2016)Nr.1/2 , S. 50 - 52.<text:line-break/><text:line-break/>
<text:a xlink:type="simple" xlink:href="http://www.wissen-hilfe.de/_Wissen/locked/papers/te-si-2016-01-02-011.pdf" text:style-name="Internet_20_link" text:visited-style-name="Visited_20_Internet_20_Link">LINK</text:a><text:line-break/>Struß, Uwe: Elektromagnetische Felder beim Betrieb von Maschinen. Gegenüberstellung der Richtlinie 2013/35/EU mit der DGUV-Vorschrift 15..<text:line-break/>In: Technische Sicherheit, Bd.6(2016)Nr.1/2 , S. 53 - 56.<text:line-break/><text:line-break/>
<text:a xlink:type="simple" xlink:href="http://www.wissen-hilfe.de/_Wissen/locked/papers/te-si-2016-03-001.pdf" text:style-name="Internet_20_link" text:visited-style-name="Visited_20_Internet_20_Link">LINK</text:a><text:line-break/>Kern, Hannes / Raupenstrauch,  Harald : Untersuchungen zur Gefahrenabwehr beim Austritt toxischer Gase.<text:line-break/>In: Technische Sicherheit, Bd.6(2016)Nr.3, S. 10 -15.<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5.pdf" text:style-name="Internet_20_link" text:visited-style-name="Visited_20_Internet_20_Link">LINK</text:a><text:line-break/> Sona, Brid / Steidle,  Anna : Resilienz stärken: Die Gestaltung von Erholungswellen in Pausenräumen.<text:line-break/>In: Technische Sicherheit, Bd.6(2016)Nr.3, S. 28 - 32.<text:line-break/><text:line-break/>
<text:a xlink:type="simple" xlink:href="http://www.wissen-hilfe.de/_Wissen/locked/papers/te-si-2016-03-006.pdf" text:style-name="Internet_20_link" text:visited-style-name="Visited_20_Internet_20_Link">LINK</text:a><text:line-break/>Pross, Achim: Beleuchtung am Arbeitsplatz. Wirkung und Akzeptanz farbveränderlicher Beleuchtung..<text:line-break/>In: Technische Sicherheit, Bd.6(2016)Nr.3, S. 33 - 35.<text:line-break/><text:line-break/>
<text:a xlink:type="simple" xlink:href="http://www.wissen-hilfe.de/_Wissen/locked/papers/te-si-2016-03-007.pdf" text:style-name="Internet_20_link" text:visited-style-name="Visited_20_Internet_20_Link">LINK</text:a><text:line-break/>Ziemann, Peter: Persönliche Strahlungsmonitore - Sicherheit im Feld.<text:line-break/>In: Technische Sicherheit, Bd.6(2016)Nr.3, S. 36 - 37.<text:line-break/><text:line-break/>
<text:a xlink:type="simple" xlink:href="http://www.wissen-hilfe.de/_Wissen/locked/papers/te-si-2016-03-010.pdf" text:style-name="Internet_20_link" text:visited-style-name="Visited_20_Internet_20_Link">LINK</text:a><text:line-break/>Konersmann ,Rainer : Überdeckungshöhen von Pipelines. Wie tief ist tief genug?.<text:line-break/>In: Technische Sicherheit, Bd.6(2016)Nr.3, S. 44 - 49.<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6.pdf" text:style-name="Internet_20_link" text:visited-style-name="Visited_20_Internet_20_Link">LINK</text:a><text:line-break/>Lucas, Joachim: Brand- und Explosionsschutz an Entstaubungsanlagen. Überarbeitung der Richtlinien VDI 2263 Blatt 6 und Blatt 6.1..<text:line-break/>In: Technische Sicherheit, Bd.6(2016)Nr.4, S. 41 - 43.<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4-008.pdf" text:style-name="Internet_20_link" text:visited-style-name="Visited_20_Internet_20_Link">LINK</text:a><text:line-break/>Sterk, Werner: Retten aus Behältern beginnt bei der Konstruktion.<text:line-break/>In: Technische Sicherheit, Bd.6(2016)Nr.4, S. 48 - 51.<text:line-break/><text:line-break/>
<text:a xlink:type="simple" xlink:href="http://www.wissen-hilfe.de/_Wissen/locked/papers/te-si-2016-04-009.pdf" text:style-name="Internet_20_link" text:visited-style-name="Visited_20_Internet_20_Link">LINK</text:a><text:line-break/>Bernd Münstermann GmbH &amp; Co. KG: Mobiles Höhensicherungssystem für außergewöhnliche Situationen.<text:line-break/>In: Technische Sicherheit, Bd.6(2016)Nr.4, S. 52 - 53.<text:line-break/><text:line-break/>
<text:a xlink:type="simple" xlink:href="http://www.wissen-hilfe.de/_Wissen/locked/papers/te-si-2016-04-010.pdf" text:style-name="Internet_20_link" text:visited-style-name="Visited_20_Internet_20_Link">LINK</text:a><text:line-break/>Mende, Björn: Sicheres Arbeiten und Retten in beengtem Umfeld.<text:line-break/>In: Technische Sicherheit, Bd.6(2016)Nr.4, S. 54 - 55.<text:line-break/><text:line-break/>
<text:a xlink:type="simple" xlink:href="http://www.wissen-hilfe.de/_Wissen/locked/papers/te-si-2016-04-011.pdf" text:style-name="Internet_20_link" text:visited-style-name="Visited_20_Internet_20_Link">LINK</text:a><text:line-break/>Herold, Rigo: Schutzhelmdatenbrille verbessert Arbeitssicherheit.<text:line-break/>In: Technische Sicherheit, Bd.6(2016)Nr.4, S. 56 - 5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5-002.pdf" text:style-name="Internet_20_link" text:visited-style-name="Visited_20_Internet_20_Link">LINK</text:a><text:line-break/>Brahner, Birgit  : Beste verfügbare Techniken für die chemische Industrie.<text:line-break/>In: Technische Sicherheit, Bd.6(20 16)Nr.5 , S. 15 - 18.<text:line-break/><text:line-break/>
<text:a xlink:type="simple" xlink:href="http://www.wissen-hilfe.de/_Wissen/locked/papers/te-si-2016-05-003.pdf" text:style-name="Internet_20_link" text:visited-style-name="Visited_20_Internet_20_Link">LINK</text:a><text:line-break/>Gutmann, Regina  : Anforderungen an Überfüllsicherungen gemäß Wasserhaushaltsgesetz.<text:line-break/>In: Technische Sicherheit, Bd.6(20 16)Nr.5  , S. 19 - 21.<text:line-break/><text:line-break/>
<text:a xlink:type="simple" xlink:href="http://www.wissen-hilfe.de/_Wissen/locked/papers/te-si-2016-05-005.pdf" text:style-name="Internet_20_link" text:visited-style-name="Visited_20_Internet_20_Link">LINK</text:a><text:line-break/>Schulz-Forberg, Bernd  : Das Qualitätsmerkmal „Technische Sicherheit“.<text:line-break/>In: Technische Sicherheit, Bd.6(20 16)Nr.5  , S. 31 - 41.<text:line-break/><text:line-break/>
<text:a xlink:type="simple" xlink:href="http://www.wissen-hilfe.de/_Wissen/locked/papers/te-si-2016-05-006.pdf" text:style-name="Internet_20_link" text:visited-style-name="Visited_20_Internet_20_Link">LINK</text:a><text:line-break/>Fritz, Heike  : Umsetzung von Anforderungen der Betriebssicherheitsverordnung 2015.<text:line-break/>In: Technische Sicherheit, Bd.6(20 16)Nr.5  , S. 42 - 46.<text:line-break/><text:line-break/>
<text:a xlink:type="simple" xlink:href="http://www.wissen-hilfe.de/_Wissen/locked/papers/te-si-2016-07-08-001.pdf" text:style-name="Internet_20_link" text:visited-style-name="Visited_20_Internet_20_Link">LINK</text:a><text:line-break/>Kubn, Andrè: Normgerechte Fugenabdichtungen.<text:line-break/>In: Technische Sicherheit, Bd.6(2016)Nr.7/8, S. 11 - 13.<text:line-break/><text:line-break/>
<text:a xlink:type="simple" xlink:href="http://www.wissen-hilfe.de/_Wissen/locked/papers/te-si-2016-07-08-003.pdf" text:style-name="Internet_20_link" text:visited-style-name="Visited_20_Internet_20_Link">LINK</text:a><text:line-break/>Wettingfeld, Jürgen : Blitzschutz- und Erdungsmaßnahmen bei Klärwerken.<text:line-break/>In: Technische Sicherheit, Bd.6(2016)Nr.7/8, S. 17 - 21.<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si-2016-07-08-008.pdf" text:style-name="Internet_20_link" text:visited-style-name="Visited_20_Internet_20_Link">LINK</text:a><text:line-break/>Thanheiser, M.: Sicherer Betrieb von gentechnischen Laborbereichen der Sicherheitsstufen 1 bis 3. Die neue Richtlinie VDI 6300.<text:line-break/>In: Technische Sicherheit, Bd.6(2016)Nr.7/8, S. 46 - 47.<text:line-break/><text:line-break/>
<text:a xlink:type="simple" xlink:href="http://www.wissen-hilfe.de/_Wissen/locked/papers/te-si-2016-07-08-009.pdf" text:style-name="Internet_20_link" text:visited-style-name="Visited_20_Internet_20_Link">LINK</text:a><text:line-break/>Ebrahimi, Amir / Fabian, Marius / Singer, Raphael / Lefint, Jérémy / Schwarz, Oliver / Schneider, Urs : Mehr Bewegungsfreiheit bei weniger Gewicht. Neues Exoskelett für Überkopfmontage entwickelt.<text:line-break/>In: Technische Sicherheit, Bd.6(2016)Nr.7/8, S. 48 - 50.<text:line-break/><text:line-break/>
<text:a xlink:type="simple" xlink:href="http://www.wissen-hilfe.de/_Wissen/locked/papers/te-si-2016-07-08-010.pdf" text:style-name="Internet_20_link" text:visited-style-name="Visited_20_Internet_20_Link">LINK</text:a><text:line-break/>Ziemann, Peter: EMF- messen mit Methode.<text:line-break/>In: Technische Sicherheit, Bd.6(2016)Nr.7/8, S. 51 - 54.<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2.pdf" text:style-name="Internet_20_link" text:visited-style-name="Visited_20_Internet_20_Link">LINK</text:a><text:line-break/>Komp, Jeremy: Brandereignisse in Abfallbehandlungsanlagen.<text:line-break/>In: Technische Sicherheit, Bd.6(2016)Nr.9, S. 16 - 19.<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09-008.pdf" text:style-name="Internet_20_link" text:visited-style-name="Visited_20_Internet_20_Link">LINK</text:a><text:line-break/>Fiedler, Siegfried: Zivile Drohnen im Industrieeinsatz. Ein Erfahrungsbericht.<text:line-break/>In: Technische Sicherheit, Bd.6(2016)Nr.9, S. 36 - 38.<text:line-break/><text:line-break/>
<text:a xlink:type="simple" xlink:href="http://www.wissen-hilfe.de/_Wissen/locked/papers/te-si-2016-09-010.pdf" text:style-name="Internet_20_link" text:visited-style-name="Visited_20_Internet_20_Link">LINK</text:a><text:line-break/>Wilrich, Cordula / Schröder, Volkmar : Ergänzungen und Änderungen der technischen Regeln zu Gasen.<text:line-break/>In: Technische Sicherheit, Bd.6(2016)Nr.9, S. 47 - 54.<text:line-break/><text:line-break/>
<text:a xlink:type="simple" xlink:href="http://www.wissen-hilfe.de/_Wissen/locked/papers/te-si-2016-09-013.pdf" text:style-name="Internet_20_link" text:visited-style-name="Visited_20_Internet_20_Link">LINK</text:a><text:line-break/>Hardt, Hartmut: Verwenden von Arbeitsmitteln. Anforderungen der Betriebssicherheitsverordnung 2015.<text:line-break/>In: Technische Sicherheit, Bd.6(2016)Nr.9, S. 63 - 65.<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si-2016-10-002.pdf" text:style-name="Internet_20_link" text:visited-style-name="Visited_20_Internet_20_Link">LINK</text:a><text:line-break/>Frohriep, Susanne / Bühlmeyer, Katja / Wittmann, Hubert: Arbeitsplatz Nutzfahrzeug. Dualmotion - Das Sitzkonzept von Grammer zur Fahrerentlastung nach der ergomechanics®-Philosophie.<text:line-break/>In: Technische Sicherheit, Bd.6(2016)Nr.10, S. 16 - 19.<text:line-break/><text:line-break/>
<text:a xlink:type="simple" xlink:href="http://www.wissen-hilfe.de/_Wissen/locked/papers/te-si-2016-10-003.pdf" text:style-name="Internet_20_link" text:visited-style-name="Visited_20_Internet_20_Link">LINK</text:a><text:line-break/>Engelken, Tobias: Schutzhandschuhe: Hersteller reagieren auf technische Fortschritte in der Arbeitswelt.<text:line-break/>In: Technische Sicherheit, Bd.6(2016)Nr.10, S. 20 - 22.<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si-2016-10-007.pdf" text:style-name="Internet_20_link" text:visited-style-name="Visited_20_Internet_20_Link">LINK</text:a><text:line-break/>Konersmann, Rainer: Unfallursache Müdigkeit.<text:line-break/>In: Technische Sicherheit, Bd.6(2016)Nr.10, S. 35 - 42.<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2.pdf" text:style-name="Internet_20_link" text:visited-style-name="Visited_20_Internet_20_Link">LINK</text:a><text:line-break/>Diers, Volker : Instandhaltungs- und Prüfkonzepte im Explosionsschutz  - Einzelprüfung oder ständige Überwachung
Einzelprüfung oder ständige Überwachung.<text:line-break/>In: Technische Überwachung, Bd.48 Jg 2007 - Nr. 10, S. 16 - 20.<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0-005.pdf" text:style-name="Internet_20_link" text:visited-style-name="Visited_20_Internet_20_Link">LINK</text:a><text:line-break/>Siekhans, Ernst-August  : Die Verankerung von Aufzugsführungsschienen in Mauerwerksschächten.<text:line-break/>In: Technische Überwachung, Bd.48 Jg 2007 - Nr. 10, S. 35 - 36.<text:line-break/><text:line-break/>
<text:a xlink:type="simple" xlink:href="http://www.wissen-hilfe.de/_Wissen/locked/papers/te-ue-2007-10-006.pdf" text:style-name="Internet_20_link" text:visited-style-name="Visited_20_Internet_20_Link">LINK</text:a><text:line-break/>Siekhans, Ernst-August  : Anwendung der Technischen Regeln für Betriebssicherheit beim Betrieb von Aufzugsanlagen.<text:line-break/>In: Technische Überwachung, Bd.48 Jg 2007 - Nr. 10, S. 40 - 42.<text:line-break/><text:line-break/>
<text:a xlink:type="simple" xlink:href="http://www.wissen-hilfe.de/_Wissen/locked/papers/te-ue-2007-10-007.pdf" text:style-name="Internet_20_link" text:visited-style-name="Visited_20_Internet_20_Link">LINK</text:a><text:line-break/>Heuer, lris-Gesine  : Untersuchung psychischer Belastungen am Arbeitsplatz.<text:line-break/>In: Technische Überwachung, Bd.48 Jg 2007 - Nr. 10, S. 43 -48.<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7-11-12-001.pdf" text:style-name="Internet_20_link" text:visited-style-name="Visited_20_Internet_20_Link">LINK</text:a><text:line-break/>Hahn, Margit / Reeh, Winfried /  Röttger,Dirk / Wolff, Andreas  : Regelmäßige Prüffristverlängerungen für Anlagen nach Betriebssicherheitsverordnung.<text:line-break/>In: Technische Überwachung, Bd.48 (2007) Nr. 11/12, S. 10 - 15.<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
<text:a xlink:type="simple" xlink:href="http://www.wissen-hilfe.de/_Wissen/locked/papers/te-ue-2007-11-12-004.pdf" text:style-name="Internet_20_link" text:visited-style-name="Visited_20_Internet_20_Link">LINK</text:a><text:line-break/>Dinkler, Hermann : TRwS 781-2: Betankung von Kraftfahrzeugen mit wässriger Harnstofflösung.<text:line-break/>In: Technische Überwachung, Bd.48 (2007) Nr. 11/12, S. 27 - 28.<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8-03-002.pdf" text:style-name="Internet_20_link" text:visited-style-name="Visited_20_Internet_20_Link">LINK</text:a><text:line-break/>Stadlbauer, Heinrich - München: Abgestimmte Anlagentechnik für das Risikomanagement.<text:line-break/>In: Technische Überwachung, Bd.49(2008) Nr. 3, S. 12 - 14.<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4-003.pdf" text:style-name="Internet_20_link" text:visited-style-name="Visited_20_Internet_20_Link">LINK</text:a><text:line-break/>Przygodda ,Jörg  : Außerbetriebnahme und Stilllegung überwachungsbedürftiger Anlagen.<text:line-break/>In: Technische Überwachung, Bd.49(2008)Nr.4, S. 33 - 3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te-ue-2008-05-005.pdf" text:style-name="Internet_20_link" text:visited-style-name="Visited_20_Internet_20_Link">LINK</text:a><text:line-break/>Kerber ,Hubert : Chlorgasfreisatzungen in Freibädern. Gründe und Maßnahmen zur Erhöhung der Anlagensicherheit- Teil 1.<text:line-break/>In: Technische Überwachung, Bd.49(2008)Nr.5, S. 39 - 46.<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4.pdf" text:style-name="Internet_20_link" text:visited-style-name="Visited_20_Internet_20_Link">LINK</text:a><text:line-break/>Kerber, Hubert  : Chlorgasfreisetzungen in Freibädern. Gründe und Maßnahmen zur Erhöhung der Anlagensicherheit- Teil 2.<text:line-break/>In: Technische Überwachung, Bd.49(2008)Nr.6, S. 37 - 39.<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4.pdf" text:style-name="Internet_20_link" text:visited-style-name="Visited_20_Internet_20_Link">LINK</text:a><text:line-break/>Karte, Thomas   : Anforderungen an Aktorik in sicherheitsgerichteten Kreisen in der Prozessindustrie .<text:line-break/>In: Technische Überwachung, Bd.49(2008)Nr.7/8, S. 24 - 28.<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07-08-007.pdf" text:style-name="Internet_20_link" text:visited-style-name="Visited_20_Internet_20_Link">LINK</text:a><text:line-break/>Hofert, Regine : Die Betriebssicherheitsverordnung - Anforderungen an den Gerüstbaubetrieb und den Gerüstnutzer.<text:line-break/>In: Technische Überwachung, Bd.49(2008)Nr.7/8, S. 49 - 52.<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8-09-002.pdf" text:style-name="Internet_20_link" text:visited-style-name="Visited_20_Internet_20_Link">LINK</text:a><text:line-break/>Lottermann ,Johannes / Barth, Uli : Betriebliche BrandgefährdungsbeurteiIung am Beispiel staubführender Anlagen.  Integrierte Sicherheitskonzeption und -dokumentation für Brand- und Explosionsgefahren.<text:line-break/>In: Technische Überwachung, Bd.49(2008)Nr.9, S. 24 - 29.<text:line-break/><text:line-break/>
<text:a xlink:type="simple" xlink:href="http://www.wissen-hilfe.de/_Wissen/locked/papers/te-ue-2008-09-003.pdf" text:style-name="Internet_20_link" text:visited-style-name="Visited_20_Internet_20_Link">LINK</text:a><text:line-break/>Aich, Ursula : Instandsetzung in Ex-Bereichen. Eine neue Technische Regel als Unterstützung für die Praxis.<text:line-break/>In: Technische Überwachung, Bd.49(2008)Nr.9, S. 30 - 34.<text:line-break/><text:line-break/>
<text:a xlink:type="simple" xlink:href="http://www.wissen-hilfe.de/_Wissen/locked/papers/te-ue-2008-09-004.pdf" text:style-name="Internet_20_link" text:visited-style-name="Visited_20_Internet_20_Link">LINK</text:a><text:line-break/>Acikalin, Aydan : Bedeutung probabilistischer Risikobetrachtungen für das Sicherheitsmanagementsystem verfahrenstechnischer Anlagen.<text:line-break/>In: Technische Überwachung, Bd.49(2008)Nr.9, S. 36 - 38.<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7.pdf" text:style-name="Internet_20_link" text:visited-style-name="Visited_20_Internet_20_Link">LINK</text:a><text:line-break/>Truckenbrodt, Robert : Nanomaterialien -Anmerkungen aus Sicht des Gesundheitsschutzes am Arbeitsplatz.<text:line-break/>In: Technische Überwachung, Bd.49(2008)Nr.10, S. 44 - 47.<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8-11-12-005.pdf" text:style-name="Internet_20_link" text:visited-style-name="Visited_20_Internet_20_Link">LINK</text:a><text:line-break/>Mair, Georg W. / Lau,Markus: Beurteilung der ermüdungsbedingten Ausfallsicherheit von Composite-Druckgefäßen.<text:line-break/>In: Technische Überwachung, Bd.49(2008)Nr.11/12, S. 33 - 38.<text:line-break/><text:line-break/>
<text:a xlink:type="simple" xlink:href="http://www.wissen-hilfe.de/_Wissen/locked/papers/te-ue-2008-11-12-006.pdf" text:style-name="Internet_20_link" text:visited-style-name="Visited_20_Internet_20_Link">LINK</text:a><text:line-break/>Sommer, Joachim  : Gefährliche Verwechslungen.<text:line-break/>In: Technische Überwachung, Bd.49 (2008) Nr. 11/12, S. 39 - 44.<text:line-break/><text:line-break/>
<text:a xlink:type="simple" xlink:href="http://www.wissen-hilfe.de/_Wissen/locked/papers/te-ue-2009-01-02-001.pdf" text:style-name="Internet_20_link" text:visited-style-name="Visited_20_Internet_20_Link">LINK</text:a><text:line-break/>Uth, Hans-Joachim : Störfallvorsorge durch Raumplanung.<text:line-break/>In: Technische Überwachung, Bd.50(2009)Nr.1/2, S. 18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09-03-004.pdf" text:style-name="Internet_20_link" text:visited-style-name="Visited_20_Internet_20_Link">LINK</text:a><text:line-break/>Westphal, Reemt : Das neue Blatt 5 zur Richtlinie VDI/VDE 2180
Empfehlungen zur Umsetzung in die Praxis.<text:line-break/>In: Technische Überwachung, Bd.50(2009)Nr.3, S. 23 - 26.<text:line-break/><text:line-break/>
<text:a xlink:type="simple" xlink:href="http://www.wissen-hilfe.de/_Wissen/locked/papers/te-ue-2009-03-005.pdf" text:style-name="Internet_20_link" text:visited-style-name="Visited_20_Internet_20_Link">LINK</text:a><text:line-break/>Wietfeldt,  Peter: Stand der Technik nicht gleich Stand der Technik? Kritische Anmerkungen zur einschlägigen ständigen Rechtsprechung des Bundesverwaltungsgerichts (BVerwG) -  Teil 1.<text:line-break/>In: Technische Überwachung, Bd.50(2009)Nr.3, S. 27 - 32.<text:line-break/><text:line-break/>
<text:a xlink:type="simple" xlink:href="http://www.wissen-hilfe.de/_Wissen/locked/papers/te-ue-2009-03-006.pdf" text:style-name="Internet_20_link" text:visited-style-name="Visited_20_Internet_20_Link">LINK</text:a><text:line-break/>Konersmann, Rainer  : Der Energieeintrag bestimmt die Unfallfolgen.<text:line-break/>In: Technische Überwachung, Bd.50(2009)Nr.3, S. 35 - 40.<text:line-break/><text:line-break/>
<text:a xlink:type="simple" xlink:href="http://www.wissen-hilfe.de/_Wissen/locked/papers/te-ue-2009-03-007.pdf" text:style-name="Internet_20_link" text:visited-style-name="Visited_20_Internet_20_Link">LINK</text:a><text:line-break/>Schäfer,Klaus / Rokosch, Frank / Schick, Ralf / Becker, Corinna : Ermittlung von Vibrationskennwerten für den innerbetrieblichen Warentransport.<text:line-break/>In: Technische Überwachung, Bd.50(2009)Nr.3, S. 45 - 48.<text:line-break/><text:line-break/>
<text:a xlink:type="simple" xlink:href="http://www.wissen-hilfe.de/_Wissen/locked/papers/te-ue-2009-04-001.pdf" text:style-name="Internet_20_link" text:visited-style-name="Visited_20_Internet_20_Link">LINK</text:a><text:line-break/>Sohn, Nicole  : Dampfkessel als Baugruppen nach Druckgeräterichtlinie. Schnittstelle zur Betriebssicherheitsverordnung {BetrSichV).<text:line-break/>In: Technische Überwachung, Bd.50(2009)Nr.4, S. 10 - 12.<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4-007.pdf" text:style-name="Internet_20_link" text:visited-style-name="Visited_20_Internet_20_Link">LINK</text:a><text:line-break/>Ludwig, Jörg  : Deterministische und probabilistische Vorgehensweisen bei der Bewertung öffentlich-technischer Risiken  Teil 1.<text:line-break/>In: Technische Überwachung, Bd.50(2009)Nr.4, S. 40 - 45.<text:line-break/><text:line-break/>
<text:a xlink:type="simple" xlink:href="http://www.wissen-hilfe.de/_Wissen/locked/papers/te-ue-2009-04-008.pdf" text:style-name="Internet_20_link" text:visited-style-name="Visited_20_Internet_20_Link">LINK</text:a><text:line-break/>Meermann, Friedhelm  : Aufzüge im Brandfall weiter betreiben? Richtlinie VDI 6017 zeigt verlängerte Betriebszeiten auf.<text:line-break/>In: Technische Überwachung, Bd.50(2009)Nr.4, S. 46 - 48.<text:line-break/><text:line-break/>
<text:a xlink:type="simple" xlink:href="http://www.wissen-hilfe.de/_Wissen/locked/papers/te-ue-2009-05-002.pdf" text:style-name="Internet_20_link" text:visited-style-name="Visited_20_Internet_20_Link">LINK</text:a><text:line-break/> van Wingerden, Kees / Skjold, Trygve / Siwek, Richard  : Simulation von Staubexplosionen in Sprühtrocknern.<text:line-break/>In: Technische Überwachung, Bd.50(2009)Nr.5, S. 18 - 21.<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5-004.pdf" text:style-name="Internet_20_link" text:visited-style-name="Visited_20_Internet_20_Link">LINK</text:a><text:line-break/>Hahn, Margit  : Herstellung und Änderung von Druckgeräten. Rechtskonformität und Effizienz gemäß DGRL und/oder BetrSichV.<text:line-break/>In: Technische Überwachung, Bd.50(2009)Nr.5, S. 34 - 37.<text:line-break/><text:line-break/>
<text:a xlink:type="simple" xlink:href="http://www.wissen-hilfe.de/_Wissen/locked/papers/te-ue-2009-05-005.pdf" text:style-name="Internet_20_link" text:visited-style-name="Visited_20_Internet_20_Link">LINK</text:a><text:line-break/>Ludwig, Jörg  : Deterministische und probabilistische Vorgehensweisen bei der Bewertung öffentlich-technischer Risiken Teil 2.<text:line-break/>In: Technische Überwachung, Bd.50(2009)Nr.5, S. 38 - 43.<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6-005.pdf" text:style-name="Internet_20_link" text:visited-style-name="Visited_20_Internet_20_Link">LINK</text:a><text:line-break/>Konersmann, Rainer  : Nicht wahrgenommene Risiken.<text:line-break/>In: Technische Überwachung, Bd.50(2009)Nr.6, S. 41 - 46.<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
<text:a xlink:type="simple" xlink:href="http://www.wissen-hilfe.de/_Wissen/locked/papers/te-ue-2009-09-005.pdf" text:style-name="Internet_20_link" text:visited-style-name="Visited_20_Internet_20_Link">LINK</text:a><text:line-break/>Drewitz, Yvonne / Acikalin, Aydan / Schalau, Bernd / Schmidt, Dirk  : Berechnung der Zündwahrscheinlichkeit freigesetzter brennbarer Stoffe im Rahmen einer quantitativen Risikoanalyse.<text:line-break/>In: Technische Überwachung, Bd.50(2009)Nr.9, S. 35 - 40.<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3.pdf" text:style-name="Internet_20_link" text:visited-style-name="Visited_20_Internet_20_Link">LINK</text:a><text:line-break/>Maus, Thomas : Gefährdungsbeurteilung von Aufzügen.Der Lastenaufzug als Arbeitsmittel..<text:line-break/>In: Technische Überwachung, Bd.50(2009)Nr.10, S. 34 - 35.<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1.pdf" text:style-name="Internet_20_link" text:visited-style-name="Visited_20_Internet_20_Link">LINK</text:a><text:line-break/>Seefelder, Heinz Joachim : Abwasseranlagen als Auffangvorrichtungen. Technische Regel DWA-A 787 (ehemals TRwS 134 des DVWK)..<text:line-break/>In: Technische Überwachung, Bd.50(2009)Nr.11/12, S. 10 - 13.<text:line-break/><text:line-break/>
<text:a xlink:type="simple" xlink:href="http://www.wissen-hilfe.de/_Wissen/locked/papers/te-ue-2009-11-12-002.pdf" text:style-name="Internet_20_link" text:visited-style-name="Visited_20_Internet_20_Link">LINK</text:a><text:line-break/>Lühr,  Hans-Peter : Methodik zur Abschätzung der Lebensdauer von bestehenden, einwandigen unterirdischen Stahlbetonbehältern  Teil 1.<text:line-break/>In: Technische Überwachung, Bd.50(2009)Nr.11/12, S. 16 - 19.<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09-11-12-006.pdf" text:style-name="Internet_20_link" text:visited-style-name="Visited_20_Internet_20_Link">LINK</text:a><text:line-break/>Mair, Georg W. /  Duffner, Eric / Lau, Markus / Szczepaniak, Mariusz : Verbesserung der Reproduzierbarkeit von hydraulischen Lastwechselprüfungen an Composite-Druckbehältern  Teil 1.<text:line-break/>In: Technische Überwachung, Bd.50(2009)Nr.11/12, S. 33 - 39.<text:line-break/><text:line-break/>
<text:a xlink:type="simple" xlink:href="http://www.wissen-hilfe.de/_Wissen/locked/papers/te-ue-2010-01-02-001.pdf" text:style-name="Internet_20_link" text:visited-style-name="Visited_20_Internet_20_Link">LINK</text:a><text:line-break/>Lühr,  Hans-Peter : Methodik zur Abschätzung der Lebensdauer von bestehenden, einwandigen unterirdischen Stahlbetonbehältern  Teil 2.<text:line-break/>In: Technische Überwachung, Bd.51(2010)Nr.1/2, S. 28 - 32.<text:line-break/><text:line-break/>
<text:a xlink:type="simple" xlink:href="http://www.wissen-hilfe.de/_Wissen/locked/papers/te-ue-2010-01-02-002.pdf" text:style-name="Internet_20_link" text:visited-style-name="Visited_20_Internet_20_Link">LINK</text:a><text:line-break/>Mair, Georg W. /  Duffner, Eric / Lau, Markus / Szczepaniak, Mariusz : Verbesserung der Reproduzierbarkeit von hydraulischen Lastwechselprüfungen an Composite-Druckbehältern  Teil 2.<text:line-break/>In: Technische Überwachung, Bd.51(2010)Nr.1/2, S. 33 - 36.<text:line-break/><text:line-break/>
<text:a xlink:type="simple" xlink:href="http://www.wissen-hilfe.de/_Wissen/locked/papers/te-ue-2010-01-02-003.pdf" text:style-name="Internet_20_link" text:visited-style-name="Visited_20_Internet_20_Link">LINK</text:a><text:line-break/>Wattendorff, Frank : Praktische Hilfen zur Umsetzung der TRBS 1151.  Mögliche Handlungsfehler unter Zeitdruck im Mensch -Arbeitsmittel- System.<text:line-break/>In: Technische Überwachung, Bd.51(2010)Nr.1/2, S. 45 - 50.<text:line-break/><text:line-break/>
<text:a xlink:type="simple" xlink:href="http://www.wissen-hilfe.de/_Wissen/locked/papers/te-ue-2010-03-001.pdf" text:style-name="Internet_20_link" text:visited-style-name="Visited_20_Internet_20_Link">LINK</text:a><text:line-break/>Schwing, Stefan / Broeckmann, Bernd: Ganzheitlicher Brandschutz - Balanceakt zwischen Baurecht, Arbeitsschutz und Sachwertschutz.<text:line-break/>In: Technische Überwachung, Bd.51(2010)Nr.3, S. 10 - 13.<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
<text:a xlink:type="simple" xlink:href="http://www.wissen-hilfe.de/_Wissen/locked/papers/te-ue-2010-04-001.pdf" text:style-name="Internet_20_link" text:visited-style-name="Visited_20_Internet_20_Link">LINK</text:a><text:line-break/>Siwek, Richard : Brand- und Explosionsschutz an Entstaubungsanlagen: die neue Richtlinie VDI 2263 Blatt 6.1.<text:line-break/>In: Technische Überwachung, Bd.51(2010)Nr.4, S. 10 - 13.<text:line-break/><text:line-break/>
<text:a xlink:type="simple" xlink:href="http://www.wissen-hilfe.de/_Wissen/locked/papers/te-ue-2010-04-002.pdf" text:style-name="Internet_20_link" text:visited-style-name="Visited_20_Internet_20_Link">LINK</text:a><text:line-break/>Hesener, Ute / Reinecke, Matthias: Zeitgemäßer Explosionsschutz an Mischern.<text:line-break/>In: Technische Überwachung, Bd.51(2010)Nr.4, S. 14 - 16.<text:line-break/><text:line-break/>
<text:a xlink:type="simple" xlink:href="http://www.wissen-hilfe.de/_Wissen/locked/papers/te-ue-2010-04-003.pdf" text:style-name="Internet_20_link" text:visited-style-name="Visited_20_Internet_20_Link">LINK</text:a><text:line-break/>Blum, Carsten / Walther, Claus-Diether : Elektrostatische Anforderungen an Schläuche für den Transport von brennbaren Stäuben.<text:line-break/>In: Technische Überwachung, Bd.51(2010)Nr.4, S. 19 - 20.<text:line-break/><text:line-break/>
<text:a xlink:type="simple" xlink:href="http://www.wissen-hilfe.de/_Wissen/locked/papers/te-ue-2010-04-004.pdf" text:style-name="Internet_20_link" text:visited-style-name="Visited_20_Internet_20_Link">LINK</text:a><text:line-break/>Blob, Albrecht K. : Explosionsschutz im Labor.<text:line-break/>In: Technische Überwachung, Bd.51(2010)Nr.4, S. 29 - 33.<text:line-break/><text:line-break/>
<text:a xlink:type="simple" xlink:href="http://www.wissen-hilfe.de/_Wissen/locked/papers/te-ue-2010-05-001.pdf" text:style-name="Internet_20_link" text:visited-style-name="Visited_20_Internet_20_Link">LINK</text:a><text:line-break/>Grashorn, Birte / Barth, Uli : Chancen und Risiken für Offshore-Windenergieparks. Kohärente semi-quantitative Beurteilung in der Arbeitssicherheit.<text:line-break/>In: Technische Überwachung, Bd.51(2010(Nr.5, S. 10 - 14.<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
<text:a xlink:type="simple" xlink:href="http://www.wissen-hilfe.de/_Wissen/locked/papers/te-ue-2010-06-002.pdf" text:style-name="Internet_20_link" text:visited-style-name="Visited_20_Internet_20_Link">LINK</text:a><text:line-break/>Könnecke, Rainer : Risiko Großveranstaltungen //
Forschungsprojekt EVA: Planung, Bewertung, EVAkuierung und Rettungskonzepte.<text:line-break/>In: Technische Überwachung, Bd.51(2010)Nr.6, S. 23 - 27.<text:line-break/><text:line-break/>
<text:a xlink:type="simple" xlink:href="http://www.wissen-hilfe.de/_Wissen/locked/papers/te-ue-2010-07-08-001.pdf" text:style-name="Internet_20_link" text:visited-style-name="Visited_20_Internet_20_Link">LINK</text:a><text:line-break/>Frobese, Dirk-Hans : Die neue TRBS 1201 Teil 5 . Eine Technische Regel zur Prüfung von überwachungsbedürftigen Lageranlagen, Füllstellen, Tankstellen und Flugfeldbetankungsstellen.<text:line-break/>In: Technische Überwachung, Bd.51(2010)Nr.7/8, S. 18 - 22.<text:line-break/><text:line-break/>
<text:a xlink:type="simple" xlink:href="http://www.wissen-hilfe.de/_Wissen/locked/papers/te-ue-2010-07-08-002.pdf" text:style-name="Internet_20_link" text:visited-style-name="Visited_20_Internet_20_Link">LINK</text:a><text:line-break/> Förster, Hans / Lüttke,  Axel : Von den nationalen Festlegungen für Flammendurchschlagsicherungen zur internationalen Norm.<text:line-break/>In: Technische Überwachung, Bd.51(2010)Nr.7/8, S. 23 - 27.<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0-09-001.pdf" text:style-name="Internet_20_link" text:visited-style-name="Visited_20_Internet_20_Link">LINK</text:a><text:line-break/>Huckauf, Robert /  Deininger, Klaus: Erfüllung wasserrechtlicher Anforderungen an Auffangräume für Flachbodentanks.<text:line-break/>In: Technische Überwachung, Bd.51(2010)Nr.9, S. 23 - 24.<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0-10-001.pdf" text:style-name="Internet_20_link" text:visited-style-name="Visited_20_Internet_20_Link">LINK</text:a><text:line-break/>Stahmer, Klaus-Werner / Teske, Hans-Jörg / Scheid, Mare : Brennbare Stäube in Strahlanlagen.<text:line-break/>In: Technische Überwachung, Bd.51(2010)Nr.10, S. 12 - 18.<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3-04-001.pdf" text:style-name="Internet_20_link" text:visited-style-name="Visited_20_Internet_20_Link">LINK</text:a><text:line-break/>Fritze,  Jan-Paul / Dr. Hübner, Jochen : Sicherheit an Anlagen in staubexplosionsgefährdeten Bereichen.<text:line-break/>In: Technische Überwachung, Bd.54(2013) 04, S. 45 - 50.<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5-04-001.pdf" text:style-name="Internet_20_link" text:visited-style-name="Visited_20_Internet_20_Link">LINK</text:a><text:line-break/>Dr. Dahms, Sabine : Änderungen für Druckanlagen in der neuen Betriebssicherheitsverordnung.<text:line-break/>In: Technische Überwachung, Bd.56(2015) 04, S. 16 - 20.<text:line-break/><text:line-break/>
<text:a xlink:type="simple" xlink:href="http://www.wissen-hilfe.de/_Wissen/locked/papers/te-ue-2015-04-002.pdf" text:style-name="Internet_20_link" text:visited-style-name="Visited_20_Internet_20_Link">LINK</text:a><text:line-break/>Petersen, Hans-Jürgen : Welche Änderungen bringen die neue BetrSichV und die geänderte Gefahrstoffverordnung für Anlagen mit Brand- und Explosionsgefahren?.<text:line-break/>In: Technische Überwachung, Bd.56(2015) 04, S. 21 - 23.<text:line-break/><text:line-break/>
<text:a xlink:type="simple" xlink:href="http://www.wissen-hilfe.de/_Wissen/locked/papers/te-ue-2015-04-003.pdf" text:style-name="Internet_20_link" text:visited-style-name="Visited_20_Internet_20_Link">LINK</text:a><text:line-break/>Göppert, Boris : Prüfung des Explosionsschutzes nach der novellierten Betriebssicherheitsverordnung 2015.<text:line-break/>In: Technische Überwachung, Bd.56(2015) 04, S. 24 - 26.<text:line-break/><text:line-break/>
<text:a xlink:type="simple" xlink:href="http://www.wissen-hilfe.de/_Wissen/locked/papers/te-ue-2015-04-004.pdf" text:style-name="Internet_20_link" text:visited-style-name="Visited_20_Internet_20_Link">LINK</text:a><text:line-break/>Ortenburger, Judith : Der Explosionsschutz in der neuen Gefahrstoffverordnung 2015.<text:line-break/>In: Technische Überwachung, Bd.56(2015) 04, S. 27 - 30.<text:line-break/><text:line-break/>
<text:a xlink:type="simple" xlink:href="http://www.wissen-hilfe.de/_Wissen/locked/papers/te-ue-2015-04-005.pdf" text:style-name="Internet_20_link" text:visited-style-name="Visited_20_Internet_20_Link">LINK</text:a><text:line-break/>Ströbl, Johann : Die Fehler an der Wurzel packen
Funktionale Sicherheit bei Schutzeinrichtungen und Kontrollsystemen.<text:line-break/>In: Technische Überwachung, Bd.56(2015) 04, S. 33 - 39.<text:line-break/><text:line-break/>
<text:a xlink:type="simple" xlink:href="http://www.wissen-hilfe.de/_Wissen/locked/papers/te-ue-2015-04-007.pdf" text:style-name="Internet_20_link" text:visited-style-name="Visited_20_Internet_20_Link">LINK</text:a><text:line-break/>Weber, Karsten : Unterschiedliche Ausrüstung von Dampfkesseln //
Technische Regeln für Dampfkessel oder EU-Normen?.<text:line-break/>In: Technische Überwachung, Bd.56(2015) 04, S. 49 - 51.<text:line-break/><text:line-break/>
<text:a xlink:type="simple" xlink:href="http://www.wissen-hilfe.de/_Wissen/locked/papers/te-ue-2015-04-008.pdf" text:style-name="Internet_20_link" text:visited-style-name="Visited_20_Internet_20_Link">LINK</text:a><text:line-break/>Eidner, Andreas: Schnittstelle zwischen lnverkehrbringen und Betrieb bei der Prüfung von Dampfkesselanlagen in Kraftwerken.<text:line-break/>In: Technische Überwachung, Bd.56(2015) 04, S. 65 - 69.<text:line-break/><text:line-break/>
<text:a xlink:type="simple" xlink:href="http://www.wissen-hilfe.de/_Wissen/locked/papers/te-ue-2015-04-009.pdf" text:style-name="Internet_20_link" text:visited-style-name="Visited_20_Internet_20_Link">LINK</text:a><text:line-break/>Bode, Jürgen / Thust, Christoph : Zusammenwachsen von klassischem Explosionsschutz und Prozessleittechnik. Geänderte Anforderungen an Betreiber explosionsgefährdeter Anlagen, Prüforganisationen und Aufsichtsbehörden.<text:line-break/>In: Technische Überwachung, Bd.56(2015) 04, S. 89 - 93.<text:line-break/><text:line-break/>
<text:a xlink:type="simple" xlink:href="http://www.wissen-hilfe.de/_Wissen/locked/papers/te-ue-2015-04-010.pdf" text:style-name="Internet_20_link" text:visited-style-name="Visited_20_Internet_20_Link">LINK</text:a><text:line-break/>Dr. Wittler, Michael : Instandsetzung von explosionsgeschützten Geräten - Kann IECEx sinnvoll unterstützen?.<text:line-break/>In: Technische Überwachung, Bd.56(2015) 04, S. 102 - 105.<text:line-break/><text:line-break/>
<text:a xlink:type="simple" xlink:href="http://www.wissen-hilfe.de/_Wissen/locked/papers/te-ue-2016-04-001.pdf" text:style-name="Internet_20_link" text:visited-style-name="Visited_20_Internet_20_Link">LINK</text:a><text:line-break/>Roas, Dieter : Ein Jahr neue Betriebssicherheitsverordnung- vom Nutzen und Nachbesserungsbedarf.<text:line-break/>In: Technische Überwachung, Bd. 57, 2016-04, S. 6 - 8.<text:line-break/><text:line-break/>
<text:a xlink:type="simple" xlink:href="http://www.wissen-hilfe.de/_Wissen/locked/papers/te-ue-2016-04-002.pdf" text:style-name="Internet_20_link" text:visited-style-name="Visited_20_Internet_20_Link">LINK</text:a><text:line-break/>Peschel, Klaus Dieter : Veränderte Prüfanforderungen an überwachungsbedürftige Anlagen: Wo Arbeitgeber bei der Umsetzung Probleme sehen.<text:line-break/>In: Technische Überwachung, Bd. 57, 2016-04, S. 9 - 12.<text:line-break/><text:line-break/>
<text:a xlink:type="simple" xlink:href="http://www.wissen-hilfe.de/_Wissen/locked/papers/te-ue-2016-04-003.pdf" text:style-name="Internet_20_link" text:visited-style-name="Visited_20_Internet_20_Link">LINK</text:a><text:line-break/>Fischer, Klaus Michael : Das neue Konzept der BetrSichV zur Prüfung von Anlagen mit Explosions- und Brandgefährdung.<text:line-break/>In: Technische Überwachung, Bd. 57, 2016-04, S. 13 - 16.<text:line-break/><text:line-break/>
<text:a xlink:type="simple" xlink:href="http://www.wissen-hilfe.de/_Wissen/locked/papers/te-ue-2016-04-004.pdf" text:style-name="Internet_20_link" text:visited-style-name="Visited_20_Internet_20_Link">LINK</text:a><text:line-break/>Roas, Dieter : Die sichere Verwendung von Aufzugsanlagen nach dem Stand der Technik.<text:line-break/>In: Technische Überwachung, Bd. 57, 2016-04, S. 19 - 22.<text:line-break/><text:line-break/>
<text:a xlink:type="simple" xlink:href="http://www.wissen-hilfe.de/_Wissen/locked/papers/te-ue-2016-04-005.pdf" text:style-name="Internet_20_link" text:visited-style-name="Visited_20_Internet_20_Link">LINK</text:a><text:line-break/>Stein, Arnin : Prüfbescheiningung für Aufzugsanlagen im Wandel der Betriebssicherheitsverordnung.<text:line-break/>In: Technische Überwachung, Bd. 57, 2016-04, S. 23 - 26.<text:line-break/><text:line-break/>
<text:a xlink:type="simple" xlink:href="http://www.wissen-hilfe.de/_Wissen/locked/papers/te-ue-2016-04-006.pdf" text:style-name="Internet_20_link" text:visited-style-name="Visited_20_Internet_20_Link">LINK</text:a><text:line-break/>Engel, Christian : Neue Technische Regeln für Gashochdruckleitungen und Rohrfernleitung.<text:line-break/>In: Technische Überwachung, Bd. 57, 2016-04, S. 27 - 31.<text:line-break/><text:line-break/>
<text:a xlink:type="simple" xlink:href="http://www.wissen-hilfe.de/_Wissen/locked/papers/te-ue-2016-04-007.pdf" text:style-name="Internet_20_link" text:visited-style-name="Visited_20_Internet_20_Link">LINK</text:a><text:line-break/>Sohn, Nicole  : Neufassung der Druckgeräterichtlinie (2014/68/EU).<text:line-break/>In: Technische Überwachung, Bd. 57, 2016-04, S. 32 - 36.<text:line-break/><text:line-break/>
<text:a xlink:type="simple" xlink:href="http://www.wissen-hilfe.de/_Wissen/locked/papers/te-ue-2016-04-008.pdf" text:style-name="Internet_20_link" text:visited-style-name="Visited_20_Internet_20_Link">LINK</text:a><text:line-break/>Weber, Karsten : Definition des Anlagenbegriffs aus dem Blickwinkel verschiedener Rechtsbereiche wie BlmSchG, BetrSichV und VAwS.<text:line-break/>In: Technische Überwachung, Bd. 57, 2016-04, S. 37 - 39.<text:line-break/><text:line-break/>
<text:a xlink:type="simple" xlink:href="http://www.wissen-hilfe.de/_Wissen/locked/papers/te-ue-2016-04-009.pdf" text:style-name="Internet_20_link" text:visited-style-name="Visited_20_Internet_20_Link">LINK</text:a><text:line-break/>Fleischfresser, Jürgen  / Merten, Ralf /   Zschäckel, Or.-lng. Wolf-Oietmar: Ausgewählte Aspekte zum Zusammenhang zwischen ASME-Code, Druckgeräterichtlinie und Prüfung vor Inbetriebnahme.<text:line-break/>In: Technische Überwachung, Bd. 57, 2016-04, S. 40 -46.<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1.pdf" text:style-name="Internet_20_link" text:visited-style-name="Visited_20_Internet_20_Link">LINK</text:a><text:line-break/>Stryck, Markus : Durchführung von Prüfungen in Behältern und engen Räumen - ein unterschätztes Risiko.<text:line-break/>In: Technische Überwachung, Bd. 57, 2016-04, S. 51 - 54.<text:line-break/><text:line-break/>
<text:a xlink:type="simple" xlink:href="http://www.wissen-hilfe.de/_Wissen/locked/papers/te-ue-2016-04-012.pdf" text:style-name="Internet_20_link" text:visited-style-name="Visited_20_Internet_20_Link">LINK</text:a><text:line-break/>Repnack, Bernd: ZÜS-Prüfbericht zum Erlaubnisantrag für eine öffentliche Tankstelle.<text:line-break/>In: Technische Überwachung, Bd. 57, 2016-04, S. 55 - 57.<text:line-break/><text:line-break/>
<text:a xlink:type="simple" xlink:href="http://www.wissen-hilfe.de/_Wissen/locked/papers/te-ue-2016-04-013.pdf" text:style-name="Internet_20_link" text:visited-style-name="Visited_20_Internet_20_Link">LINK</text:a><text:line-break/>Göppert, Boris : Das Instandhaltungskonzept im Explosionsschutz.<text:line-break/>In: Technische Überwachung, Bd. 57, 2016-04, S. 58 - 59.<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
<text:a xlink:type="simple" xlink:href="http://www.wissen-hilfe.de/_Wissen/locked/papers/te-ue-2016-04-019.pdf" text:style-name="Internet_20_link" text:visited-style-name="Visited_20_Internet_20_Link">LINK</text:a><text:line-break/>Sepanski, Volker : Personenumlaufaufzüge und die BetrSichV: eine Herausforderung für den Arbeitgeber.<text:line-break/>In: Technische Überwachung, Bd. 57, 2016-04, S. 82 - 83.<text:line-break/><text:line-break/>
<text:a xlink:type="simple" xlink:href="http://www.wissen-hilfe.de/_Wissen/locked/papers/te-ue-2016-04-020.pdf" text:style-name="Internet_20_link" text:visited-style-name="Visited_20_Internet_20_Link">LINK</text:a><text:line-break/>Roas, Dieter : Servicelift in Windenergieanlage abgestürzt - Die Branche muss jetzt handeln.<text:line-break/>In: Technische Überwachung, Bd. 57, 2016-04, S. 86 - 91.<text:line-break/><text:line-break/>
<text:a xlink:type="simple" xlink:href="http://www.wissen-hilfe.de/_Wissen/locked/papers/te-ue-2016-04-021.pdf" text:style-name="Internet_20_link" text:visited-style-name="Visited_20_Internet_20_Link">LINK</text:a><text:line-break/>Dr.-lng.  Dahms, Sabine / Holzhauser, Erik: Prüfung von Flaschen für Atemschutz- und Tauchgeräte (AG-/TG-Flaschen).<text:line-break/>In: Technische Überwachung, Bd. 57, 2016-04, S. 92 - 94.<text:line-break/><text:line-break/>
<text:a xlink:type="simple" xlink:href="http://www.wissen-hilfe.de/_Wissen/locked/papers/te-ue-2016-04-022.pdf" text:style-name="Internet_20_link" text:visited-style-name="Visited_20_Internet_20_Link">LINK</text:a><text:line-break/>Stohlmann, Axel : Mängelstatistik Aufzüge - Licht am Ende des Aufzugsschachts.<text:line-break/>In: Technische Überwachung, Bd. 57, 2016-04, S. 95 - 97.<text:line-break/><text:line-break/>
<text:a xlink:type="simple" xlink:href="http://www.wissen-hilfe.de/_Wissen/locked/papers/te-ue-2016-04-023.pdf" text:style-name="Internet_20_link" text:visited-style-name="Visited_20_Internet_20_Link">LINK</text:a><text:line-break/>Schöpe, Jörg 7 Dr. Dinkler, Hermann: Prüfungen und Mängel an Druckanlagen im Jahr 2015.<text:line-break/>In: Technische Überwachung, Bd. 57, 2016-04, S. 98 - 105.<text:line-break/><text:line-break/>
<text:a xlink:type="simple" xlink:href="http://www.wissen-hilfe.de/_Wissen/locked/papers/vdsi-2016-04-001.pdf" text:style-name="Internet_20_link" text:visited-style-name="Visited_20_Internet_20_Link">LINK</text:a><text:line-break/>Brandt-Falkenthal, lsfrid : »Stichprobenkontrollen wurden begonnen«. Energieaudit.<text:line-break/>In: VDSI, VDSIaktuell 04.2016, S. 0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4::26:42</meta:creation-date>
    <dc:creator>Generated</dc:creator>
    <dc:date>2026-08-27T14::26:42</dc:date>
    <dc:language>en-US</dc:language>
    <meta:editing-cycles>1</meta:editing-cycles>
    <meta:editing-duration>PT0S</meta:editing-duration>
    <dc:title>papers:p_occupational_safety</dc:title>
  </office:meta>
</office:document-meta>
</file>