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7b937a5b7c8355b65c61208164ff2c2.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7b937a5b7c8355b65c61208164ff2c2.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power_generation"/>Artikel: Energieerzeugung, Energieübertragung, Energiespeicher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d-ing-2025-03-002.pdf" text:style-name="Internet_20_link" text:visited-style-name="Visited_20_Internet_20_Link">LINK</text:a><text:line-break/>Endris, Sven: Pflicht zur Parkplatz-Photovoltaik im Hochbau.<text:line-break/>In: Deutsches Ingenieurblatt, Ausgabe 2025-03, S. 43-46.<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4.pdf" text:style-name="Internet_20_link" text:visited-style-name="Visited_20_Internet_20_Link">LINK</text:a><text:line-break/>Kutny, Matthias: Damit der Wasserstoff nicht in die Luft geht.<text:line-break/>In: Technische Sicherheit, Jg. 15-2025-11-12, S. 22-24.<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7-08-003.pdf.pdf" text:style-name="Internet_20_link" text:visited-style-name="Visited_20_Internet_20_Link">LINK</text:a><text:line-break/>Alteköster, Carsten; Becker, Corinna; Bömmels, Ingo et al.:: EMF-LIT:Eine innovative Unterstützung für die Beurteilung von EMF-Expositionen.<text:line-break/>In: sicher ist sicher, 75.Jg.-2024-07-08, S. 337-338.<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4.pdf" text:style-name="Internet_20_link" text:visited-style-name="Visited_20_Internet_20_Link">LINK</text:a><text:line-break/>König, Klaus W.: Holzpellet-Feuer ohne Flamme reinigt das Abgas.<text:line-break/>In: Technische Sicherheit, 14. Jg. 2024-05-06, S. 28-33.<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s-ing-2024-01-02-001.pdf" text:style-name="Internet_20_link" text:visited-style-name="Visited_20_Internet_20_Link">LINK</text:a><text:line-break/>Rethfeld, Rene; Sembritzki, Mario: Einsatz eines Residual Current Monitorings
Ständige Überwachung.<text:line-break/>In: Sicherheitsingenieur, 55.Jg.2024-01-02, S. 8-1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
Arbeiten unter Spannung.<text:line-break/>In: Sicherheitsingenieur, 55.Jg.2024-01-02, S. 12-15.<text:line-break/><text:line-break/>
<text:a xlink:type="simple" xlink:href="http://www.wissen-hilfe.de/_Wissen/locked/papers/s-ing-2024-05-004.pdf" text:style-name="Internet_20_link" text:visited-style-name="Visited_20_Internet_20_Link">LINK</text:a><text:line-break/>Sievers, Sven: Lagern und Laden von Lithium-Ionen-Batterien
Zertifiziert und sicher.<text:line-break/>In: Sicherheitsingenieur, 55.Jg.2024-05, S. 26-27.<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
Prävention von Lithium- Akku-Bränden in Gebäuden.<text:line-break/>In: Sicherheitsingenieur, 55.Jg.2024-06, S. 8-10.<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s-ing-2024-11-007.pdf" text:style-name="Internet_20_link" text:visited-style-name="Visited_20_Internet_20_Link">LINK</text:a><text:line-break/>Magiera, Carsten: Arbeitsschutz in der Solarbranche
Lichtblick oder Risiko?.<text:line-break/>In: Sicherheitsingenieur, 55. Jg.2024-11, S. 30-33.<text:line-break/><text:line-break/>
<text:a xlink:type="simple" xlink:href="http://www.wissen-hilfe.de/_Wissen/locked/papers/te-si-2024-11-12-004.pdf" text:style-name="Internet_20_link" text:visited-style-name="Visited_20_Internet_20_Link">LINK</text:a><text:line-break/>Beneker, Iris: Sicherer Umgang mit Lithium-Akkus.<text:line-break/>In: Technische Sicherheit, 14. Jg.-2024-11-12, S. 27-29.<text:line-break/><text:line-break/>
<text:a xlink:type="simple" xlink:href="http://www.wissen-hilfe.de/_Wissen/locked/papers/vdsi-2024-05-002.pdf" text:style-name="Internet_20_link" text:visited-style-name="Visited_20_Internet_20_Link">LINK</text:a><text:line-break/>Scheibner, Andreas: Lithium-Ionen-Akkus im Betrieb.<text:line-break/>In: VDSI aktuell , Ausgabe-05-2024, S. 12-13.<text:line-break/><text:line-break/>
<text:a xlink:type="simple" xlink:href="http://www.wissen-hilfe.de/_Wissen/locked/papers/zfpc-2024-05-001.pdf" text:style-name="Internet_20_link" text:visited-style-name="Visited_20_Internet_20_Link">LINK</text:a><text:line-break/>Spiegel, Ulrich: Die Europäische Batterieverordnung - Entwicklungsstand am ersten Geburtstag.<text:line-break/>In: Zfpc Zeitschrift für Product Compliance, 3 Jg. 2024-05, S. 194-199.<text:line-break/><text:line-break/>
<text:a xlink:type="simple" xlink:href="http://www.wissen-hilfe.de/_Wissen/locked/papers/zfpc-2024-06-003.pdf" text:style-name="Internet_20_link" text:visited-style-name="Visited_20_Internet_20_Link">LINK</text:a><text:line-break/>Peter,Thalia; Jüngling, Alexander: From Design to Disposal - der umfassende Pflichtenkatalog der neuen EU-Batterieverordnung.<text:line-break/>In: Zfpc Zeitschrift für Product Compliance, 3 Jg. 2024-06, S. 249-258.<text:line-break/><text:line-break/>
<text:a xlink:type="simple" xlink:href="http://www.wissen-hilfe.de/_Wissen/locked/papers/zfpc-2024-B1-005.pdf" text:style-name="Internet_20_link" text:visited-style-name="Visited_20_Internet_20_Link">LINK</text:a><text:line-break/>Deeg,Thorsten; Schißler, Jan: Die Batterieverordnung und die Umsetzung in die Praxis.<text:line-break/>In: Zfpc Zeitschrift für Product Compliance, Beilage-01-2024, S. 10-15.<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2.pdf" text:style-name="Internet_20_link" text:visited-style-name="Visited_20_Internet_20_Link">LINK</text:a><text:line-break/>König, Klaus W.: Lass brennen
Kontrolliertes Abbrennen von in Flammen geratenen Objekten.<text:line-break/>In: Technische Sicherheit, 13. Jg. (2023) Nr. 05-06, S. 14-17.<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dSV-2023-12-001.pdf" text:style-name="Internet_20_link" text:visited-style-name="Visited_20_Internet_20_Link">LINK</text:a><text:line-break/>BVS: BVS: Warnung vor Brandgefahren bei Photovoltaik-Anlagen und Speichern.<text:line-break/>In: Die Sachverständigen, 50. Jg.2023-12, S. 304-305.<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11-12-001.pdf" text:style-name="Internet_20_link" text:visited-style-name="Visited_20_Internet_20_Link">LINK</text:a><text:line-break/>Metzler, Markus; Langstrof, Alexander: Wirksamer Brandschutz für Batteriespeichersysteme.<text:line-break/>In: Technische Sicherheit, 12. Jg. (2022) Nr. 11-12, S. 13-17.<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9-004.pdf" text:style-name="Internet_20_link" text:visited-style-name="Visited_20_Internet_20_Link">LINK</text:a><text:line-break/>Bergmann, Anna Lena: Der Lebenszyklus einer Windenergieanlage und ihre Schnittstellen zum Arbeitsschutz.<text:line-break/>In: sicher ist sicher, 73. Jg. 09-2022, S. 381-385.<text:line-break/><text:line-break/>
<text:a xlink:type="simple" xlink:href="http://www.wissen-hilfe.de/_Wissen/locked/papers/sis-2022-04-005.pdf" text:style-name="Internet_20_link" text:visited-style-name="Visited_20_Internet_20_Link">LINK</text:a><text:line-break/>Wilrich, Cordula; Wilrich, Thomas: Kittelverbrennung auf der Abschlussfeier der Pharmaziestudierenden.<text:line-break/>In: sicher ist sicher,  73. Jg. 2022-04, S. 186-188.<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s-2022-04-003.pdf" text:style-name="Internet_20_link" text:visited-style-name="Visited_20_Internet_20_Link">LINK</text:a><text:line-break/>Saling, Carlo; Kemmling, Alexander: Schutzkonzepte für Batteriespeichersysteme.<text:line-break/>In: sicher ist sicher, 73. Jg. 2022-04, S. 180-182.<text:line-break/><text:line-break/>
<text:a xlink:type="simple" xlink:href="http://www.wissen-hilfe.de/_Wissen/locked/papers/s-ing-2022-01-002.pdf" text:style-name="Internet_20_link" text:visited-style-name="Visited_20_Internet_20_Link">LINK</text:a><text:line-break/>Fricke, Paul: Wie man die Energiespeicher richtig lagert
Gefahrenquelle Lithium-Ionen-Batterien.<text:line-break/>In: Sicherheitsingenieur, 53. Jg., 01/2022, S. 30-31.<text:line-break/><text:line-break/>
<text:a xlink:type="simple" xlink:href="http://www.wissen-hilfe.de/_Wissen/locked/papers/d-ing-2022-09-001.pdf" text:style-name="Internet_20_link" text:visited-style-name="Visited_20_Internet_20_Link">LINK</text:a><text:line-break/>Everling, Marc: Bauwerkintegrierte Photovoltaik ( BIPV )
Von der Nische zum Massenmarkt.<text:line-break/>In: Deutsches Ingenieurblatt, DIB 09-2022, S. 47-49.<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in-2021-05-002.pdf" text:style-name="Internet_20_link" text:visited-style-name="Visited_20_Internet_20_Link">LINK</text:a><text:line-break/>Radacki, Dominika; et al.: et al: Aktuelle Normungsaktivitäten im Bereich der Photovoltaik: Stecker-Solar und LETIO-Norm
DKE.<text:line-break/>In: DIN Mitteilungen, 100. Jg.2021-05, S. 46-50.<text:line-break/><text:line-break/>
<text:a xlink:type="simple" xlink:href="http://www.wissen-hilfe.de/_Wissen/locked/papers/din-2021-07-002.pdf" text:style-name="Internet_20_link" text:visited-style-name="Visited_20_Internet_20_Link">LINK</text:a><text:line-break/>Mair, Georg W; Günzel, Stephan: Wasserstoffspeicher in der Normung - Steuerung des Sicherheitsniveaus.<text:line-break/>In: DIN Mitteilungen, 100. Jg.2021-07, S. 50-55.<text:line-break/><text:line-break/>
<text:a xlink:type="simple" xlink:href="http://www.wissen-hilfe.de/_Wissen/locked/papers/s-ing-2021-07-002.pdf" text:style-name="Internet_20_link" text:visited-style-name="Visited_20_Internet_20_Link">LINK</text:a><text:line-break/>Saurugg, Herbert: Warum Europa auf einen „Blackout„ zusteuert
Drohender Strom-, Infrastruktur- sowie Versorgungsausfall.<text:line-break/>In: Sicherheitsingenieur, 52. Jg., 07/2021, S. 14-17.<text:line-break/><text:line-break/>
<text:a xlink:type="simple" xlink:href="http://www.wissen-hilfe.de/_Wissen/locked/papers/te-si-2021-05-06-004.pdf" text:style-name="Internet_20_link" text:visited-style-name="Visited_20_Internet_20_Link">LINK</text:a><text:line-break/>Meißner, Carsten: Brandschutz für stationäre Lithium-Ionen-Batterie-Energiespeichersysteme
Anwendungsspezifisches Schutzkonzept erfüllt hohe Anforderungen.<text:line-break/>In: Technische Sicherheit, Bd.11 (2021) Nr. 05-06, S. 19-21.<text:line-break/><text:line-break/>
<text:a xlink:type="simple" xlink:href="http://www.wissen-hilfe.de/_Wissen/locked/papers/te-si-2021-05-06-008.pdf" text:style-name="Internet_20_link" text:visited-style-name="Visited_20_Internet_20_Link">LINK</text:a><text:line-break/>Kilian, Sandra; et al.:: Erfahrungen aus der Prüfung einer Kernfusionsanlage als Ex-Anlage nach BetrSichV
Teil 1 Pellet-Zentrifuge.<text:line-break/>In: Technische Sicherheit, Bd.11 (2021) Nr. 05-06, S. 37-43.<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7-08-004.pdf" text:style-name="Internet_20_link" text:visited-style-name="Visited_20_Internet_20_Link">LINK</text:a><text:line-break/>Brechtken, Dirk: Netzrückwirkungen durch Elektromobilität.<text:line-break/>In: Der Sachverständige, 47.Jg., DS 7-8/2020, S. 175-178.<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te-si-2019-06-006.pdf" text:style-name="Internet_20_link" text:visited-style-name="Visited_20_Internet_20_Link">LINK</text:a><text:line-break/>Boberg, Markus: Brandgefährlich: Selbstentzündende Lithium-Batterien in Gewerbebetrieben.<text:line-break/>In: Technische Sicherheit, Bd.9 (2019) Nr. 6, S. 35-37.<text:line-break/><text:line-break/>
<text:a xlink:type="simple" xlink:href="http://www.wissen-hilfe.de/_Wissen/locked/papers/te-si-2019-09-002.pdf" text:style-name="Internet_20_link" text:visited-style-name="Visited_20_Internet_20_Link">LINK</text:a><text:line-break/>König, Klaus W.: Wenn der Rotor raucht.
Vorbeugender Brandschutz mit unterirdisch gelagertem Löschwasser.<text:line-break/>In: Technische Sicherheit, Bd.9 (2019) Nr. 9, S. 16-20.<text:line-break/><text:line-break/>
<text:a xlink:type="simple" xlink:href="http://www.wissen-hilfe.de/_Wissen/locked/papers/te-si-2019-1-2-001.pdf" text:style-name="Internet_20_link" text:visited-style-name="Visited_20_Internet_20_Link">LINK</text:a><text:line-break/>Kritzer, Peter; et al.:: Hitzeschilde als Sicherheitselemente für großformatige Lithium-Batteriesysteme.<text:line-break/>In: Technische Sicherheit, Bd.9 (2019) Nr. 01/02, S. 10-13.<text:line-break/><text:line-break/></text:p>
      <text:h text:style-name="Heading_20_2" text:outline-level="2"><text:bookmark-start text:name="__RefHeading___NoTitle_8"/><text:bookmark-start text:name="section7"/>2017<text:bookmark-end text:name="__RefHeading___NoTitle_8"/><text:bookmark-end text:name="section7"/></text:h>
      <text:p text:style-name="Text_20_body"><text:a xlink:type="simple" xlink:href="http://www.wissen-hilfe.de/_Wissen/locked/papers/te-si-2017-06-001.pdf" text:style-name="Internet_20_link" text:visited-style-name="Visited_20_Internet_20_Link">LINK</text:a><text:line-break/>Peters, Babett; Rothe, Rajko; Saß, Alexander: Wasserbasierte Brandbekämpfungsanlage für Großtransformatoren. Nachweis durch Brandversuche im Realmaßstab.<text:line-break/>In: Technische Sicherheit, 7. Jg. Bd.7 (2017) Nr. 6, S. 11-15.<text:line-break/><text:line-break/>
<text:a xlink:type="simple" xlink:href="http://www.wissen-hilfe.de/_Wissen/locked/papers/te-si-2017-11-12-005.pdf" text:style-name="Internet_20_link" text:visited-style-name="Visited_20_Internet_20_Link">LINK</text:a><text:line-break/>Kern, Alexander: Notwendigkeit und Optimierung des Blitzschutzes bei Biogasanlagen.<text:line-break/>In: Technische Sicherheit, 7. Jg. Bd.7 (2017) Nr.11/12, S. 33-40.<text:line-break/><text:line-break/>
<text:a xlink:type="simple" xlink:href="http://www.wissen-hilfe.de/_Wissen/locked/papers/te-ue-2017-04-032.pdf" text:style-name="Internet_20_link" text:visited-style-name="Visited_20_Internet_20_Link">LINK</text:a><text:line-break/>Iro, Stefan: Planung, Herstellung und Betrieb von Geothermieanlagen. Risiken minimieren - Potenziale nutzen.<text:line-break/>In: Technische Überwachung, Bd. 58, 2017-04, S. 119–123.<text:line-break/><text:line-break/></text:p>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te-si-2011-04-004.pdf" text:style-name="Internet_20_link" text:visited-style-name="Visited_20_Internet_20_Link">LINK</text:a><text:line-break/>Kappelmaier, Rudolf : Verhaltensorientierte Sicherheitsarbeit - ein neuer Ansatz. Das Verhalten der Mitarbeiter bestimmt in steigendem Maße das Unfallgeschehen.<text:line-break/>In: Technische Sicherheit, Bd.1(2011)Nr.4 , S. 29 - 33.<text:line-break/><text:line-break/>
<text:a xlink:type="simple" xlink:href="http://www.wissen-hilfe.de/_Wissen/locked/papers/te-si-2011-09-007.pdf" text:style-name="Internet_20_link" text:visited-style-name="Visited_20_Internet_20_Link">LINK</text:a><text:line-break/>Ernst, Michael: Sicherer Solarstrom.<text:line-break/>In: Technische Sicherheit, Bd.1(2011)Nr.9, S. 41 - 42.<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11-12-002.pdf" text:style-name="Internet_20_link" text:visited-style-name="Visited_20_Internet_20_Link">LINK</text:a><text:line-break/>Lehmann, Ottmar: Elektrisches Schutzkonzept für eine sichere industrielle Produktion.<text:line-break/>In: Technische Sicherheit, Bd.3(2013)Nr.11/12, S. 16 -17.<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5-011.pdf" text:style-name="Internet_20_link" text:visited-style-name="Visited_20_Internet_20_Link">LINK</text:a><text:line-break/>Linsen, Bastian: Absturzsicherungssysteme für Wartungsarbeiten an Photovoltaikanlagen.<text:line-break/>In: Technische Sicherheit, Bd.4(2014)Nr.5, S. 56 - 57.<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6-04-003.pdf" text:style-name="Internet_20_link" text:visited-style-name="Visited_20_Internet_20_Link">LINK</text:a><text:line-break/>Fischer, Klaus Michael : Das neue Konzept der BetrSichV zur Prüfung von Anlagen mit Explosions- und Brandgefährdung.<text:line-break/>In: Technische Überwachung, Bd. 57, 2016-04, S. 13 - 16.<text:line-break/><text:line-break/>
<text:a xlink:type="simple" xlink:href="http://www.wissen-hilfe.de/_Wissen/locked/papers/vdsi-2016-04-001.pdf" text:style-name="Internet_20_link" text:visited-style-name="Visited_20_Internet_20_Link">LINK</text:a><text:line-break/>Brandt-Falkenthal, lsfrid : »Stichprobenkontrollen wurden begonnen«. Energieaudit.<text:line-break/>In: VDSI, VDSIaktuell 04.2016, S. 0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5::10:23</meta:creation-date>
    <dc:creator>Generated</dc:creator>
    <dc:date>2026-08-26T05::10:23</dc:date>
    <dc:language>en-US</dc:language>
    <meta:editing-cycles>1</meta:editing-cycles>
    <meta:editing-duration>PT0S</meta:editing-duration>
    <dc:title>papers:p_power_generation</dc:title>
  </office:meta>
</office:document-meta>
</file>