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712e648977d1efd1247db1c0c4e68fc4.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38125cm" style:rel-height="scale"><draw:image xlink:href="Pictures/712e648977d1efd1247db1c0c4e68fc4.gif" xlink:type="simple" xlink:show="embed" xlink:actuate="onLoad"/></draw:frame><text:line-break/><text:a xlink:type="simple" xlink:href="https://www.product-compliance.net/doku.php?id=start" text:style-name="Internet_20_link" text:visited-style-name="Visited_20_Internet_20_Link">Startseite</text:a><text:line-break/><text:line-break/><text:a xlink:type="simple" xlink:href="https://www.product-compliance.net/doku.php?id=angebote" text:style-name="Internet_20_link" text:visited-style-name="Visited_20_Internet_20_Link">Informationsseite</text:a><text:line-break/><text:line-break/><text:a xlink:type="simple" xlink:href="https://www.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risks_hazards_further"/>Artikel: Risiken, Gefährdungen - Sonstige</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te-si-2025-01-02-001.pdf" text:style-name="Internet_20_link" text:visited-style-name="Visited_20_Internet_20_Link">LINK</text:a><text:line-break/>Stradomsky, Christopher: NIS2 und nun ?
Ein Abriss zum Umsetzungsgesetz und dessen Auswirkungen für die deutsche Wirtschaft.<text:line-break/>In: Technische Sicherheit, Jg. 15-2025-01-02, S. 10-13.<text:line-break/><text:line-break/>
<text:a xlink:type="simple" xlink:href="http://www.wissen-hilfe.de/_Wissen/locked/papers/te-si-2025-01-02-003.pdf" text:style-name="Internet_20_link" text:visited-style-name="Visited_20_Internet_20_Link">LINK</text:a><text:line-break/>Konersmann, R.: Das hochriskante Freudenfeuer.<text:line-break/>In: Technische Sicherheit, Jg. 15-2025-01-02, S. 17-25.<text:line-break/><text:line-break/>
<text:a xlink:type="simple" xlink:href="http://www.wissen-hilfe.de/_Wissen/locked/papers/te-si-2025-03--04-001.pdf" text:style-name="Internet_20_link" text:visited-style-name="Visited_20_Internet_20_Link">LINK</text:a><text:line-break/>Konersmann, Rainer: Brücken - Pracht und Leid der Infrastruktur.<text:line-break/>In: Technische Sicherheit, Jg. 15-2025-03-04, S. 10-21.<text:line-break/><text:line-break/>
<text:a xlink:type="simple" xlink:href="http://www.wissen-hilfe.de/_Wissen/locked/papers/te-si-2025-03--04-004.pdf" text:style-name="Internet_20_link" text:visited-style-name="Visited_20_Internet_20_Link">LINK</text:a><text:line-break/>Khawaja, Osamah: Betriebsunterbrechungsrisiken im Enterprise Risk Management
Präventive Ansätze für Sicherheitsingenieure.<text:line-break/>In: Technische Sicherheit, Jg. 15-2025-03-04, S. 34-38.<text:line-break/><text:line-break/>
<text:a xlink:type="simple" xlink:href="http://www.wissen-hilfe.de/_Wissen/locked/papers/te-si-2025-03--04-005.pdf" text:style-name="Internet_20_link" text:visited-style-name="Visited_20_Internet_20_Link">LINK</text:a><text:line-break/>Rupprecht, Reinhard: Schutz öffentlicher Räume.<text:line-break/>In: Technische Sicherheit, Jg. 15-2025-03-04, S. 39-41.<text:line-break/><text:line-break/>
<text:a xlink:type="simple" xlink:href="http://www.wissen-hilfe.de/_Wissen/locked/papers/zfpc-2025-02-007.pdf" text:style-name="Internet_20_link" text:visited-style-name="Visited_20_Internet_20_Link">LINK</text:a><text:line-break/>: Aufbau eines Compliance Management System-wie gelingt das in KMUs?.<text:line-break/>In: Zfpc Zeitschrift für Product Compliance, 4 Jg.2025-02, S. 92-93.<text:line-break/><text:line-break/>
<text:a xlink:type="simple" xlink:href="http://www.wissen-hilfe.de/_Wissen/locked/papers/s-ing-2025-07-08-004.pdf" text:style-name="Internet_20_link" text:visited-style-name="Visited_20_Internet_20_Link">LINK</text:a><text:line-break/>Wilrich, Thomas: Betreiberverantwortung und Strafhaftung
Der Stromschlag auf der Trampolinanlage.<text:line-break/>In: Sicherheitsingenieur, Jg. 56-2025-07/08, S. 41-43.<text:line-break/><text:line-break/>
<text:a xlink:type="simple" xlink:href="http://www.wissen-hilfe.de/_Wissen/locked/papers/s-ing-2025-10-007.pdf" text:style-name="Internet_20_link" text:visited-style-name="Visited_20_Internet_20_Link">LINK</text:a><text:line-break/>Wilrich, Thomas: Verstoß gegen UVV „Schulen„ (DGUV Vorschrift 81)
Schulträgerhaftung bei Normwidrigkeit.<text:line-break/>In: Sicherheitsingenieur, Jg. 56-2025-10, S. 42-44.<text:line-break/><text:line-break/>
<text:a xlink:type="simple" xlink:href="http://www.wissen-hilfe.de/_Wissen/locked/papers/s-ing-2025-11-003.pdf" text:style-name="Internet_20_link" text:visited-style-name="Visited_20_Internet_20_Link">LINK</text:a><text:line-break/>Hensiek, Joerg: Maschinensicherheit in smarten CPS
Genügen konventionelle Risikobeurteilungen noch?.<text:line-break/>In: Sicherheitsingenieur, Jg. 56-2025-11, S. 20-22.<text:line-break/><text:line-break/>
<text:a xlink:type="simple" xlink:href="http://www.wissen-hilfe.de/_Wissen/locked/papers/s-ing-2025-12-001.pdf" text:style-name="Internet_20_link" text:visited-style-name="Visited_20_Internet_20_Link">LINK</text:a><text:line-break/>Klumpp, Benjamin: Die neue VDE 0100-701
Orte mit Badewanne oder Dusche.<text:line-break/>In: Sicherheitsingenieur, Jg. 56-2025-12, S. 8-11.<text:line-break/><text:line-break/>
<text:a xlink:type="simple" xlink:href="http://www.wissen-hilfe.de/_Wissen/locked/papers/sis-2025-06-006.pdf" text:style-name="Internet_20_link" text:visited-style-name="Visited_20_Internet_20_Link">LINK</text:a><text:line-break/>Wilrich, Thomas: Die Love Parade in Duisburg und das Arbeitsstättenrecht.<text:line-break/>In: sicher ist sicher, Jg.76-2025-06, S. 286-289.<text:line-break/><text:line-break/>
<text:a xlink:type="simple" xlink:href="http://www.wissen-hilfe.de/_Wissen/locked/papers/sis-2025-09-001.pdf" text:style-name="Internet_20_link" text:visited-style-name="Visited_20_Internet_20_Link">LINK</text:a><text:line-break/>Hormuth, Jonas; Bach, Silvia; Martins, Lilian Chidera; et al.:: Das Bevölkerungsschutzsystem in Kolumbien im Vergleich zu Deutschland
Anforderungen und Herausforderungen.<text:line-break/>In: sicher ist sicher, Jg.76-2025-09, S. 362-368.<text:line-break/><text:line-break/>
<text:a xlink:type="simple" xlink:href="http://www.wissen-hilfe.de/_Wissen/locked/papers/sis-2025-10-001.pdf" text:style-name="Internet_20_link" text:visited-style-name="Visited_20_Internet_20_Link">LINK</text:a><text:line-break/>Grunwald, Armin: Technikfolgenabschätzung und Technikgestaltung
Technik und ihre Folgen.<text:line-break/>In: sicher ist sicher, Jg.76-2025-10, S. 420-426.<text:line-break/><text:line-break/>
<text:a xlink:type="simple" xlink:href="http://www.wissen-hilfe.de/_Wissen/locked/papers/sis-2025-11-004.pdf" text:style-name="Internet_20_link" text:visited-style-name="Visited_20_Internet_20_Link">LINK</text:a><text:line-break/>Bauer, Franz Josef: Einfluss sozioökonomischer Faktoren auf die Zulassung von Schutzobjekten im angemessenen Sicherheitsabstand zu Störfallanlagen.<text:line-break/>In: sicher ist sicher, Jg.76-2025-11, S. 494-501.<text:line-break/><text:line-break/>
<text:a xlink:type="simple" xlink:href="http://www.wissen-hilfe.de/_Wissen/locked/papers/te-si-2025-05-06-001.pdf" text:style-name="Internet_20_link" text:visited-style-name="Visited_20_Internet_20_Link">LINK</text:a><text:line-break/>Kopp, Rüdiger; Langstrof, Alexandra: Brandschutz in Krankenhäusern.<text:line-break/>In: Technische Sicherheit, Jg. 15-2025-05-06, S. 11-15.<text:line-break/><text:line-break/>
<text:a xlink:type="simple" xlink:href="http://www.wissen-hilfe.de/_Wissen/locked/papers/te-si-2025-05-06-003.pdf" text:style-name="Internet_20_link" text:visited-style-name="Visited_20_Internet_20_Link">LINK</text:a><text:line-break/>Konersmann, Rainer: Karambolagen am Meeresboden.<text:line-break/>In: Technische Sicherheit, Jg. 15-2025-05-06, S. 28-36.<text:line-break/><text:line-break/>
<text:a xlink:type="simple" xlink:href="http://www.wissen-hilfe.de/_Wissen/locked/papers/te-si-2025-07-08-001.pdf" text:style-name="Internet_20_link" text:visited-style-name="Visited_20_Internet_20_Link">LINK</text:a><text:line-break/>Langstrof, Alexandra; Gräbner, Vplker: Technische Sicherheit im Weltall.<text:line-break/>In: Technische Sicherheit, Jg. 15-2025-07-08, S. Seite11-16.<text:line-break/><text:line-break/>
<text:a xlink:type="simple" xlink:href="http://www.wissen-hilfe.de/_Wissen/locked/papers/te-si-2025-07-08-002.pdf" text:style-name="Internet_20_link" text:visited-style-name="Visited_20_Internet_20_Link">LINK</text:a><text:line-break/>Konersmann, Rainer: Brückeneinsturz: Ignorierte Warnsignale.<text:line-break/>In: Technische Sicherheit, Jg. 15-2025-07-08, S. 17-24.<text:line-break/><text:line-break/>
<text:a xlink:type="simple" xlink:href="http://www.wissen-hilfe.de/_Wissen/locked/papers/te-si-2025-07-08-004.pdf" text:style-name="Internet_20_link" text:visited-style-name="Visited_20_Internet_20_Link">LINK</text:a><text:line-break/>Lo Coco, Thomas: Risikobewertung von Drittanbietern sorgt für mehr Cyber-Resilienz in der Sicherheitstechnik.<text:line-break/>In: Technische Sicherheit, Jg. 15-2025-07-08, S. 34-36.<text:line-break/><text:line-break/>
<text:a xlink:type="simple" xlink:href="http://www.wissen-hilfe.de/_Wissen/locked/papers/te-si-2025-07-08-005.pdf" text:style-name="Internet_20_link" text:visited-style-name="Visited_20_Internet_20_Link">LINK</text:a><text:line-break/>Rupprecht, Reinhard: Sicherheitsstrategie der Bundesregierung .<text:line-break/>In: Technische Sicherheit, Jg. 15-2025-07-08, S. 40-41.<text:line-break/><text:line-break/>
<text:a xlink:type="simple" xlink:href="http://www.wissen-hilfe.de/_Wissen/locked/papers/te-si-2025-09-10-004.pdf" text:style-name="Internet_20_link" text:visited-style-name="Visited_20_Internet_20_Link">LINK</text:a><text:line-break/>Konersmann, Rainer: Probleme bei der Bauausführung-das Wasa-Syndrom .<text:line-break/>In: Technische Sicherheit, Jg. 15-2025-09-10, S. 30-37.<text:line-break/><text:line-break/>
<text:a xlink:type="simple" xlink:href="http://www.wissen-hilfe.de/_Wissen/locked/papers/te-si-2025-09-10-005.pdf" text:style-name="Internet_20_link" text:visited-style-name="Visited_20_Internet_20_Link">LINK</text:a><text:line-break/>Gabriel, Gandhi: Spannungsfeld Eventsicherheit zwischen Qualifikation, Technik und Verantwortung.<text:line-break/>In: Technische Sicherheit, Jg. 15-2025-09-10, S. 38-40.<text:line-break/><text:line-break/>
<text:a xlink:type="simple" xlink:href="http://www.wissen-hilfe.de/_Wissen/locked/papers/te-si-2025-09-10-006.pdf" text:style-name="Internet_20_link" text:visited-style-name="Visited_20_Internet_20_Link">LINK</text:a><text:line-break/>Rupprecht, Reinhard: Technische Sicherheit in Stadien .<text:line-break/>In: Technische Sicherheit, Jg. 15-2025-09-10, S. 41-43.<text:line-break/><text:line-break/>
<text:a xlink:type="simple" xlink:href="http://www.wissen-hilfe.de/_Wissen/locked/papers/te-si-2025-11-12-005.pdf" text:style-name="Internet_20_link" text:visited-style-name="Visited_20_Internet_20_Link">LINK</text:a><text:line-break/>Rupprecht, Reinhard: Perimeterschutz.<text:line-break/>In: Technische Sicherheit, Jg. 15-2025-11-12, S. 25-27.<text:line-break/><text:line-break/>
<text:a xlink:type="simple" xlink:href="http://www.wissen-hilfe.de/_Wissen/locked/papers/te-si-2025-11-12-006.pdf" text:style-name="Internet_20_link" text:visited-style-name="Visited_20_Internet_20_Link">LINK</text:a><text:line-break/>Konersmann, Rainer: Unfallursache Sprachbarrieren .<text:line-break/>In: Technische Sicherheit, Jg. 15-2025-11-12, S. 31-37.<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d-ing-2024-01-001.pdf" text:style-name="Internet_20_link" text:visited-style-name="Visited_20_Internet_20_Link">LINK</text:a><text:line-break/>Drechsler, Ulrich: Änderungsbedarf: Brandschutz in der Musterbauordnung
Der Rettungsweg hat keine (zulässige) Länge.<text:line-break/>In: Deutsches Ingenieurblatt, Ausgabe 2024-01, S. 17-19.<text:line-break/><text:line-break/>
<text:a xlink:type="simple" xlink:href="http://www.wissen-hilfe.de/_Wissen/locked/papers/zfpc-2024-03-002.pdf.pdf" text:style-name="Internet_20_link" text:visited-style-name="Visited_20_Internet_20_Link">LINK</text:a><text:line-break/>Schnura, David; Pendzich, Marie; Bleyer, Tobias: Eine Analyse von Risikobewertungen nach der Rapex - Leitfaden - Methode - Herausforderungen für die Praxis.<text:line-break/>In: Zfpc Zeitschrift für Product Compliance, 3 Jg. 2024-03, S. 97-103.<text:line-break/><text:line-break/>
<text:a xlink:type="simple" xlink:href="http://www.wissen-hilfe.de/_Wissen/locked/papers/sis-2024-03-001.pdf.pdf" text:style-name="Internet_20_link" text:visited-style-name="Visited_20_Internet_20_Link">LINK</text:a><text:line-break/>Kalisch, Tobias; Pendzich, Marie; Bleyer, Tobias: Untersuchung zur Produktsicherheit und Gebrauchstauglichkeit von FFP2-Masken bei alltäglicher Anwendung.<text:line-break/>In: sicher ist sicher, 75.Jg.-2024-03, S. 106-110.<text:line-break/><text:line-break/>
<text:a xlink:type="simple" xlink:href="http://www.wissen-hilfe.de/_Wissen/locked/papers/sis-2024-06-004.pdf.pdf" text:style-name="Internet_20_link" text:visited-style-name="Visited_20_Internet_20_Link">LINK</text:a><text:line-break/>Hauke, Angelika; Ibenthal, Elisabeth: Rrisikoobservation
Klimawandel im Fokus der Arbeitsschutzforschung.<text:line-break/>In: sicher ist sicher, 75.Jg.-2024-06, S. 290-296.<text:line-break/><text:line-break/>
<text:a xlink:type="simple" xlink:href="http://www.wissen-hilfe.de/_Wissen/locked/papers/sis-2024-07-08-003.pdf.pdf" text:style-name="Internet_20_link" text:visited-style-name="Visited_20_Internet_20_Link">LINK</text:a><text:line-break/>Alteköster, Carsten; Becker, Corinna; Bömmels, Ingo et al.:: EMF-LIT:Eine innovative Unterstützung für die Beurteilung von EMF-Expositionen.<text:line-break/>In: sicher ist sicher, 75.Jg.-2024-07-08, S. 337-338.<text:line-break/><text:line-break/>
<text:a xlink:type="simple" xlink:href="http://www.wissen-hilfe.de/_Wissen/locked/papers/tk-2024--07-08-005.pdf" text:style-name="Internet_20_link" text:visited-style-name="Visited_20_Internet_20_Link">LINK</text:a><text:line-break/>Dreikorn, Johannes: Wer zwingt uns eigentlich?.<text:line-break/>In: technische kommunikation, Ausgabe 04-2024-07-08, S. 49-52.<text:line-break/><text:line-break/>
<text:a xlink:type="simple" xlink:href="http://www.wissen-hilfe.de/_Wissen/locked/papers/te-si-2024-01-02-002.pdf" text:style-name="Internet_20_link" text:visited-style-name="Visited_20_Internet_20_Link">LINK</text:a><text:line-break/>Rupprect, R.: Flughafensicherheit.<text:line-break/>In: Technische Sicherheit, 14. Jg. 2024-01-02, S. 10-13.<text:line-break/><text:line-break/>
<text:a xlink:type="simple" xlink:href="http://www.wissen-hilfe.de/_Wissen/locked/papers/te-si-2024-01-02-003.pdf" text:style-name="Internet_20_link" text:visited-style-name="Visited_20_Internet_20_Link">LINK</text:a><text:line-break/>Konersmann, R.: Der Dominoeffekt.<text:line-break/>In: Technische Sicherheit, 14. Jg. 2024-01-02, S. 14-21.<text:line-break/><text:line-break/>
<text:a xlink:type="simple" xlink:href="http://www.wissen-hilfe.de/_Wissen/locked/papers/te-si-2024-01-02-004.pdf" text:style-name="Internet_20_link" text:visited-style-name="Visited_20_Internet_20_Link">LINK</text:a><text:line-break/>König, Klaus W.: Starkregenvorsorge und Stadtklima, Regenwasser und lokale Wasserbilanz.<text:line-break/>In: Technische Sicherheit, 14. Jg. 2024-01-02, S. 24-29.<text:line-break/><text:line-break/>
<text:a xlink:type="simple" xlink:href="http://www.wissen-hilfe.de/_Wissen/locked/papers/te-si-2024-03-04-001.pdf" text:style-name="Internet_20_link" text:visited-style-name="Visited_20_Internet_20_Link">LINK</text:a><text:line-break/>Rupprecht, Reinhard: Schwachstellen in der IT-Sicherheit.<text:line-break/>In: Technische Sicherheit, 14. Jg. 2024-03-04, S. 8-11.<text:line-break/><text:line-break/>
<text:a xlink:type="simple" xlink:href="http://www.wissen-hilfe.de/_Wissen/locked/papers/te-si-2024-03-04-005.pdf" text:style-name="Internet_20_link" text:visited-style-name="Visited_20_Internet_20_Link">LINK</text:a><text:line-break/>Konersmann, Rainer: Unfallursache Ablenkung.<text:line-break/>In: Technische Sicherheit, 14. Jg. 2024-03-04, S. 24-31.<text:line-break/><text:line-break/>
<text:a xlink:type="simple" xlink:href="http://www.wissen-hilfe.de/_Wissen/locked/papers/te-si-2024-05-06-003.pdf" text:style-name="Internet_20_link" text:visited-style-name="Visited_20_Internet_20_Link">LINK</text:a><text:line-break/>Konersmann,R.: Energieträger Wasserstoff - womit Feuerwehren rechnen müssen.<text:line-break/>In: Technische Sicherheit, 14. Jg. 2024-05-06, S. 20-27.<text:line-break/><text:line-break/>
<text:a xlink:type="simple" xlink:href="http://www.wissen-hilfe.de/_Wissen/locked/papers/te-si-2024-05-06-005.pdf" text:style-name="Internet_20_link" text:visited-style-name="Visited_20_Internet_20_Link">LINK</text:a><text:line-break/>Rupprecht, R.: Bedrohungen und Belastungen der Lieferkette.<text:line-break/>In: Technische Sicherheit, 14. Jg. 2024-05-06, S. 34-37.<text:line-break/><text:line-break/>
<text:a xlink:type="simple" xlink:href="http://www.wissen-hilfe.de/_Wissen/locked/papers/te-si-2024-07-08-003.pdf" text:style-name="Internet_20_link" text:visited-style-name="Visited_20_Internet_20_Link">LINK</text:a><text:line-break/>Rumeney, Jürgen: Ganzheitlicher Schutz von Anlagen und Betrieb in kritischen Infrastrukturen.<text:line-break/>In: Technische Sicherheit, 14. Jg. 2024-07-08, S. 17-19.<text:line-break/><text:line-break/>
<text:a xlink:type="simple" xlink:href="http://www.wissen-hilfe.de/_Wissen/locked/papers/te-si-2024-07-08-006.pdf" text:style-name="Internet_20_link" text:visited-style-name="Visited_20_Internet_20_Link">LINK</text:a><text:line-break/>Konersmann, Rainer: Die Berechnung des Zufalls.<text:line-break/>In: Technische Sicherheit, 14. Jg. 2024-07-08, S. 30-36.<text:line-break/><text:line-break/>
<text:a xlink:type="simple" xlink:href="http://www.wissen-hilfe.de/_Wissen/locked/papers/s-ing-2024-01-02-008.pdf" text:style-name="Internet_20_link" text:visited-style-name="Visited_20_Internet_20_Link">LINK</text:a><text:line-break/>Wilrich, Thomas: Verkehrssicherungs- und Schutzpflichten des Veranstalters
Blitzschlag beim Rock am Ring.<text:line-break/>In: Sicherheitsingenieur, 55.Jg.2024-01-02, S. 41-43.<text:line-break/><text:line-break/>
<text:a xlink:type="simple" xlink:href="http://www.wissen-hilfe.de/_Wissen/locked/papers/te-si-2024-09-10-002.pdf" text:style-name="Internet_20_link" text:visited-style-name="Visited_20_Internet_20_Link">LINK</text:a><text:line-break/>Schlick-Hasper, E.; Bethke, J.: Fließeigenschaften fester Gefahrgüter vor dem Hintergrund der Sicherheit beim Gefahrguttransport in Gefahrgutverpackungen- Teil 2:Vergleichende Schüttwinkeluntersuchungen.<text:line-break/>In: Technische Sicherheit, 14. Jg.2024-09-10, S. 19-24-.<text:line-break/><text:line-break/>
<text:a xlink:type="simple" xlink:href="http://www.wissen-hilfe.de/_Wissen/locked/papers/te-si-2024-09-10-003.pdf" text:style-name="Internet_20_link" text:visited-style-name="Visited_20_Internet_20_Link">LINK</text:a><text:line-break/>Schalau, Bernd: Der neue Entwurf der Richtlinie VDI 3783 Blatt 1.<text:line-break/>In: Technische Sicherheit, 14. Jg.2024-09-10, S. 25-30.<text:line-break/><text:line-break/>
<text:a xlink:type="simple" xlink:href="http://www.wissen-hilfe.de/_Wissen/locked/papers/te-si-2024-09-10-004.pdf" text:style-name="Internet_20_link" text:visited-style-name="Visited_20_Internet_20_Link">LINK</text:a><text:line-break/>Konersmann, Rainer: Mit offenem Visier.<text:line-break/>In: Technische Sicherheit, 14. Jg.2024-09-10, S. 31-40.<text:line-break/><text:line-break/>
<text:a xlink:type="simple" xlink:href="http://www.wissen-hilfe.de/_Wissen/locked/papers/sis-2024-09-001.pdf" text:style-name="Internet_20_link" text:visited-style-name="Visited_20_Internet_20_Link">LINK</text:a><text:line-break/>Müller, Francesca; Oppers Jacqueline Desiree; Lukas, Tim: Aktuelle Erkenntnisse zum öffentlichen Vertrauen in Behörden und Organisationen mit Sicherheitsaufgaben.<text:line-break/>In: sicher ist sicher, 75.Jg.-2024-09, S. 378-383.<text:line-break/><text:line-break/>
<text:a xlink:type="simple" xlink:href="http://www.wissen-hilfe.de/_Wissen/locked/papers/sis-2024-09-002.pdf" text:style-name="Internet_20_link" text:visited-style-name="Visited_20_Internet_20_Link">LINK</text:a><text:line-break/>Bauer, Franz Josef; Barth, Uli: Systemrelevanz von Schutzobjekten im Umfeld von Störfallanlagen.<text:line-break/>In: sicher ist sicher, 75. Jg.-2024-09, S. 384-393.<text:line-break/><text:line-break/>
<text:a xlink:type="simple" xlink:href="http://www.wissen-hilfe.de/_Wissen/locked/papers/sis-2024-09-004.pdf" text:style-name="Internet_20_link" text:visited-style-name="Visited_20_Internet_20_Link">LINK</text:a><text:line-break/>Wilrich, Thomas: Wespenstich mit verunglückter Erste Hilfe.<text:line-break/>In: sicher ist sicher, 75. Jg.-2024-09, S. 409-413.<text:line-break/><text:line-break/>
<text:a xlink:type="simple" xlink:href="http://www.wissen-hilfe.de/_Wissen/locked/papers/din-2024-11-001.pdf" text:style-name="Internet_20_link" text:visited-style-name="Visited_20_Internet_20_Link">LINK</text:a><text:line-break/>Herdmann, Frank: Risikomanagement: Risiken bei Jugendreisen und Klassenfahrten sowie die Revision der ISO 31000
NA 175 BR - Aktuelles aus dem NA 175-00-04 AA - Grundlagen des Risikomanagements.<text:line-break/>In: DIN Mitteilungen, Jg. 2024-11, S. 80-83.<text:line-break/><text:line-break/>
<text:a xlink:type="simple" xlink:href="http://www.wissen-hilfe.de/_Wissen/locked/papers/s-ing-2024-11-003.pdf" text:style-name="Internet_20_link" text:visited-style-name="Visited_20_Internet_20_Link">LINK</text:a><text:line-break/>Frigge, Julia: Klimawandel erreicht Managementnormen
Neue Bewertung der Risiken.<text:line-break/>In: Sicherheitsingenieur, 55. Jg.2024-11, S. 14-15.<text:line-break/><text:line-break/>
<text:a xlink:type="simple" xlink:href="http://www.wissen-hilfe.de/_Wissen/locked/papers/s-ing-2024-12-003.pdf" text:style-name="Internet_20_link" text:visited-style-name="Visited_20_Internet_20_Link">LINK</text:a><text:line-break/>Kring, Friedhelm: Methoden zur Gefährdungsbeurteilung
Risiken systematisch beurteilen und abbilden.<text:line-break/>In: Sicherheitsingenieur, 55. Jg.2024-12, S. 18-20.<text:line-break/><text:line-break/>
<text:a xlink:type="simple" xlink:href="http://www.wissen-hilfe.de/_Wissen/locked/papers/sis-2024-12-002.pdf" text:style-name="Internet_20_link" text:visited-style-name="Visited_20_Internet_20_Link">LINK</text:a><text:line-break/>Korbmacher, Raphael; Tordeux, Antoine: Sind Abstands- und Geschwindigkeitsregelanlagen sicher?.<text:line-break/>In: sicher ist sicher, 75. Jg.-2024-12, S. 544-548.<text:line-break/><text:line-break/>
<text:a xlink:type="simple" xlink:href="http://www.wissen-hilfe.de/_Wissen/locked/papers/sis-2024-12-003.pdf" text:style-name="Internet_20_link" text:visited-style-name="Visited_20_Internet_20_Link">LINK</text:a><text:line-break/>Rühl, Reinhold; Magenkurth, Clemens: Verursacherprinzip und Kosten durch den Umgang mit Stoffen.<text:line-break/>In: sicher ist sicher, 75. Jg.-2024-12, S. 556-560.<text:line-break/><text:line-break/>
<text:a xlink:type="simple" xlink:href="http://www.wissen-hilfe.de/_Wissen/locked/papers/te-si-2024-11-12-005.pdf" text:style-name="Internet_20_link" text:visited-style-name="Visited_20_Internet_20_Link">LINK</text:a><text:line-break/>Vogel, Olaf: Perimetersicherung mit Sensoren, Kameras und KI.<text:line-break/>In: Technische Sicherheit, 14. Jg.-2024-11-12, S. 31-32.<text:line-break/><text:line-break/>
<text:a xlink:type="simple" xlink:href="http://www.wissen-hilfe.de/_Wissen/locked/papers/zfpc-2024-06-001.pdf" text:style-name="Internet_20_link" text:visited-style-name="Visited_20_Internet_20_Link">LINK</text:a><text:line-break/>Mattheis, Clemens; Kliendt, Thomas: Neuerungen zur Risikobewertung ante portas.<text:line-break/>In: Zfpc Zeitschrift für Product Compliance, 3 Jg. 2024-06, S. 234-241.<text:line-break/><text:line-break/></text:p>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dSV 2023-01-02-001.pdf" text:style-name="Internet_20_link" text:visited-style-name="Visited_20_Internet_20_Link">LINK</text:a><text:line-break/>Bleutge, Peter: Schweigepflicht der Sachverständigen - auch bei Gefahr für Leib und Leben.<text:line-break/>In: Die Sachverständigen, 50. Jg. 2023-01-02, S. 11-15.<text:line-break/><text:line-break/>
<text:a xlink:type="simple" xlink:href="http://www.wissen-hilfe.de/_Wissen/locked/papers/dSV-2023-01-02-002.pdf" text:style-name="Internet_20_link" text:visited-style-name="Visited_20_Internet_20_Link">LINK</text:a><text:line-break/>Zöller, Matthias: Allgemein anerkannte Regeln der Technik und Regelwerke.<text:line-break/>In: Die Sachverständigen, 50. Jg. 2023-01-02, S. 16-26.<text:line-break/><text:line-break/>
<text:a xlink:type="simple" xlink:href="http://www.wissen-hilfe.de/_Wissen/locked/papers/dSV-2023-03-001.pdf" text:style-name="Internet_20_link" text:visited-style-name="Visited_20_Internet_20_Link">LINK</text:a><text:line-break/>Sturmberg, Georg: Wann Sachverständige verzweifeln müssen!
Teil I: Probleme im Beweisverfahren .<text:line-break/>In: Die Sachverständigen, 50. Jg. 2023-03, S. 44-50.<text:line-break/><text:line-break/>
<text:a xlink:type="simple" xlink:href="http://www.wissen-hilfe.de/_Wissen/locked/papers/dSV-2023-06-001.pdf" text:style-name="Internet_20_link" text:visited-style-name="Visited_20_Internet_20_Link">LINK</text:a><text:line-break/>Volze, Harald: Stolperfallen bei Gerichtsgutachten.<text:line-break/>In: Die Sachverständigen, 50. Jg. 2023-06, S. 135-138.<text:line-break/><text:line-break/>
<text:a xlink:type="simple" xlink:href="http://www.wissen-hilfe.de/_Wissen/locked/papers/dSV-2023-07-08-001.pdf" text:style-name="Internet_20_link" text:visited-style-name="Visited_20_Internet_20_Link">LINK</text:a><text:line-break/>Ulrich, Jürgen: Auffälliges Verhalten von Sachverständigen: Informationen an Bestellungskörperschaften?.<text:line-break/>In: Die Sachverständigen, 50. Jg. 2023-07-08, S. 179-183.<text:line-break/><text:line-break/>
<text:a xlink:type="simple" xlink:href="http://www.wissen-hilfe.de/_Wissen/locked/papers/dSV-2023-07-08-002.pdf" text:style-name="Internet_20_link" text:visited-style-name="Visited_20_Internet_20_Link">LINK</text:a><text:line-break/>Ottofülling, Andreas: Die Tätigkeit der Wettbewerbszentrale im Sachverständigenwesen 2022.<text:line-break/>In: Die Sachverständigen, 50. Jg. 2023-07-08, S. 184-189.<text:line-break/><text:line-break/>
<text:a xlink:type="simple" xlink:href="http://www.wissen-hilfe.de/_Wissen/locked/papers/dSV-2023-10-001.pdf" text:style-name="Internet_20_link" text:visited-style-name="Visited_20_Internet_20_Link">LINK</text:a><text:line-break/>Kontusch, Oliver: Haftung für fehlerhafte Gutachten
Grundlagen und Vermeidungsstrategien.<text:line-break/>In: Die Sachverständigen, 50. Jg.2023-10, S. 238-248.<text:line-break/><text:line-break/>
<text:a xlink:type="simple" xlink:href="http://www.wissen-hilfe.de/_Wissen/locked/papers/dSV-2023-10-002.pdf" text:style-name="Internet_20_link" text:visited-style-name="Visited_20_Internet_20_Link">LINK</text:a><text:line-break/>Linz, Julian: Die Hinzuziehung von Hilfskräften durch den gerichtlichen Sachverständigen
Beauftragung, Leistungserbringung, Vergütung und Haftung.<text:line-break/>In: Die Sachverständigen, 50. Jg.2023-10, S. 249-255.<text:line-break/><text:line-break/>
<text:a xlink:type="simple" xlink:href="http://www.wissen-hilfe.de/_Wissen/locked/papers/dSV-2023-11-001.pdf" text:style-name="Internet_20_link" text:visited-style-name="Visited_20_Internet_20_Link">LINK</text:a><text:line-break/>Sturmberg, Georg: Wann Sachverständige verzweifeln müssen!
Teil II: Wahrung der Neutralität.<text:line-break/>In: Die Sachverständigen, 50. Jg.2023-11, S. 272-278.<text:line-break/><text:line-break/>
<text:a xlink:type="simple" xlink:href="http://www.wissen-hilfe.de/_Wissen/locked/papers/dSV-2023-11-002.pdf" text:style-name="Internet_20_link" text:visited-style-name="Visited_20_Internet_20_Link">LINK</text:a><text:line-break/>Volze, Harald: Probleme bei der höchstpersönlichen Gutachtenerstellung mit „Untersachverständigen“.<text:line-break/>In: Die Sachverständigen, 50. Jg.2023-11, S. 279-280.<text:line-break/><text:line-break/>
<text:a xlink:type="simple" xlink:href="http://www.wissen-hilfe.de/_Wissen/locked/papers/dSV-2023-11-003.pdf" text:style-name="Internet_20_link" text:visited-style-name="Visited_20_Internet_20_Link">LINK</text:a><text:line-break/>Scheikholeslami- Sabzewari, Sascha: Ausgewählte Entscheidungen aus dem Sachverständigenrecht aus den Jahren 2020/2021 - Teil I.<text:line-break/>In: Die Sachverständigen, 50. Jg.2023-11, S. 281-290.<text:line-break/><text:line-break/>
<text:a xlink:type="simple" xlink:href="http://www.wissen-hilfe.de/_Wissen/locked/papers/dSV-2023-12-002.pdf" text:style-name="Internet_20_link" text:visited-style-name="Visited_20_Internet_20_Link">LINK</text:a><text:line-break/>Scheikholeslami- Sabzewari, Sascha: Ausgewählte Entscheidungen aus dem Sachverständigenrecht aus den Jahren 2020/2021 - Teil II.<text:line-break/>In: Die Sachverständigen, 50. Jg.2023-12, S. 314-323.<text:line-break/><text:line-break/>
<text:a xlink:type="simple" xlink:href="http://www.wissen-hilfe.de/_Wissen/locked/papers/ifs-2023-08-001.pdf" text:style-name="Internet_20_link" text:visited-style-name="Visited_20_Internet_20_Link">LINK</text:a><text:line-break/>IfS: Sind Sachverständige Freiberufler?.<text:line-break/>In: IfS-Information, IfS-Information 3/2023, S. 10-12.<text:line-break/><text:line-break/>
<text:a xlink:type="simple" xlink:href="http://www.wissen-hilfe.de/_Wissen/locked/papers/ifs-2023-08-002.pdf" text:style-name="Internet_20_link" text:visited-style-name="Visited_20_Internet_20_Link">LINK</text:a><text:line-break/>IfS: Werbung mit Rechtsdienstleistungen - nur in Sonderfällen.<text:line-break/>In: IfS-Information, IfS-Information 3/2023, S. 18–19.<text:line-break/><text:line-break/>
<text:a xlink:type="simple" xlink:href="http://www.wissen-hilfe.de/_Wissen/locked/papers/ifs-2023-08-004.pdf" text:style-name="Internet_20_link" text:visited-style-name="Visited_20_Internet_20_Link">LINK</text:a><text:line-break/>IfS: Studium der Gerichtsakten - vergütungspflichtig?.<text:line-break/>In: IfS-Information, IfS-Information 3/2023, S. 23.<text:line-break/><text:line-break/>
<text:a xlink:type="simple" xlink:href="http://www.wissen-hilfe.de/_Wissen/locked/papers/ifs-2023-08-005.pdf" text:style-name="Internet_20_link" text:visited-style-name="Visited_20_Internet_20_Link">LINK</text:a><text:line-break/>IfS: Entschädigung des „Sachverständigen Zeugen“.<text:line-break/>In: IfS-Information, IfS-Information 3/2023, S. 24-25.<text:line-break/><text:line-break/>
<text:a xlink:type="simple" xlink:href="http://www.wissen-hilfe.de/_Wissen/locked/papers/ifs-2023-08-006.pdf" text:style-name="Internet_20_link" text:visited-style-name="Visited_20_Internet_20_Link">LINK</text:a><text:line-break/>IfS: Hinweispflicht bei fehlender Sachkunde.<text:line-break/>In: IfS-Information, IfS-Information 3/2023, S. 26-27.<text:line-break/><text:line-break/>
<text:a xlink:type="simple" xlink:href="http://www.wissen-hilfe.de/_Wissen/locked/papers/ifs-2023-08-007.pdf" text:style-name="Internet_20_link" text:visited-style-name="Visited_20_Internet_20_Link">LINK</text:a><text:line-break/>IfS: Ein Gericht muss Kostenvorschuss auch bei einem „Nachschlag“ einholen.<text:line-break/>In: IfS-Information, IfS-Information 3/2023, S. 28-29.<text:line-break/><text:line-break/></text:p>
      <text:h text:style-name="Heading_20_2" text:outline-level="2"><text:bookmark-start text:name="__RefHeading___NoTitle_4"/><text:bookmark-start text:name="section3"/>2022<text:bookmark-end text:name="__RefHeading___NoTitle_4"/><text:bookmark-end text:name="section3"/></text:h>
      <text:p text:style-name="Text_20_body"><text:a xlink:type="simple" xlink:href="http://www.wissen-hilfe.de/_Wissen/locked/papers/tk-2022-09-10-002.pdf" text:style-name="Internet_20_link" text:visited-style-name="Visited_20_Internet_20_Link">LINK</text:a><text:line-break/>Hoffmann, Christian Hugo: Risikomanagement neu gedacht.<text:line-break/>In: technische kommunikation, Ausgabe 05-2022-09-10, S. 51-54.<text:line-break/><text:line-break/>
<text:a xlink:type="simple" xlink:href="http://www.wissen-hilfe.de/_Wissen/locked/papers/te-si-2022-11-12-005.pdf" text:style-name="Internet_20_link" text:visited-style-name="Visited_20_Internet_20_Link">LINK</text:a><text:line-break/>Konersmann, Rainer: Unfallursache Überreaktion.<text:line-break/>In: Technische Sicherheit, 12. Jg. (2022) Nr. 11-12, S. 34-38.<text:line-break/><text:line-break/>
“<text:a xlink:type="simple" xlink:href="http://www.wissen-hilfe.de/_Wissen/locked/papers/te-si-2022-11-12-004.pdf" text:style-name="Internet_20_link" text:visited-style-name="Visited_20_Internet_20_Link">LINK</text:a><text:line-break/>Siegesmund, Michael: Zeitenwende bei Schutz und Sicherheit
Neufassung der Sicherheitskonzeption in Unternehmen.<text:line-break/>In: Technische Sicherheit, 12. Jg. (2022) Nr. 11-12, S. 29-33.<text:line-break/><text:line-break/>„
“<text:a xlink:type="simple" xlink:href="http://www.wissen-hilfe.de/_Wissen/locked/papers/te-si-2022-09-10-004.pdf" text:style-name="Internet_20_link" text:visited-style-name="Visited_20_Internet_20_Link">LINK</text:a><text:line-break/>Konersmann, Rainer: Die Katastrophe, die kein Ende nahm
Der Flugzeugabsturz von Amsterdam 1992.<text:line-break/>In: Technische Sicherheit, 12. Jg. (2022) Nr. 09-10, S. 34-41.<text:line-break/><text:line-break/>„
<text:a xlink:type="simple" xlink:href="http://www.wissen-hilfe.de/_Wissen/locked/papers/te-si-2022-09-10-003.pdf" text:style-name="Internet_20_link" text:visited-style-name="Visited_20_Internet_20_Link">LINK</text:a><text:line-break/>Schulz- Forberg, Bernd: Das Risiko und seine Wahrnehmung.<text:line-break/>In: Technische Sicherheit, 12. Jg. (2022) Nr. 09-10, S. 29-33.<text:line-break/><text:line-break/>
<text:a xlink:type="simple" xlink:href="http://www.wissen-hilfe.de/_Wissen/locked/papers/te-si-2022-07-08-009.pdf" text:style-name="Internet_20_link" text:visited-style-name="Visited_20_Internet_20_Link">LINK</text:a><text:line-break/>Rupprecht, Reinhard: Kriminalitätsentwicklung: Herausforderung für technische Sicherheit.<text:line-break/>In: Technische Sicherheit, 12. Jg. (2022) Nr. 07-08, S. 52-55.<text:line-break/><text:line-break/>
<text:a xlink:type="simple" xlink:href="http://www.wissen-hilfe.de/_Wissen/locked/papers/te-si-2022-05-06-004.pdf" text:style-name="Internet_20_link" text:visited-style-name="Visited_20_Internet_20_Link">LINK</text:a><text:line-break/>Kuhlmey, Marcel: Krise, Katastrophe, Krieg- sind wir richtig vorbereitet?.<text:line-break/>In: Technische Sicherheit, 12. Jg. (2022) Nr. 05-06, S. 27-30.<text:line-break/><text:line-break/>
<text:a xlink:type="simple" xlink:href="http://www.wissen-hilfe.de/_Wissen/locked/papers/te-si-2022-05-06-003.pdf" text:style-name="Internet_20_link" text:visited-style-name="Visited_20_Internet_20_Link">LINK</text:a><text:line-break/>Reuter, Robin: Die Position von Unternehmen in Zivilschutzlagen.<text:line-break/>In: Technische Sicherheit, 12. Jg. (2022) Nr. 05-06, S. 23-26.<text:line-break/><text:line-break/>
<text:a xlink:type="simple" xlink:href="http://www.wissen-hilfe.de/_Wissen/locked/papers/te-si-2022-01-02-002.pdf" text:style-name="Internet_20_link" text:visited-style-name="Visited_20_Internet_20_Link">LINK</text:a><text:line-break/>Rupprecht, Reinhard: Cybercrime: Die aktuelle Gefährdungslage für die Wirtschaft.<text:line-break/>In: Technische Sicherheit, 12. Jg. (2022) Nr. 01-02, S. 35-38.<text:line-break/><text:line-break/>
<text:a xlink:type="simple" xlink:href="http://www.wissen-hilfe.de/_Wissen/locked/papers/te-si-2022-01-02-001.pdf" text:style-name="Internet_20_link" text:visited-style-name="Visited_20_Internet_20_Link">LINK</text:a><text:line-break/>Konersmann, Rainer: Orientierungslos durch den Nebel.<text:line-break/>In: Technische Sicherheit, 12. Jg. (2022) Nr. 01-02, S. 18-29.<text:line-break/><text:line-break/>
<text:a xlink:type="simple" xlink:href="http://www.wissen-hilfe.de/_Wissen/locked/papers/sis-2022-09-002.pdf" text:style-name="Internet_20_link" text:visited-style-name="Visited_20_Internet_20_Link">LINK</text:a><text:line-break/>Bauer, Franz Josef; Barth, Uli: Sozioökonomische Analyse aus der Chemikalienzulassung als Entscheidungsgrundlage einer Genehmigung von Betriebsbereichen.<text:line-break/>In: sicher ist sicher, 73. Jg. 09-2022, S. 362-367.<text:line-break/><text:line-break/>
<text:a xlink:type="simple" xlink:href="http://www.wissen-hilfe.de/_Wissen/locked/papers/sis-2022-09-001.pdf" text:style-name="Internet_20_link" text:visited-style-name="Visited_20_Internet_20_Link">LINK</text:a><text:line-break/>Grunert, Wiebke; Walter, Astrid; Schwarz, Silke: Forschung zur zivilen Sicherheit.<text:line-break/>In: sicher ist sicher, 73. Jg. 09-2022, S. 359-361.<text:line-break/><text:line-break/>
<text:a xlink:type="simple" xlink:href="http://www.wissen-hilfe.de/_Wissen/locked/papers/s-ing-2022-08-09-002.pdf" text:style-name="Internet_20_link" text:visited-style-name="Visited_20_Internet_20_Link">LINK</text:a><text:line-break/>Tatulinski, Marcus; Biermann, Hnna: The show must go on!.<text:line-break/>In: Sicherheitsingenieur, 53. Jg. 08-09-2022, S. 13-15.<text:line-break/><text:line-break/>
<text:a xlink:type="simple" xlink:href="http://www.wissen-hilfe.de/_Wissen/locked/papers/s-ing-2022-08-09-001.pdf" text:style-name="Internet_20_link" text:visited-style-name="Visited_20_Internet_20_Link">LINK</text:a><text:line-break/>Fuchs, Kristin; Petersen, Volker: Die effektive Zusammensetzung des Krisenstabes.<text:line-break/>In: Sicherheitsingenieur, 53. Jg. 08-09-2022, S. 6-10.<text:line-break/><text:line-break/>
“<text:a xlink:type="simple" xlink:href="http://www.wissen-hilfe.de/_Wissen/locked/papers/d-ing-2022-10-002.pdf" text:style-name="Internet_20_link" text:visited-style-name="Visited_20_Internet_20_Link">LINK</text:a><text:line-break/>Budde- Siegel, Stefan: Sinn und Unsinn von Amokkonzepten ( am Beispiel NRW )
Bei wem liegt die Verantwortung?.<text:line-break/>In: Deutsches Ingenieurblatt, DIB 10-2022, S. 52-54.<text:line-break/><text:line-break/>„
<text:a xlink:type="simple" xlink:href="http://www.wissen-hilfe.de/_Wissen/locked/papers/d-ing-2022-07-08-001.pdf" text:style-name="Internet_20_link" text:visited-style-name="Visited_20_Internet_20_Link">LINK</text:a><text:line-break/>Gebbeken, Norbert: Je besser die Prävention, desto einfacher ist die Bewältigung.<text:line-break/>In: Deutsches Ingenieurblatt, DIB 07-08-2022, S. 32-35.<text:line-break/><text:line-break/>
“<text:a xlink:type="simple" xlink:href="http://www.wissen-hilfe.de/_Wissen/locked/papers/d-ing-2022-01-02-002.pdf" text:style-name="Internet_20_link" text:visited-style-name="Visited_20_Internet_20_Link">LINK</text:a><text:line-break/>Wrede, Christian;  Dieren, Daniel: Globale Risiken und Erderwärmung
Die Klimakrise - Transformation der gebauten Umwelt.<text:line-break/>In: Deutsches Ingenieurblatt, DIB 01-01-2022, S. 47-49.<text:line-break/><text:line-break/>„
“<text:a xlink:type="simple" xlink:href="http://www.wissen-hilfe.de/_Wissen/locked/papers/d-ing-2022-01-02-001.pdf" text:style-name="Internet_20_link" text:visited-style-name="Visited_20_Internet_20_Link">LINK</text:a><text:line-break/>Haake, Klaus: Unser Klima im Wandel der Jahrtausende
Teil 1: Vom glühenden Erdball bis zum Mittelalter.<text:line-break/>In: Deutsches Ingenieurblatt, DIB 01-01-2022, S. 42-46.<text:line-break/><text:line-break/>„
<text:a xlink:type="simple" xlink:href="http://www.wissen-hilfe.de/_Wissen/locked/papers/din-2022-08-001.pdf" text:style-name="Internet_20_link" text:visited-style-name="Visited_20_Internet_20_Link">LINK</text:a><text:line-break/>Weis, Udo; Herdmann: Arbeitsausschuss NA 175-00-04 AA Grundlagen des Risikomangements - Aktuelles aus der Normung.<text:line-break/>In: DIN Mitteilungen, 101. Jg. 2022-01, S. 192-195.<text:line-break/><text:line-break/></text:p>
      <text:h text:style-name="Heading_20_2" text:outline-level="2"><text:bookmark-start text:name="__RefHeading___NoTitle_5"/><text:bookmark-start text:name="section4"/>2021<text:bookmark-end text:name="__RefHeading___NoTitle_5"/><text:bookmark-end text:name="section4"/></text:h>
      <text:h text:style-name="Heading_20_2" text:outline-level="2"><text:bookmark-start text:name="__RefHeading___NoTitle_6"/><text:bookmark-start text:name="section5"/>2020<text:bookmark-end text:name="__RefHeading___NoTitle_6"/><text:bookmark-end text:name="section5"/></text:h>
      <text:h text:style-name="Heading_20_2" text:outline-level="2"><text:bookmark-start text:name="__RefHeading___NoTitle_7"/><text:bookmark-start text:name="section6"/>2019<text:bookmark-end text:name="__RefHeading___NoTitle_7"/><text:bookmark-end text:name="section6"/></text:h>
      <text:h text:style-name="Heading_20_2" text:outline-level="2"><text:bookmark-start text:name="__RefHeading___NoTitle_8"/><text:bookmark-start text:name="section7"/>2018<text:bookmark-end text:name="__RefHeading___NoTitle_8"/><text:bookmark-end text:name="section7"/></text:h>
      <text:h text:style-name="Heading_20_2" text:outline-level="2"><text:bookmark-start text:name="__RefHeading___NoTitle_9"/><text:bookmark-start text:name="section8"/>2017<text:bookmark-end text:name="__RefHeading___NoTitle_9"/><text:bookmark-end text:name="section8"/></text:h>
      <text:h text:style-name="Heading_20_2" text:outline-level="2"><text:bookmark-start text:name="__RefHeading___bis_2016_10"/><text:bookmark-start text:name="bis_2016"/>2007 bis 2016<text:bookmark-end text:name="__RefHeading___bis_2016_10"/><text:bookmark-end text:name="bis_2016"/></text:h>
      <text:p text:style-name="Text_20_body"><text:a xlink:type="simple" xlink:href="http://www.wissen-hilfe.de/_Wissen/locked/papers/sis-2015-09-001.pdf" text:style-name="Internet_20_link" text:visited-style-name="Visited_20_Internet_20_Link">LINK</text:a><text:line-break/>Fiedrich, Frank / Schwickerath, Anna : BASIGO- Bausteine für die Sicherheit von Großveranstaltungen. Eine erste Bilanz des Forschungsprojekts.<text:line-break/>In: sicher ist sicher, 66. Jg 2015-09, S. 429 - 431.<text:line-break/><text:line-break/>
<text:a xlink:type="simple" xlink:href="http://www.wissen-hilfe.de/_Wissen/locked/papers/sis-2015-12-004.pdf" text:style-name="Internet_20_link" text:visited-style-name="Visited_20_Internet_20_Link">LINK</text:a><text:line-break/>Wilrich, Thomas: Der Holzsplitter im Parkettboden und die Schulleiterin, die es „unterließ, die Turnhalle für den Sportunterricht zu sperren“. Zur strafrechtlichen Verantwortung für den Zustand von Räumlichkeiten.<text:line-break/>In: sicher ist sicher, 66. Jg 2015-12, S. 619 - 622.<text:line-break/><text:line-break/>
<text:a xlink:type="simple" xlink:href="http://www.wissen-hilfe.de/_Wissen/locked/papers/te-si-2011-01-02-006.pdf" text:style-name="Internet_20_link" text:visited-style-name="Visited_20_Internet_20_Link">LINK</text:a><text:line-break/>Warm, Andre / Löhnert, Andrea / Reich, Franziska / Marx, Marcus : Anzusetzende Branddauern bei Flugzeugabstürzen auf Industriegebäude.<text:line-break/>In: Technische Sicherheit, Bd.1(2011)Nr.1/2 , S. 41 - 45.<text:line-break/><text:line-break/>
<text:a xlink:type="simple" xlink:href="http://www.wissen-hilfe.de/_Wissen/locked/papers/te-si-2011-03-002.pdf" text:style-name="Internet_20_link" text:visited-style-name="Visited_20_Internet_20_Link">LINK</text:a><text:line-break/>Paulick, Hans-Jürgen : Frühzeitige Berücksichtigung des Explosionsschutzes - Voraussetzung für die sichere Gestaltung von Prozessen.<text:line-break/>In: Technische Sicherheit, Bd.1(2011)Nr.3  , S. 16 - 20.<text:line-break/><text:line-break/>
<text:a xlink:type="simple" xlink:href="http://www.wissen-hilfe.de/_Wissen/locked/papers/te-si-2011-04-003.pdf" text:style-name="Internet_20_link" text:visited-style-name="Visited_20_Internet_20_Link">LINK</text:a><text:line-break/>Wiese, Norbert: Neue Richtlinie zur Beherrschung der Gefahren von schweren Unfällen mit gefährlichen Stoffen (Seveso-111). Kommentierung des Vorschlags der Europäischen Kommission..<text:line-break/>In: Technische Sicherheit, Bd.1(2011)Nr.4 , S. 21 - 25.<text:line-break/><text:line-break/>
<text:a xlink:type="simple" xlink:href="http://www.wissen-hilfe.de/_Wissen/locked/papers/te-si-2011-04-004.pdf" text:style-name="Internet_20_link" text:visited-style-name="Visited_20_Internet_20_Link">LINK</text:a><text:line-break/>Kappelmaier, Rudolf : Verhaltensorientierte Sicherheitsarbeit - ein neuer Ansatz. Das Verhalten der Mitarbeiter bestimmt in steigendem Maße das Unfallgeschehen.<text:line-break/>In: Technische Sicherheit, Bd.1(2011)Nr.4 , S. 29 - 33.<text:line-break/><text:line-break/>
<text:a xlink:type="simple" xlink:href="http://www.wissen-hilfe.de/_Wissen/locked/papers/te-si-2011-06-001.pdf" text:style-name="Internet_20_link" text:visited-style-name="Visited_20_Internet_20_Link">LINK</text:a><text:line-break/>Zahorszki, Frank : Effiziente Gefährdungsanalyse in technischen Anlagen mit thermografischen Methoden.<text:line-break/>In: Technische Sicherheit, Bd.1(2011)Nr.6  , S. 10 - 13.<text:line-break/><text:line-break/>
<text:a xlink:type="simple" xlink:href="http://www.wissen-hilfe.de/_Wissen/locked/papers/te-si-2011-07-08-003.pdf" text:style-name="Internet_20_link" text:visited-style-name="Visited_20_Internet_20_Link">LINK</text:a><text:line-break/>Schrörs, Bernd: DIN EN 61511 in der praktischen Anwendung.<text:line-break/>In: Technische Sicherheit, Bd.1(2011)Nr.7/8 , S. 28 - 32.<text:line-break/><text:line-break/>
<text:a xlink:type="simple" xlink:href="http://www.wissen-hilfe.de/_Wissen/locked/papers/te-si-2011-10-006.pdf" text:style-name="Internet_20_link" text:visited-style-name="Visited_20_Internet_20_Link">LINK</text:a><text:line-break/>Ganz, Christian / Deuerler, Friederike: Die Risikoanalyse mittels Konsequenz und Eintrittswahrscheinlichkeit. Methodik am Beispiel des Druckbehälterversagens - Teil 1: Konsequenz.<text:line-break/>In: Technische Sicherheit, Bd.1(2011)Nr.10, S. 53 - 58.<text:line-break/><text:line-break/>
<text:a xlink:type="simple" xlink:href="http://www.wissen-hilfe.de/_Wissen/locked/papers/te-si-2011-11-12-002.pdf" text:style-name="Internet_20_link" text:visited-style-name="Visited_20_Internet_20_Link">LINK</text:a><text:line-break/>Waldschmitt, Franz : Erdbebenvorsorge bei Seveso-11-Betrieben.<text:line-break/>In: Technische Sicherheit, Bd.1(2011)Nr.11/12, S. 16 - 19.<text:line-break/><text:line-break/>
<text:a xlink:type="simple" xlink:href="http://www.wissen-hilfe.de/_Wissen/locked/papers/te-si-2011-11-12-006.pdf" text:style-name="Internet_20_link" text:visited-style-name="Visited_20_Internet_20_Link">LINK</text:a><text:line-break/>Ganz, Christian / Deuerler, Friederike: Die Risikoanalyse mittels Konsequenz und Eintrittswahrscheinlichkeit. Methodik am Beispiel des Druckbehälterversagens - Teil 2: Eintrittswahrscheinlichkeit.<text:line-break/>In: Technische Sicherheit, Bd.1(2011)Nr.11/12, S. 49 - 53.<text:line-break/><text:line-break/>
<text:a xlink:type="simple" xlink:href="http://www.wissen-hilfe.de/_Wissen/locked/papers/te-si-2012-01-02-005.pdf" text:style-name="Internet_20_link" text:visited-style-name="Visited_20_Internet_20_Link">LINK</text:a><text:line-break/>Konersmann, Rainer : Zur Abschätzung von Bauwerksschäden durch Flugzeugabstürze.<text:line-break/>In: Technische Sicherheit, Bd.2(2012)Nr.1/2, S. 36 - 42.<text:line-break/><text:line-break/>
<text:a xlink:type="simple" xlink:href="http://www.wissen-hilfe.de/_Wissen/locked/papers/te-si-2012-03-002.pdf" text:style-name="Internet_20_link" text:visited-style-name="Visited_20_Internet_20_Link">LINK</text:a><text:line-break/>Fritzenwallner, Rupert / Barth, Uli : Risikomanagement - eine ganzheitliche Herausforderung?.<text:line-break/>In: Technische Sicherheit, Bd.2(2012)Nr.3, S. 19 - 23.<text:line-break/><text:line-break/>
<text:a xlink:type="simple" xlink:href="http://www.wissen-hilfe.de/_Wissen/locked/papers/te-si-2012-03-003.pdf" text:style-name="Internet_20_link" text:visited-style-name="Visited_20_Internet_20_Link">LINK</text:a><text:line-break/>Hartwig ,Sylvius / Festag, Sebastian  : Über risikoerhöhendes menschliches Verhalten durch falsche Führungsstrategien.<text:line-break/>In: Technische Sicherheit, Bd.2(2012)Nr.3, S. 24 - 29.<text:line-break/><text:line-break/>
<text:a xlink:type="simple" xlink:href="http://www.wissen-hilfe.de/_Wissen/locked/papers/te-si-2012-05-001.pdf" text:style-name="Internet_20_link" text:visited-style-name="Visited_20_Internet_20_Link">LINK</text:a><text:line-break/>Köppke, Karl-Erich / Jochum, Christian: Vorkehrungen und Maßnahmen wegen der Gefahrenquellen Niederschläge und Hochwasser. Technische Regel Anlagensicherheit (TRAS) 310..<text:line-break/>In: Technische Sicherheit, Bd.2(2012)Nr.5, S. 10 - 13.<text:line-break/><text:line-break/>
<text:a xlink:type="simple" xlink:href="http://www.wissen-hilfe.de/_Wissen/locked/papers/te-si-2012-05-006.pdf" text:style-name="Internet_20_link" text:visited-style-name="Visited_20_Internet_20_Link">LINK</text:a><text:line-break/>Konersmann, Rainer: Zugentgleisungen mit Eisenbahnkesselwagen.<text:line-break/>In: Technische Sicherheit, Bd.2(2012)Nr.5, S. 38 - 46.<text:line-break/><text:line-break/>
<text:a xlink:type="simple" xlink:href="http://www.wissen-hilfe.de/_Wissen/locked/papers/te-si-2012-07-08-007.pdf" text:style-name="Internet_20_link" text:visited-style-name="Visited_20_Internet_20_Link">LINK</text:a><text:line-break/>Konersmann, Rainer : Risiken infolge naturbedingter Gefahrenquellen.<text:line-break/>In: Technische Sicherheit, Bd.2(2012)Nr.7/8, S. 45 - 50.<text:line-break/><text:line-break/>
<text:a xlink:type="simple" xlink:href="http://www.wissen-hilfe.de/_Wissen/locked/papers/te-si-2012-10-003.pdf" text:style-name="Internet_20_link" text:visited-style-name="Visited_20_Internet_20_Link">LINK</text:a><text:line-break/>Hartwig, Sylvius : Kollektives Sicherheitsversagen. Vom Managementverhalten induzierte Common-Mode-Fehlersituationen in Industrie und Politik.<text:line-break/>In: Technische Sicherheit, Bd.2(2012)Nr.10, S. 26 - 31.<text:line-break/><text:line-break/>
<text:a xlink:type="simple" xlink:href="http://www.wissen-hilfe.de/_Wissen/locked/papers/te-si-2012-11-12-005.pdf" text:style-name="Internet_20_link" text:visited-style-name="Visited_20_Internet_20_Link">LINK</text:a><text:line-break/>Wiese, Norbert: Die neue Richtlinie zur Beherrschung der Gefahren schwerer Unfälle mit gefährlichen Stoffen (Seveso 111).<text:line-break/>In: Technische Sicherheit, Bd.2(2012)Nr.11/12, S. 25 - 29.<text:line-break/><text:line-break/>
<text:a xlink:type="simple" xlink:href="http://www.wissen-hilfe.de/_Wissen/locked/papers/te-si-2013-01-02-002.pdf" text:style-name="Internet_20_link" text:visited-style-name="Visited_20_Internet_20_Link">LINK</text:a><text:line-break/>Festag, Sebastian /Hartwig, Sylvius : Sicherheitsprobleme durch die Vernachlässigung von Mitarbeiterreaktionen auf betriebliche Managementbeschlüsse.<text:line-break/>In: Technische Sicherheit, Bd.3(2013)Nr.1/2 , S. 17 - 22.<text:line-break/><text:line-break/>
<text:a xlink:type="simple" xlink:href="http://www.wissen-hilfe.de/_Wissen/locked/papers/te-si-2013-01-02-003.pdf" text:style-name="Internet_20_link" text:visited-style-name="Visited_20_Internet_20_Link">LINK</text:a><text:line-break/>Witt, Waldemar: Umsetzung der Seveso-III-Richtlinie. Notwendigkeit von Informationstechnologie..<text:line-break/>In: Technische Sicherheit, Bd.3(2013)Nr.1/2 , S. 28 - 30.<text:line-break/><text:line-break/>
<text:a xlink:type="simple" xlink:href="http://www.wissen-hilfe.de/_Wissen/locked/papers/te-si-2013-01-02-004.pdf" text:style-name="Internet_20_link" text:visited-style-name="Visited_20_Internet_20_Link">LINK</text:a><text:line-break/>Konersmann, Rainer: Zur Festlegung von Risikogrenzwerten.<text:line-break/>In: Technische Sicherheit, Bd.3(2013)Nr.1/2 , S. 32 - 36.<text:line-break/><text:line-break/>
<text:a xlink:type="simple" xlink:href="http://www.wissen-hilfe.de/_Wissen/locked/papers/te-si-2013-03-008.pdf" text:style-name="Internet_20_link" text:visited-style-name="Visited_20_Internet_20_Link">LINK</text:a><text:line-break/>Lechtenberg-Auffarth, Eva : Gesellschaftliche Akzeptanz von Risiken. Das Risikokonzept des AGS für den Umgang mit krebserzeugenden Stoffen und das Zulassungsverfahren unter REACH.<text:line-break/>In: Technische Sicherheit, Bd.3(2013)Nr.3, S. 52 - 57.<text:line-break/><text:line-break/>
<text:a xlink:type="simple" xlink:href="http://www.wissen-hilfe.de/_Wissen/locked/papers/te-si-2013-05-002.pdf" text:style-name="Internet_20_link" text:visited-style-name="Visited_20_Internet_20_Link">LINK</text:a><text:line-break/>Kuboth, Josef /Dafelmair, Ferdinand / Kania,  Markus : Anforderungen an Notstromsysteme für Anlagen, die der Störfall-Verordnung unterliegen.<text:line-break/>In: Technische Sicherheit, Bd.3(2013)Nr.5, S. 25 - 27.<text:line-break/><text:line-break/>
<text:a xlink:type="simple" xlink:href="http://www.wissen-hilfe.de/_Wissen/locked/papers/te-si-2013-05-006.pdf" text:style-name="Internet_20_link" text:visited-style-name="Visited_20_Internet_20_Link">LINK</text:a><text:line-break/>Lafrenz, Bettina /Adolph, Bettina /Wischniewski, Sascha : Organisationale Resilienz - Nutzen für den Arbeitsschutz.<text:line-break/>In: Technische Sicherheit, Bd.3(2013)Nr.5, S. 50 - 53.<text:line-break/><text:line-break/>
<text:a xlink:type="simple" xlink:href="http://www.wissen-hilfe.de/_Wissen/locked/papers/te-si-2013-06-002.pdf" text:style-name="Internet_20_link" text:visited-style-name="Visited_20_Internet_20_Link">LINK</text:a><text:line-break/>Hellenkamp, Torsten : Störungsmanagement mithilfe von Simulationstools. Risiken minimieren durch optimiertes Anlagen- und Prozessdesign..<text:line-break/>In: Technische Sicherheit, Bd.3(2013)Nr.6, S. 21 - 24.<text:line-break/><text:line-break/>
<text:a xlink:type="simple" xlink:href="http://www.wissen-hilfe.de/_Wissen/locked/papers/te-si-2013-06-003.pdf" text:style-name="Internet_20_link" text:visited-style-name="Visited_20_Internet_20_Link">LINK</text:a><text:line-break/>Jovanovic, Aleksandar S. / Löscher, Michael: E2R2 - Das „European Emerging Risk Radar“. Instrument zur Früherkennung und Kommunikation von Risiken neuer Technologien..<text:line-break/>In: Technische Sicherheit, Bd.3(2013)Nr.6, S. 26 - 31.<text:line-break/><text:line-break/>
<text:a xlink:type="simple" xlink:href="http://www.wissen-hilfe.de/_Wissen/locked/papers/te-si-2013-06-004.pdf" text:style-name="Internet_20_link" text:visited-style-name="Visited_20_Internet_20_Link">LINK</text:a><text:line-break/>Konersmann, Rainer / Otremba, Frank: Vergleich von Risiken.<text:line-break/>In: Technische Sicherheit, Bd.3(2013)Nr.6, S. 32 - 37.<text:line-break/><text:line-break/>
<text:a xlink:type="simple" xlink:href="http://www.wissen-hilfe.de/_Wissen/locked/papers/te-si-2013-07-08-001.pdf" text:style-name="Internet_20_link" text:visited-style-name="Visited_20_Internet_20_Link">LINK</text:a><text:line-break/>Kern, Alexander / Braun, Christian: Risikomanagement für den Blitzschutz. Die neue DIN EN 62305-2 (VDE 0185-305-2) Ed.2:2013-02- Änderungen und zugehörige Beiblätter.<text:line-break/>In: Technische Sicherheit, Bd.3(2013)Nr.7/8, S. 10 - 14.<text:line-break/><text:line-break/>
<text:a xlink:type="simple" xlink:href="http://www.wissen-hilfe.de/_Wissen/locked/papers/te-si-2013-09-001.pdf" text:style-name="Internet_20_link" text:visited-style-name="Visited_20_Internet_20_Link">LINK</text:a><text:line-break/>Kahl, Anke / Sommer, Joachim / Au, Michael / Born, Michael / Hailwood, Mark / Hermesdorf, Michael / Scheit, Theodor / Wolf, Torsten : Die Entscheidung des „Standes der Technik“ am Beispiel der Abfüllung von Chlorbleichlauge. Praktische Anwendung der TRGS 460 „Handlungsempfehlung zur Ermittlung des Standes der Technik“.<text:line-break/>In: Technische Sicherheit, Bd.3(2013)Nr.9, S. 12 - 17.<text:line-break/><text:line-break/>
<text:a xlink:type="simple" xlink:href="http://www.wissen-hilfe.de/_Wissen/locked/papers/te-si-2013-09-003.pdf" text:style-name="Internet_20_link" text:visited-style-name="Visited_20_Internet_20_Link">LINK</text:a><text:line-break/>Lottermann, Johannes / Becker, Mariana: Adäquate Explosionsschutzmaßnahmen.<text:line-break/>In: Technische Sicherheit, Bd.3(2013)Nr.9, S. 24 - 26.<text:line-break/><text:line-break/>
<text:a xlink:type="simple" xlink:href="http://www.wissen-hilfe.de/_Wissen/locked/papers/te-si-2013-09-008.pdf" text:style-name="Internet_20_link" text:visited-style-name="Visited_20_Internet_20_Link">LINK</text:a><text:line-break/>Ruppert, Kurt Alfred : Kriterien nachhaltiger Sicherheit. Teil 1 : Erstellen, Prüfen und Bewerten sicherheitstechnischer Analysen.<text:line-break/>In: Technische Sicherheit, Bd.3(2013)Nr.9, S. 43 - 53.<text:line-break/><text:line-break/>
<text:a xlink:type="simple" xlink:href="http://www.wissen-hilfe.de/_Wissen/locked/papers/te-si-2013-11-12-005.pdf" text:style-name="Internet_20_link" text:visited-style-name="Visited_20_Internet_20_Link">LINK</text:a><text:line-break/>Niemitz, Klaus-Jürgen / Suter, Georg : Tornados als umgebungsbedingte Gefahrenquelle im Sinne der Störtall-Verordnung.<text:line-break/>In: Technische Sicherheit, Bd.3(2013)Nr.11/12, S. 32 - 37.<text:line-break/><text:line-break/>
<text:a xlink:type="simple" xlink:href="http://www.wissen-hilfe.de/_Wissen/locked/papers/te-si-2013-11-12-006.pdf" text:style-name="Internet_20_link" text:visited-style-name="Visited_20_Internet_20_Link">LINK</text:a><text:line-break/>Konersmann, Rainer / Würsig, Andreas / Reich, Franziska: Gefahrguttransport: Unfallursache Vergessen und Verwechseln.<text:line-break/>In: Technische Sicherheit, Bd.3(2013)Nr.11/12, S. 38 - 43.<text:line-break/><text:line-break/>
<text:a xlink:type="simple" xlink:href="http://www.wissen-hilfe.de/_Wissen/locked/papers/te-si-2014-01-02-009.pdf" text:style-name="Internet_20_link" text:visited-style-name="Visited_20_Internet_20_Link">LINK</text:a><text:line-break/>Witt, Waldemar: Risikosteuerung in der Industrie.<text:line-break/>In: Technische Sicherheit, Bd.4(2014)Nr.1/2 , S. 48 - 50.<text:line-break/><text:line-break/>
<text:a xlink:type="simple" xlink:href="http://www.wissen-hilfe.de/_Wissen/locked/papers/te-si-2014-04-009.pdf" text:style-name="Internet_20_link" text:visited-style-name="Visited_20_Internet_20_Link">LINK</text:a><text:line-break/>Sahin, Turgay / Jaeger,  Karl : Toolgestütztes Safety Management im Entwicklungsprozess durch Product Lifecycle Management (PLM).<text:line-break/>In: Technische Sicherheit, Bd.4(2014)Nr.4, S. 50 - 53.<text:line-break/><text:line-break/>
<text:a xlink:type="simple" xlink:href="http://www.wissen-hilfe.de/_Wissen/locked/papers/te-si-2014-05-010.pdf" text:style-name="Internet_20_link" text:visited-style-name="Visited_20_Internet_20_Link">LINK</text:a><text:line-break/>Festag, Sebastian: Das Versagen von unangepassten Sicherheitsstrategien.<text:line-break/>In: Technische Sicherheit, Bd.4(2014)Nr.5, S. 51 - 55.<text:line-break/><text:line-break/>
<text:a xlink:type="simple" xlink:href="http://www.wissen-hilfe.de/_Wissen/locked/papers/te-si-2014-06-006.pdf" text:style-name="Internet_20_link" text:visited-style-name="Visited_20_Internet_20_Link">LINK</text:a><text:line-break/>Fischbach, Ursula: Unterstützung von Anlagenpersonal in Notfallsituationen. Neuer Leitfaden der Kommission für Anlagensicherheit 1)..<text:line-break/>In: Technische Sicherheit, Bd.4(2014)Nr.6, S. 31 - 36.<text:line-break/><text:line-break/>
<text:a xlink:type="simple" xlink:href="http://www.wissen-hilfe.de/_Wissen/locked/papers/te-si-2014-06-010.pdf" text:style-name="Internet_20_link" text:visited-style-name="Visited_20_Internet_20_Link">LINK</text:a><text:line-break/>Konersmann, Rainer / Sklorz, Christian: Zur Früherkennung technischer Risiken.<text:line-break/>In: Technische Sicherheit, Bd.4(2014)Nr.6, S. 45 - 50.<text:line-break/><text:line-break/>
<text:a xlink:type="simple" xlink:href="http://www.wissen-hilfe.de/_Wissen/locked/papers/te-si-2014-07-08-012.pdf" text:style-name="Internet_20_link" text:visited-style-name="Visited_20_Internet_20_Link">LINK</text:a><text:line-break/>Konersmann, Rainer / Würsig, Andreas / Miethe, Sylvia: Pipelineschäden infolge peripherer Unfallereignisse.<text:line-break/>In: Technische Sicherheit, Bd.4(2014)Nr.7/8, S. 54 - 58.<text:line-break/><text:line-break/>
<text:a xlink:type="simple" xlink:href="http://www.wissen-hilfe.de/_Wissen/locked/papers/te-si-2014-09-003.pdf" text:style-name="Internet_20_link" text:visited-style-name="Visited_20_Internet_20_Link">LINK</text:a><text:line-break/>Niederberger, Markus / Rumeney, Jürgen : Sichere Evakuierung aus Gebäuden planen.<text:line-break/>In: Technische Sicherheit, Bd.4(2014)Nr.9, S. 20 - 21.<text:line-break/><text:line-break/>
<text:a xlink:type="simple" xlink:href="http://www.wissen-hilfe.de/_Wissen/locked/papers/te-si-2014-09-011.pdf" text:style-name="Internet_20_link" text:visited-style-name="Visited_20_Internet_20_Link">LINK</text:a><text:line-break/>Seifried, Gerhard / Brands, Volker: Hochauflösende Spektrogrammanalyse zur Aufklärung von Störsendern.<text:line-break/>In: Technische Sicherheit, Bd.4(2014)Nr.9, S. 55 - 57.<text:line-break/><text:line-break/>
<text:a xlink:type="simple" xlink:href="http://www.wissen-hilfe.de/_Wissen/locked/papers/te-si-2014-10-007.pdf" text:style-name="Internet_20_link" text:visited-style-name="Visited_20_Internet_20_Link">LINK</text:a><text:line-break/>Ruppert, Kurt Alfred : Kriterien nachhaltiger Sicherheit. Teil 2 : Erstellen, Prüfen und Bewerten von Schutzkonzepten.<text:line-break/>In: Technische Sicherheit, Bd.4(2014)Nr.10, S. 39 - 44.<text:line-break/><text:line-break/>
<text:a xlink:type="simple" xlink:href="http://www.wissen-hilfe.de/_Wissen/locked/papers/te-si-2014-10-009.pdf" text:style-name="Internet_20_link" text:visited-style-name="Visited_20_Internet_20_Link">LINK</text:a><text:line-break/>Figgel, Michael / Guder, Manfred : Die Betriebsunterbrechungsanalyse - Ausgangsbasis für ein angemessenes Risikomanagement.<text:line-break/>In: Technische Sicherheit, Bd.4(2014)Nr.10, S. 46 - 51.<text:line-break/><text:line-break/>
<text:a xlink:type="simple" xlink:href="http://www.wissen-hilfe.de/_Wissen/locked/papers/te-si-2014-11-12-006.pdf" text:style-name="Internet_20_link" text:visited-style-name="Visited_20_Internet_20_Link">LINK</text:a><text:line-break/>Ruppert, Kurt Alfred : Kriterien nachhaltiger Sicherheit. Teil 2: Erstellen, Prüfen und Bewerten von Schutzkonzepten (Fortsetzung).<text:line-break/>In: Technische Sicherheit, Bd.4(2014)Nr.11/12, S. 36 - 41.<text:line-break/><text:line-break/>
<text:a xlink:type="simple" xlink:href="http://www.wissen-hilfe.de/_Wissen/locked/papers/te-si-2015-01-02-008.pdf" text:style-name="Internet_20_link" text:visited-style-name="Visited_20_Internet_20_Link">LINK</text:a><text:line-break/>Krüger-Kronstett, Christine : Gefährdungen identifizieren. ,,Risik-0-Meter“: Mitarbeiterorientierte Erfassung der Gefährdungen und Belastungen in Produktionsbereichen.<text:line-break/>In: Technische Sicherheit, Bd.5(2015)Nr.1/2 , S. 43 - 48.<text:line-break/><text:line-break/>
<text:a xlink:type="simple" xlink:href="http://www.wissen-hilfe.de/_Wissen/locked/papers/te-si-2015-05-007.pdf" text:style-name="Internet_20_link" text:visited-style-name="Visited_20_Internet_20_Link">LINK</text:a><text:line-break/>Kurth, Lutz: Flammenanlagen für Show-Effekte. Untersuchungen der Wärmestrahlung zur Beurteilung von Schutzabständen..<text:line-break/>In: Technische Sicherheit, Bd.5(2015)Nr.5, S. 47 - 51.<text:line-break/><text:line-break/>
<text:a xlink:type="simple" xlink:href="http://www.wissen-hilfe.de/_Wissen/locked/papers/te-si-2015-05-008.pdf" text:style-name="Internet_20_link" text:visited-style-name="Visited_20_Internet_20_Link">LINK</text:a><text:line-break/>Konersmann, Rainer: Risiken rechtzeitig erkennen.<text:line-break/>In: Technische Sicherheit, Bd.5(2015)Nr.5, S. 52 - 55.<text:line-break/><text:line-break/>
<text:a xlink:type="simple" xlink:href="http://www.wissen-hilfe.de/_Wissen/locked/papers/te-si-2015-06-008.pdf" text:style-name="Internet_20_link" text:visited-style-name="Visited_20_Internet_20_Link">LINK</text:a><text:line-break/>Voigt, Anja / Barth, Uli : Explosionsschaden vs. Explosionskosten. Methodik zur Ermittlung der finanziellen Konsequenzen von Explosionsereignissen..<text:line-break/>In: Technische Sicherheit, Bd.5(2015)Nr.6, S. 45 - 51.<text:line-break/><text:line-break/>
<text:a xlink:type="simple" xlink:href="http://www.wissen-hilfe.de/_Wissen/locked/papers/te-si-2015-06-010.pdf" text:style-name="Internet_20_link" text:visited-style-name="Visited_20_Internet_20_Link">LINK</text:a><text:line-break/>Schulz-Forberg, Bernd  : Deutschland braucht ein nationales Konzept für Technische Sicherheit. Die prognostizierbare Sicherheitskrise der Gesellschaft im 21. Jahrhundert erzwingt interdisziplinären Dialog - aus der Arbeit des VDI-Ausschusses Technische Sicherheit.<text:line-break/>In: Technische Sicherheit, Bd.5(2015)Nr.6, S. 55 - 56.<text:line-break/><text:line-break/>
<text:a xlink:type="simple" xlink:href="http://www.wissen-hilfe.de/_Wissen/locked/papers/te-si-2015-11-12-007.pdf" text:style-name="Internet_20_link" text:visited-style-name="Visited_20_Internet_20_Link">LINK</text:a><text:line-break/>Konersmann, Rainer : Kommunikationsdefizite und ihre Folgen.<text:line-break/>In: Technische Sicherheit, Bd.5(2015)Nr.11/12, S. 45- 49.<text:line-break/><text:line-break/>
<text:a xlink:type="simple" xlink:href="http://www.wissen-hilfe.de/_Wissen/locked/papers/te-si-2016-03-010.pdf" text:style-name="Internet_20_link" text:visited-style-name="Visited_20_Internet_20_Link">LINK</text:a><text:line-break/>Konersmann ,Rainer : Überdeckungshöhen von Pipelines. Wie tief ist tief genug?.<text:line-break/>In: Technische Sicherheit, Bd.6(2016)Nr.3, S. 44 - 49.<text:line-break/><text:line-break/>
<text:a xlink:type="simple" xlink:href="http://www.wissen-hilfe.de/_Wissen/locked/papers/te-si-2016-05-004.pdf" text:style-name="Internet_20_link" text:visited-style-name="Visited_20_Internet_20_Link">LINK</text:a><text:line-break/>Konersmann ,Rainer : Sicherheit durch Abstand.<text:line-break/>In: Technische Sicherheit, Bd.6(20 16)Nr.5  , S. 26 - 30.<text:line-break/><text:line-break/>
<text:a xlink:type="simple" xlink:href="http://www.wissen-hilfe.de/_Wissen/locked/papers/te-si-2016-05-005.pdf" text:style-name="Internet_20_link" text:visited-style-name="Visited_20_Internet_20_Link">LINK</text:a><text:line-break/>Schulz-Forberg, Bernd  : Das Qualitätsmerkmal „Technische Sicherheit“.<text:line-break/>In: Technische Sicherheit, Bd.6(20 16)Nr.5  , S. 31 - 41.<text:line-break/><text:line-break/>
<text:a xlink:type="simple" xlink:href="http://www.wissen-hilfe.de/_Wissen/locked/papers/te-si-2016-06-006.pdf" text:style-name="Internet_20_link" text:visited-style-name="Visited_20_Internet_20_Link">LINK</text:a><text:line-break/>Festag, Sebastian : Gefahren für die Gesellschaft durch den Einsatz von Drohnen. Beispielhafte Erläuterungen - Teil 1.<text:line-break/>In: Technische Sicherheit, Bd.6(2016)Nr.6, S. 46 - 51.<text:line-break/><text:line-break/>
<text:a xlink:type="simple" xlink:href="http://www.wissen-hilfe.de/_Wissen/locked/papers/te-si-2016-07-08-006.pdf" text:style-name="Internet_20_link" text:visited-style-name="Visited_20_Internet_20_Link">LINK</text:a><text:line-break/>Festag, Sebastian : Gefahren für die Gesellschaft durch den Einsatz von Drohnen. Beispielhafte Erläuterungen - Teil 2.<text:line-break/>In: Technische Sicherheit, Bd.6(2016)Nr.7/8, S. 34 - 39.<text:line-break/><text:line-break/>
<text:a xlink:type="simple" xlink:href="http://www.wissen-hilfe.de/_Wissen/locked/papers/te-si-2016-10-004.pdf" text:style-name="Internet_20_link" text:visited-style-name="Visited_20_Internet_20_Link">LINK</text:a><text:line-break/>Puschmann, Patrick / Horlitz, Tina / Wittstock, Volker / Schütz, Astrid : Risikobeurteilung mithilfe der Virtuai-RealityTechnologie. Eine experimentelle Nutzerstudie.<text:line-break/>In: Technische Sicherheit, Bd.6(2016)Nr.10, S. 25 - 29.<text:line-break/><text:line-break/>
<text:a xlink:type="simple" xlink:href="http://www.wissen-hilfe.de/_Wissen/locked/papers/te-ue-2008-01-02-003.pdf" text:style-name="Internet_20_link" text:visited-style-name="Visited_20_Internet_20_Link">LINK</text:a><text:line-break/>Schwing, Stefan  : Sicherheitstechnische Kennzahlen für den Explosionsschutz.<text:line-break/>In: Technische Überwachung, Bd.49(2008)Nr. 1/2, S. 21 - 25.<text:line-break/><text:line-break/>
<text:a xlink:type="simple" xlink:href="http://www.wissen-hilfe.de/_Wissen/locked/papers/te-ue-2008-01-02-005.pdf" text:style-name="Internet_20_link" text:visited-style-name="Visited_20_Internet_20_Link">LINK</text:a><text:line-break/>Gabriel, Thomas / Litz,Lothar / Schrörs, Bernd  : Steigerung der Verfügbarkeil von PLT-Schutzeinrichtungen durch Mitbenutzung von Komponenten des Prozessleitsystems.<text:line-break/>In: Technische Überwachung, Bd.49(2008)Nr. 1/2, S. 30 - 34.<text:line-break/><text:line-break/>
<text:a xlink:type="simple" xlink:href="http://www.wissen-hilfe.de/_Wissen/locked/papers/te-ue-2008-03-002.pdf" text:style-name="Internet_20_link" text:visited-style-name="Visited_20_Internet_20_Link">LINK</text:a><text:line-break/>Stadlbauer, Heinrich - München: Abgestimmte Anlagentechnik für das Risikomanagement.<text:line-break/>In: Technische Überwachung, Bd.49(2008) Nr. 3, S. 12 - 14.<text:line-break/><text:line-break/>
<text:a xlink:type="simple" xlink:href="http://www.wissen-hilfe.de/_Wissen/locked/papers/te-ue-2008-04-001.pdf" text:style-name="Internet_20_link" text:visited-style-name="Visited_20_Internet_20_Link">LINK</text:a><text:line-break/>Eiliger, Tom : Sicherheitstechnische Begleitung einer zukünftigen Energieversorgung mit Wasserstoff.<text:line-break/>In: Technische Überwachung, Bd.49(2008)Nr.4, S. 12 - 15.<text:line-break/><text:line-break/>
<text:a xlink:type="simple" xlink:href="http://www.wissen-hilfe.de/_Wissen/locked/papers/te-ue-2008-04-002.pdf" text:style-name="Internet_20_link" text:visited-style-name="Visited_20_Internet_20_Link">LINK</text:a><text:line-break/>Kappelmaier, Rudolf / Müseler, Franz-Josef / Sommer, Joachim  : Unbedachte und unbewusste Änderungen in Prozessanlagen.<text:line-break/>In: Technische Überwachung, Bd.49(2008)Nr.4, S. 29 - 32.<text:line-break/><text:line-break/>
<text:a xlink:type="simple" xlink:href="http://www.wissen-hilfe.de/_Wissen/locked/papers/te-ue-2008-04-005.pdf" text:style-name="Internet_20_link" text:visited-style-name="Visited_20_Internet_20_Link">LINK</text:a><text:line-break/>Hültenschmidt, Christian : Rechtskonformität nach Betriebssicherheitverordnung.<text:line-break/>In: Technische Überwachung, Bd.49(2008)Nr.4, S. 44 - 46.<text:line-break/><text:line-break/>
<text:a xlink:type="simple" xlink:href="http://www.wissen-hilfe.de/_Wissen/locked/papers/te-ue-2008-05-004.pdf" text:style-name="Internet_20_link" text:visited-style-name="Visited_20_Internet_20_Link">LINK</text:a><text:line-break/>Konersmann, Rainer : Kleine Ursache, große Wirkung - wie Ereignisketten zur Katastrophe führen.<text:line-break/>In: Technische Überwachung, Bd.49(2008)Nr.5, S. 34 - 38.<text:line-break/><text:line-break/>
<text:a xlink:type="simple" xlink:href="http://www.wissen-hilfe.de/_Wissen/locked/papers/te-ue-2008-06-005.pdf" text:style-name="Internet_20_link" text:visited-style-name="Visited_20_Internet_20_Link">LINK</text:a><text:line-break/>Hartwig ,Sylvius / Festag, Sebastian  : Das Problem der Sabotage. Der Mensch als Sicherheitsquelle und -gefahr..<text:line-break/>In: Technische Überwachung, Bd.49(2008)Nr.6, S. 40 - 43.<text:line-break/><text:line-break/>
<text:a xlink:type="simple" xlink:href="http://www.wissen-hilfe.de/_Wissen/locked/papers/te-ue-2008-07-08-004.pdf" text:style-name="Internet_20_link" text:visited-style-name="Visited_20_Internet_20_Link">LINK</text:a><text:line-break/>Karte, Thomas   : Anforderungen an Aktorik in sicherheitsgerichteten Kreisen in der Prozessindustrie .<text:line-break/>In: Technische Überwachung, Bd.49(2008)Nr.7/8, S. 24 - 28.<text:line-break/><text:line-break/>
<text:a xlink:type="simple" xlink:href="http://www.wissen-hilfe.de/_Wissen/locked/papers/te-ue-2008-09-002.pdf" text:style-name="Internet_20_link" text:visited-style-name="Visited_20_Internet_20_Link">LINK</text:a><text:line-break/>Lottermann ,Johannes / Barth, Uli : Betriebliche BrandgefährdungsbeurteiIung am Beispiel staubführender Anlagen.  Integrierte Sicherheitskonzeption und -dokumentation für Brand- und Explosionsgefahren.<text:line-break/>In: Technische Überwachung, Bd.49(2008)Nr.9, S. 24 - 29.<text:line-break/><text:line-break/>
<text:a xlink:type="simple" xlink:href="http://www.wissen-hilfe.de/_Wissen/locked/papers/te-ue-2008-09-004.pdf" text:style-name="Internet_20_link" text:visited-style-name="Visited_20_Internet_20_Link">LINK</text:a><text:line-break/>Acikalin, Aydan : Bedeutung probabilistischer Risikobetrachtungen für das Sicherheitsmanagementsystem verfahrenstechnischer Anlagen.<text:line-break/>In: Technische Überwachung, Bd.49(2008)Nr.9, S. 36 - 38.<text:line-break/><text:line-break/>
<text:a xlink:type="simple" xlink:href="http://www.wissen-hilfe.de/_Wissen/locked/papers/te-ue-2008-09-005.pdf" text:style-name="Internet_20_link" text:visited-style-name="Visited_20_Internet_20_Link">LINK</text:a><text:line-break/>Möller, Felix  : Sichere Automatisierungstechnik. Funktionale Sicherheit einer verteilten Maschinensteuerung am Beispiel einer Hebebockanlage für Schienenfahrzeuge
.<text:line-break/>In: Technische Überwachung, Bd.49(2008)Nr.9, S. 45 - 52.<text:line-break/><text:line-break/>
<text:a xlink:type="simple" xlink:href="http://www.wissen-hilfe.de/_Wissen/locked/papers/te-ue-2008-10-004.pdf" text:style-name="Internet_20_link" text:visited-style-name="Visited_20_Internet_20_Link">LINK</text:a><text:line-break/>Steimel, Hans-Peter / Volkmer, Thomas  : Sicherheit für Feuerwehren und Rettungskräfte bei Einsätzen in elektrischen Anlagen. Neue Berufsgenossenschaftliche Information „Elektrische Gefahren an der Einsatzstelle-Vortrag für Einsatzkräfte- BGI 8677.<text:line-break/>In: Technische Überwachung, Bd.49(2008)Nr.10, S. 22 - 25.<text:line-break/><text:line-break/>
<text:a xlink:type="simple" xlink:href="http://www.wissen-hilfe.de/_Wissen/locked/papers/te-ue-2008-11-12-004.pdf" text:style-name="Internet_20_link" text:visited-style-name="Visited_20_Internet_20_Link">LINK</text:a><text:line-break/>Konersmann, Rainer /Kühl, Christiane / Wilk, Werner : Unsichtbare Transportwege. Wie gefährlich sind Pipelinetrassen?.<text:line-break/>In: Technische Überwachung, Bd.49(2008)Nr.11/12, S. 26 - 32.<text:line-break/><text:line-break/>
<text:a xlink:type="simple" xlink:href="http://www.wissen-hilfe.de/_Wissen/locked/papers/te-ue-2008-11-12-006.pdf" text:style-name="Internet_20_link" text:visited-style-name="Visited_20_Internet_20_Link">LINK</text:a><text:line-break/>Sommer, Joachim  : Gefährliche Verwechslungen.<text:line-break/>In: Technische Überwachung, Bd.49 (2008) Nr. 11/12, S. 39 - 44.<text:line-break/><text:line-break/>
<text:a xlink:type="simple" xlink:href="http://www.wissen-hilfe.de/_Wissen/locked/papers/te-ue-2008-11-12-007.pdf" text:style-name="Internet_20_link" text:visited-style-name="Visited_20_Internet_20_Link">LINK</text:a><text:line-break/>Acikalin, Aydan : Ein Konzept zur Bewertung der Leistungsfähigkeit des Sicherheitsmanagementsystems verfahrenstechnischer Anlagen.<text:line-break/>In: Technische Überwachung, Bd.49(2008)Nr.11/12, S. 45 - 49.<text:line-break/><text:line-break/>
<text:a xlink:type="simple" xlink:href="http://www.wissen-hilfe.de/_Wissen/locked/papers/te-ue-2009-01-02-001.pdf" text:style-name="Internet_20_link" text:visited-style-name="Visited_20_Internet_20_Link">LINK</text:a><text:line-break/>Uth, Hans-Joachim : Störfallvorsorge durch Raumplanung.<text:line-break/>In: Technische Überwachung, Bd.50(2009)Nr.1/2, S. 18 - 22.<text:line-break/><text:line-break/>
<text:a xlink:type="simple" xlink:href="http://www.wissen-hilfe.de/_Wissen/locked/papers/te-ue-2009-01-02-003.pdf" text:style-name="Internet_20_link" text:visited-style-name="Visited_20_Internet_20_Link">LINK</text:a><text:line-break/>Ruppert, Kurt Altred : Ansatz für ein risikobasiertes Sicherheitsmanagement.<text:line-break/>In: Technische Überwachung, Bd.50(2009)Nr.1/2, S. 30 - 37.<text:line-break/><text:line-break/>
<text:a xlink:type="simple" xlink:href="http://www.wissen-hilfe.de/_Wissen/locked/papers/te-ue-2009-01-02-004.pdf" text:style-name="Internet_20_link" text:visited-style-name="Visited_20_Internet_20_Link">LINK</text:a><text:line-break/>Brandes, Elisabeth / Klais, Odo / Pfeil, Norbert / Schendler, Thomas / Schulte, Petra : „Explosionsfähig“- Eigenschaften und Regelungen.<text:line-break/>In: Technische Überwachung, Bd.50(2009)Nr.1/2, S. 38 - 46.<text:line-break/><text:line-break/>
<text:a xlink:type="simple" xlink:href="http://www.wissen-hilfe.de/_Wissen/locked/papers/te-ue-2009-03-004.pdf" text:style-name="Internet_20_link" text:visited-style-name="Visited_20_Internet_20_Link">LINK</text:a><text:line-break/>Westphal, Reemt : Das neue Blatt 5 zur Richtlinie VDI/VDE 2180
Empfehlungen zur Umsetzung in die Praxis.<text:line-break/>In: Technische Überwachung, Bd.50(2009)Nr.3, S. 23 - 26.<text:line-break/><text:line-break/>
<text:a xlink:type="simple" xlink:href="http://www.wissen-hilfe.de/_Wissen/locked/papers/te-ue-2009-03-005.pdf" text:style-name="Internet_20_link" text:visited-style-name="Visited_20_Internet_20_Link">LINK</text:a><text:line-break/>Wietfeldt,  Peter: Stand der Technik nicht gleich Stand der Technik? Kritische Anmerkungen zur einschlägigen ständigen Rechtsprechung des Bundesverwaltungsgerichts (BVerwG) -  Teil 1.<text:line-break/>In: Technische Überwachung, Bd.50(2009)Nr.3, S. 27 - 32.<text:line-break/><text:line-break/>
<text:a xlink:type="simple" xlink:href="http://www.wissen-hilfe.de/_Wissen/locked/papers/te-ue-2009-03-006.pdf" text:style-name="Internet_20_link" text:visited-style-name="Visited_20_Internet_20_Link">LINK</text:a><text:line-break/>Konersmann, Rainer  : Der Energieeintrag bestimmt die Unfallfolgen.<text:line-break/>In: Technische Überwachung, Bd.50(2009)Nr.3, S. 35 - 40.<text:line-break/><text:line-break/>
<text:a xlink:type="simple" xlink:href="http://www.wissen-hilfe.de/_Wissen/locked/papers/te-ue-2009-04-004.pdf" text:style-name="Internet_20_link" text:visited-style-name="Visited_20_Internet_20_Link">LINK</text:a><text:line-break/>Gutmann, Kari -Heinz  : Explosionsschutz kontra Funktionale Sicherheit.<text:line-break/>In: Technische Überwachung, Bd.50(2009)Nr.4, S. 25 - 26.<text:line-break/><text:line-break/>
<text:a xlink:type="simple" xlink:href="http://www.wissen-hilfe.de/_Wissen/locked/papers/te-ue-2009-04-005.pdf" text:style-name="Internet_20_link" text:visited-style-name="Visited_20_Internet_20_Link">LINK</text:a><text:line-break/>Schwing, Stefan  : Explosionen beherrschen -Auswahl, Dimensionierung und Prüfung von konstruktiven Schutzmaßnahmen.<text:line-break/>In: Technische Überwachung, Bd.50(2009)Nr.4, S. 30 - 34.<text:line-break/><text:line-break/>
<text:a xlink:type="simple" xlink:href="http://www.wissen-hilfe.de/_Wissen/locked/papers/te-ue-2009-04-006.pdf" text:style-name="Internet_20_link" text:visited-style-name="Visited_20_Internet_20_Link">LINK</text:a><text:line-break/>Wietfeldt, Peter : Stand der Technik nicht gleich Stand der Technik?Kritische Anmerkungen zur einschlägigen ständigen Rechtsprechung des Bundesverwaltungsgerichts (BVerwG) -  Teil2.<text:line-break/>In: Technische Überwachung, Bd.50(2009)Nr.4, S. 35 - 39.<text:line-break/><text:line-break/>
<text:a xlink:type="simple" xlink:href="http://www.wissen-hilfe.de/_Wissen/locked/papers/te-ue-2009-04-007.pdf" text:style-name="Internet_20_link" text:visited-style-name="Visited_20_Internet_20_Link">LINK</text:a><text:line-break/>Ludwig, Jörg  : Deterministische und probabilistische Vorgehensweisen bei der Bewertung öffentlich-technischer Risiken  Teil 1.<text:line-break/>In: Technische Überwachung, Bd.50(2009)Nr.4, S. 40 - 45.<text:line-break/><text:line-break/>
<text:a xlink:type="simple" xlink:href="http://www.wissen-hilfe.de/_Wissen/locked/papers/te-ue-2009-05-005.pdf" text:style-name="Internet_20_link" text:visited-style-name="Visited_20_Internet_20_Link">LINK</text:a><text:line-break/>Ludwig, Jörg  : Deterministische und probabilistische Vorgehensweisen bei der Bewertung öffentlich-technischer Risiken Teil 2.<text:line-break/>In: Technische Überwachung, Bd.50(2009)Nr.5, S. 38 - 43.<text:line-break/><text:line-break/>
<text:a xlink:type="simple" xlink:href="http://www.wissen-hilfe.de/_Wissen/locked/papers/te-ue-2009-06-002.pdf" text:style-name="Internet_20_link" text:visited-style-name="Visited_20_Internet_20_Link">LINK</text:a><text:line-break/>Gamer, Peter / Knüpfer, Matthias / Mütterlein, Rainer / Schalau, Bernd / Drewitz, Yvonne : Quantitative Risikoanalysen für ausgewählte sächsische Betriebe.<text:line-break/>In: Technische Überwachung, Bd.50(2009)Nr.6, S. 22 - 27.<text:line-break/><text:line-break/>
<text:a xlink:type="simple" xlink:href="http://www.wissen-hilfe.de/_Wissen/locked/papers/te-ue-2009-06-003.pdf" text:style-name="Internet_20_link" text:visited-style-name="Visited_20_Internet_20_Link">LINK</text:a><text:line-break/>Schmidt, Claudia / Schlaak, Michael / Götze, Thomas  : Risikoanalyse für Biogasanlagen   Teil 1
.<text:line-break/>In: Technische Überwachung, Bd.50(2009)Nr.6, S. 28 - 33.<text:line-break/><text:line-break/>
<text:a xlink:type="simple" xlink:href="http://www.wissen-hilfe.de/_Wissen/locked/papers/te-ue-2009-06-004.pdf" text:style-name="Internet_20_link" text:visited-style-name="Visited_20_Internet_20_Link">LINK</text:a><text:line-break/>Hinterscheid, Ulf  : Ansätze zur Bewältigung existenzbedrohender Unternehmensrisiken. Sicherung globaler Wertschöpfungsprozesse durch betriebliche Kontinuität..<text:line-break/>In: Technische Überwachung, Bd.50(2009)Nr.6, S. 34 - 40.<text:line-break/><text:line-break/>
<text:a xlink:type="simple" xlink:href="http://www.wissen-hilfe.de/_Wissen/locked/papers/te-ue-2009-06-005.pdf" text:style-name="Internet_20_link" text:visited-style-name="Visited_20_Internet_20_Link">LINK</text:a><text:line-break/>Konersmann, Rainer  : Nicht wahrgenommene Risiken.<text:line-break/>In: Technische Überwachung, Bd.50(2009)Nr.6, S. 41 - 46.<text:line-break/><text:line-break/>
<text:a xlink:type="simple" xlink:href="http://www.wissen-hilfe.de/_Wissen/locked/papers/te-ue-2009-07-08-002.pdf" text:style-name="Internet_20_link" text:visited-style-name="Visited_20_Internet_20_Link">LINK</text:a><text:line-break/>Schmidt, Claudia / Schlaak, Michael / Götze, Thomas  : Risikoanalyse für Biogasanlagen  Teil 2.<text:line-break/>In: Technische Überwachung, Bd.50(2009)Nr.7/8, S. 38 - 42.<text:line-break/><text:line-break/>
<text:a xlink:type="simple" xlink:href="http://www.wissen-hilfe.de/_Wissen/locked/papers/te-ue-2009-09-005.pdf" text:style-name="Internet_20_link" text:visited-style-name="Visited_20_Internet_20_Link">LINK</text:a><text:line-break/>Drewitz, Yvonne / Acikalin, Aydan / Schalau, Bernd / Schmidt, Dirk  : Berechnung der Zündwahrscheinlichkeit freigesetzter brennbarer Stoffe im Rahmen einer quantitativen Risikoanalyse.<text:line-break/>In: Technische Überwachung, Bd.50(2009)Nr.9, S. 35 - 40.<text:line-break/><text:line-break/>
<text:a xlink:type="simple" xlink:href="http://www.wissen-hilfe.de/_Wissen/locked/papers/te-ue-2010-03-001.pdf" text:style-name="Internet_20_link" text:visited-style-name="Visited_20_Internet_20_Link">LINK</text:a><text:line-break/>Schwing, Stefan / Broeckmann, Bernd: Ganzheitlicher Brandschutz - Balanceakt zwischen Baurecht, Arbeitsschutz und Sachwertschutz.<text:line-break/>In: Technische Überwachung, Bd.51(2010)Nr.3, S. 10 - 13.<text:line-break/><text:line-break/>
<text:a xlink:type="simple" xlink:href="http://www.wissen-hilfe.de/_Wissen/locked/papers/te-ue-2010-05-001.pdf" text:style-name="Internet_20_link" text:visited-style-name="Visited_20_Internet_20_Link">LINK</text:a><text:line-break/>Grashorn, Birte / Barth, Uli : Chancen und Risiken für Offshore-Windenergieparks. Kohärente semi-quantitative Beurteilung in der Arbeitssicherheit.<text:line-break/>In: Technische Überwachung, Bd.51(2010(Nr.5, S. 10 - 14.<text:line-break/><text:line-break/>
<text:a xlink:type="simple" xlink:href="http://www.wissen-hilfe.de/_Wissen/locked/papers/te-ue-2010-06-002.pdf" text:style-name="Internet_20_link" text:visited-style-name="Visited_20_Internet_20_Link">LINK</text:a><text:line-break/>Könnecke, Rainer : Risiko Großveranstaltungen //
Forschungsprojekt EVA: Planung, Bewertung, EVAkuierung und Rettungskonzepte.<text:line-break/>In: Technische Überwachung, Bd.51(2010)Nr.6, S. 23 - 27.<text:line-break/><text:line-break/>
<text:a xlink:type="simple" xlink:href="http://www.wissen-hilfe.de/_Wissen/locked/papers/te-ue-2010-07-08-004.pdf" text:style-name="Internet_20_link" text:visited-style-name="Visited_20_Internet_20_Link">LINK</text:a><text:line-break/>Konersmann, Rainer : Die Schattenseiten des Zufalls.<text:line-break/>In: Technische Überwachung, Bd.51(2010)Nr.7/8, S. 42 - 45.<text:line-break/><text:line-break/>
<text:a xlink:type="simple" xlink:href="http://www.wissen-hilfe.de/_Wissen/locked/papers/te-ue-2010-09-003.pdf" text:style-name="Internet_20_link" text:visited-style-name="Visited_20_Internet_20_Link">LINK</text:a><text:line-break/>Bock, Franz-Josef / Haferkamp, Klaus /  Häberlein, Andreas : ROGA und LOPA - ein Vergleich zweier Methoden zur Risikobewertung von chemischen Prozessanlagen.<text:line-break/>In: Technische Überwachung, Bd.51(2010)Nr.9, S. 42 - 47.<text:line-break/><text:line-break/>
<text:a xlink:type="simple" xlink:href="http://www.wissen-hilfe.de/_Wissen/locked/papers/te-ue-2010-10-003.pdf" text:style-name="Internet_20_link" text:visited-style-name="Visited_20_Internet_20_Link">LINK</text:a><text:line-break/>Konersmann, Rainer : Lastfall Flugzeugabsturz.<text:line-break/>In: Technische Überwachung, Bd.51(2010)Nr.10, S. 36 - 42.<text:line-break/><text:line-break/>
<text:a xlink:type="simple" xlink:href="http://www.wissen-hilfe.de/_Wissen/locked/papers/te-ue-2010-11-12-003.pdf" text:style-name="Internet_20_link" text:visited-style-name="Visited_20_Internet_20_Link">LINK</text:a><text:line-break/>Anja Kustosz, Anja /  Barth,  Uli: Bewertung der wirtschaftlichen Folgen von Explosionsereignissen.<text:line-break/>In: Technische Überwachung, Bd.51(2010)Nr.11/12, S. 22 - 26.<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9T02::07:40</meta:creation-date>
    <dc:creator>Generated</dc:creator>
    <dc:date>2026-08-29T02::07:40</dc:date>
    <dc:language>en-US</dc:language>
    <meta:editing-cycles>1</meta:editing-cycles>
    <meta:editing-duration>PT0S</meta:editing-duration>
    <dc:title>papers:p_risks_hazards_further</dc:title>
  </office:meta>
</office:document-meta>
</file>