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9152404d3840dc1ca6af7ac733000b0f.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5432816537468cm" style:rel-height="scale"><draw:image xlink:href="Pictures/9152404d3840dc1ca6af7ac733000b0f.gif"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standards"/>Artikel: Norm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1-001.pdf" text:style-name="Internet_20_link" text:visited-style-name="Visited_20_Internet_20_Link">LINK</text:a><text:line-break/>Rudschuck, Michael; Puppan, Raymond: Normen zur Konformitätsbewertung (DKE ).<text:line-break/>In: DIN-Mitteilungen, Jg. 2025-01, S. 15-18.<text:line-break/><text:line-break/>
<text:a xlink:type="simple" xlink:href="http://www.wissen-hilfe.de/_Wissen/locked/papers/din-2025-05-001.pdf" text:style-name="Internet_20_link" text:visited-style-name="Visited_20_Internet_20_Link">LINK</text:a><text:line-break/>Sann-Ferro, Kerstin: Vergleichbarkeit der Leistung und Qualität von Batterien - neue Europäische Normen zur Batterieverordnung ( oder ein neuer europäischer Normungsweg ) (DKE ).<text:line-break/>In: DIN-Mitteilungen, Jg. 2025-05, S. 18-21.<text:line-break/><text:line-break/>
<text:a xlink:type="simple" xlink:href="http://www.wissen-hilfe.de/_Wissen/locked/papers/s-ing-2025-01-02-003.pdf" text:style-name="Internet_20_link" text:visited-style-name="Visited_20_Internet_20_Link">LINK</text:a><text:line-break/>Elster, Peter: ISO 45003: Chance für den Arbeits- und Gesundheitsschutz
Krisenzeiten bewältigen.<text:line-break/>In: Sicherheitsingenieur, Jg. 56-2025-01-02, S. 38-39.<text:line-break/><text:line-break/>
<text:a xlink:type="simple" xlink:href="http://www.wissen-hilfe.de/_Wissen/locked/papers/tk-2025-03-04-001.pdf" text:style-name="Internet_20_link" text:visited-style-name="Visited_20_Internet_20_Link">LINK</text:a><text:line-break/>Schulz, Matthias: Ohne Kasten und Dreieck.<text:line-break/>In: technische kommunikation, Ausgabe-02-2025-03-04, S. 11-15.<text:line-break/><text:line-break/>
<text:a xlink:type="simple" xlink:href="http://www.wissen-hilfe.de/_Wissen/locked/papers/tk-2025-03-04-002.pdf" text:style-name="Internet_20_link" text:visited-style-name="Visited_20_Internet_20_Link">LINK</text:a><text:line-break/>Schmeling, Roland: Warnschilder mit Wirkung.<text:line-break/>In: technische kommunikation, Ausgabe-02-2025-03-04, S. 16-20.<text:line-break/><text:line-break/>
<text:a xlink:type="simple" xlink:href="http://www.wissen-hilfe.de/_Wissen/locked/papers/tk-2025-03-04-003.pdf" text:style-name="Internet_20_link" text:visited-style-name="Visited_20_Internet_20_Link">LINK</text:a><text:line-break/>Jänicke, Marco: Verbinden statt trennen.<text:line-break/>In: technische kommunikation, Ausgabe-02-2025-03-04, S. 21-27.<text:line-break/><text:line-break/>
<text:a xlink:type="simple" xlink:href="http://www.wissen-hilfe.de/_Wissen/locked/papers/tk-2025-03-04-006.pdf" text:style-name="Internet_20_link" text:visited-style-name="Visited_20_Internet_20_Link">LINK</text:a><text:line-break/>Tillmann, Martin: Komplexität in Norm gebracht.<text:line-break/>In: technische kommunikation, Ausgabe-02-2025-03-04, S. 35-38.<text:line-break/><text:line-break/>
<text:a xlink:type="simple" xlink:href="http://www.wissen-hilfe.de/_Wissen/locked/papers/din-2025-08-001.pdf" text:style-name="Internet_20_link" text:visited-style-name="Visited_20_Internet_20_Link">LINK</text:a><text:line-break/>Yahya, Samarkhel-Khan: Digitaler Produktpass: Normung als Schlüssel zur nachhaltigen Transformation.<text:line-break/>In: DIN-Mitteilungen, Jg. 2025-08, S. 16-18.<text:line-break/><text:line-break/>
<text:a xlink:type="simple" xlink:href="http://www.wissen-hilfe.de/_Wissen/locked/papers/din-2025-09-001.pdf" text:style-name="Internet_20_link" text:visited-style-name="Visited_20_Internet_20_Link">LINK</text:a><text:line-break/>Engelt, Alexandra; Trawnitsch, Anna;  Florian, Anna; et al.:: Nachhaltigkeit und Normung: Gemeinsam für eine grünere Zukunft.<text:line-break/>In: DIN-Mitteilungen, Jg. 2025-09, S. 36-42.<text:line-break/><text:line-break/>
<text:a xlink:type="simple" xlink:href="http://www.wissen-hilfe.de/_Wissen/locked/papers/din-2025-11-001.pdf" text:style-name="Internet_20_link" text:visited-style-name="Visited_20_Internet_20_Link">LINK</text:a><text:line-break/>Florian, Fanni: Circular Design.<text:line-break/>In: DIN-Mitteilungen, Jg. 2025-11, S. 12-14.<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en von Lithium - Ionen - Batterien - Quo Vadis ?.<text:line-break/>In: KAN-Brief, KAN-Brief 02/2025, S. 12-13.<text:line-break/><text:line-break/>
<text:a xlink:type="simple" xlink:href="http://www.wissen-hilfe.de/_Wissen/locked/papers/tk-2025-11-12-007.pdf" text:style-name="Internet_20_link" text:visited-style-name="Visited_20_Internet_20_Link">LINK</text:a><text:line-break/>Bohr, Bärbel; Verhein - Jarren, Annette: Dokumentieren mit Werten.<text:line-break/>In: technische kommunikation, Ausgabe-06-2025-11-12, S. 50-56.<text:line-break/><text:line-break/></text:p>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in-2016-10-001.pdf" text:style-name="Internet_20_link" text:visited-style-name="Visited_20_Internet_20_Link">LINK</text:a><text:line-break/>Barz, Norbert / Facklam, Thomas: 150/IEC DIS 17011:2016. DAkkS.<text:line-break/>In: DIN Mitteilungen, Jg 95.2016-10, S. 5 - 8.<text:line-break/><text:line-break/>
<text:a xlink:type="simple" xlink:href="http://www.wissen-hilfe.de/_Wissen/locked/papers/sis-2015-01-005.pdf" text:style-name="Internet_20_link" text:visited-style-name="Visited_20_Internet_20_Link">LINK</text:a><text:line-break/>Rack, Thomas : Pedelecs - Die Weiterentwicklung des ,,Fahrrad 2.0„ im Blick auf Normung und Sicherheit.<text:line-break/>In: sicher ist sicher, 66. Jg 2015-01, S. 30 - 32.<text:line-break/><text:line-break/>
<text:a xlink:type="simple" xlink:href="http://www.wissen-hilfe.de/_Wissen/locked/papers/sis-2015-02-002.pdf" text:style-name="Internet_20_link" text:visited-style-name="Visited_20_Internet_20_Link">LINK</text:a><text:line-break/>Hauptvogel, Andreas / Thomann, Stefan : Aktuelles zur Kerzen-Normung*.<text:line-break/>In: sicher ist sicher, 66. Jg 2015-02, S. 74 - 75.<text:line-break/><text:line-break/>
<text:a xlink:type="simple" xlink:href="http://www.wissen-hilfe.de/_Wissen/locked/papers/sis-2015-02-005.pdf" text:style-name="Internet_20_link" text:visited-style-name="Visited_20_Internet_20_Link">LINK</text:a><text:line-break/>Schäper, Wolfgang: Sicherheit bei Steigschutzeinrichtungen - Aktueller Stand und Auswirkungen der neuen DIN EN 353, Teil 1.<text:line-break/>In: sicher ist sicher, 66. Jg 2015-02, S. 102 - 104.<text:line-break/><text:line-break/>
<text:a xlink:type="simple" xlink:href="http://www.wissen-hilfe.de/_Wissen/locked/papers/sis-2016-04-004.pdf" text:style-name="Internet_20_link" text:visited-style-name="Visited_20_Internet_20_Link">LINK</text:a><text:line-break/>Weigl, Christian: Aus BS OHSAS 18001 wird 2016 ISO 45001.<text:line-break/>In: sicher ist sicher, 67. Jg 2016-04, S. 202 - 206.<text:line-break/><text:line-break/>
<text:a xlink:type="simple" xlink:href="http://www.wissen-hilfe.de/_Wissen/locked/papers/te-si-2012-05-006.pdf" text:style-name="Internet_20_link" text:visited-style-name="Visited_20_Internet_20_Link">LINK</text:a><text:line-break/>Konersmann, Rainer: Zugentgleisungen mit Eisenbahnkesselwagen.<text:line-break/>In: Technische Sicherheit, Bd.2(2012)Nr.5, S. 38 - 46.<text:line-break/><text:line-break/>
<text:a xlink:type="simple" xlink:href="http://www.wissen-hilfe.de/_Wissen/locked/papers/te-si-2013-01-02-002.pdf" text:style-name="Internet_20_link" text:visited-style-name="Visited_20_Internet_20_Link">LINK</text:a><text:line-break/>Festag, Sebastian /Hartwig, Sylvius : Sicherheitsprobleme durch die Vernachlässigung von Mitarbeiterreaktionen auf betriebliche Managementbeschlüsse.<text:line-break/>In: Technische Sicherheit, Bd.3(2013)Nr.1/2 , S. 17 - 22.<text:line-break/><text:line-break/>
<text:a xlink:type="simple" xlink:href="http://www.wissen-hilfe.de/_Wissen/locked/papers/te-si-2016-05-001.pdf" text:style-name="Internet_20_link" text:visited-style-name="Visited_20_Internet_20_Link">LINK</text:a><text:line-break/>Böhme, Martin  : Vereinbarkeit von Europarecht und Gewässerschutz nach dem EuGH-Urteil zu Bauprodukten.<text:line-break/>In: Technische Sicherheit, Bd.6(20 16)Nr.5  , S. 11 - 14.<text:line-break/><text:line-break/>
<text:a xlink:type="simple" xlink:href="http://www.wissen-hilfe.de/_Wissen/locked/papers/te-ue-2008-05-001.pdf" text:style-name="Internet_20_link" text:visited-style-name="Visited_20_Internet_20_Link">LINK</text:a><text:line-break/>Schiffner, Gerhard  : Neue Europäische Richtlinien und Normen.<text:line-break/>In: Technische Überwachung, Bd.49(2008)Nr.5, S. 12 - 18.<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5::44:54</meta:creation-date>
    <dc:creator>Generated</dc:creator>
    <dc:date>2026-08-31T05::44:54</dc:date>
    <dc:language>en-US</dc:language>
    <meta:editing-cycles>1</meta:editing-cycles>
    <meta:editing-duration>PT0S</meta:editing-duration>
    <dc:title>papers:p_standards</dc:title>
  </office:meta>
</office:document-meta>
</file>