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e0bf33a0c96f0a07de60a7253ead772.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3.175cm" style:rel-height="scale"><draw:image xlink:href="Pictures/5e0bf33a0c96f0a07de60a7253ead772.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traffic"/>Artikel: Verkehr, Transport, Gefahrgut, Versorgung, Verkehrswege, Post</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3-002.pdf" text:style-name="Internet_20_link" text:visited-style-name="Visited_20_Internet_20_Link">LINK</text:a><text:line-break/>Zimmermann, Timo: Verkehrswege für Flurförderzeuge
Sicher gestalten und kennzeichnen.<text:line-break/>In: Sicherheitsingenieur, Jg. 56-2025-03, S. 15-19.<text:line-break/><text:line-break/>
<text:a xlink:type="simple" xlink:href="http://www.wissen-hilfe.de/_Wissen/locked/papers/te-si-2025-03--04-001.pdf" text:style-name="Internet_20_link" text:visited-style-name="Visited_20_Internet_20_Link">LINK</text:a><text:line-break/>Konersmann, Rainer: Brücken - Pracht und Leid der Infrastruktur.<text:line-break/>In: Technische Sicherheit, Jg. 15-2025-03-04, S. 10-21.<text:line-break/><text:line-break/>
<text:a xlink:type="simple" xlink:href="http://www.wissen-hilfe.de/_Wissen/locked/papers/te-si-2025-03--04-002.pdf" text:style-name="Internet_20_link" text:visited-style-name="Visited_20_Internet_20_Link">LINK</text:a><text:line-break/>Matzer, Michael: Einsatz von Echtzeit-Datenloggern in der Transportlogistik
Teure Maschinen und Anlagen absichern während des Transports.<text:line-break/>In: Technische Sicherheit, Jg. 15-2025-03-04, S. 26-29.<text:line-break/><text:line-break/>
<text:a xlink:type="simple" xlink:href="http://www.wissen-hilfe.de/_Wissen/locked/papers/zfpc-2025-01-001.pdf" text:style-name="Internet_20_link" text:visited-style-name="Visited_20_Internet_20_Link">LINK</text:a><text:line-break/>Hartmann, Luca/ Klindt, Thomas: Grenzen der Gesetzgebungskompetenz - nationale Regelungsvorbehalte im europäischen Produktsicherheitsrecht am Beispiel von Postwertzeichen.<text:line-break/>In: Zfpc Zeitschrift für Product Compliance, 4 Jg.2025-01, S. 3-5.<text:line-break/><text:line-break/>
<text:a xlink:type="simple" xlink:href="http://www.wissen-hilfe.de/_Wissen/locked/papers/te-si-2025-05-06-003.pdf" text:style-name="Internet_20_link" text:visited-style-name="Visited_20_Internet_20_Link">LINK</text:a><text:line-break/>Konersmann, Rainer: Karambolagen am Meeresboden.<text:line-break/>In: Technische Sicherheit, Jg. 15-2025-05-06, S. 28-36.<text:line-break/><text:line-break/>
<text:a xlink:type="simple" xlink:href="http://www.wissen-hilfe.de/_Wissen/locked/papers/zfpc-2025-06-005.pdf" text:style-name="Internet_20_link" text:visited-style-name="Visited_20_Internet_20_Link">LINK</text:a><text:line-break/>Griese, Laura; Klindt Thomas; Rung, Joachim: Der Transport sicherheitskritischer Lithium-Ionen-Akkus - rechtliche Anforderungen und technische Hürden im Produktrückruf.<text:line-break/>In: Zfpc Zeitschrift für Product Compliance, 4 Jg.2025-06, S. 304-306.<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SV-2024-05-001.pdf" text:style-name="Internet_20_link" text:visited-style-name="Visited_20_Internet_20_Link">LINK</text:a><text:line-break/>Irmscher, Ilja: Sachverständige Bewertung von Parkbauten und Parkierungsanlagen
Zu den Empfehlungen für Anlagen des ruhenden Verkehrs EAR 23.<text:line-break/>In: Die Sachverständigen, 51. Jg. 2024-05, S. 115128.<text:line-break/><text:line-break/>
<text:a xlink:type="simple" xlink:href="http://www.wissen-hilfe.de/_Wissen/locked/papers/dSV-2024-07-08-001.pdf.pdf" text:style-name="Internet_20_link" text:visited-style-name="Visited_20_Internet_20_Link">LINK</text:a><text:line-break/>Metzler, Moritz: Sachverständige im Eisenbahnwesen
Ein systematischer Überblick.<text:line-break/>In: Die Sachverständigen, 51. Jg. 2024-07-08, S. 188-196.<text:line-break/><text:line-break/>
<text:a xlink:type="simple" xlink:href="http://www.wissen-hilfe.de/_Wissen/locked/papers/te-si-2024-01-02-002.pdf" text:style-name="Internet_20_link" text:visited-style-name="Visited_20_Internet_20_Link">LINK</text:a><text:line-break/>Rupprecht, R.: Flughafensicherheit.<text:line-break/>In: Technische Sicherheit, 14. Jg. 2024-01-02, S. 10-13.<text:line-break/><text:line-break/>
<text:a xlink:type="simple" xlink:href="http://www.wissen-hilfe.de/_Wissen/locked/papers/te-si-2024-01-02-003.pdf" text:style-name="Internet_20_link" text:visited-style-name="Visited_20_Internet_20_Link">LINK</text:a><text:line-break/>Konersmann, R.: Der Dominoeffekt.<text:line-break/>In: Technische Sicherheit, 14. Jg. 2024-01-02, S. 14-21.<text:line-break/><text:line-break/>
<text:a xlink:type="simple" xlink:href="http://www.wissen-hilfe.de/_Wissen/locked/papers/te-si-2024-03-04-005.pdf" text:style-name="Internet_20_link" text:visited-style-name="Visited_20_Internet_20_Link">LINK</text:a><text:line-break/>Konersmann, Rainer: Unfallursache Ablenkung.<text:line-break/>In: Technische Sicherheit, 14. Jg. 2024-03-04, S. 24-31.<text:line-break/><text:line-break/>
<text:a xlink:type="simple" xlink:href="http://www.wissen-hilfe.de/_Wissen/locked/papers/te-si-2024-05-06-001.pdf" text:style-name="Internet_20_link" text:visited-style-name="Visited_20_Internet_20_Link">LINK</text:a><text:line-break/>Mair, G. W.;Günzel, S.; Saul, H.; et al.:: Wissenschaft mit Wirkung
Die volumenabhängige Druckbegrenzung als Maßnahme zur Konsequenzsteuerung im Wasserstofftransport.<text:line-break/>In: Technische Sicherheit, 14. Jg. 2024-05-06, S. 8-17.<text:line-break/><text:line-break/>
<text:a xlink:type="simple" xlink:href="http://www.wissen-hilfe.de/_Wissen/locked/papers/te-si-2024-05-06-003.pdf" text:style-name="Internet_20_link" text:visited-style-name="Visited_20_Internet_20_Link">LINK</text:a><text:line-break/>Konersmann,R.: Energieträger Wasserstoff - womit Feuerwehren rechnen müssen.<text:line-break/>In: Technische Sicherheit, 14. Jg. 2024-05-06, S. 20-27.<text:line-break/><text:line-break/>
<text:a xlink:type="simple" xlink:href="http://www.wissen-hilfe.de/_Wissen/locked/papers/te-si-2024-07-08-003.pdf" text:style-name="Internet_20_link" text:visited-style-name="Visited_20_Internet_20_Link">LINK</text:a><text:line-break/>Rumeney, Jürgen: Ganzheitlicher Schutz von Anlagen und Betrieb in kritischen Infrastrukturen.<text:line-break/>In: Technische Sicherheit, 14. Jg. 2024-07-08, S. 17-19.<text:line-break/><text:line-break/>
<text:a xlink:type="simple" xlink:href="http://www.wissen-hilfe.de/_Wissen/locked/papers/te-si-2024-07-08-005.pdf" text:style-name="Internet_20_link" text:visited-style-name="Visited_20_Internet_20_Link">LINK</text:a><text:line-break/>Schlick-Hasper, E.; Bethke, J.: Fließeigenschaften fester Gefahrgüter vor dem Hintergrund der Sicherheit beim Gefahrguttransport in Gefahrgutverpackungen- Teil 1: Einführung.<text:line-break/>In: Technische Sicherheit, 14. Jg. 2024-07-08, S. 23-29.<text:line-break/><text:line-break/>
<text:a xlink:type="simple" xlink:href="http://www.wissen-hilfe.de/_Wissen/locked/papers/s-ing-2024-01-02-004.pdf" text:style-name="Internet_20_link" text:visited-style-name="Visited_20_Internet_20_Link">LINK</text:a><text:line-break/>Heuser, Florian: Prävention in der Land- und Forstwirtschaft
Unfälle in der Grünen Branche.<text:line-break/>In: Sicherheitsingenieur, 55.Jg.2024-01-02, S. 26-28.<text:line-break/><text:line-break/>
<text:a xlink:type="simple" xlink:href="http://www.wissen-hilfe.de/_Wissen/locked/papers/s-ing-2024-03-002.pdf" text:style-name="Internet_20_link" text:visited-style-name="Visited_20_Internet_20_Link">LINK</text:a><text:line-break/>Schlichting, Maren: Vision Zero beim Umgang mit Gefahrstoffen
Ganzheitlich und umfassend.<text:line-break/>In: Sicherheitsingenieur, 55.Jg.2024-03, S. 12-15.<text:line-break/><text:line-break/>
<text:a xlink:type="simple" xlink:href="http://www.wissen-hilfe.de/_Wissen/locked/papers/s-ing-2024-03-003.pdf" text:style-name="Internet_20_link" text:visited-style-name="Visited_20_Internet_20_Link">LINK</text:a><text:line-break/>Hensiek, Joerg: Biologische und chemische Gefährdungen
Frachtcontainer sicher öffnen.<text:line-break/>In: Sicherheitsingenieur, 55.Jg.2024-03, S. 16-18.<text:line-break/><text:line-break/>
<text:a xlink:type="simple" xlink:href="http://www.wissen-hilfe.de/_Wissen/locked/papers/s-ing-2024-03-008.pdf" text:style-name="Internet_20_link" text:visited-style-name="Visited_20_Internet_20_Link">LINK</text:a><text:line-break/>Zimmermann, Timo: Qualifizierung und Beauftragung von Mitgänger-Flurförderzeugführern
Flurförderzeuge sicher führen.<text:line-break/>In: Sicherheitsingenieur, 55.Jg.2024-03, S. 41-43.<text:line-break/><text:line-break/>
<text:a xlink:type="simple" xlink:href="http://www.wissen-hilfe.de/_Wissen/locked/papers/s-ing-2024-06-003.pdf" text:style-name="Internet_20_link" text:visited-style-name="Visited_20_Internet_20_Link">LINK</text:a><text:line-break/>Langer, Sarah: Risiken im Straßenverkehr
Gefährliche Ablenkungen am Steuer.<text:line-break/>In: Sicherheitsingenieur, 55.Jg.2024-06, S. 27-29.<text:line-break/><text:line-break/>
<text:a xlink:type="simple" xlink:href="http://www.wissen-hilfe.de/_Wissen/locked/papers/s-ing-2024-06-004.pdf" text:style-name="Internet_20_link" text:visited-style-name="Visited_20_Internet_20_Link">LINK</text:a><text:line-break/>Heßner, Hans; Helmke, Björn: Sicherheitsrelevante Fahrerassistenzsysteme
Rückenwind für die Verkehrssicherheit.<text:line-break/>In: Sicherheitsingenieur, 55.Jg.2024-06, S. 30-32.<text:line-break/><text:line-break/>
<text:a xlink:type="simple" xlink:href="http://www.wissen-hilfe.de/_Wissen/locked/papers/s-ing-2024-06-005.pdf" text:style-name="Internet_20_link" text:visited-style-name="Visited_20_Internet_20_Link">LINK</text:a><text:line-break/>Hensiek, Joerg: Gefahrenguttransport
Die Anforderungen nach ADR.<text:line-break/>In: Sicherheitsingenieur, 55.Jg.2024-06, S. 33-35.<text:line-break/><text:line-break/>
<text:a xlink:type="simple" xlink:href="http://www.wissen-hilfe.de/_Wissen/locked/papers/te-si-2024-09-10-002.pdf" text:style-name="Internet_20_link" text:visited-style-name="Visited_20_Internet_20_Link">LINK</text:a><text:line-break/>Schlick-Hasper, E.; Bethke, J.: Fließeigenschaften fester Gefahrgüter vor dem Hintergrund der Sicherheit beim Gefahrguttransport in Gefahrgutverpackungen- Teil 2:Vergleichende Schüttwinkeluntersuchungen.<text:line-break/>In: Technische Sicherheit, 14. Jg.2024-09-10, S. 19-24-.<text:line-break/><text:line-break/>
<text:a xlink:type="simple" xlink:href="http://www.wissen-hilfe.de/_Wissen/locked/papers/te-si-2024-09-10-004.pdf" text:style-name="Internet_20_link" text:visited-style-name="Visited_20_Internet_20_Link">LINK</text:a><text:line-break/>Konersmann, Rainer: Mit offenem Visier.<text:line-break/>In: Technische Sicherheit, 14. Jg.2024-09-10, S. 31-40.<text:line-break/><text:line-break/>
<text:a xlink:type="simple" xlink:href="http://www.wissen-hilfe.de/_Wissen/locked/papers/s-ing-2024-10-002.pdf" text:style-name="Internet_20_link" text:visited-style-name="Visited_20_Internet_20_Link">LINK</text:a><text:line-break/>Metzler, Yannick; Schmitt-Howe, Britta: Arbeitsschutz an Schnittstellen in der Kontraktlogistik
Wer übernimmt die Pflichten?.<text:line-break/>In: Sicherheitsingenieur, 55. Jg.2024-10, S. 10-15.<text:line-break/><text:line-break/></text:p>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12-05-001.pdf" text:style-name="Internet_20_link" text:visited-style-name="Visited_20_Internet_20_Link">LINK</text:a><text:line-break/>Koch, Felix / Enderlein, Marco / Roßmann, Joachim : Schweißen unter Druck. Kritische Aspekte beim Schweissen an in Betrieb befindlichen Gashochdruckleitungen.<text:line-break/>In: Der Praktiker, 63. Jg 2012-05, S. 186 - 188.<text:line-break/><text:line-break/>
<text:a xlink:type="simple" xlink:href="http://www.wissen-hilfe.de/_Wissen/locked/papers/dp-2012-06-003.pdf" text:style-name="Internet_20_link" text:visited-style-name="Visited_20_Internet_20_Link">LINK</text:a><text:line-break/>Hoyer, Ina: Alles im Lot. Untersuchungen zur Einhaltung der Trinkwasserverordnung nach DIN EN 15664-1 beim Einsatz von Nickelbasisloten.<text:line-break/>In: Der Praktiker, 63. Jg 2012-06, S. 242 - 246.<text:line-break/><text:line-break/>
<text:a xlink:type="simple" xlink:href="http://www.wissen-hilfe.de/_Wissen/locked/papers/dp-2016-05-001.pdf" text:style-name="Internet_20_link" text:visited-style-name="Visited_20_Internet_20_Link">LINK</text:a><text:line-break/>TÜV NORD: Neue technische Regeln für Pipelines.<text:line-break/>In: Der Praktiker, 68. Jg 2016-05, S. 165.<text:line-break/><text:line-break/>
<text:a xlink:type="simple" xlink:href="http://www.wissen-hilfe.de/_Wissen/locked/papers/sis-2014-12-001.pdf" text:style-name="Internet_20_link" text:visited-style-name="Visited_20_Internet_20_Link">LINK</text:a><text:line-break/>Bretschneider-Hagemes, Michael: Mobile Informations- und Kommunikationstechnologie (IKT) am Fahrerarbeitsplatz. Beurteilung von Aufgabenlasten zur optimierten Arbeitsplatzgestaltung.<text:line-break/>In: sicher ist sicher, 65. Jg 2014-12, S. 604 - 608.<text:line-break/><text:line-break/>
<text:a xlink:type="simple" xlink:href="http://www.wissen-hilfe.de/_Wissen/locked/papers/sis-2014-12-002.pdf" text:style-name="Internet_20_link" text:visited-style-name="Visited_20_Internet_20_Link">LINK</text:a><text:line-break/>Platt, Marcus: Der Zurrgurt als Arbeitsmittel.<text:line-break/>In: sicher ist sicher, 65. Jg 2014-12, S. 616 - 617.<text:line-break/><text:line-break/>
<text:a xlink:type="simple" xlink:href="http://www.wissen-hilfe.de/_Wissen/locked/papers/sis-2015-12-001.pdf" text:style-name="Internet_20_link" text:visited-style-name="Visited_20_Internet_20_Link">LINK</text:a><text:line-break/>Fischer, Michael : Abbiegeunfälle.<text:line-break/>In: sicher ist sicher, 66. Jg 2015-12, S. 598 - 599.<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sis-2016-04-006.pdf" text:style-name="Internet_20_link" text:visited-style-name="Visited_20_Internet_20_Link">LINK</text:a><text:line-break/>Wilrich, Thomas: Der „Blindflug„ bei der Biomüllentsorgung. Fahrlässige Tötung durch rückwärtsfahrenden Müllwerker.<text:line-break/>In: sicher ist sicher, 67. Jg 2016-04, S. 211 - 213.<text:line-break/><text:line-break/>
<text:a xlink:type="simple" xlink:href="http://www.wissen-hilfe.de/_Wissen/locked/papers/te-si-2011-01-02-001.pdf" text:style-name="Internet_20_link" text:visited-style-name="Visited_20_Internet_20_Link">LINK</text:a><text:line-break/>Raab, Johann: Sicherer Umgang mit Acetylen. Chemische und physikalische Eigenschaften kennen und berücksichtigen.<text:line-break/>In: Technische Sicherheit, Bd.1(2011)Nr.1/2  , S. 10 - 13.<text:line-break/><text:line-break/>
<text:a xlink:type="simple" xlink:href="http://www.wissen-hilfe.de/_Wissen/locked/papers/te-si-2011-01-02-003.pdf" text:style-name="Internet_20_link" text:visited-style-name="Visited_20_Internet_20_Link">LINK</text:a><text:line-break/>Förster, Hans / Günther, Werner / Lindner, Gert /  Model, Regine: Untersuchungen zur Explosionsgefahr beim Umschlag von Kerosin Jet A-1.<text:line-break/>In: Technische Sicherheit, Bd.1(2011)Nr.1/2 , S. 18 - 27.<text:line-break/><text:line-break/>
<text:a xlink:type="simple" xlink:href="http://www.wissen-hilfe.de/_Wissen/locked/papers/te-si-2011-04-001.pdf" text:style-name="Internet_20_link" text:visited-style-name="Visited_20_Internet_20_Link">LINK</text:a><text:line-break/>Scherello, Axel: Effektive Überprüfung von Gastransportnetzen mittels luftgestützter Verfahren.<text:line-break/>In: Technische Sicherheit, Bd.1(2011)Nr.4  , S. 10 - 14.<text:line-break/><text:line-break/>
<text:a xlink:type="simple" xlink:href="http://www.wissen-hilfe.de/_Wissen/locked/papers/te-si-2011-04-002.pdf" text:style-name="Internet_20_link" text:visited-style-name="Visited_20_Internet_20_Link">LINK</text:a><text:line-break/>Leimbach, Wolfgang  : Gewässer- und Anlagenschutz in einer Gas-Kavernenspeicheranlage.<text:line-break/>In: Technische Sicherheit, Bd.1(2011)Nr.4  , S. 15 - 17.<text:line-break/><text:line-break/>
<text:a xlink:type="simple" xlink:href="http://www.wissen-hilfe.de/_Wissen/locked/papers/te-si-2011-05-001.pdf" text:style-name="Internet_20_link" text:visited-style-name="Visited_20_Internet_20_Link">LINK</text:a><text:line-break/>Ulrich, Armin / Balke, Christian / Otremba, Frank: Brandverhalten von Gefahrguttanks. Erste Ergebnisse eines Forschungsvorhabens.<text:line-break/>In: Technische Sicherheit, Bd.1(2011)Nr.5  , S. 13 - 19.<text:line-break/><text:line-break/>
<text:a xlink:type="simple" xlink:href="http://www.wissen-hilfe.de/_Wissen/locked/papers/te-si-2011-05-002.pdf" text:style-name="Internet_20_link" text:visited-style-name="Visited_20_Internet_20_Link">LINK</text:a><text:line-break/>Saabel, Irmhild: Sicherer Gefahrguttransport auf der Schiene.<text:line-break/>In: Technische Sicherheit, Bd.1(2011)Nr.5  , S. 20 - 21.<text:line-break/><text:line-break/>
<text:a xlink:type="simple" xlink:href="http://www.wissen-hilfe.de/_Wissen/locked/papers/te-si-2011-05-003.pdf" text:style-name="Internet_20_link" text:visited-style-name="Visited_20_Internet_20_Link">LINK</text:a><text:line-break/>Müller, Norbert: Lagerung brennbarer Flüssigkeiten.<text:line-break/>In: Technische Sicherheit, Bd.1(2011)Nr.5 , S. 28 - 31.<text:line-break/><text:line-break/>
<text:a xlink:type="simple" xlink:href="http://www.wissen-hilfe.de/_Wissen/locked/papers/te-si-2011-06-002.pdf" text:style-name="Internet_20_link" text:visited-style-name="Visited_20_Internet_20_Link">LINK</text:a><text:line-break/>Hufenbach, Werner A. / Böhm, Robert / Thieme, Mike / Tyczynski, Thomas: Überwachung von Rohrleitungen und Behältern mit integrierten Sensornetzwerken.<text:line-break/>In: Technische Sicherheit, Bd.1(2011)Nr.6  , S. 16 - 20.<text:line-break/><text:line-break/>
<text:a xlink:type="simple" xlink:href="http://www.wissen-hilfe.de/_Wissen/locked/papers/te-si-2011-06-003.pdf" text:style-name="Internet_20_link" text:visited-style-name="Visited_20_Internet_20_Link">LINK</text:a><text:line-break/>Leimbach, Wolfgang  : Leckanzeigersysteme.<text:line-break/>In: Technische Sicherheit, Bd.1(2011)Nr.6 , S. 21 - 25.<text:line-break/><text:line-break/>
<text:a xlink:type="simple" xlink:href="http://www.wissen-hilfe.de/_Wissen/locked/papers/te-si-2011-07-08-004.pdf" text:style-name="Internet_20_link" text:visited-style-name="Visited_20_Internet_20_Link">LINK</text:a><text:line-break/>Müller, Norbert: Änderungen im Chemikalienrecht.<text:line-break/>In: Technische Sicherheit, Bd.1(2011)Nr.7/8 , S. 35 - 37.<text:line-break/><text:line-break/>
<text:a xlink:type="simple" xlink:href="http://www.wissen-hilfe.de/_Wissen/locked/papers/te-si-2011-11-12-001.pdf" text:style-name="Internet_20_link" text:visited-style-name="Visited_20_Internet_20_Link">LINK</text:a><text:line-break/>Vukovic, Denis : Regelwerke der Ladungssicherung auf dem klimatischen Prüfstand. Verifikation durch Erkenntnisse aus einem Forschungsprojekt.<text:line-break/>In: Technische Sicherheit, Bd.1(2011)Nr.11/12, S. 10 - 13.<text:line-break/><text:line-break/>
<text:a xlink:type="simple" xlink:href="http://www.wissen-hilfe.de/_Wissen/locked/papers/te-si-2011-11-12-004.pdf" text:style-name="Internet_20_link" text:visited-style-name="Visited_20_Internet_20_Link">LINK</text:a><text:line-break/>Schwarzer, Stefanie / Weltschev,  Margit / Otremba, Frank: Lebensdauer und Schadensursachen von Tankcontainern, Tankfahrzeugen und Kesselwagen zur Beförderung von Gefahrgütern in der Praxis.<text:line-break/>In: Technische Sicherheit, Bd.1(2011)Nr.11/12, S. 28 - 33.<text:line-break/><text:line-break/>
<text:a xlink:type="simple" xlink:href="http://www.wissen-hilfe.de/_Wissen/locked/papers/te-si-2011-11-12-005.pdf" text:style-name="Internet_20_link" text:visited-style-name="Visited_20_Internet_20_Link">LINK</text:a><text:line-break/>Frobese, Dirk-Hans / Pape, Harald: Vermeidung von Überdruck an Tankfahrzeugen. Teil 1.<text:line-break/>In: Technische Sicherheit, Bd.1(2011)Nr.11/12, S. 34 - 41.<text:line-break/><text:line-break/>
<text:a xlink:type="simple" xlink:href="http://www.wissen-hilfe.de/_Wissen/locked/papers/te-si-2012-01-02-004.pdf" text:style-name="Internet_20_link" text:visited-style-name="Visited_20_Internet_20_Link">LINK</text:a><text:line-break/>Frobese, Dirk-Hans / Pape, Harald: Vermeidung von Überdruck an Tankfahrzeugen  Teil 2.<text:line-break/>In: Technische Sicherheit, Bd.2(2012)Nr.1/2, S. 31 - 35.<text:line-break/><text:line-break/>
<text:a xlink:type="simple" xlink:href="http://www.wissen-hilfe.de/_Wissen/locked/papers/te-si-2012-04-001.pdf" text:style-name="Internet_20_link" text:visited-style-name="Visited_20_Internet_20_Link">LINK</text:a><text:line-break/>Holtappels, Kai / Beckmann-Kiuge,Martin / Ferrero, Fabio/ Schmidtchen, Ulrich: Acetylenflaschen im Feuer.<text:line-break/>In: Technische Sicherheit, Bd.2(2012)Nr.4, S. 19 - 25.<text:line-break/><text:line-break/>
<text:a xlink:type="simple" xlink:href="http://www.wissen-hilfe.de/_Wissen/locked/papers/te-si-2012-04-006.pdf" text:style-name="Internet_20_link" text:visited-style-name="Visited_20_Internet_20_Link">LINK</text:a><text:line-break/>Kühl, Christiane: Ausschuss für Rohrfernleitungen: Ergebnisse und Empfehlungen zu aktuellen Fach- und Regelungsfragen.<text:line-break/>In: Technische Sicherheit, Bd.2(2012)Nr.4, S. 44 - 47.<text:line-break/><text:line-break/>
<text:a xlink:type="simple" xlink:href="http://www.wissen-hilfe.de/_Wissen/locked/papers/te-si-2012-05-003.pdf" text:style-name="Internet_20_link" text:visited-style-name="Visited_20_Internet_20_Link">LINK</text:a><text:line-break/>Schütz, Manfred : Genehmigungsfähiger Stoffrahmen bei Vielstofflägern.<text:line-break/>In: Technische Sicherheit, Bd.2(2012)Nr.5, S. 20 - 23.<text:line-break/><text:line-break/>
<text:a xlink:type="simple" xlink:href="http://www.wissen-hilfe.de/_Wissen/locked/papers/te-si-2012-05-007.pdf" text:style-name="Internet_20_link" text:visited-style-name="Visited_20_Internet_20_Link">LINK</text:a><text:line-break/>Hohendorf, Stefan / Bartholmai, Matthias: Intelligente Gefahrgutbehälter. IBC mit Gedächtnis..<text:line-break/>In: Technische Sicherheit, Bd.2(2012)Nr.5, S. 47 - 49.<text:line-break/><text:line-break/>
<text:a xlink:type="simple" xlink:href="http://www.wissen-hilfe.de/_Wissen/locked/papers/te-si-2012-09-001.pdf" text:style-name="Internet_20_link" text:visited-style-name="Visited_20_Internet_20_Link">LINK</text:a><text:line-break/>Lambotte, Stephan: Neue Brandgefahr im Betrieb: Lithiumbatterien und -akkumulatoren.<text:line-break/>In: Technische Sicherheit, Bd.2(2012)Nr.9, S. 10 - 13.<text:line-break/><text:line-break/>
<text:a xlink:type="simple" xlink:href="http://www.wissen-hilfe.de/_Wissen/locked/papers/te-si-2012-09-005.pdf" text:style-name="Internet_20_link" text:visited-style-name="Visited_20_Internet_20_Link">LINK</text:a><text:line-break/>Kaul, Peter / Becher, Christopher / Warmer, Johannes / Wilms, Johannes: Sicherheit im Fährverkehr. Detektionstechnologien für Explosivstoffe und Gefahrstoffe im Rahmen von VESPER Plus 1)..<text:line-break/>In: Technische Sicherheit, Bd.2(2012)Nr.9, S. 47 - 51.<text:line-break/><text:line-break/>
<text:a xlink:type="simple" xlink:href="http://www.wissen-hilfe.de/_Wissen/locked/papers/te-si-2012-11-12-005.pdf" text:style-name="Internet_20_link" text:visited-style-name="Visited_20_Internet_20_Link">LINK</text:a><text:line-break/>Wiese, Norbert: Die neue Richtlinie zur Beherrschung der Gefahren schwerer Unfälle mit gefährlichen Stoffen (Seveso 111).<text:line-break/>In: Technische Sicherheit, Bd.2(2012)Nr.11/12, S. 25 - 29.<text:line-break/><text:line-break/>
<text:a xlink:type="simple" xlink:href="http://www.wissen-hilfe.de/_Wissen/locked/papers/te-si-2012-11-12-007.pdf" text:style-name="Internet_20_link" text:visited-style-name="Visited_20_Internet_20_Link">LINK</text:a><text:line-break/>Sommer, Joachim / Guterl,  Peter / Mauermann, Martin : <text:a xlink:type="simple" xlink:href="http://www.gase.bgrci.de" text:style-name="Internet_20_link" text:visited-style-name="Visited_20_Internet_20_Link">www.gase.bgrci.de</text:a>:  Neues Internetportal zum Thema Gase.<text:line-break/>In: Technische Sicherheit, Bd.2(2012)Nr.11/12, S. 36 - 37.<text:line-break/><text:line-break/>
<text:a xlink:type="simple" xlink:href="http://www.wissen-hilfe.de/_Wissen/locked/papers/te-si-2012-11-12-009.pdf" text:style-name="Internet_20_link" text:visited-style-name="Visited_20_Internet_20_Link">LINK</text:a><text:line-break/>Konersmann, Rainer: Risiken des Transports von Gefahrgut durch Tunnel, über Brücken und auf offenen Binnenfährschiffen.<text:line-break/>In: Technische Sicherheit, Bd.2(2012)Nr.11/12, S. 51 - 57.<text:line-break/><text:line-break/>
<text:a xlink:type="simple" xlink:href="http://www.wissen-hilfe.de/_Wissen/locked/papers/te-si-2013-01-02-005.pdf" text:style-name="Internet_20_link" text:visited-style-name="Visited_20_Internet_20_Link">LINK</text:a><text:line-break/>Müller, Norbert  : Druckgaspackungen - geänderte Regelungen.<text:line-break/>In: Technische Sicherheit, Bd.3(2013)Nr.1/2 , S. 37 - 40.<text:line-break/><text:line-break/>
<text:a xlink:type="simple" xlink:href="http://www.wissen-hilfe.de/_Wissen/locked/papers/te-si-2013-03-001.pdf" text:style-name="Internet_20_link" text:visited-style-name="Visited_20_Internet_20_Link">LINK</text:a><text:line-break/>Osman, Ziad Ahmad /Röhrs,  Peter / Steffens,  Thomas : Sichere Handhabung von Fässern mit gefährlichen Abfällen aus der Schadstoffsammlung.<text:line-break/>In: Technische Sicherheit, Bd.3(2013)Nr.3, S. 10 - 14.<text:line-break/><text:line-break/>
<text:a xlink:type="simple" xlink:href="http://www.wissen-hilfe.de/_Wissen/locked/papers/te-si-2013-03-003.pdf" text:style-name="Internet_20_link" text:visited-style-name="Visited_20_Internet_20_Link">LINK</text:a><text:line-break/>Vogt, Daniel : Lecküberwachungssysteme als zentrale Bestandteile
von Pipeline-Sicherheitskonzepten.<text:line-break/>In: Technische Sicherheit, Bd.3(2013)Nr.3, S. 21 - 24.<text:line-break/><text:line-break/>
<text:a xlink:type="simple" xlink:href="http://www.wissen-hilfe.de/_Wissen/locked/papers/te-si-2013-03-004.pdf" text:style-name="Internet_20_link" text:visited-style-name="Visited_20_Internet_20_Link">LINK</text:a><text:line-break/>Holländer, Robert: Sicherheit von Rohrfernleitungen. Probabilistik und Deterministik im Vergleich 1)..<text:line-break/>In: Technische Sicherheit, Bd.3(2013)Nr.3, S. 26 - 29.<text:line-break/><text:line-break/>
<text:a xlink:type="simple" xlink:href="http://www.wissen-hilfe.de/_Wissen/locked/papers/te-si-2013-05-003.pdf" text:style-name="Internet_20_link" text:visited-style-name="Visited_20_Internet_20_Link">LINK</text:a><text:line-break/>Konersmann, Rainer / Würsig, Andreas : Leckgrößen bei Unfällen mit Eisenbahnkesselwagen.<text:line-break/>In: Technische Sicherheit, Bd.3(2013)Nr.5, S. 35 - 40.<text:line-break/><text:line-break/>
<text:a xlink:type="simple" xlink:href="http://www.wissen-hilfe.de/_Wissen/locked/papers/te-si-2013-05-004.pdf" text:style-name="Internet_20_link" text:visited-style-name="Visited_20_Internet_20_Link">LINK</text:a><text:line-break/>Fischer, Karl Michael : Schnellere Informationsversorgung für Rettungskräfte bei einem Gefahrgutunfall.<text:line-break/>In: Technische Sicherheit, Bd.3(2013)Nr.5, S. 41 - 44.<text:line-break/><text:line-break/>
<text:a xlink:type="simple" xlink:href="http://www.wissen-hilfe.de/_Wissen/locked/papers/te-si-2013-06-002.pdf" text:style-name="Internet_20_link" text:visited-style-name="Visited_20_Internet_20_Link">LINK</text:a><text:line-break/>Hellenkamp, Torsten : Störungsmanagement mithilfe von Simulationstools. Risiken minimieren durch optimiertes Anlagen- und Prozessdesign..<text:line-break/>In: Technische Sicherheit, Bd.3(2013)Nr.6, S. 21 - 24.<text:line-break/><text:line-break/>
<text:a xlink:type="simple" xlink:href="http://www.wissen-hilfe.de/_Wissen/locked/papers/te-si-2013-06-003.pdf" text:style-name="Internet_20_link" text:visited-style-name="Visited_20_Internet_20_Link">LINK</text:a><text:line-break/>Jovanovic, Aleksandar S. / Löscher, Michael: E2R2 - Das „European Emerging Risk Radar“. Instrument zur Früherkennung und Kommunikation von Risiken neuer Technologien..<text:line-break/>In: Technische Sicherheit, Bd.3(2013)Nr.6, S. 26 - 31.<text:line-break/><text:line-break/>
<text:a xlink:type="simple" xlink:href="http://www.wissen-hilfe.de/_Wissen/locked/papers/te-si-2013-07-08-003.pdf" text:style-name="Internet_20_link" text:visited-style-name="Visited_20_Internet_20_Link">LINK</text:a><text:line-break/>Schieß, Norbert : Trockenkupplungen für den sicheren Umschlag von Flüssiggas.<text:line-break/>In: Technische Sicherheit, Bd.3(2013)Nr.7/8, S. 19 - 21.<text:line-break/><text:line-break/>
<text:a xlink:type="simple" xlink:href="http://www.wissen-hilfe.de/_Wissen/locked/papers/te-si-2013-07-08-004.pdf" text:style-name="Internet_20_link" text:visited-style-name="Visited_20_Internet_20_Link">LINK</text:a><text:line-break/>Pötzsch, Michael / Würsig,  Andreas / Otremba, Frank : Das Gefahrgutrecht für Tanks und die technische Norm.<text:line-break/>In: Technische Sicherheit, Bd.3(2013)Nr.7/8, S. 22 - 27.<text:line-break/><text:line-break/>
<text:a xlink:type="simple" xlink:href="http://www.wissen-hilfe.de/_Wissen/locked/papers/te-si-2013-07-08-006.pdf" text:style-name="Internet_20_link" text:visited-style-name="Visited_20_Internet_20_Link">LINK</text:a><text:line-break/>Maus, Thomas : Provisorische Rohrabsperrgeräte sicher einsetzen.<text:line-break/>In: Technische Sicherheit, Bd.3(2013)Nr.7/8, S. 33 - 35.<text:line-break/><text:line-break/>
<text:a xlink:type="simple" xlink:href="http://www.wissen-hilfe.de/_Wissen/locked/papers/te-si-2013-09-009.pdf" text:style-name="Internet_20_link" text:visited-style-name="Visited_20_Internet_20_Link">LINK</text:a><text:line-break/>Konersmann, Rainer / Werner, Jan / Jochems, Frank  : Pipelineversagen durch Erdarbeiten.<text:line-break/>In: Technische Sicherheit, Bd.3(2013)Nr.9, S. 54 - 58.<text:line-break/><text:line-break/>
<text:a xlink:type="simple" xlink:href="http://www.wissen-hilfe.de/_Wissen/locked/papers/te-si-2013-10-010.pdf" text:style-name="Internet_20_link" text:visited-style-name="Visited_20_Internet_20_Link">LINK</text:a><text:line-break/>Konersmann, Rainer / Reich, Franziska / Miethe, Sylvia: Schienenverkehr: Risikoreduzierung durch Wagenpositionierung.<text:line-break/>In: Technische Sicherheit, Bd.3(2013)Nr.10, S. 57 - 61.<text:line-break/><text:line-break/>
<text:a xlink:type="simple" xlink:href="http://www.wissen-hilfe.de/_Wissen/locked/papers/te-si-2013-11-12-003.pdf" text:style-name="Internet_20_link" text:visited-style-name="Visited_20_Internet_20_Link">LINK</text:a><text:line-break/>Berg, Jost: Fernüberwachung von Tanks und Rohren auf Leckagen.<text:line-break/>In: Technische Sicherheit, Bd.3(2013)Nr.11/12, S. 18 - 20.<text:line-break/><text:line-break/>
<text:a xlink:type="simple" xlink:href="http://www.wissen-hilfe.de/_Wissen/locked/papers/te-si-2014-03-005.pdf" text:style-name="Internet_20_link" text:visited-style-name="Visited_20_Internet_20_Link">LINK</text:a><text:line-break/>Gehrmann, Oliver: Ladungssicherung von Big Bags.<text:line-break/>In: Technische Sicherheit, Bd.4(2014)Nr.3, S. 23 - 24.<text:line-break/><text:line-break/>
<text:a xlink:type="simple" xlink:href="http://www.wissen-hilfe.de/_Wissen/locked/papers/te-si-2014-03-009.pdf" text:style-name="Internet_20_link" text:visited-style-name="Visited_20_Internet_20_Link">LINK</text:a><text:line-break/>Mewes, Detlef / Walther, Carina / Böhm, Michael / Paridon, Hiltraut : Sichtbarkeit von Verkehrsteilnehmern.<text:line-break/>In: Technische Sicherheit, Bd.4(2014)Nr.3, S. 42 - 46.<text:line-break/><text:line-break/>
<text:a xlink:type="simple" xlink:href="http://www.wissen-hilfe.de/_Wissen/locked/papers/te-si-2014-04-005.pdf" text:style-name="Internet_20_link" text:visited-style-name="Visited_20_Internet_20_Link">LINK</text:a><text:line-break/>Wilrich, Cordula / Schröder, Volkmar : Die neuen Technischen Regeln zu Gasen.<text:line-break/>In: Technische Sicherheit, Bd.4(2014)Nr.4, S. 26 - 31.<text:line-break/><text:line-break/>
<text:a xlink:type="simple" xlink:href="http://www.wissen-hilfe.de/_Wissen/locked/papers/te-si-2014-04-006.pdf" text:style-name="Internet_20_link" text:visited-style-name="Visited_20_Internet_20_Link">LINK</text:a><text:line-break/>Lenz, Andreas / Schilling,  Hendrik / Middelmann, Wolfgang : Umwelt- und Katastrophenschutz mit einem luftgetragenen hyperspektralen Multisensorsystem.<text:line-break/>In: Technische Sicherheit, Bd.4(2014)Nr.4, S. 33 - 36.<text:line-break/><text:line-break/>
<text:a xlink:type="simple" xlink:href="http://www.wissen-hilfe.de/_Wissen/locked/papers/te-si-2014-04-007.pdf" text:style-name="Internet_20_link" text:visited-style-name="Visited_20_Internet_20_Link">LINK</text:a><text:line-break/>Konersmann, Rainer / Reich, Franziska / Balke, Christian: Zu den Risiken des Transports von Flüssigerdgas mit Straßentankwagen.<text:line-break/>In: Technische Sicherheit, Bd.4(2014)Nr.4, S. 37 - 43.<text:line-break/><text:line-break/>
<text:a xlink:type="simple" xlink:href="http://www.wissen-hilfe.de/_Wissen/locked/papers/te-si-2014-05-003.pdf" text:style-name="Internet_20_link" text:visited-style-name="Visited_20_Internet_20_Link">LINK</text:a><text:line-break/>Jung, Thomas / Liebelt, Frank: Aufspüren von Gaslecks für den Umweltschutz.<text:line-break/>In: Technische Sicherheit, Bd.4(2014)Nr.5, S. 16 - 17.<text:line-break/><text:line-break/>
<text:a xlink:type="simple" xlink:href="http://www.wissen-hilfe.de/_Wissen/locked/papers/te-si-2014-05-008.pdf" text:style-name="Internet_20_link" text:visited-style-name="Visited_20_Internet_20_Link">LINK</text:a><text:line-break/>Städter, J.Philipp / Lehmann, Christian / Halbauer, Marcel / Berger, Marcel / Gnorski, Harry / Schulze, Thomas   : Automatisierte robotergestützte Gefahrgutverladung im explosionsgeschützten Outdoorbereich.<text:line-break/>In: Technische Sicherheit, Bd.4(2014)Nr.5, S. 40 - 46.<text:line-break/><text:line-break/>
<text:a xlink:type="simple" xlink:href="http://www.wissen-hilfe.de/_Wissen/locked/papers/te-si-2014-05-009.pdf" text:style-name="Internet_20_link" text:visited-style-name="Visited_20_Internet_20_Link">LINK</text:a><text:line-break/>Schlick-Hasper, Eva / Goedecke, Thomas / Kraume, Matthias   : Dichtheilsprüfung von Gefahrgutverpackungen unter Verwendung von Prüfschäumen.<text:line-break/>In: Technische Sicherheit, Bd.4(2014)Nr.5, S. 47 - 50.<text:line-break/><text:line-break/>
<text:a xlink:type="simple" xlink:href="http://www.wissen-hilfe.de/_Wissen/locked/papers/te-si-2014-06-003.pdf" text:style-name="Internet_20_link" text:visited-style-name="Visited_20_Internet_20_Link">LINK</text:a><text:line-break/>Reidenbach, Hans-Dieter / Ott,  Günter / Brose, Martin   : Vorübergehende Blendung durch Laserstrahlung.<text:line-break/>In: Technische Sicherheit, Bd.4(2014)Nr.6, S. 18 - 25.<text:line-break/><text:line-break/>
<text:a xlink:type="simple" xlink:href="http://www.wissen-hilfe.de/_Wissen/locked/papers/te-si-2014-07-08-010.pdf" text:style-name="Internet_20_link" text:visited-style-name="Visited_20_Internet_20_Link">LINK</text:a><text:line-break/>Dänekas, Ralf : Ausbildung in der Ladungssicherung. Die neue Richtlinie VDI 2700 Blatt 1 „Ausbildung und Ausbildungsinhalte“..<text:line-break/>In: Technische Sicherheit, Bd.4(2014)Nr.7/8, S. 49 - 50.<text:line-break/><text:line-break/>
<text:a xlink:type="simple" xlink:href="http://www.wissen-hilfe.de/_Wissen/locked/papers/te-si-2014-07-08-011.pdf" text:style-name="Internet_20_link" text:visited-style-name="Visited_20_Internet_20_Link">LINK</text:a><text:line-break/>Glasen, Werner: ,,Genormte“ Ladungssicherung in Deutschland und Europa.<text:line-break/>In: Technische Sicherheit, Bd.4(2014)Nr.7/8, S. 51 - 53.<text:line-break/><text:line-break/>
<text:a xlink:type="simple" xlink:href="http://www.wissen-hilfe.de/_Wissen/locked/papers/te-si-2014-10-007.pdf" text:style-name="Internet_20_link" text:visited-style-name="Visited_20_Internet_20_Link">LINK</text:a><text:line-break/>Ruppert, Kurt Alfred : Kriterien nachhaltiger Sicherheit. Teil 2 : Erstellen, Prüfen und Bewerten von Schutzkonzepten.<text:line-break/>In: Technische Sicherheit, Bd.4(2014)Nr.10, S. 39 - 44.<text:line-break/><text:line-break/>
<text:a xlink:type="simple" xlink:href="http://www.wissen-hilfe.de/_Wissen/locked/papers/te-si-2014-10-010.pdf" text:style-name="Internet_20_link" text:visited-style-name="Visited_20_Internet_20_Link">LINK</text:a><text:line-break/>Frobese, Dirk-Hans : Die neue TRGS 509. Eine Technische Regel zum Lagern von flüssigen und festen Gefahrstoffen in ortsfesten Behältern sowie Füll- und Entleerstellen für ortsbewegliche Behälter..<text:line-break/>In: Technische Sicherheit, Bd.4(2014)Nr.10, S. 52 - 56.<text:line-break/><text:line-break/>
<text:a xlink:type="simple" xlink:href="http://www.wissen-hilfe.de/_Wissen/locked/papers/te-si-2014-11-12-001.pdf" text:style-name="Internet_20_link" text:visited-style-name="Visited_20_Internet_20_Link">LINK</text:a><text:line-break/>Wendt, Gudrun / Jost, Rüdiger / Schmelter, Sonja / Werner, Detlef: Untersuchungen zum Temperaturverhalten von Flüssigkeiten in großen Lagertanks.<text:line-break/>In: Technische Sicherheit, Bd.4(2014)Nr.11/12, S. 13 - 17.<text:line-break/><text:line-break/>
<text:a xlink:type="simple" xlink:href="http://www.wissen-hilfe.de/_Wissen/locked/papers/te-si-2015-01-02-001.pdf" text:style-name="Internet_20_link" text:visited-style-name="Visited_20_Internet_20_Link">LINK</text:a><text:line-break/>Knoll, Elmar / Müller, Norbert: Transport mit Tücken.<text:line-break/>In: Technische Sicherheit, Bd.5(2015)Nr.1/2 , S. 12 -13.<text:line-break/><text:line-break/>
<text:a xlink:type="simple" xlink:href="http://www.wissen-hilfe.de/_Wissen/locked/papers/te-si-2015-01-02-002.pdf" text:style-name="Internet_20_link" text:visited-style-name="Visited_20_Internet_20_Link">LINK</text:a><text:line-break/>Partzsch, Sven / Lehmann, Alexander / Saupe, Alexander /Hebbeler, Kathrin : Sicheres Verpackungskonzept für die Lagerung und den Transport von Lithiumionenbatterien.<text:line-break/>In: Technische Sicherheit, Bd.5(2015)Nr.1/2 , S. 14 - 17.<text:line-break/><text:line-break/>
<text:a xlink:type="simple" xlink:href="http://www.wissen-hilfe.de/_Wissen/locked/papers/te-si-2015-01-02-008.pdf" text:style-name="Internet_20_link" text:visited-style-name="Visited_20_Internet_20_Link">LINK</text:a><text:line-break/>Krüger-Kronstett, Christine : Gefährdungen identifizieren. ,,Risik-0-Meter„: Mitarbeiterorientierte Erfassung der Gefährdungen und Belastungen in Produktionsbereichen.<text:line-break/>In: Technische Sicherheit, Bd.5(2015)Nr.1/2 , S. 43 - 48.<text:line-break/><text:line-break/>
<text:a xlink:type="simple" xlink:href="http://www.wissen-hilfe.de/_Wissen/locked/papers/te-si-2015-03-003.pdf" text:style-name="Internet_20_link" text:visited-style-name="Visited_20_Internet_20_Link">LINK</text:a><text:line-break/>Pirsing, Andreas: Effizienzsteigerung und Betriebssicherheit in Prozessen der Wasserwirtschaft. Neues VDMA-Einheitsblatt: Hilfestellung bei der Auswahl und Auslegung von Automatisierungssystemen für Wasseraufbereitung und Abwasserbehandlung..<text:line-break/>In: Technische Sicherheit, Bd.5(2015)Nr.3, S. 20 - 24.<text:line-break/><text:line-break/>
<text:a xlink:type="simple" xlink:href="http://www.wissen-hilfe.de/_Wissen/locked/papers/te-si-2015-05-005.pdf" text:style-name="Internet_20_link" text:visited-style-name="Visited_20_Internet_20_Link">LINK</text:a><text:line-break/>Kasten, Tobias / Fink, Andreas : Ladungssicherung im Kurierdienst. Automatisiertes Ladungssicherungssystem für Kleintransporter..<text:line-break/>In: Technische Sicherheit, Bd.5(2015)Nr.5, S. 37 - 41.<text:line-break/><text:line-break/>
<text:a xlink:type="simple" xlink:href="http://www.wissen-hilfe.de/_Wissen/locked/papers/te-si-2015-11-12-002.pdf" text:style-name="Internet_20_link" text:visited-style-name="Visited_20_Internet_20_Link">LINK</text:a><text:line-break/>Jersemann, Hans-Gerd : Lecküberwachung von Flachbodentanks mit Unterdruck-Leckanzeigern.<text:line-break/>In: Technische Sicherheit, Bd.5(2015)Nr.11/12, S. 18 - 21.<text:line-break/><text:line-break/>
<text:a xlink:type="simple" xlink:href="http://www.wissen-hilfe.de/_Wissen/locked/papers/te-si-2015-11-12-008.pdf" text:style-name="Internet_20_link" text:visited-style-name="Visited_20_Internet_20_Link">LINK</text:a><text:line-break/>Schmitz, Ralf: Zurrkette und textile Schwerlastzurrung: Widerspruch oder gleichwertige Alternative?.<text:line-break/>In: Technische Sicherheit, Bd.5(2015)Nr.11/12, S. 50 - 52.<text:line-break/><text:line-break/>
<text:a xlink:type="simple" xlink:href="http://www.wissen-hilfe.de/_Wissen/locked/papers/te-si-2016-01-02-007.pdf" text:style-name="Internet_20_link" text:visited-style-name="Visited_20_Internet_20_Link">LINK</text:a><text:line-break/>Frobese, Dirk-Hans : Neufassung der TRBS 3151/ TRGS 751. Aktualisierung der Technischen Regel zur Vermeidung von Brand-, Explosions- und Druckgefährdungen an Tankstellen und Gasfüllanlagen zur Befüllung von Landfahrzeugen.<text:line-break/>In: Technische Sicherheit, Bd.6(2016)Nr.1/2 , S. 31 - 37.<text:line-break/><text:line-break/>
<text:a xlink:type="simple" xlink:href="http://www.wissen-hilfe.de/_Wissen/locked/papers/te-si-2016-04-012.pdf" text:style-name="Internet_20_link" text:visited-style-name="Visited_20_Internet_20_Link">LINK</text:a><text:line-break/>Ziemann, Peter: Radarmessung am Puls der Zeit.<text:line-break/>In: Technische Sicherheit, Bd.6(2016)Nr.4, S. 58 - 59.<text:line-break/><text:line-break/>
<text:a xlink:type="simple" xlink:href="http://www.wissen-hilfe.de/_Wissen/locked/papers/te-si-2016-06-001.pdf" text:style-name="Internet_20_link" text:visited-style-name="Visited_20_Internet_20_Link">LINK</text:a><text:line-break/>Himstedt, Matthias /  Bachhofer, Dieter: Tankreinigungskonzept mit personenlos bewegtem Roboter. Berücksichtigung von ATEX-Anforderungen der Kategorie 1.<text:line-break/>In: Technische Sicherheit, Bd.6(2016)Nr.6, S. 12 - 16.<text:line-break/><text:line-break/>
<text:a xlink:type="simple" xlink:href="http://www.wissen-hilfe.de/_Wissen/locked/papers/te-si-2016-06-005.pdf" text:style-name="Internet_20_link" text:visited-style-name="Visited_20_Internet_20_Link">LINK</text:a><text:line-break/>Raab, Veiko : Schutz von Rohrleitungen bei Blitz- und Hochspannungsbeeinflussung.<text:line-break/>In: Technische Sicherheit, Bd.6(2016)Nr.6, S. 31 - 36.<text:line-break/><text:line-break/>
<text:a xlink:type="simple" xlink:href="http://www.wissen-hilfe.de/_Wissen/locked/papers/te-si-2016-07-08-007.pdf" text:style-name="Internet_20_link" text:visited-style-name="Visited_20_Internet_20_Link">LINK</text:a><text:line-break/>Konersmann. Rainer: Unfallursache Zeitdruck.<text:line-break/>In: Technische Sicherheit, Bd.6(2016)Nr.7/8, S. 40 - 45.<text:line-break/><text:line-break/>
<text:a xlink:type="simple" xlink:href="http://www.wissen-hilfe.de/_Wissen/locked/papers/te-si-2016-09-009.pdf" text:style-name="Internet_20_link" text:visited-style-name="Visited_20_Internet_20_Link">LINK</text:a><text:line-break/>Krentel, Daniel et al.:: Auswirkungen von unfallbedingtem Behälterversagen bei alternativen Pkw-Antrieben. Teil 1: Problemstellung, Stand der Technik und Voruntersuchungen .<text:line-break/>In: Technische Sicherheit, Bd.6(2016)Nr.9, S. 39 - 46.<text:line-break/><text:line-break/>
<text:a xlink:type="simple" xlink:href="http://www.wissen-hilfe.de/_Wissen/locked/papers/te-si-2016-09-012.pdf" text:style-name="Internet_20_link" text:visited-style-name="Visited_20_Internet_20_Link">LINK</text:a><text:line-break/>Schmitz, Ralf: Grundlagen der Ladungssicherung.<text:line-break/>In: Technische Sicherheit, Bd.6(2016)Nr.9, S. 60 - 62.<text:line-break/><text:line-break/>
<text:a xlink:type="simple" xlink:href="http://www.wissen-hilfe.de/_Wissen/locked/papers/te-ue-2008-01-02-001.pdf" text:style-name="Internet_20_link" text:visited-style-name="Visited_20_Internet_20_Link">LINK</text:a><text:line-break/> von Oertzen, Alexander : Feuerwerk in ISO-Containern: neue und alte Erkenntnisse.<text:line-break/>In: Technische Überwachung, Bd.49(2008)Nr. 1/2, S. 10 - 15.<text:line-break/><text:line-break/>
<text:a xlink:type="simple" xlink:href="http://www.wissen-hilfe.de/_Wissen/locked/papers/te-ue-2008-04-006.pdf" text:style-name="Internet_20_link" text:visited-style-name="Visited_20_Internet_20_Link">LINK</text:a><text:line-break/>Neese, Stefan  : Mobile Tankanlagen.<text:line-break/>In: Technische Überwachung, Bd.49(2008)Nr.4, S. 47 - 48.<text:line-break/><text:line-break/>
<text:a xlink:type="simple" xlink:href="http://www.wissen-hilfe.de/_Wissen/locked/papers/te-ue-2008-05-004.pdf" text:style-name="Internet_20_link" text:visited-style-name="Visited_20_Internet_20_Link">LINK</text:a><text:line-break/>Konersmann, Rainer : Kleine Ursache, große Wirkung - wie Ereignisketten zur Katastrophe führen.<text:line-break/>In: Technische Überwachung, Bd.49(2008)Nr.5, S. 34 - 38.<text:line-break/><text:line-break/>
<text:a xlink:type="simple" xlink:href="http://www.wissen-hilfe.de/_Wissen/locked/papers/te-ue-2008-07-08-006.pdf" text:style-name="Internet_20_link" text:visited-style-name="Visited_20_Internet_20_Link">LINK</text:a><text:line-break/>Förster, Hans / Günther, Werner : Untersuchungen zum technischen und betrieblichen Explosionsschutz an Gefahrgutfahrzeugen für brennbare Gase und Flüssigkeiten.<text:line-break/>In: Technische Überwachung, Bd.49(2008)Nr.7/8, S. 39 - 45.<text:line-break/><text:line-break/>
<text:a xlink:type="simple" xlink:href="http://www.wissen-hilfe.de/_Wissen/locked/papers/te-ue-2008-10-001.pdf" text:style-name="Internet_20_link" text:visited-style-name="Visited_20_Internet_20_Link">LINK</text:a><text:line-break/>Detzer, Rüdiger / Klusmann, Holm - Hamburg: Entrauchungskonzepte für Verkehrsanlagen.<text:line-break/>In: Technische Überwachung, Bd.49(2008)Nr.10, S. 10 - 14.<text:line-break/><text:line-break/>
<text:a xlink:type="simple" xlink:href="http://www.wissen-hilfe.de/_Wissen/locked/papers/te-ue-2008-10-002.pdf" text:style-name="Internet_20_link" text:visited-style-name="Visited_20_Internet_20_Link">LINK</text:a><text:line-break/>Thiel, Volker / Ziemann, Bernhard  : Brandschutzkonzepte für unterirdische Verkehrsanlagen. Brandsimulation zur Beurteilung der Gefährdung durch Brandrauch.<text:line-break/>In: Technische Überwachung, Bd.49(2008)Nr.10, S. 15 - 18.<text:line-break/><text:line-break/>
<text:a xlink:type="simple" xlink:href="http://www.wissen-hilfe.de/_Wissen/locked/papers/te-ue-2008-11-12-001.pdf" text:style-name="Internet_20_link" text:visited-style-name="Visited_20_Internet_20_Link">LINK</text:a><text:line-break/>Rudolph, Rüdiger : Einschätzung des Gefahrenpotenzials von Aerosoldosen im Freisetzungs- und Brandfall.<text:line-break/>In: Technische Überwachung, Bd.49(2008)Nr.11/12, S. 10 - 15.<text:line-break/><text:line-break/>
<text:a xlink:type="simple" xlink:href="http://www.wissen-hilfe.de/_Wissen/locked/papers/te-ue-2009-03-001.pdf" text:style-name="Internet_20_link" text:visited-style-name="Visited_20_Internet_20_Link">LINK</text:a><text:line-break/>Müller, Norbert  : Umgang mit begasten Containern.<text:line-break/>In: Technische Überwachung, Bd.50(2009)Nr.3, S. 14 - 16.<text:line-break/><text:line-break/>
<text:a xlink:type="simple" xlink:href="http://www.wissen-hilfe.de/_Wissen/locked/papers/te-ue-2009-04-006.pdf" text:style-name="Internet_20_link" text:visited-style-name="Visited_20_Internet_20_Link">LINK</text:a><text:line-break/>Wietfeldt, Peter : Stand der Technik nicht gleich Stand der Technik?Kritische Anmerkungen zur einschlägigen ständigen Rechtsprechung des Bundesverwaltungsgerichts (BVerwG) -  Teil2.<text:line-break/>In: Technische Überwachung, Bd.50(2009)Nr.4, S. 35 - 39.<text:line-break/><text:line-break/>
<text:a xlink:type="simple" xlink:href="http://www.wissen-hilfe.de/_Wissen/locked/papers/te-ue-2009-05-001.pdf" text:style-name="Internet_20_link" text:visited-style-name="Visited_20_Internet_20_Link">LINK</text:a><text:line-break/>Schroeder, Georg  : Ladungssicherung bei Gasflaschen.<text:line-break/>In: Technische Überwachung, Bd.50(2009)Nr.5, S. 10 - 14.<text:line-break/><text:line-break/>
<text:a xlink:type="simple" xlink:href="http://www.wissen-hilfe.de/_Wissen/locked/papers/te-ue-2009-06-001.pdf" text:style-name="Internet_20_link" text:visited-style-name="Visited_20_Internet_20_Link">LINK</text:a><text:line-break/>Walter, Anne-Barbara  : Umgang mit wassergefährdenden Stoffen. Eckpunkte für eine Bundesverordnung.<text:line-break/>In: Technische Überwachung, Bd.50(2009)Nr.6, S. 10 - 12.<text:line-break/><text:line-break/>
<text:a xlink:type="simple" xlink:href="http://www.wissen-hilfe.de/_Wissen/locked/papers/te-ue-2009-06-003.pdf" text:style-name="Internet_20_link" text:visited-style-name="Visited_20_Internet_20_Link">LINK</text:a><text:line-break/>Schmidt, Claudia / Schlaak, Michael / Götze, Thomas  : Risikoanalyse für Biogasanlagen   Teil 1
.<text:line-break/>In: Technische Überwachung, Bd.50(2009)Nr.6, S. 28 - 33.<text:line-break/><text:line-break/>
<text:a xlink:type="simple" xlink:href="http://www.wissen-hilfe.de/_Wissen/locked/papers/te-ue-2009-06-004.pdf" text:style-name="Internet_20_link" text:visited-style-name="Visited_20_Internet_20_Link">LINK</text:a><text:line-break/>Hinterscheid, Ulf  : Ansätze zur Bewältigung existenzbedrohender Unternehmensrisiken. Sicherung globaler Wertschöpfungsprozesse durch betriebliche Kontinuität..<text:line-break/>In: Technische Überwachung, Bd.50(2009)Nr.6, S. 34 - 40.<text:line-break/><text:line-break/>
<text:a xlink:type="simple" xlink:href="http://www.wissen-hilfe.de/_Wissen/locked/papers/te-ue-2009-07-08-002.pdf" text:style-name="Internet_20_link" text:visited-style-name="Visited_20_Internet_20_Link">LINK</text:a><text:line-break/>Schmidt, Claudia / Schlaak, Michael / Götze, Thomas  : Risikoanalyse für Biogasanlagen  Teil 2.<text:line-break/>In: Technische Überwachung, Bd.50(2009)Nr.7/8, S. 38 - 42.<text:line-break/><text:line-break/>
<text:a xlink:type="simple" xlink:href="http://www.wissen-hilfe.de/_Wissen/locked/papers/te-ue-2009-07-08-004.pdf" text:style-name="Internet_20_link" text:visited-style-name="Visited_20_Internet_20_Link">LINK</text:a><text:line-break/>Mair, Georg W.  : Die betriebsbegleitende Prüfung als Methode der Sicherheitsüberwachung und interaktiven Lebensdauerfestlegung an Composite-Druckbehältern  Teil 1.<text:line-break/>In: Technische Überwachung, Bd.50(2009)Nr.7/8, S. 46 - 49.<text:line-break/><text:line-break/>
<text:a xlink:type="simple" xlink:href="http://www.wissen-hilfe.de/_Wissen/locked/papers/te-ue-2009-09-006.pdf" text:style-name="Internet_20_link" text:visited-style-name="Visited_20_Internet_20_Link">LINK</text:a><text:line-break/> Mair, Georg W.: Die betriebsbegleitende Prüfung als Methode der Sicherheitsüberwachung und interaktiven Lebensdauerfestlegung an Composite-Druckbehältern  Teil 2.<text:line-break/>In: Technische Überwachung, Bd.50(2009)Nr.9, S. 41 - 45.<text:line-break/><text:line-break/>
<text:a xlink:type="simple" xlink:href="http://www.wissen-hilfe.de/_Wissen/locked/papers/te-ue-2009-10-004.pdf" text:style-name="Internet_20_link" text:visited-style-name="Visited_20_Internet_20_Link">LINK</text:a><text:line-break/>Mair, Georg W. : Die betriebsbegleitende Prüfung als Methode der Sicherheitsüberwachung und interaktiven Lebensdauerfestlegung an Composite-Druckbehältern Teil 3.<text:line-break/>In: Technische Überwachung, Bd.50(2009)Nr.10, S. 46 - 49.<text:line-break/><text:line-break/>
<text:a xlink:type="simple" xlink:href="http://www.wissen-hilfe.de/_Wissen/locked/papers/te-ue-2009-11-12-005.pdf" text:style-name="Internet_20_link" text:visited-style-name="Visited_20_Internet_20_Link">LINK</text:a><text:line-break/>Konersmann, Rainer : Zum Gefahrguttransport mit Eisenbahnkesselwagen.<text:line-break/>In: Technische Überwachung, Bd.50(2009)Nr.11/12, S. 27 - 32.<text:line-break/><text:line-break/>
<text:a xlink:type="simple" xlink:href="http://www.wissen-hilfe.de/_Wissen/locked/papers/te-ue-2010-09-003.pdf" text:style-name="Internet_20_link" text:visited-style-name="Visited_20_Internet_20_Link">LINK</text:a><text:line-break/>Bock, Franz-Josef / Haferkamp, Klaus /  Häberlein, Andreas : ROGA und LOPA - ein Vergleich zweier Methoden zur Risikobewertung von chemischen Prozessanlagen.<text:line-break/>In: Technische Überwachung, Bd.51(2010)Nr.9, S. 42 - 47.<text:line-break/><text:line-break/>
<text:a xlink:type="simple" xlink:href="http://www.wissen-hilfe.de/_Wissen/locked/papers/te-ue-2013-04-002.pdf" text:style-name="Internet_20_link" text:visited-style-name="Visited_20_Internet_20_Link">LINK</text:a><text:line-break/>Kox, Jörg : Zuständigkeiten für Zulassungen und Prüfungen im ADR/RID.<text:line-break/>In: Technische Überwachung, Bd.54(2013) 04, S. 97 - 100.<text:line-break/><text:line-break/>
<text:a xlink:type="simple" xlink:href="http://www.wissen-hilfe.de/_Wissen/locked/papers/vdsi-2016-03-001.pdf" text:style-name="Internet_20_link" text:visited-style-name="Visited_20_Internet_20_Link">LINK</text:a><text:line-break/>Noll, Björn: Gefährliche Power-Pakete.<text:line-break/>In: VDSI, VDSIaktuell 03.2016, S. 10 - 11.<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5::12:56</meta:creation-date>
    <dc:creator>Generated</dc:creator>
    <dc:date>2026-08-27T15::12:56</dc:date>
    <dc:language>en-US</dc:language>
    <meta:editing-cycles>1</meta:editing-cycles>
    <meta:editing-duration>PT0S</meta:editing-duration>
    <dc:title>papers:p_traffic</dc:title>
  </office:meta>
</office:document-meta>
</file>