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58949e2688968d3fd83f697bad03946.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240338164251cm" style:rel-height="scale"><draw:image xlink:href="Pictures/a58949e2688968d3fd83f697bad03946.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vehicles"/>Artikel: Fahrzeuge</text:span> (außer Schienenfahrzeuge)</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5-001.pdf" text:style-name="Internet_20_link" text:visited-style-name="Visited_20_Internet_20_Link">LINK</text:a><text:line-break/>Blessing, Sascha: Elektrostatische Aufladung im Explosionsschutz
Wichtigste Gefahrenquelle.<text:line-break/>In: Sicherheitsingenieur, Jg. 56-2025-05, S. 10-13.<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SV-2024-05-001.pdf" text:style-name="Internet_20_link" text:visited-style-name="Visited_20_Internet_20_Link">LINK</text:a><text:line-break/>Irmscher, Ilja: Sachverständige Bewertung von Parkbauten und Parkierungsanlagen
Zu den Empfehlungen für Anlagen des ruhenden Verkehes EAR 23.<text:line-break/>In: Die Sachverständigen, 51. Jg. 2024-05, S. 115128.<text:line-break/><text:line-break/>
<text:a xlink:type="simple" xlink:href="http://www.wissen-hilfe.de/_Wissen/locked/papers/te-si-2024-03-04-005.pdf" text:style-name="Internet_20_link" text:visited-style-name="Visited_20_Internet_20_Link">LINK</text:a><text:line-break/>Konersmann,Rainer: Unfallursache Ablenkung.<text:line-break/>In: Technische Sicherheit, 14. Jg. 2024-03-04, S. 24-31.<text:line-break/><text:line-break/>
<text:a xlink:type="simple" xlink:href="http://www.wissen-hilfe.de/_Wissen/locked/papers/s-ing-2024-01-02-002.pdf" text:style-name="Internet_20_link" text:visited-style-name="Visited_20_Internet_20_Link">LINK</text:a><text:line-break/>Ziehmer, Rainer: Elektromobilität-eine Herausforderung für die Sicherheitsfachkraft
Arbeiten unter Spannung.<text:line-break/>In: Sicherheitsingenieur, 55.Jg.2024-01-02, S. 12-15.<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
Prävention von Lithium- Akku-Bränden in Gebäuden.<text:line-break/>In: Sicherheitsingenieur, 55.Jg.2024-06, S. 8-10.<text:line-break/><text:line-break/>
<text:a xlink:type="simple" xlink:href="http://www.wissen-hilfe.de/_Wissen/locked/papers/s-ing-2024-06-004.pdf" text:style-name="Internet_20_link" text:visited-style-name="Visited_20_Internet_20_Link">LINK</text:a><text:line-break/>Heßner, Hans; Helmke, Björn: Sicherheitsrelevante Fahrerassistenzsysteme
Rückenwind für die Verkehrssicherheit.<text:line-break/>In: Sicherheitsingenieur, 55.Jg.2024-06, S. 30-32.<text:line-break/><text:line-break/>
<text:a xlink:type="simple" xlink:href="http://www.wissen-hilfe.de/_Wissen/locked/papers/sis-2024-12-002.pdf" text:style-name="Internet_20_link" text:visited-style-name="Visited_20_Internet_20_Link">LINK</text:a><text:line-break/>Korbmacher, Raphael; Tordeux, Antoine: Sind Abstands- und Geschwindigkeitsregelanlagen sicher?.<text:line-break/>In: sicher ist sicher, 75. Jg.-2024-12, S. 544-548.<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4-003.pdf" text:style-name="Internet_20_link" text:visited-style-name="Visited_20_Internet_20_Link">LINK</text:a><text:line-break/>Wagner, Walter; Reiff, Ellen- Christine: Elektromagnetische Verträglichkeit und Netzanschlussverhalten
Sicherheit für Ladesysteme.<text:line-break/>In: Sicherheitsingenieur, 54. Jg., 04/2023, S. 36-37.<text:line-break/><text:line-break/>
<text:a xlink:type="simple" xlink:href="http://www.wissen-hilfe.de/_Wissen/locked/papers/s-ing-2023-07-08-006.pdf" text:style-name="Internet_20_link" text:visited-style-name="Visited_20_Internet_20_Link">LINK</text:a><text:line-break/>Lendt, Christine: Elektromobilität und Arbeitsschutz
Geräuschlos, aber überall.<text:line-break/>In: Sicherheitsingenieur, 54. Jg., 07-08/2023, S. 38-39.<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4.pdf" text:style-name="Internet_20_link" text:visited-style-name="Visited_20_Internet_20_Link">LINK</text:a><text:line-break/>Konersmann, Rainer: Sind wir bereit fürs Autonome Fahren?.<text:line-break/>In: Technische Sicherheit, 13. Jg. (2023) Nr. 05-06, S. 30-38.<text:line-break/><text:line-break/>
<text:a xlink:type="simple" xlink:href="http://www.wissen-hilfe.de/_Wissen/locked/papers/te-si-2023-11-12-001.pdf" text:style-name="Internet_20_link" text:visited-style-name="Visited_20_Internet_20_Link">LINK</text:a><text:line-break/>Rothe. R.; Langstrof, A.: Alternative Brandschutzkonzepte.<text:line-break/>In: Technische Sicherheit, 13.Jg.2023-11-12, S. 7-11.<text:line-break/><text:line-break/>
<text:a xlink:type="simple" xlink:href="http://www.wissen-hilfe.de/_Wissen/locked/papers/te-si-2023-11-12-002.pdf" text:style-name="Internet_20_link" text:visited-style-name="Visited_20_Internet_20_Link">LINK</text:a><text:line-break/>Konersmann, Rainer: Die Probleme mit den Autofrachtern.<text:line-break/>In: Technische Sicherheit, 13.Jg.2023-11-12, S. 12-23.<text:line-break/><text:line-break/>
<text:a xlink:type="simple" xlink:href="http://www.wissen-hilfe.de/_Wissen/locked/papers/zfpc-2023-05-004.pdf" text:style-name="Internet_20_link" text:visited-style-name="Visited_20_Internet_20_Link">LINK</text:a><text:line-break/>Plegniere, Heinz- Günter: Produkt Compliance in der Automobilindustrie Handlungsempfehlungen des VDA.<text:line-break/>In: Zeitschrift für Product Compliance, 2. Jg.2023-05, S. 225-231.<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2-008.pdf" text:style-name="Internet_20_link" text:visited-style-name="Visited_20_Internet_20_Link">LINK</text:a><text:line-break/>Böhmer, Jendrik; Hösker, Carsten: Kein Sonder(haftungs)recht in der Automobilindustrie.<text:line-break/>In: Zeitschrift für Product Compliance, 1. Jg 02-2022, S. 85-88.<text:line-break/><text:line-break/>
<text:a xlink:type="simple" xlink:href="http://www.wissen-hilfe.de/_Wissen/locked/papers/zfpc-2022-02-007.pdf" text:style-name="Internet_20_link" text:visited-style-name="Visited_20_Internet_20_Link">LINK</text:a><text:line-break/>Böhmer, Jendrik; Hösker, Carsten: Regressansprüche im Zulieferergeschäft nur bei Haftung in der gesamten Lieferkette.<text:line-break/>In: Zeitschrift für Product Compliance, 1. Jg 02-2022, S. 83-85.<text:line-break/><text:line-break/>
<text:a xlink:type="simple" xlink:href="http://www.wissen-hilfe.de/_Wissen/locked/papers/zfpc-2022-02-002.pdf" text:style-name="Internet_20_link" text:visited-style-name="Visited_20_Internet_20_Link">LINK</text:a><text:line-break/>Polly, Sebastian; Zeiler, Franziska: Autonomes Fahren in Deutschland - Der Gezetzgeber schafft weitere Klarheit.<text:line-break/>In: Zeitschrift für Product Compliance, 1. Jg 02-2022, S. 56-61.<text:line-break/><text:line-break/>
<text:a xlink:type="simple" xlink:href="http://www.wissen-hilfe.de/_Wissen/locked/papers/sis-2022-12-001.pdf" text:style-name="Internet_20_link" text:visited-style-name="Visited_20_Internet_20_Link">LINK</text:a><text:line-break/>Schlummer, Marco; Müller, Nico: Die Sicherheit der Sollfunktion im Automobilbereich (SOZIF) - ein neuer Aspekt in dem Komplex der technischen Produktsicherheit.<text:line-break/>In: sicher ist sicher, 73. Jg. 12-2022, S. 518-522.<text:line-break/><text:line-break/>
<text:a xlink:type="simple" xlink:href="http://www.wissen-hilfe.de/_Wissen/locked/papers/s-ing-2022-08-09-008.pdf" text:style-name="Internet_20_link" text:visited-style-name="Visited_20_Internet_20_Link">LINK</text:a><text:line-break/>Klar, Markus: Fahrzeugprüfung - der Streit, der keiner ist.<text:line-break/>In: Sicherheitsingenieur, 53. Jg. 08-09-2022, S. 39-41.<text:line-break/><text:line-break/>
<text:a xlink:type="simple" xlink:href="http://www.wissen-hilfe.de/_Wissen/locked/papers/dSV-2022-09-001.pdf" text:style-name="Internet_20_link" text:visited-style-name="Visited_20_Internet_20_Link">LINK</text:a><text:line-break/>Herget, Peter: Die rechtliche Stellung des Inspektors einer Kfz- Inspektionsstelle.<text:line-break/>In: Der Sachverständige, 49. Jg. 09-2022, S. 229-237.<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InTeR_2021-03-001.pdf" text:style-name="Internet_20_link" text:visited-style-name="Visited_20_Internet_20_Link">LINK</text:a><text:line-break/>Wagner, Manuela: Fast and Furious: auf der Überholspur zum autonomen Fahren oder Sackgasse für Forschung und Entwicklung?.<text:line-break/>In: InTeR, InTeR 3/21, S. 132-140.<text:line-break/><text:line-break/>
<text:a xlink:type="simple" xlink:href="http://www.wissen-hilfe.de/_Wissen/locked/papers/RAW-2021-02-001.pdf" text:style-name="Internet_20_link" text:visited-style-name="Visited_20_Internet_20_Link">LINK</text:a><text:line-break/>Kleemann, Steven; Dr. Clemens: Das Gesetz zum „autonomen„ Fahren in Deutschland
Automatisiertes Fahren findet seinen Weg im StVG.<text:line-break/>In: RAW, 9. Jg. 2/21, S. 99-105.<text:line-break/><text:line-break/>
<text:a xlink:type="simple" xlink:href="http://www.wissen-hilfe.de/_Wissen/locked/papers/sis-2021-12-001.pdf" text:style-name="Internet_20_link" text:visited-style-name="Visited_20_Internet_20_Link">LINK</text:a><text:line-break/>Schlummer, Marco; Heinrich, Johannes: Automotive Cybersecurity &amp; Functional Safety - ein gemeinsamer Weg zur sicheren Mobilität?.<text:line-break/>In: sicher ist sicher, 72. Jg. 2021-12, S. 558-564.<text:line-break/><text:line-break/>
<text:a xlink:type="simple" xlink:href="http://www.wissen-hilfe.de/_Wissen/locked/papers/te-si-2021-03-04-007.pdf" text:style-name="Internet_20_link" text:visited-style-name="Visited_20_Internet_20_Link">LINK</text:a><text:line-break/>Wilrich, Thomas: „Eigentor“ durch Keyless-Go-Schlüssel in der Waschstraße
Verantwortung und Haftung für Automatisierung, Robotik und Sicherheitstechnik.<text:line-break/>In: Technische Sicherheit, Bd.11 (2021) Nr. 03-04, S. 36-38.<text:line-break/><text:line-break/>
<text:a xlink:type="simple" xlink:href="http://www.wissen-hilfe.de/_Wissen/locked/papers/te-si-2021-05-06-003.pdf" text:style-name="Internet_20_link" text:visited-style-name="Visited_20_Internet_20_Link">LINK</text:a><text:line-break/>Bohnert, Matthias: E-Mobilität brandgefährlich?
Brandschutzkonzepte für Ladeinfrastruktur und Elektro-Parkräume.<text:line-break/>In: Technische Sicherheit, Bd.11 (2021) Nr. 05-06, S. 17-18.<text:line-break/><text:line-break/>
<text:a xlink:type="simple" xlink:href="http://www.wissen-hilfe.de/_Wissen/locked/papers/te-si-2021-05-06-011.pdf" text:style-name="Internet_20_link" text:visited-style-name="Visited_20_Internet_20_Link">LINK</text:a><text:line-break/>Wilrich, Thomas: Einparkschwierigkeiten am Alexanderplatz in Berlin
Verantwortung und Haftung für Automatisierung, Robotik und Sicherheitstechnik.<text:line-break/>In: Technische Sicherheit, Bd.11 (2021) Nr. 05-06, S. 52-53.<text:line-break/><text:line-break/>
<text:a xlink:type="simple" xlink:href="http://www.wissen-hilfe.de/_Wissen/locked/papers/te-si-2021-11-12-001.pdf" text:style-name="Internet_20_link" text:visited-style-name="Visited_20_Internet_20_Link">LINK</text:a><text:line-break/>Fast, Lucas; Klüh, Stefan, Langstrof, Alexandra:
Brandschutz bei E-Autos in Tiefgaragen.<text:line-break/>In: Technische Sicherheit, Bd.11 (2021) Nr. 11-12, S. 10-15.<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sis-2020-12-002.pdf" text:style-name="Internet_20_link" text:visited-style-name="Visited_20_Internet_20_Link">LINK</text:a><text:line-break/>Hien, Wolfgang; Obenland, Herbert; Schweres, Manfred: Dieselmotoremissionen (DME): Stand der Regulierung und offene Fragen (Teil 1: Arbeitsplatz).<text:line-break/>In: sicher ist sicher, 72. Jg. 2020-12, S. 548-554.<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sis-2019-02-004.pdf" text:style-name="Internet_20_link" text:visited-style-name="Visited_20_Internet_20_Link">LINK</text:a><text:line-break/>Fengel, Marc; Ulman, Michael: Mit Sicherheit geladen.<text:line-break/>In: sicher ist sicher, 70. Jg. 2019-02, S. 79-80.<text:line-break/><text:line-break/>
<text:a xlink:type="simple" xlink:href="http://www.wissen-hilfe.de/_Wissen/locked/papers/sis-2019-12-001.pdf" text:style-name="Internet_20_link" text:visited-style-name="Visited_20_Internet_20_Link">LINK</text:a><text:line-break/>Föst, Albert: Elektromobilität ein Thema für den Arbeitsschutz?.<text:line-break/>In: sicher ist sicher, 70. Jg. 2019-12, S. 570-573.<text:line-break/><text:line-break/>
<text:a xlink:type="simple" xlink:href="http://www.wissen-hilfe.de/_Wissen/locked/papers/te-si-2019-4-005.pdf" text:style-name="Internet_20_link" text:visited-style-name="Visited_20_Internet_20_Link">LINK</text:a><text:line-break/>Bubb, Heiner; Sträter, Oliver: Gestaltung menschlicher Zuverlässigkeit beim autonomen Autofahren.<text:line-break/>In: Technische Sicherheit, Bd.9 (2019) Nr. 4, S. 26-32.<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sis-2018-12-001.pdf" text:style-name="Internet_20_link" text:visited-style-name="Visited_20_Internet_20_Link">LINK</text:a><text:line-break/>Plinke, Fabian; Braasch, Andreas; Heinrich, Johannes: Anforderungen an die Zuverlässigkeit, Verfügbarkeit und Sicherheit automatisiert und autonom agierender Systeme.<text:line-break/>In: sicher ist sicher, 69. Jg. 2018-12, S. 532-537.<text:line-break/><text:line-break/></text:p>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te-si-2011-01-02-004.pdf" text:style-name="Internet_20_link" text:visited-style-name="Visited_20_Internet_20_Link">LINK</text:a><text:line-break/>Faber, Michael : Abhängigkeit der Sicherheitsmaßnahmen vom Aluminium-Nacharbeitsumfang im Automobilbau.<text:line-break/>In: Technische Sicherheit, Bd.1(2011)Nr.1/2 , S. 28 - 31.<text:line-break/><text:line-break/>
<text:a xlink:type="simple" xlink:href="http://www.wissen-hilfe.de/_Wissen/locked/papers/te-si-2011-11-12-001.pdf" text:style-name="Internet_20_link" text:visited-style-name="Visited_20_Internet_20_Link">LINK</text:a><text:line-break/>Vukovic, Denis : Regelwerke der Ladungssicherung auf dem klimatischen Prüfstand. Verifikation durch Erkenntnisse aus einem Forschungsprojekt.<text:line-break/>In: Technische Sicherheit, Bd.1(2011)Nr.11/12, S. 10 - 13.<text:line-break/><text:line-break/>
<text:a xlink:type="simple" xlink:href="http://www.wissen-hilfe.de/_Wissen/locked/papers/te-si-2011-11-12-004.pdf" text:style-name="Internet_20_link" text:visited-style-name="Visited_20_Internet_20_Link">LINK</text:a><text:line-break/>Schwarzer, Stefanie / Weltschev,  Margit / Otremba, Frank: Lebensdauer und Schadensursachen von Tankcontainern, Tankfahrzeugen und Kesselwagen zur Beförderung von Gefahrgütern in der Praxis.<text:line-break/>In: Technische Sicherheit, Bd.1(2011)Nr.11/12, S. 28 - 33.<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3-09-005.pdf" text:style-name="Internet_20_link" text:visited-style-name="Visited_20_Internet_20_Link">LINK</text:a><text:line-break/>Gosewinkel, Martin / Dworschak, Rene / Milde, Joachim   : Lithium-Ionen-Akku - nur ein (elektro-)chemischer Reaktor?.<text:line-break/>In: Technische Sicherheit, Bd.3(2013)Nr.9, S. 32 - 34.<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7::01:24</meta:creation-date>
    <dc:creator>Generated</dc:creator>
    <dc:date>2026-08-28T17::01:24</dc:date>
    <dc:language>en-US</dc:language>
    <meta:editing-cycles>1</meta:editing-cycles>
    <meta:editing-duration>PT0S</meta:editing-duration>
    <dc:title>papers:p_vehicles</dc:title>
  </office:meta>
</office:document-meta>
</file>