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afd638770d1952526fcdf7e1066e8db.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5afd638770d1952526fcdf7e1066e8db.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welding_technolgy"/>Artikel: Schweißtechnik, Verbindungs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dp-2025-04-001.pdf" text:style-name="Internet_20_link" text:visited-style-name="Visited_20_Internet_20_Link">LINK</text:a><text:line-break/>Schuster, Jochen: Schweißgeeignet oder nicht?
HISTORISCHE BEWEHRUNGSWERKSTOFFE UND IHRE SCHWEISSMETALLURGISCHE UNTERSUCHUNG, TEIL 1.<text:line-break/>In: Der Praktiker, Jg. 77 2025-04, S. 28-37.<text:line-break/><text:line-break/>
<text:a xlink:type="simple" xlink:href="http://www.wissen-hilfe.de/_Wissen/locked/papers/dp-2025-05-001.pdf" text:style-name="Internet_20_link" text:visited-style-name="Visited_20_Internet_20_Link">LINK</text:a><text:line-break/>Schuster, Jochen: Ein Blick in die Praxis
HISTORISCHE BEWEHRUNGSWERKSTOFFE UND IHRE SCHWEISSMETALLURGISCHE UNTERSUCHUNG, TEIL 2.<text:line-break/>In: Der Praktiker, Jg. 77 2025-05, S. 38-42.<text:line-break/><text:line-break/>
<text:a xlink:type="simple" xlink:href="http://www.wissen-hilfe.de/_Wissen/locked/papers/zfp-2025-02-001.pdf" text:style-name="Internet_20_link" text:visited-style-name="Visited_20_Internet_20_Link">LINK</text:a><text:line-break/>Blankschän, Michel: Untersuchungen zum Einfluss der Beleuchtungsstärke und anderer Faktoren auf die Detektion von Anzeigen bei der Sichtprüfung.<text:line-break/>In: zfp Magazin, Ausgabe193-2025-02, S. 44-50.<text:line-break/><text:line-break/>
<text:a xlink:type="simple" xlink:href="http://www.wissen-hilfe.de/_Wissen/locked/papers/zfp-2025-04-001.pdf" text:style-name="Internet_20_link" text:visited-style-name="Visited_20_Internet_20_Link">LINK</text:a><text:line-break/>Hecht, Andreas: ZfP bei wiederkehrenden Prüfungen an Überwachungsbedürftigen Anlagen
Bedeutung der technischen Regeln für Betriebssicherheit ( TRBS ).<text:line-break/>In: zfp Magazin, Ausgabe 194-2025-04, S. 46-47.<text:line-break/><text:line-break/>
<text:a xlink:type="simple" xlink:href="http://www.wissen-hilfe.de/_Wissen/locked/papers/dp-2025-06-001.pdf" text:style-name="Internet_20_link" text:visited-style-name="Visited_20_Internet_20_Link">LINK</text:a><text:line-break/>Balim, Bilgehan: Janissek, Norbert: Auftraglöten als Ergänzung zum Auftragschweißen und thermischen Spritzen
Effektiver Schutz vor Verschleiß.<text:line-break/>In: Der Praktiker, Jg. 77 2025-06, S. 24-29.<text:line-break/><text:line-break/>
<text:a xlink:type="simple" xlink:href="http://www.wissen-hilfe.de/_Wissen/locked/papers/dp-2025-06-002.pdf" text:style-name="Internet_20_link" text:visited-style-name="Visited_20_Internet_20_Link">LINK</text:a><text:line-break/>Vauderwange, Thomas: Prozessicheres Löten mit Tiefeninduktion
Vom Stand der Technik.<text:line-break/>In: Der Praktiker, Jg. 77 2025-06, S. 30-38.<text:line-break/><text:line-break/>
<text:a xlink:type="simple" xlink:href="http://www.wissen-hilfe.de/_Wissen/locked/papers/dp-2025-06-003.pdf" text:style-name="Internet_20_link" text:visited-style-name="Visited_20_Internet_20_Link">LINK</text:a><text:line-break/>Marquardt, Raphael ; Gook, Sergej ; Biegler, Max ;et al..: Handgeführtes Laserstrahlschweissen am T-Stoß eines niedrig legierten Stahls
Mit Schutzgas die Porosität reduzieren.<text:line-break/>In: Der Praktiker, Jg. 77 2025-06, S. 44-47.<text:line-break/><text:line-break/>
<text:a xlink:type="simple" xlink:href="http://www.wissen-hilfe.de/_Wissen/locked/papers/dp-2025-06-004.pdf" text:style-name="Internet_20_link" text:visited-style-name="Visited_20_Internet_20_Link">LINK</text:a><text:line-break/>Killing, Ulrich: Korrosion durch Flüssigkeiten an und  niedriglegierten Stählen sowie an hochlegierten CrNi - Stählen, Teil 1
Korrosion und wie man sie vermeidet.<text:line-break/>In: Der Praktiker, Jg. 77 2025-06, S. 48-55.<text:line-break/><text:line-break/>
<text:a xlink:type="simple" xlink:href="http://www.wissen-hilfe.de/_Wissen/locked/papers/dp-2025-07-08-001.pdf" text:style-name="Internet_20_link" text:visited-style-name="Visited_20_Internet_20_Link">LINK</text:a><text:line-break/>Lahnsteiner, Robert: Effiziente Drahtförderung in modernen Schweißanlagen
Sicherheit auf langer Strecke.<text:line-break/>In: Der Praktiker, Jg. 77 2025-07/08, S. 36-37.<text:line-break/><text:line-break/>
<text:a xlink:type="simple" xlink:href="http://www.wissen-hilfe.de/_Wissen/locked/papers/dp-2025-07-08-002.pdf" text:style-name="Internet_20_link" text:visited-style-name="Visited_20_Internet_20_Link">LINK</text:a><text:line-break/>Nüchtern- Baumhoff, Stefanie: Brennerintegrierte Rauchgasabsaugung im Fokus
Gesundheitsschutz beginnt am Lichtbogen.<text:line-break/>In: Der Praktiker, Jg. 77 2025-07/08, S. 38-40.<text:line-break/><text:line-break/>
<text:a xlink:type="simple" xlink:href="http://www.wissen-hilfe.de/_Wissen/locked/papers/dp-2025-07-08-003.pdf" text:style-name="Internet_20_link" text:visited-style-name="Visited_20_Internet_20_Link">LINK</text:a><text:line-break/>Rinn, Boris: MIG / MAG- Schweißbrenner richtig warten
Werkzeug gut, alles gut.<text:line-break/>In: Der Praktiker, Jg. 77 2025-07/08, S. 41-44.<text:line-break/><text:line-break/>
<text:a xlink:type="simple" xlink:href="http://www.wissen-hilfe.de/_Wissen/locked/papers/dp-2025-07-08-004.pdf" text:style-name="Internet_20_link" text:visited-style-name="Visited_20_Internet_20_Link">LINK</text:a><text:line-break/>Waldleitner,Peter: Manuelles Schweißen komplexer Baugruppen aus Feinkornstahl
Herausforderung Feinkornstahl.<text:line-break/>In: Der Praktiker, Jg. 77 2025-07/08, S. 45-47.<text:line-break/><text:line-break/>
<text:a xlink:type="simple" xlink:href="http://www.wissen-hilfe.de/_Wissen/locked/papers/dp-2025-07-08-005.pdf" text:style-name="Internet_20_link" text:visited-style-name="Visited_20_Internet_20_Link">LINK</text:a><text:line-break/>Semsch, Norbert: Prozessgase für automatisiertes Schweißen
Gaslösungen strategisch nutzen.<text:line-break/>In: Der Praktiker, Jg. 77 2025-07/08, S. 50-52.<text:line-break/><text:line-break/>
<text:a xlink:type="simple" xlink:href="http://www.wissen-hilfe.de/_Wissen/locked/papers/dp-2025-07-08-006.pdf" text:style-name="Internet_20_link" text:visited-style-name="Visited_20_Internet_20_Link">LINK</text:a><text:line-break/>Kampffmeyer, Dirk; Wolters, Michael; Wankum, Achim; et al.:: Schweißrauchentwicklung beim Schweißen mit unterschiedlichen Schutzgasen
Weniger Schweißrauch, mehr Gesundheitsschutz.<text:line-break/>In: Der Praktiker, Jg. 77 2025-07/08, S. 58-61.<text:line-break/><text:line-break/>
<text:a xlink:type="simple" xlink:href="http://www.wissen-hilfe.de/_Wissen/locked/papers/dp-2025-07-08-007.pdf" text:style-name="Internet_20_link" text:visited-style-name="Visited_20_Internet_20_Link">LINK</text:a><text:line-break/>Killing, Ulrich: Korrosion durch Flüssigkeiten an und  niedriglegierten Stählen sowie an hochlegierten CrNi - Stählen, Teil 2
Hinweise und Empfehlungen für sicheren Betrieb.<text:line-break/>In: Der Praktiker, Jg. 77 2025-07/08, S. 62-69.<text:line-break/><text:line-break/>
<text:a xlink:type="simple" xlink:href="http://www.wissen-hilfe.de/_Wissen/locked/papers/dp-2025-09-001.pdf" text:style-name="Internet_20_link" text:visited-style-name="Visited_20_Internet_20_Link">LINK</text:a><text:line-break/>Könning, Manfred: Methoden zur Vermeidung und Absaugung von Schweißrauch
Maßnahmen uund wie man sie umsetzt.<text:line-break/>In: Der Praktiker, Jg. 77 2025-09, S. 68-72.<text:line-break/><text:line-break/>
<text:a xlink:type="simple" xlink:href="http://www.wissen-hilfe.de/_Wissen/locked/papers/dp-2025-10-001.pdf" text:style-name="Internet_20_link" text:visited-style-name="Visited_20_Internet_20_Link">LINK</text:a><text:line-break/>Linn, Svenja: Effiziente MIG / MAG -Schweißlösung für den Stahlbau
Schweißzeiten verkürzen, Material einsparen.<text:line-break/>In: Der Praktiker, Jg. 77 2025-10, S. 28-29.<text:line-break/><text:line-break/>
<text:a xlink:type="simple" xlink:href="http://www.wissen-hilfe.de/_Wissen/locked/papers/dp-2025-10-002.pdf" text:style-name="Internet_20_link" text:visited-style-name="Visited_20_Internet_20_Link">LINK</text:a><text:line-break/>Mann, Samuel: Vernetzte Schweißrauchsensoren im Stahlbau
Für Sicherheit und Energieeffizienz.<text:line-break/>In: Der Praktiker, Jg. 77 2025-10, S. 30-32.<text:line-break/><text:line-break/>
<text:a xlink:type="simple" xlink:href="http://www.wissen-hilfe.de/_Wissen/locked/papers/dp-2025-10-003.pdf" text:style-name="Internet_20_link" text:visited-style-name="Visited_20_Internet_20_Link">LINK</text:a><text:line-break/>Kaya, Cerkez; Schmitz, Michael: Gasgemische zum Hocheffizienten, Nachhaltigen Laserstrahlschneiden
Produktivität steigern, Kosten senken, CO2 -Fußabdruck minimieren.<text:line-break/>In: Der Praktiker, Jg. 77 2025-10, S. 44-49.<text:line-break/><text:line-break/>
<text:a xlink:type="simple" xlink:href="http://www.wissen-hilfe.de/_Wissen/locked/papers/dp-2025-11-001.pdf" text:style-name="Internet_20_link" text:visited-style-name="Visited_20_Internet_20_Link">LINK</text:a><text:line-break/>Marben, Phillip: Laserschweißtechnik für Batteriekästen in Elektrofahrzeugen
Für jede Schweißung die passende Laseroptik.<text:line-break/>In: Der Praktiker, Jg. 77 2025-11, S. 30-32.<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din-2024-01-002.pdf" text:style-name="Internet_20_link" text:visited-style-name="Visited_20_Internet_20_Link">LINK</text:a><text:line-break/>Hübner, Tobias: Ordnungssystem der Fertigungsverfahren nach DIN 8580: Zukünftige Entwicklungen in der Normung.<text:line-break/>In: DIN Mitteilungen, Jg.2024-01, S. 24-25.<text:line-break/><text:line-break/>
<text:a xlink:type="simple" xlink:href="http://www.wissen-hilfe.de/_Wissen/locked/papers/dp-2024-01-02-001.pdf" text:style-name="Internet_20_link" text:visited-style-name="Visited_20_Internet_20_Link">LINK</text:a><text:line-break/>Killing, Ulrich: Lichtbogenschweißen von Mischverbindungen an Druckgeräten
Anforderungen und Empfehlungen.<text:line-break/>In: Der Praktiker, 76. Jg. 2024-01-02, S. 21-27.<text:line-break/><text:line-break/>
<text:a xlink:type="simple" xlink:href="http://www.wissen-hilfe.de/_Wissen/locked/papers/dp-2024-01-02-002.pdf" text:style-name="Internet_20_link" text:visited-style-name="Visited_20_Internet_20_Link">LINK</text:a><text:line-break/>Jahn, Simon, Prowaznik , Robert, Schmitz, Martin et al.:: Stand der Technik beim Handgeführten Laserstrahlschweißen
In der Praxis angekommen.<text:line-break/>In: Der Praktiker, 76. Jg. 2024-01-02, S. 46-51.<text:line-break/><text:line-break/>
<text:a xlink:type="simple" xlink:href="http://www.wissen-hilfe.de/_Wissen/locked/papers/dp-2024-03-001.pdf" text:style-name="Internet_20_link" text:visited-style-name="Visited_20_Internet_20_Link">LINK</text:a><text:line-break/>Schuster, Jochen: Kommentar zum Fachbeitrag„ Werkstoffprüfbescheinigungen und ihr Inhalt“
Darum prüfe, was man ewig bindet.<text:line-break/>In: Der Praktiker, 76. Jg. 2024-03, S. 27-.<text:line-break/><text:line-break/>
<text:a xlink:type="simple" xlink:href="http://www.wissen-hilfe.de/_Wissen/locked/papers/dp-2024-03-002.pdf" text:style-name="Internet_20_link" text:visited-style-name="Visited_20_Internet_20_Link">LINK</text:a><text:line-break/>Baunack, Django; Liehr, Alexander: Schadensfall und Reparatur an einer Geschweißten Prototyp-Konstruktion aus hochfestem Aluminium
Von Ursachen und deren Vermeidung.<text:line-break/>In: Der Praktiker, 76. Jg. 2024-03, S. 30-36.<text:line-break/><text:line-break/>
<text:a xlink:type="simple" xlink:href="http://www.wissen-hilfe.de/_Wissen/locked/papers/dp-2024-03-003.pdf" text:style-name="Internet_20_link" text:visited-style-name="Visited_20_Internet_20_Link">LINK</text:a><text:line-break/>Vauderwange, Thomas: Herstellung der „Lichtaugen “ für den Tiefbahnhof „ Stuttgart 21 “
Anspruchsvoll in Konstruktion und Fertigung.<text:line-break/>In: Der Praktiker, 76. Jg. 2024-03, S. 44-50.<text:line-break/><text:line-break/>
<text:a xlink:type="simple" xlink:href="http://www.wissen-hilfe.de/_Wissen/locked/papers/dp-2024-03-004.pdf" text:style-name="Internet_20_link" text:visited-style-name="Visited_20_Internet_20_Link">LINK</text:a><text:line-break/>Killing, Ulrich: Oberflächenbehandlung von Chrom-Nickel-Stählen
Hinweise und Empfehlungen.<text:line-break/>In: Der Praktiker, 76. Jg. 2024-03, S. 52-58.<text:line-break/><text:line-break/>
<text:a xlink:type="simple" xlink:href="http://www.wissen-hilfe.de/_Wissen/locked/papers/dp-2024-04-001.pdf" text:style-name="Internet_20_link" text:visited-style-name="Visited_20_Internet_20_Link">LINK</text:a><text:line-break/>Willinger, Martin: WIG-Schweißen mit dynamisch geregelter Drahtvorschubgeschwindigkeit
Qualität und Produktivität optimiert.<text:line-break/>In: Der Praktiker, 76. Jg. 2024-04, S. 36-40.<text:line-break/><text:line-break/>
<text:a xlink:type="simple" xlink:href="http://www.wissen-hilfe.de/_Wissen/locked/papers/dp-2024-06-001.pdf" text:style-name="Internet_20_link" text:visited-style-name="Visited_20_Internet_20_Link">LINK</text:a><text:line-break/>Niepold, Karsten: Einsatz der KI- Basierten Objektdetektion in der Fertigung am Beispiel eines Engspaltschweißprozesses
Neue Möglichkeiten.<text:line-break/>In: Der Praktiker, 76. Jg. 2024-06, S. 38-43.<text:line-break/><text:line-break/>
<text:a xlink:type="simple" xlink:href="http://www.wissen-hilfe.de/_Wissen/locked/papers/dp-2024-06-002.pdf" text:style-name="Internet_20_link" text:visited-style-name="Visited_20_Internet_20_Link">LINK</text:a><text:line-break/>Killing, Ulrich: Einfluss der Atmosphäre auf das Korrosionsverhalten von Stählen
Schädigungsmechanismen und deren Vermeidung.<text:line-break/>In: Der Praktiker, 76. Jg. 2024-06, S. 44-51.<text:line-break/><text:line-break/>
<text:a xlink:type="simple" xlink:href="http://www.wissen-hilfe.de/_Wissen/locked/papers/dp-2024-07-08-001.pdf" text:style-name="Internet_20_link" text:visited-style-name="Visited_20_Internet_20_Link">LINK</text:a><text:line-break/>Disch, Thomas: Titan- Eigenschaften, Normen, schweißtechnische Verarbeitung
Werkstoff mit Zukunft.<text:line-break/>In: Der Praktiker, 76. Jg. 2024-07-08, S. 38-47.<text:line-break/><text:line-break/>
<text:a xlink:type="simple" xlink:href="http://www.wissen-hilfe.de/_Wissen/locked/papers/dp-2024-07-08-002.pdf" text:style-name="Internet_20_link" text:visited-style-name="Visited_20_Internet_20_Link">LINK</text:a><text:line-break/>Kuscher, Gerd ; Thiemonds, Stephan: Wärmeeinflußzone ( WEZ )-Vergleich zwischen den Prozessen Lichtbogenhand-, Metall-Aktivgas und Impuls-Laserstrahlschweißen
WEZ-Die meistgefürchtete „ Danger Zone “ der Schweißtechnik.<text:line-break/>In: Der Praktiker, 76. Jg. 2024-07-08, S. 52-56.<text:line-break/><text:line-break/>
<text:a xlink:type="simple" xlink:href="http://www.wissen-hilfe.de/_Wissen/locked/papers/dp-2024-07-08-003.pdf" text:style-name="Internet_20_link" text:visited-style-name="Visited_20_Internet_20_Link">LINK</text:a><text:line-break/>Killing, Ulrich: Wasserstoff-Was ist aus Sicht der Scheiß- und Werkstofftechnik zu beachten ?
Von Vorteilen und Problemen.<text:line-break/>In: Der Praktiker, 76. Jg. 2024-07-08, S. 58-66.<text:line-break/><text:line-break/>
<text:a xlink:type="simple" xlink:href="http://www.wissen-hilfe.de/_Wissen/locked/papers/zfp-2024-04-001.pdf.pdf" text:style-name="Internet_20_link" text:visited-style-name="Visited_20_Internet_20_Link">LINK</text:a><text:line-break/>Parker, Chris/ Theta Technilogeis: Additive Fertigung
Herausforderungen bei der Bauteileprüfung und wie man ihnen begegnen kann.<text:line-break/>In: zfp Magazin, Ausgabe 189  2024 04, S. 44-47.<text:line-break/><text:line-break/>
<text:a xlink:type="simple" xlink:href="http://www.wissen-hilfe.de/_Wissen/locked/papers/sis-2024-07-08-002.pdf.pdf" text:style-name="Internet_20_link" text:visited-style-name="Visited_20_Internet_20_Link">LINK</text:a><text:line-break/>Janick, Eva; Brose, Martin; Gomolka, Malte: Hand-Laser-Maschinen ( HLM ):
Einsatz mit unterschätztem Risiko.<text:line-break/>In: sicher ist sicher, 75.Jg.-2024-07-08, S. 330-336.<text:line-break/><text:line-break/>
<text:a xlink:type="simple" xlink:href="http://www.wissen-hilfe.de/_Wissen/locked/papers/dp-2024-09-001.pdf" text:style-name="Internet_20_link" text:visited-style-name="Visited_20_Internet_20_Link">LINK</text:a><text:line-break/>Leitner, Mario: Kunststoff-Metall-Rührschweißen: Innovative Werkstoffverbindungstechnick für den Leichtbau
Neue Perspektiven.<text:line-break/>In: Der Praktiker, 76. Jg.2024-09, S. 48-51.<text:line-break/><text:line-break/>
<text:a xlink:type="simple" xlink:href="http://www.wissen-hilfe.de/_Wissen/locked/papers/dp-2024-09-002.pdf" text:style-name="Internet_20_link" text:visited-style-name="Visited_20_Internet_20_Link">LINK</text:a><text:line-break/>Gießler, Stefan: Automatisiertes Entschichten hochwertiger Bauteile
Plasma-Fugenhobeln-effizient, leise und sauber.<text:line-break/>In: Der Praktiker, 76. Jg.2024-09, S. 52-54.<text:line-break/><text:line-break/>
<text:a xlink:type="simple" xlink:href="http://www.wissen-hilfe.de/_Wissen/locked/papers/dp-2024-09-003.pdf" text:style-name="Internet_20_link" text:visited-style-name="Visited_20_Internet_20_Link">LINK</text:a><text:line-break/>Reichel, Lucas: Mobiles Laserstrahlhärten und Schweißen in einem kompakten Robotersystem
Sieben auf einen Streich.<text:line-break/>In: Der Praktiker, 76. Jg.2024-09, S. 55-57.<text:line-break/><text:line-break/>
<text:a xlink:type="simple" xlink:href="http://www.wissen-hilfe.de/_Wissen/locked/papers/dp-2024-09-004.pdf" text:style-name="Internet_20_link" text:visited-style-name="Visited_20_Internet_20_Link">LINK</text:a><text:line-break/>Killing, Ulrich: Ratgeber zur Fehlersuche und Beseitigung beim Lichtbogenschweißen
Prozesse außer Rand und Band - was hilft?.<text:line-break/>In: Der Praktiker, 76. Jg.2024-09, S. 58-66.<text:line-break/><text:line-break/>
<text:a xlink:type="simple" xlink:href="http://www.wissen-hilfe.de/_Wissen/locked/papers/din-2024-09-001.pdf" text:style-name="Internet_20_link" text:visited-style-name="Visited_20_Internet_20_Link">LINK</text:a><text:line-break/>Baensch, Franziska; Müller, Daniel; Schmitt, Michael: Neuer Fachbereich „Zerstörungsfreie Prüfung“ im DIN-Normenausschuss Materialprüfung (NMP) gegründet.<text:line-break/>In: DIN Mitteilungen, Jg. 2024-09, S. 14-17.<text:line-break/><text:line-break/>
<text:a xlink:type="simple" xlink:href="http://www.wissen-hilfe.de/_Wissen/locked/papers/dp-2024-11-001.pdf" text:style-name="Internet_20_link" text:visited-style-name="Visited_20_Internet_20_Link">LINK</text:a><text:line-break/>Roob ,Thomas: LICHTBOGEN OPTIMIEREN UND SCHWEISSRAUCH REDUZIEREN
Schweißfachkräfte haben es selbst in der Hand.<text:line-break/>In: Der Praktiker, 76. Jg.2024-11, S. 25-27.<text:line-break/><text:line-break/>
<text:a xlink:type="simple" xlink:href="http://www.wissen-hilfe.de/_Wissen/locked/papers/dp-2024-11-002.pdf" text:style-name="Internet_20_link" text:visited-style-name="Visited_20_Internet_20_Link">LINK</text:a><text:line-break/>Gebhardt, Andreas; Götz Thomas; Scherp, Markus: VERBESSERUNG DER SCHWEISSRAUCHERFASSUNG AN ROBOTERSCHWEISSZELLEN
Weniger Schweißrauche, höherer Schutz.<text:line-break/>In: Der Praktiker, 76. Jg.2024-11, S. 34-39.<text:line-break/><text:line-break/>
<text:a xlink:type="simple" xlink:href="http://www.wissen-hilfe.de/_Wissen/locked/papers/dp-2024-12-001.pdf" text:style-name="Internet_20_link" text:visited-style-name="Visited_20_Internet_20_Link">LINK</text:a><text:line-break/>Günther, Karsten; Dambacher, Jörg; Vorreiter, Stefan;et al: RESSOURCEN EFFIZIENTES UNTERPULVERSCHWEISSEN DURCH DIREKTE WIEDERVERWERTUNG DER SCHLACKE ALS SCHWEISSPULVER
Ökologisch und ökonomisch sinnvoll.<text:line-break/>In: Der Praktiker, 76. Jg.2024-12, S. 30-35.<text:line-break/><text:line-break/>
<text:a xlink:type="simple" xlink:href="http://www.wissen-hilfe.de/_Wissen/locked/papers/dp-2024-12-002.pdf" text:style-name="Internet_20_link" text:visited-style-name="Visited_20_Internet_20_Link">LINK</text:a><text:line-break/>Dörner, Philipp; Willinger, Martin: PRAKTISCHE LÖSUNGSANSÄTZE ZUM ERSTELLEN EINER WPS AUS EINER SWPS NACH EN ISO 15612
Der schnelle Weg zur Zertifizierung.<text:line-break/>In: Der Praktiker, 76. Jg.2024-12, S. 36-41.<text:line-break/><text:line-break/></text:p>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7-10-001.pdf" text:style-name="Internet_20_link" text:visited-style-name="Visited_20_Internet_20_Link">LINK</text:a><text:line-break/>Hinneberg, Dieter: MIG-Schweißen von Stumpfnähten an Rohren aus CuNiFe und Kehlnähten an Stahlmuffen auf CuNiFe-Rohren.<text:line-break/>In: Der Praktiker, 59. Jg 2007-10, S. 303 - 305.<text:line-break/><text:line-break/>
<text:a xlink:type="simple" xlink:href="http://www.wissen-hilfe.de/_Wissen/locked/papers/dp-2007-11-001.pdf" text:style-name="Internet_20_link" text:visited-style-name="Visited_20_Internet_20_Link">LINK</text:a><text:line-break/>Schmidt, Joachim: Korrosionsschutz im Stahlbau - Schweißen verzinkter Konstruktionen und Ausbessern von Fehlstellen.<text:line-break/>In: Der Praktiker, 59. Jg 2007-11, S. 336 - 340.<text:line-break/><text:line-break/>
<text:a xlink:type="simple" xlink:href="http://www.wissen-hilfe.de/_Wissen/locked/papers/dp-2007-11-002.pdf" text:style-name="Internet_20_link" text:visited-style-name="Visited_20_Internet_20_Link">LINK</text:a><text:line-break/>Klier, Ronald: Lichtbogenbolzenschweißen - Teil 1: Verfahren und Anwendungsbeispiele.<text:line-break/>In: Der Praktiker, 59. Jg 2007-11, S. 346 - 354.<text:line-break/><text:line-break/>
<text:a xlink:type="simple" xlink:href="http://www.wissen-hilfe.de/_Wissen/locked/papers/dp-2007-12-001.pdf" text:style-name="Internet_20_link" text:visited-style-name="Visited_20_Internet_20_Link">LINK</text:a><text:line-break/>Klier, Ronald: Lichtbogenbolzenschweißen - Teil 2: Einflussgrößen und ihre Auswirkungen auf das Fügeergebnis.<text:line-break/>In: Der Praktiker, 59. Jg 2007-12, S. 386 - 390.<text:line-break/><text:line-break/>
<text:a xlink:type="simple" xlink:href="http://www.wissen-hilfe.de/_Wissen/locked/papers/dp-2007-12-002.pdf" text:style-name="Internet_20_link" text:visited-style-name="Visited_20_Internet_20_Link">LINK</text:a><text:line-break/>Polrolniczak, Hans / Aretz, Walter: Fehler und deren Vermeidung beim Widerstandsschweißen (Teil 5-1): Ermittlung von Grundeinsteilungen bei fehlenden Vergleichsdaten.<text:line-break/>In: Der Praktiker, 59. Jg 2007-12, S. 392 - 397.<text:line-break/><text:line-break/>
<text:a xlink:type="simple" xlink:href="http://www.wissen-hilfe.de/_Wissen/locked/papers/dp-2008-01-001.pdf" text:style-name="Internet_20_link" text:visited-style-name="Visited_20_Internet_20_Link">LINK</text:a><text:line-break/>Polrolniczak, Hans / Aretz, Walter: Fehler und deren Vermeidung beim Widerstandsschweißen (Teil 5-2] - Ermittlung von Grundeinsteilungen bei fehlenden Vergleichsdaten.<text:line-break/>In: Der Praktiker, 60. Jg 2008-01, S. 28 - 31.<text:line-break/><text:line-break/>
<text:a xlink:type="simple" xlink:href="http://www.wissen-hilfe.de/_Wissen/locked/papers/dp-2008-02-001.pdf" text:style-name="Internet_20_link" text:visited-style-name="Visited_20_Internet_20_Link">LINK</text:a><text:line-break/>Szelagowski, Peter: Qualitätssicherungsmaßnahmen für nasse Unterwasserschweißungen.<text:line-break/>In: Der Praktiker, 60. Jg 2008-02, S. 81 - 86.<text:line-break/><text:line-break/>
<text:a xlink:type="simple" xlink:href="http://www.wissen-hilfe.de/_Wissen/locked/papers/dp-2008-02-002.pdf" text:style-name="Internet_20_link" text:visited-style-name="Visited_20_Internet_20_Link">LINK</text:a><text:line-break/>Klier, Ronald: Verankerungen für Feuerfestverkleidungen und Isolierstoffe durch Bolzenschweißen befestigen (Teil 1).<text:line-break/>In: Der Praktiker, 60. Jg 2008-02, S. 87 - 90.<text:line-break/><text:line-break/>
<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03-002.pdf" text:style-name="Internet_20_link" text:visited-style-name="Visited_20_Internet_20_Link">LINK</text:a><text:line-break/>Klier, Ronald: Verankerungen für Feuerfestverkleidungen und Isolierstoffe durch Bolzenschweißen befestigen (Teil 2).<text:line-break/>In: Der Praktiker, 60. Jg 2008-03, S. 114 - 119.<text:line-break/><text:line-break/>
<text:a xlink:type="simple" xlink:href="http://www.wissen-hilfe.de/_Wissen/locked/papers/dp-2008-04-001.pdf" text:style-name="Internet_20_link" text:visited-style-name="Visited_20_Internet_20_Link">LINK</text:a><text:line-break/>Trillmich, Rainer: Erfahrungen bei der Kalibrierung von Geräten zum Bolzenschweißen.<text:line-break/>In: Der Praktiker, 60. Jg 2008-04, S. 136 - 114.<text:line-break/><text:line-break/>
<text:a xlink:type="simple" xlink:href="http://www.wissen-hilfe.de/_Wissen/locked/papers/dp-2008-04-002.pdf" text:style-name="Internet_20_link" text:visited-style-name="Visited_20_Internet_20_Link">LINK</text:a><text:line-break/>Mußmann, Jochen W.: Qualitätsanforderungen bei der Wärmebehandlung - Die neue ISO 17 663 als Bindeglied zwischen Produktnorm und Glühtätigkeit.<text:line-break/>In: Der Praktiker, 60. Jg 2008-04, S. 142 - 146.<text:line-break/><text:line-break/>
<text:a xlink:type="simple" xlink:href="http://www.wissen-hilfe.de/_Wissen/locked/papers/dp-2008-04-003.pdf" text:style-name="Internet_20_link" text:visited-style-name="Visited_20_Internet_20_Link">LINK</text:a><text:line-break/>Schuster, Jochen : Was zum Teufel ist Stahl? - Ein Auszubildender macht sich Gedanken über die wundersame Welt der aktuellen Stahlnormung.<text:line-break/>In: Der Praktiker, 60. Jg 2008-04, S. 148 - 153.<text:line-break/><text:line-break/>
<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5-002.pdf" text:style-name="Internet_20_link" text:visited-style-name="Visited_20_Internet_20_Link">LINK</text:a><text:line-break/>Aichele, Günter: Altbewährte und neue Regeln für den Schutzgasschweißer -Teil 2: Regeln zu Werkstoffbesonderheiten.<text:line-break/>In: Der Praktiker, 60. Jg 2008-05, S. 174 - 181.<text:line-break/><text:line-break/>
<text:a xlink:type="simple" xlink:href="http://www.wissen-hilfe.de/_Wissen/locked/papers/dp-2008-06-001.pdf" text:style-name="Internet_20_link" text:visited-style-name="Visited_20_Internet_20_Link">LINK</text:a><text:line-break/>Trillmich, Rainer: Zur Qualitätssicherung beim Bolzenschweißen - Was sagt die DIN EN ISO 14 555:2006 dazu? (Teil 1].<text:line-break/>In: Der Praktiker, 60. Jg 2008-06, S. 198 - 202.<text:line-break/><text:line-break/>
<text:a xlink:type="simple" xlink:href="http://www.wissen-hilfe.de/_Wissen/locked/papers/dp-2008-06-002.pdf" text:style-name="Internet_20_link" text:visited-style-name="Visited_20_Internet_20_Link">LINK</text:a><text:line-break/>Zwätz, R.: Notwendigkeit und Nutzen einer Zertifizierung nach der Normenreihe DIN EN ISO 3 834.<text:line-break/>In: Der Praktiker, 60. Jg 2008-06, S. 203 - 206.<text:line-break/><text:line-break/>
<text:a xlink:type="simple" xlink:href="http://www.wissen-hilfe.de/_Wissen/locked/papers/dp-2008-06-003.pdf" text:style-name="Internet_20_link" text:visited-style-name="Visited_20_Internet_20_Link">LINK</text:a><text:line-break/>Baier, Erhard: Nachbehandlung an Schweißnähten - Alte Technik ,,Hämmern„ im Vergleich zur UIT-Behandlung.<text:line-break/>In: Der Praktiker, 60. Jg 2008-06, S. 208 - 211.<text:line-break/><text:line-break/>
<text:a xlink:type="simple" xlink:href="http://www.wissen-hilfe.de/_Wissen/locked/papers/dp-2008-07-08-001.pdf" text:style-name="Internet_20_link" text:visited-style-name="Visited_20_Internet_20_Link">LINK</text:a><text:line-break/>Aichele, Günter: Altbewährte und neue Regeln für den Schutzgasschweißer - Teil 3: Neueres bei Schweißgeräten und Hilfsmitteln.<text:line-break/>In: Der Praktiker, 60. Jg 2008-07-08, S. 232 - 237.<text:line-break/><text:line-break/>
<text:a xlink:type="simple" xlink:href="http://www.wissen-hilfe.de/_Wissen/locked/papers/dp-2008-07-08-002.pdf" text:style-name="Internet_20_link" text:visited-style-name="Visited_20_Internet_20_Link">LINK</text:a><text:line-break/>Schmidt, Joachim: Korrosion im Stahlbau - Kontaktkorrosion und Spaltkorrosion.<text:line-break/>In: Der Praktiker, 60. Jg 2008-07-08, S. 248 - 251.<text:line-break/><text:line-break/>
<text:a xlink:type="simple" xlink:href="http://www.wissen-hilfe.de/_Wissen/locked/papers/dp-2008-07-08-003.pdf" text:style-name="Internet_20_link" text:visited-style-name="Visited_20_Internet_20_Link">LINK</text:a><text:line-break/>Simler, Hugo: Plasmaschneiden nichtrostender Chrom-Nickel-Stähle - Teil 1: Varianten, Einsatzbereiche und Schnittqualität.<text:line-break/>In: Der Praktiker, 60. Jg 2008-07-08, S. 252 - 255.<text:line-break/><text:line-break/>
<text:a xlink:type="simple" xlink:href="http://www.wissen-hilfe.de/_Wissen/locked/papers/dp-2008-07-08-004.pdf" text:style-name="Internet_20_link" text:visited-style-name="Visited_20_Internet_20_Link">LINK</text:a><text:line-break/>Trillmich, Rainer: Zur Qualitätsicherung beim Bolzenschweißen - Was sagt die DIN EN ISO 14 555:2006 dazu? (Teil 2].<text:line-break/>In: Der Praktiker, 60. Jg 2008-07-08, S. 258 - 262.<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2.pdf" text:style-name="Internet_20_link" text:visited-style-name="Visited_20_Internet_20_Link">LINK</text:a><text:line-break/>Trommer, Gerd / Walz, Marianne: Produktive Alternative zum Lichtbogenhandschweißen im Gleisbau: Einsatz selbstschützender Fülldrahtelektroden.<text:line-break/>In: Der Praktiker, 60. Jg 2008-09, S. 182 - 284.<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09-004.pdf" text:style-name="Internet_20_link" text:visited-style-name="Visited_20_Internet_20_Link">LINK</text:a><text:line-break/>Simler, Hugo: Plasmaschneiden nichtrostender Chrom-Nickel-Stähle - Teil 2: Prozessgase, Qualitätsmerkmale und Kosten.<text:line-break/>In: Der Praktiker, 60. Jg 2008-09, S. 304 - 309.<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8-11-002.pdf" text:style-name="Internet_20_link" text:visited-style-name="Visited_20_Internet_20_Link">LINK</text:a><text:line-break/>von der Heyden, Thomas / Paga, Heino: Mit Normen zum Gesundheitsschutz - Schweißen ohne Gefährdung durch Gase und Rauche möglich.<text:line-break/>In: Der Praktiker, 60. Jg 2008-11, S. 384 - 386.<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8-12-002.pdf" text:style-name="Internet_20_link" text:visited-style-name="Visited_20_Internet_20_Link">LINK</text:a><text:line-break/>Schmidt, Joachim: Korrosion im Stahlbau - Wetterfeste Baustähle.<text:line-break/>In: Der Praktiker, 60. Jg 2008-12, S. 410 - 417.<text:line-break/><text:line-break/>
<text:a xlink:type="simple" xlink:href="http://www.wissen-hilfe.de/_Wissen/locked/papers/dp-2009-01-001.pdf" text:style-name="Internet_20_link" text:visited-style-name="Visited_20_Internet_20_Link">LINK</text:a><text:line-break/>Schuster, Jochen: Der Zaunkönig - Eine rostige, aber gutachterlich bewertete Geschichte.<text:line-break/>In: Der Praktiker, 61. Jg 2009-01, S. 14 - 19.<text:line-break/><text:line-break/>
<text:a xlink:type="simple" xlink:href="http://www.wissen-hilfe.de/_Wissen/locked/papers/dp-2009-03-001.pdf" text:style-name="Internet_20_link" text:visited-style-name="Visited_20_Internet_20_Link">LINK</text:a><text:line-break/>Storch, Wilfried / Boywitt, Ralf: Rührreibschweißen sichert die elektrische Leitfähigkeit von Stromleitern aus Kupfer.<text:line-break/>In: Der Praktiker, 61. Jg 2009-03, S. 102 - 105.<text:line-break/><text:line-break/>
<text:a xlink:type="simple" xlink:href="http://www.wissen-hilfe.de/_Wissen/locked/papers/dp-2009-04-001.pdf" text:style-name="Internet_20_link" text:visited-style-name="Visited_20_Internet_20_Link">LINK</text:a><text:line-break/>Schmidt, Joachim: Pro und Kontra zu Zinksprays bei der Ausbesserung von feuerverzinkten Konstruktionen.<text:line-break/>In: Der Praktiker, 61. Jg 2009-04, S. 120 - 125.<text:line-break/><text:line-break/>
<text:a xlink:type="simple" xlink:href="http://www.wissen-hilfe.de/_Wissen/locked/papers/dp-2009-05-001.pdf" text:style-name="Internet_20_link" text:visited-style-name="Visited_20_Internet_20_Link">LINK</text:a><text:line-break/>Schmidt, Joachim: Persönliche Verantwortung des Schweißpersonals für Arbeitssicherheit und Umweltschutz.<text:line-break/>In: Der Praktiker, 61. Jg 2009-05, S. 160 - 164.<text:line-break/><text:line-break/>
<text:a xlink:type="simple" xlink:href="http://www.wissen-hilfe.de/_Wissen/locked/papers/dp-2009-06-001.pdf" text:style-name="Internet_20_link" text:visited-style-name="Visited_20_Internet_20_Link">LINK</text:a><text:line-break/>Tatter, Uwe: Tödliche Verbrennung eines Gasschweißers.<text:line-break/>In: Der Praktiker, 61. Jg 2009-06, S. 200 - 202.<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09-10-001.pdf" text:style-name="Internet_20_link" text:visited-style-name="Visited_20_Internet_20_Link">LINK</text:a><text:line-break/>Fischer, Ffiedhelm / Albrecht, Udo: Wasserstrahlschneiden im Vergleich zum thermischen Schneiden - Verfahrensgrundlagen und Qualitätskriterien.<text:line-break/>In: Der Praktiker, 61. Jg 2009-10, S. 348 - 352.<text:line-break/><text:line-break/>
<text:a xlink:type="simple" xlink:href="http://www.wissen-hilfe.de/_Wissen/locked/papers/dp-2009-11-001.pdf" text:style-name="Internet_20_link" text:visited-style-name="Visited_20_Internet_20_Link">LINK</text:a><text:line-break/>Fischer, Ffiedhelm / Albrecht, Udo: Wasserstrahlschneiden im Vergleich zum thermischen Schneiden - Einsatzbereiche und Wirtschaftlichkeitsgesichtspunkte.<text:line-break/>In: Der Praktiker, 61. Jg 2009-11, S. 387 - 394.<text:line-break/><text:line-break/>
<text:a xlink:type="simple" xlink:href="http://www.wissen-hilfe.de/_Wissen/locked/papers/dp-2010-02-001.pdf" text:style-name="Internet_20_link" text:visited-style-name="Visited_20_Internet_20_Link">LINK</text:a><text:line-break/>Kröger, Tobias: Hundertprozentiger Qualitätsnachweis. Zerstörungsfreie Schweissnahtprüfung mit aktiver Thermografie.<text:line-break/>In: Der Praktiker, 62. Jg 2010-02, S. 62 - 63.<text:line-break/><text:line-break/>
<text:a xlink:type="simple" xlink:href="http://www.wissen-hilfe.de/_Wissen/locked/papers/dp-2010-02-002.pdf" text:style-name="Internet_20_link" text:visited-style-name="Visited_20_Internet_20_Link">LINK</text:a><text:line-break/>Schuster, Jochen: Zwei gegen Verschleiß.Verschleissbeständige Stähle in der Erdbewegung und ihre schweisstechnische Verarbeitung.<text:line-break/>In: Der Praktiker, 62. Jg 2010-02, S. 72 - 78.<text:line-break/><text:line-break/>
<text:a xlink:type="simple" xlink:href="http://www.wissen-hilfe.de/_Wissen/locked/papers/dp-2010-04-001.pdf" text:style-name="Internet_20_link" text:visited-style-name="Visited_20_Internet_20_Link">LINK</text:a><text:line-break/>Hanebuth, Henning / Werner, Christian : WIG-Schweißen - am besten ohne Sauerstoff. Einfluss des Sauerstoffgehaltes im Schutzgas auf Dauerschweissverhalten und Standzeit von Elektroden beim Wolfram-Inertgasschweissen.<text:line-break/>In: Der Praktiker, 62. Jg 2010-04, S. 162 - 166.<text:line-break/><text:line-break/>
<text:a xlink:type="simple" xlink:href="http://www.wissen-hilfe.de/_Wissen/locked/papers/dp-2010-04-002.pdf" text:style-name="Internet_20_link" text:visited-style-name="Visited_20_Internet_20_Link">LINK</text:a><text:line-break/>Schuster, Jochen: Von Puddings, Paddelbooten und altem Eisen. Humorvolle Einblicke in das Thema Puddelstahl, Teil 1.<text:line-break/>In: Der Praktiker, 62. Jg 2010-04, S. 168 - 170.<text:line-break/><text:line-break/>
<text:a xlink:type="simple" xlink:href="http://www.wissen-hilfe.de/_Wissen/locked/papers/dp-2010-04-003.pdf" text:style-name="Internet_20_link" text:visited-style-name="Visited_20_Internet_20_Link">LINK</text:a><text:line-break/>Püster, Thomas / Hustedt, Michael / Herzog, Dirk : Was schützt wie vor Laserstrahlung? Persönliche Schutzausrüstung für die Arbeit mit handgeführten Lasern zur Werkstoffbearbeitung.<text:line-break/>In: Der Praktiker, 62. Jg 2010-04, S. 172 - 175.<text:line-break/><text:line-break/>
<text:a xlink:type="simple" xlink:href="http://www.wissen-hilfe.de/_Wissen/locked/papers/dp-2010-04-004.pdf" text:style-name="Internet_20_link" text:visited-style-name="Visited_20_Internet_20_Link">LINK</text:a><text:line-break/>Gast, Jürgen: Gesundheit fördern, Kosten senken. Einsatz und Stand der Technik von Geräten und Anlagen zur Schweissrauchabsaugung.<text:line-break/>In: Der Praktiker, 62. Jg 2010-04, S. 176 - 178.<text:line-break/><text:line-break/>
<text:a xlink:type="simple" xlink:href="http://www.wissen-hilfe.de/_Wissen/locked/papers/dp-2010-05-001.pdf" text:style-name="Internet_20_link" text:visited-style-name="Visited_20_Internet_20_Link">LINK</text:a><text:line-break/>Schuster, Jochen: Von Phosphor, dem Wetter und Außerirdischen. Humorvolle Einblicke in das Thema Puddelstahl, Teil 2.<text:line-break/>In: Der Praktiker, 62. Jg 2010-05, S. 210 - 212.<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0-07-08-002.pdf" text:style-name="Internet_20_link" text:visited-style-name="Visited_20_Internet_20_Link">LINK</text:a><text:line-break/>Schmidt, Joachim: Verunsicherung unbegründet. Die neue DAST-Richtlinie 022 zum Feuerverzinken von Tragenden Stahlbauten.<text:line-break/>In: Der Praktiker, 62. Jg 2010-07-08, S. 304 - 309.<text:line-break/><text:line-break/>
<text:a xlink:type="simple" xlink:href="http://www.wissen-hilfe.de/_Wissen/locked/papers/dp-2010-09-001.pdf" text:style-name="Internet_20_link" text:visited-style-name="Visited_20_Internet_20_Link">LINK</text:a><text:line-break/>Tepper, André: Schweißen auf der Baustelle - ganz einfach, oder? Ausbildung von Schweissern für Arbeiten im Baustellenbereich.<text:line-break/>In: Der Praktiker, 61. Jg 2010-09, S. 332 - 334.<text:line-break/><text:line-break/>
<text:a xlink:type="simple" xlink:href="http://www.wissen-hilfe.de/_Wissen/locked/papers/dp-2010-09-002.pdf" text:style-name="Internet_20_link" text:visited-style-name="Visited_20_Internet_20_Link">LINK</text:a><text:line-break/>Gerster, Peter: In der Praxis bewährt. Instandhaltung und Reparatur von Schweisskonstruktionen durch Höherfrequentes Hämmern.<text:line-break/>In: Der Praktiker, 61. Jg 2010-09, S. 336 - 339.<text:line-break/><text:line-break/>
<text:a xlink:type="simple" xlink:href="http://www.wissen-hilfe.de/_Wissen/locked/papers/dp-2010-09-003.pdf" text:style-name="Internet_20_link" text:visited-style-name="Visited_20_Internet_20_Link">LINK</text:a><text:line-break/>Sternberger, German: Regeln helfen sparen. Fehler und deren Vermeidung beim Schweissen von Treppenkonstruktionen.<text:line-break/>In: Der Praktiker, 61. Jg 2010-09, S. 344 - 346.<text:line-break/><text:line-break/>
<text:a xlink:type="simple" xlink:href="http://www.wissen-hilfe.de/_Wissen/locked/papers/dp-2010-10-001.pdf" text:style-name="Internet_20_link" text:visited-style-name="Visited_20_Internet_20_Link">LINK</text:a><text:line-break/>Schuster, Jochen: Marmor, Stein und Eisen bricht … . Werkstoffliche Mechanismen der Entstehung von Brüchen und Brucherscheinungen in Metallen, Teil 1.<text:line-break/>In: Der Praktiker, 61. Jg 2010-10, S. 396 - 400.<text:line-break/><text:line-break/>
<text:a xlink:type="simple" xlink:href="http://www.wissen-hilfe.de/_Wissen/locked/papers/dp-2010-10-002.pdf" text:style-name="Internet_20_link" text:visited-style-name="Visited_20_Internet_20_Link">LINK</text:a><text:line-break/>Mährlein, Jörg /Löhr, Volker: Anforderungen in verschiedenen Normen. Durchführung der werkseigenen Produktionskontrolle, Teil 2.<text:line-break/>In: Der Praktiker, 61. Jg 2010-10, S. 402 - 407.<text:line-break/><text:line-break/>
<text:a xlink:type="simple" xlink:href="http://www.wissen-hilfe.de/_Wissen/locked/papers/dp-2010-11-001.pdf" text:style-name="Internet_20_link" text:visited-style-name="Visited_20_Internet_20_Link">LINK</text:a><text:line-break/>Schuster, Jochen: Von der ,,Kullerkunde„ zum ,,Gefüge-Swing“. Werkstoffliche Mechanismen der Entstehung von Brüchen und Brucherscheinungen in Metallen, Teil 2.<text:line-break/>In: Der Praktiker, 61. Jg 2010-11, S. 440 - 443.<text:line-break/><text:line-break/>
<text:a xlink:type="simple" xlink:href="http://www.wissen-hilfe.de/_Wissen/locked/papers/dp-2010-11-002.pdf" text:style-name="Internet_20_link" text:visited-style-name="Visited_20_Internet_20_Link">LINK</text:a><text:line-break/>Steidl, Frank / Stibbe, Ramona / Knödel, Peter: Oft Ursache von Schadensfällen. Entstehung und Auswirkungen von Anlauffarben im Bauwesen.<text:line-break/>In: Der Praktiker, 61. Jg 2010-11, S. 444 - 448.<text:line-break/><text:line-break/>
<text:a xlink:type="simple" xlink:href="http://www.wissen-hilfe.de/_Wissen/locked/papers/dp-2010-12-001.pdf" text:style-name="Internet_20_link" text:visited-style-name="Visited_20_Internet_20_Link">LINK</text:a><text:line-break/>Schuster, Jochen /  Herrmann, Jörg: Von Schein und Sein. Sonderbaustähle mit erhöhtem Verschleisswiderstand und ihr Verhalten beim Schweissen und Schneiden, Teil 1.<text:line-break/>In: Der Praktiker, 61. Jg 2010-12, S. 478 - 481.<text:line-break/><text:line-break/>
<text:a xlink:type="simple" xlink:href="http://www.wissen-hilfe.de/_Wissen/locked/papers/dp-2010-12-002.pdf" text:style-name="Internet_20_link" text:visited-style-name="Visited_20_Internet_20_Link">LINK</text:a><text:line-break/>von Busch, Marcus: Die richtige Methode wählen. Vorwärmen in der Schweisstechnik.<text:line-break/>In: Der Praktiker, 61. Jg 2010-12, S. 490 - 496.<text:line-break/><text:line-break/>
<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1.pdf" text:style-name="Internet_20_link" text:visited-style-name="Visited_20_Internet_20_Link">LINK</text:a><text:line-break/>Hartung, Ilko / Dilger, Klaus / Böhm, Stefan: Dem Riss einen Riegel vorschieben. Neues Verfahren zur Instandsetzung geschädigter Stahlbauwerke.<text:line-break/>In: Der Praktiker, 62. Jg 2011-01-02, S. 12 - 16.<text:line-break/><text:line-break/>
<text:a xlink:type="simple" xlink:href="http://www.wissen-hilfe.de/_Wissen/locked/papers/dp-2011-01-02-002.pdf" text:style-name="Internet_20_link" text:visited-style-name="Visited_20_Internet_20_Link">LINK</text:a><text:line-break/>Schuster, Jochen / Herrmann, Jörg: Keine deutlichen Unterschiede. Sonderbaustähle mit erhöhtem Verschleisswiderstand und ihr Verhalten beim Schweissen und Schneiden, Teil 2.<text:line-break/>In: Der Praktiker, 62. Jg 2011-01-02, S. 28 - 31.<text:line-break/><text:line-break/>
<text:a xlink:type="simple" xlink:href="http://www.wissen-hilfe.de/_Wissen/locked/papers/dp-2011-01-02-003.pdf" text:style-name="Internet_20_link" text:visited-style-name="Visited_20_Internet_20_Link">LINK</text:a><text:line-break/>Polrolniczak, Hans / Aretz, Walter: Vermeidbarer Ärger. Fehler und deren Vermeidung beim Widerstandsschweissen; Elektrischer Bereich - Teil 1: Auswahl und Grundeinstellung der Schweissmaschine.<text:line-break/>In: Der Praktiker, 62. Jg 2011-01-02, S. 32 - 36.<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
<text:a xlink:type="simple" xlink:href="http://www.wissen-hilfe.de/_Wissen/locked/papers/dp-2011-03-001.pdf" text:style-name="Internet_20_link" text:visited-style-name="Visited_20_Internet_20_Link">LINK</text:a><text:line-break/>Polrolniczak, Hans / Aretz, Walter: Grenzen beachten. Fehler und deren Vermeidung beim Widerstandsschweissen; Elektrischer Bereich - Teil 2: Erforderlicher Kabel-Querschnitt beim Anschluss der Schweissmaschinen und zulässige Schweissungen je Minute.<text:line-break/>In: Der Praktiker, 62. Jg 2011-03, S. 81 - 85.<text:line-break/><text:line-break/>
<text:a xlink:type="simple" xlink:href="http://www.wissen-hilfe.de/_Wissen/locked/papers/dp-2011-03-002.pdf" text:style-name="Internet_20_link" text:visited-style-name="Visited_20_Internet_20_Link">LINK</text:a><text:line-break/>Zäh, Michael / Braunreuther, Stefan : Kein sicherer Schutz. Lasersicherheit durch Laserschutzbrillen.<text:line-break/>In: Der Praktiker, 62. Jg 2011-03, S. 94 - 96.<text:line-break/><text:line-break/>
<text:a xlink:type="simple" xlink:href="http://www.wissen-hilfe.de/_Wissen/locked/papers/dp-2011-03-003.pdf" text:style-name="Internet_20_link" text:visited-style-name="Visited_20_Internet_20_Link">LINK</text:a><text:line-break/>Hirler, Harald: Flexible Hilfen. Betriebliche Gefährdungsbeurteilung am Schweissarbeitsplatz.<text:line-break/>In: Der Praktiker, 62. Jg 2011-03, S. 98 - 100.<text:line-break/><text:line-break/>
<text:a xlink:type="simple" xlink:href="http://www.wissen-hilfe.de/_Wissen/locked/papers/dp-2011-04-001.pdf" text:style-name="Internet_20_link" text:visited-style-name="Visited_20_Internet_20_Link">LINK</text:a><text:line-break/>Beyer, Heiko / Paschold, Rolf : Augen auf bei der Schweißzusatzwahl. Kennzeichnung Von Schweisszusätzen.<text:line-break/>In: Der Praktiker, 62. Jg 2011-04, S. 120 - 124.<text:line-break/><text:line-break/>
<text:a xlink:type="simple" xlink:href="http://www.wissen-hilfe.de/_Wissen/locked/papers/dp-2011-04-002.pdf" text:style-name="Internet_20_link" text:visited-style-name="Visited_20_Internet_20_Link">LINK</text:a><text:line-break/>Spiegei-Ciobanu, Vilia Elena :  Vom Labor in die Praxis. Stand der Normung zum Thema Schadstoffe in der Schweisstechnik.<text:line-break/>In: Der Praktiker, 62. Jg 2011-04, S. 132 - 136.<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1-06-001.pdf" text:style-name="Internet_20_link" text:visited-style-name="Visited_20_Internet_20_Link">LINK</text:a><text:line-break/>Offenhäuser, Friedrich : Augen auf bei der Schutzbrillenwahl.  Sicherheit von Brillen für den Laseraugenschutz.<text:line-break/>In: Der Praktiker, 62. Jg 2011-06, S. 232 - 234.<text:line-break/><text:line-break/>
<text:a xlink:type="simple" xlink:href="http://www.wissen-hilfe.de/_Wissen/locked/papers/dp-2011-08-001.pdf" text:style-name="Internet_20_link" text:visited-style-name="Visited_20_Internet_20_Link">LINK</text:a><text:line-break/>Weniger, Hans-Dieter : Qualitätssicherung in der Schweißtechnik.  Fertigung und Lieferung von Schweisskonstruktionen - Beispiele für Ausführungsbestimmungen.<text:line-break/>In: Der Praktiker, 62. Jg 2011-08, S. 320 - 324.<text:line-break/><text:line-break/>
<text:a xlink:type="simple" xlink:href="http://www.wissen-hilfe.de/_Wissen/locked/papers/dp-2011-08-002.pdf" text:style-name="Internet_20_link" text:visited-style-name="Visited_20_Internet_20_Link">LINK</text:a><text:line-break/>Ammann, Thomas : Die Korrosion im Griff.  Formieren Beim Schweissen, Teil 1: Grundlagen Des Formierens.<text:line-break/>In: Der Praktiker, 62. Jg 2011-08, S. 325 - 329.<text:line-break/><text:line-break/>
<text:a xlink:type="simple" xlink:href="http://www.wissen-hilfe.de/_Wissen/locked/papers/dp-2011-09-001.pdf" text:style-name="Internet_20_link" text:visited-style-name="Visited_20_Internet_20_Link">LINK</text:a><text:line-break/>Ammann, Thomas : Leitfaden für's Formieren. Formieren beim Schweissen, Teil2: Formiertechniken , Spülleistung , Rohrlängeneinfluss.<text:line-break/>In: Der Praktiker, 62. Jg 2011-09, S. 370 - 377.<text:line-break/><text:line-break/>
<text:a xlink:type="simple" xlink:href="http://www.wissen-hilfe.de/_Wissen/locked/papers/dp-2011-09-002.pdf" text:style-name="Internet_20_link" text:visited-style-name="Visited_20_Internet_20_Link">LINK</text:a><text:line-break/>Gerster, Peter: Gleiche Vorteile  - auch unter Wasser. Höherfrequentes Hämmern zur Schweissnahtnachbehandlung unter Wasser.<text:line-break/>In: Der Praktiker, 62. Jg 2011-09, S. 378 - 380.<text:line-break/><text:line-break/>
<text:a xlink:type="simple" xlink:href="http://www.wissen-hilfe.de/_Wissen/locked/papers/dp-2011-11-001.pdf" text:style-name="Internet_20_link" text:visited-style-name="Visited_20_Internet_20_Link">LINK</text:a><text:line-break/>Steidl, Frank / Stibbe, Ramona: Korrosion verstehen. Nichtrostende Stähle im Bauwesen, Teil 1: Formen der Korrosion.<text:line-break/>In: Der Praktiker, 62. Jg 2011-11, S. 468 - 471.<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dp-2011-12-001.pdf" text:style-name="Internet_20_link" text:visited-style-name="Visited_20_Internet_20_Link">LINK</text:a><text:line-break/>Bothur, Christian: Kein Schutz ohne Wartung. Instandhaltung von Gebläseatemschutz.<text:line-break/>In: Der Praktiker, 62. Jg 2011-12, S. 508 - 511.<text:line-break/><text:line-break/>
<text:a xlink:type="simple" xlink:href="http://www.wissen-hilfe.de/_Wissen/locked/papers/dp-2011-12-002.pdf" text:style-name="Internet_20_link" text:visited-style-name="Visited_20_Internet_20_Link">LINK</text:a><text:line-break/>Rechlin, Silke: Gestiegene Anforderungen. Eigenschaften von Schweisserschutzkleidung.<text:line-break/>In: Der Praktiker, 62. Jg 2011-12, S. 514 - 516.<text:line-break/><text:line-break/>
<text:a xlink:type="simple" xlink:href="http://www.wissen-hilfe.de/_Wissen/locked/papers/dp-2011-12-003.pdf" text:style-name="Internet_20_link" text:visited-style-name="Visited_20_Internet_20_Link">LINK</text:a><text:line-break/>Steidl, Frank / Stibbe, Ramona: Werkstoff mit Besonderheiten. Nichtrostende Stähle im Bauwesen, Teil2: Allgemeine Werkstoffbeschreibung.<text:line-break/>In: Der Praktiker, 62. Jg 2011-12, S. 518 - 522.<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1-02-002.pdf" text:style-name="Internet_20_link" text:visited-style-name="Visited_20_Internet_20_Link">LINK</text:a><text:line-break/>Steidl, Frank / Stibbe, Ramona: Unterschiede im Detail. Nichtrostende Stähle im Bauwesen, Teil 3: Schweisstechnische Besonderheiten.<text:line-break/>In: Der Praktiker, 63. Jg 2012-01-02, S. 27 - 29.<text:line-break/><text:line-break/>
<text:a xlink:type="simple" xlink:href="http://www.wissen-hilfe.de/_Wissen/locked/papers/dp-2012-01-02-003.pdf" text:style-name="Internet_20_link" text:visited-style-name="Visited_20_Internet_20_Link">LINK</text:a><text:line-break/>Schmidt, Joachim: Ein-Blick in die Normung. DIN 18800-7, DIN EN 1993-1, DIN EN 1090-2 und der Korrosionsschutz von Stahlbauten.<text:line-break/>In: Der Praktiker, 63. Jg 2012-01-02, S. 34 - 37.<text:line-break/><text:line-break/>
<text:a xlink:type="simple" xlink:href="http://www.wissen-hilfe.de/_Wissen/locked/papers/dp-2012-03-001.pdf" text:style-name="Internet_20_link" text:visited-style-name="Visited_20_Internet_20_Link">LINK</text:a><text:line-break/>Steidl, Frank / Stibbe, Ramona: Schweißen von Schwarz-Weiß-Verbindungen. Nichtrostende Stähle im Bauwesen , Teil 4: Mischverbindungen.<text:line-break/>In: Der Praktiker, 63. Jg 2012-03, S. 66 - 68.<text:line-break/><text:line-break/>
<text:a xlink:type="simple" xlink:href="http://www.wissen-hilfe.de/_Wissen/locked/papers/dp-2012-03-002.pdf" text:style-name="Internet_20_link" text:visited-style-name="Visited_20_Internet_20_Link">LINK</text:a><text:line-break/>Schuster, Jochen : Abkühlzeit gut - alles gut. Schweissen von hochfesten Feinkornbaustählen, Teil 1: Neigung zur Aufhärtung durch Martensitbildung und zur Rekombination von eingebrachtem Wasserstoff.<text:line-break/>In: Der Praktiker, 63. Jg 2012-03, S. 69 - 71.<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2-03-004.pdf" text:style-name="Internet_20_link" text:visited-style-name="Visited_20_Internet_20_Link">LINK</text:a><text:line-break/>Weikert, Fritz / Marx, Marcus / Friedrich, Marko: Steter Tropfen höhlt den Stein. Berufskrankheiten bei Schweissern.<text:line-break/>In: Der Praktiker, 63. Jg 2012-03, S. 74 - 78.<text:line-break/><text:line-break/>
<text:a xlink:type="simple" xlink:href="http://www.wissen-hilfe.de/_Wissen/locked/papers/dp-2012-04-001.pdf" text:style-name="Internet_20_link" text:visited-style-name="Visited_20_Internet_20_Link">LINK</text:a><text:line-break/>Schuster, Jochen : Feine Unterschiede. Schweissen Von Hochfesten Feinkornbaustählen, Teil 2: Vorwärmen zum Vermeiden von aufhärtungs-und wasserstoffunterstützten Rissen.<text:line-break/>In: Der Praktiker, 63. Jg 2012-04, S. 116 - 120.<text:line-break/><text:line-break/>
<text:a xlink:type="simple" xlink:href="http://www.wissen-hilfe.de/_Wissen/locked/papers/dp-2012-05-001.pdf" text:style-name="Internet_20_link" text:visited-style-name="Visited_20_Internet_20_Link">LINK</text:a><text:line-break/>Koch, Felix / Enderlein, Marco / Roßmann, Joachim : Schweißen unter Druck. Kritische Aspekte beim Schweissen an in Betrieb befindlichen Gashochdruckleitungen.<text:line-break/>In: Der Praktiker, 63. Jg 2012-05, S. 186 - 188.<text:line-break/><text:line-break/>
<text:a xlink:type="simple" xlink:href="http://www.wissen-hilfe.de/_Wissen/locked/papers/dp-2012-05-002.pdf" text:style-name="Internet_20_link" text:visited-style-name="Visited_20_Internet_20_Link">LINK</text:a><text:line-break/>Schmidt, Joachim: Regeln für optimierten Schutz. DIN 18800-7, DIN EN 1993-1, DIN EN 1090-2 und das Feuerverzinken von Stahlbauten.<text:line-break/>In: Der Praktiker, 63. Jg 2012-05, S. 200 - 204.<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dp-2012-06-002.pdf" text:style-name="Internet_20_link" text:visited-style-name="Visited_20_Internet_20_Link">LINK</text:a><text:line-break/>Mußmann, Jochen / Zernitz, Holger: Checkliste zum Umweltschutz. Umweltcheckliste nach der DIN EN 14717 als Ergänzung zum Managementsystem nach der Serie DlN EN ISO 3834.<text:line-break/>In: Der Praktiker, 63. Jg 2012-06, S. 234 - 237.<text:line-break/><text:line-break/>
<text:a xlink:type="simple" xlink:href="http://www.wissen-hilfe.de/_Wissen/locked/papers/dp-2012-06-003.pdf" text:style-name="Internet_20_link" text:visited-style-name="Visited_20_Internet_20_Link">LINK</text:a><text:line-break/>Hoyer, Ina: Alles im Lot. Untersuchungen zur Einhaltung der Trinkwasserverordnung nach DIN EN 15664-1 beim Einsatz von Nickelbasisloten.<text:line-break/>In: Der Praktiker, 63. Jg 2012-06, S. 242 - 246.<text:line-break/><text:line-break/>
<text:a xlink:type="simple" xlink:href="http://www.wissen-hilfe.de/_Wissen/locked/papers/dp-2012-06-004.pdf" text:style-name="Internet_20_link" text:visited-style-name="Visited_20_Internet_20_Link">LINK</text:a><text:line-break/>Weikert, Fritz / Wollny, Simon: Heißarbeiten - Gefahr für Leib und Leben. Arbeitsunfälle bei Schweiss- und Schneidarbeiten.<text:line-break/>In: Der Praktiker, 63. Jg 2012-06, S. 247 - 250.<text:line-break/><text:line-break/>
<text:a xlink:type="simple" xlink:href="http://www.wissen-hilfe.de/_Wissen/locked/papers/dp-2012-08-001.pdf" text:style-name="Internet_20_link" text:visited-style-name="Visited_20_Internet_20_Link">LINK</text:a><text:line-break/>Schuster, Jochen: Vom Weihnachtsmann, dem Italiener um die Ecke und dem t 8/5-Konzept. Hartnäckige Mythen In Der Schweissmetallurgie.<text:line-break/>In: Der Praktiker, 63. Jg 2012-08, S. 344 - 350.<text:line-break/><text:line-break/>
<text:a xlink:type="simple" xlink:href="http://www.wissen-hilfe.de/_Wissen/locked/papers/dp-2012-09-001.pdf" text:style-name="Internet_20_link" text:visited-style-name="Visited_20_Internet_20_Link">LINK</text:a><text:line-break/>Kräker, Tony / Schneider, Henry: Effiziente Alternative. Prüfen von reparaturgeschweissten Nähten Mithilfe des TOFD-Ultraschallprüfverfahrens.<text:line-break/>In: Der Praktiker, 63. Jg 2012-09, S. 396 - 401.<text:line-break/><text:line-break/>
<text:a xlink:type="simple" xlink:href="http://www.wissen-hilfe.de/_Wissen/locked/papers/dp-2012-09-002.pdf" text:style-name="Internet_20_link" text:visited-style-name="Visited_20_Internet_20_Link">LINK</text:a><text:line-break/>Ifland, Manfred: Sicher schweißen. Anforderungen an den Gesundheits- und Arbeitsschutz beim Schweissen In Reparatur und Instandhaltung.<text:line-break/>In: Der Praktiker, 63. Jg 2012-09, S. 406 - 413.<text:line-break/><text:line-break/>
<text:a xlink:type="simple" xlink:href="http://www.wissen-hilfe.de/_Wissen/locked/papers/dp-2012-10-001.pdf" text:style-name="Internet_20_link" text:visited-style-name="Visited_20_Internet_20_Link">LINK</text:a><text:line-break/>Axmann, Georges et al.: Geliefert wie bestellt? Lieferzustände von Unlegierten Baustählen nach Din En 10025-2.<text:line-break/>In: Der Praktiker, 63. Jg 2012-10, S. 464 - 469.<text:line-break/><text:line-break/>
<text:a xlink:type="simple" xlink:href="http://www.wissen-hilfe.de/_Wissen/locked/papers/dp-2012-11-001.pdf" text:style-name="Internet_20_link" text:visited-style-name="Visited_20_Internet_20_Link">LINK</text:a><text:line-break/>Oehmigen, Hans-Günther: Schweißeignung im Detail. Schweissen Warmfester Stähle, Teil 1.<text:line-break/>In: Der Praktiker, 63. Jg 2012-11, S. 510 - 514.<text:line-break/><text:line-break/>
<text:a xlink:type="simple" xlink:href="http://www.wissen-hilfe.de/_Wissen/locked/papers/dp-2012-12-001.pdf" text:style-name="Internet_20_link" text:visited-style-name="Visited_20_Internet_20_Link">LINK</text:a><text:line-break/>Oehmigen, Hans-Günther: Von der Theorie in die Praxis. Schweissen Warmfester Stähle, Teil 2.<text:line-break/>In: Der Praktiker, 63. Jg 2012-12, S. 556 - 562.<text:line-break/><text:line-break/>
<text:a xlink:type="simple" xlink:href="http://www.wissen-hilfe.de/_Wissen/locked/papers/dp-2013-01-02-001.pdf" text:style-name="Internet_20_link" text:visited-style-name="Visited_20_Internet_20_Link">LINK</text:a><text:line-break/>Mikitisin, Peter / Mundt, Daniel / Wesendonk, Hendrik : Vorteile gegenüber Röntgentechnik. Zerstörungsfreies Nachweisen von Ungänzen in Schweissnähten durch Computertomographie.<text:line-break/>In: Der Praktiker, 64. Jg 2013-01-02, S. 32 - 34.<text:line-break/><text:line-break/>
<text:a xlink:type="simple" xlink:href="http://www.wissen-hilfe.de/_Wissen/locked/papers/dp-2013-03-001.pdf" text:style-name="Internet_20_link" text:visited-style-name="Visited_20_Internet_20_Link">LINK</text:a><text:line-break/>Barthoux, Jean-Pierre : ,,Saubere„ Lösung. Wig-Wechselstromschweissen von Aluminiumwerkstoffen mit Hilfe der Lichtbogenhöhensteuerung (Avc).<text:line-break/>In: Der Praktiker, 64. Jg 2013-03, S. 72 - 74.<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04-001.pdf" text:style-name="Internet_20_link" text:visited-style-name="Visited_20_Internet_20_Link">LINK</text:a><text:line-break/>Meyer, Axel / Luhn, Thomas : Rührreibschweißen wird salonfähig. DIN EN ISO 25239: Rührreibschweissen- Aluminium.<text:line-break/>In: Der Praktiker, 64. Jg 2013-04, S. 120 - 122.<text:line-break/><text:line-break/>
<text:a xlink:type="simple" xlink:href="http://www.wissen-hilfe.de/_Wissen/locked/papers/dp-2013-04-002.pdf" text:style-name="Internet_20_link" text:visited-style-name="Visited_20_Internet_20_Link">LINK</text:a><text:line-break/>Schmidt, Joachim : Grauguss kaltschweißen - nicht nur bei Denkmälern. Restaurierung eines gusseisernen Denkmals.<text:line-break/>In: Der Praktiker, 64. Jg 2013-04, S. 134 - 140.<text:line-break/><text:line-break/>
<text:a xlink:type="simple" xlink:href="http://www.wissen-hilfe.de/_Wissen/locked/papers/dp-2013-05-001.pdf" text:style-name="Internet_20_link" text:visited-style-name="Visited_20_Internet_20_Link">LINK</text:a><text:line-break/>Trillmich, Rainer: Geänderte Anforderungen. Bolzenschweissen: Neugefasste Norm  DIN EN ISO 14555.<text:line-break/>In: Der Praktiker, 64. Jg 2013-05, S. 176 - 181.<text:line-break/><text:line-break/>
<text:a xlink:type="simple" xlink:href="http://www.wissen-hilfe.de/_Wissen/locked/papers/dp-2013-07-002.pdf" text:style-name="Internet_20_link" text:visited-style-name="Visited_20_Internet_20_Link">LINK</text:a><text:line-break/>Weilnhammer, Gabriele : Schäden vermeiden, Kosten sparen. Aktuelle Schadensfälle bei der schweisstechnischen Verarbeitung nichtrostender Stähle.<text:line-break/>In: Der Praktiker, 65. Jg 2013-07, S. 284 - 287.<text:line-break/><text:line-break/>
<text:a xlink:type="simple" xlink:href="http://www.wissen-hilfe.de/_Wissen/locked/papers/dp-2013-07-003.pdf" text:style-name="Internet_20_link" text:visited-style-name="Visited_20_Internet_20_Link">LINK</text:a><text:line-break/>Schmidt, Joachim: Bemerkungen zur Normung. Baustähle und ihre Eignung zum Schmelztauchverzinken.<text:line-break/>In: Der Praktiker, 65. Jg 2013-07, S. 298 - 300.<text:line-break/><text:line-break/>
<text:a xlink:type="simple" xlink:href="http://www.wissen-hilfe.de/_Wissen/locked/papers/dp-2013-07-004.pdf" text:style-name="Internet_20_link" text:visited-style-name="Visited_20_Internet_20_Link">LINK</text:a><text:line-break/>Kogler, Peter: Die Zeit nutzen. Flamm- und Induktionsrichten unter Berücksichtigung der EN 1090.<text:line-break/>In: Der Praktiker, 65. Jg 2013-07, S. 302 - 305.<text:line-break/><text:line-break/>
<text:a xlink:type="simple" xlink:href="http://www.wissen-hilfe.de/_Wissen/locked/papers/dp-2013-08-001.pdf" text:style-name="Internet_20_link" text:visited-style-name="Visited_20_Internet_20_Link">LINK</text:a><text:line-break/>Krüger, Jürgen: Entlang des nuklearen Brennstoffkreislaufs. Innovative Anwendungsfelder der Schweisstechnik im Bereich der Nuklearindustrie, Teil 1.<text:line-break/>In: Der Praktiker, 65. Jg 2013-08, S. 360 - 363.<text:line-break/><text:line-break/>
<text:a xlink:type="simple" xlink:href="http://www.wissen-hilfe.de/_Wissen/locked/papers/dp-2013-09-001.pdf" text:style-name="Internet_20_link" text:visited-style-name="Visited_20_Internet_20_Link">LINK</text:a><text:line-break/>Schuster, Jochen: Von schwarzen Schimmeln und nichtrostenden Edelstählen. Korrekte Einordnung und Bezeichnung nichtrostender Stähle.<text:line-break/>In: Der Praktiker, 65. Jg 2013-09, S. 422 - 427.<text:line-break/><text:line-break/>
<text:a xlink:type="simple" xlink:href="http://www.wissen-hilfe.de/_Wissen/locked/papers/dp-2013-09-002.pdf" text:style-name="Internet_20_link" text:visited-style-name="Visited_20_Internet_20_Link">LINK</text:a><text:line-break/>Aretz, Heinz-Gerd: Mit spezieller WIG-Schweißtechnik Bauteile retten. Aluminiumgleichstromschweissen von Hand.<text:line-break/>In: Der Praktiker, 65. Jg 2013-09, S. 432 - 444.<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1-002.pdf" text:style-name="Internet_20_link" text:visited-style-name="Visited_20_Internet_20_Link">LINK</text:a><text:line-break/>Metting, Günter F.: Die Technik im Detail. Schweissen von Gusseisen.<text:line-break/>In: Der Praktiker, 65. Jg 2013-11, S. 538 - 543.<text:line-break/><text:line-break/>
<text:a xlink:type="simple" xlink:href="http://www.wissen-hilfe.de/_Wissen/locked/papers/dp-2013-12-001.pdf" text:style-name="Internet_20_link" text:visited-style-name="Visited_20_Internet_20_Link">LINK</text:a><text:line-break/>Lehnertz, Andreas : Die Qualität im Griff. Höhere Prozesssicherheit beim Wig-Schweissen feueraluminierter Bleche.<text:line-break/>In: Der Praktiker, 65. Jg 2013-12, S. 578 - 580.<text:line-break/><text:line-break/>
<text:a xlink:type="simple" xlink:href="http://www.wissen-hilfe.de/_Wissen/locked/papers/dp-2013-12-002.pdf" text:style-name="Internet_20_link" text:visited-style-name="Visited_20_Internet_20_Link">LINK</text:a><text:line-break/>Schuster, Jochen: Altes Verfahren mit neuen Perspektiven. Herstellung und Anwendung von Damaszener-Stahl.<text:line-break/>In: Der Praktiker, 65. Jg 2013-12, S. 582 - 586.<text:line-break/><text:line-break/>
<text:a xlink:type="simple" xlink:href="http://www.wissen-hilfe.de/_Wissen/locked/papers/dp-2013-12-003.pdf" text:style-name="Internet_20_link" text:visited-style-name="Visited_20_Internet_20_Link">LINK</text:a><text:line-break/>Schaar, Reinhold : Von Ursachen und Folgen. Schadensfälle an Schweissverbindungen , Teil 1.<text:line-break/>In: Der Praktiker, 65. Jg 2013-12, S. 588 - 593.<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3-12-005.pdf" text:style-name="Internet_20_link" text:visited-style-name="Visited_20_Internet_20_Link">LINK</text:a><text:line-break/>Aretz, Heinz-Gerd: Sicher gegen Heißrisse, Poren, Verzug. Aluminiumgleichstromschweissen von Hand, Teil2.<text:line-break/>In: Der Praktiker, 65. Jg 2013-12, S. 600 - 603.<text:line-break/><text:line-break/>
<text:a xlink:type="simple" xlink:href="http://www.wissen-hilfe.de/_Wissen/locked/papers/dp-2014-01-02-001.pdf" text:style-name="Internet_20_link" text:visited-style-name="Visited_20_Internet_20_Link">LINK</text:a><text:line-break/>Schaar, Reinhold : Schäden vermeiden. Schadensfälle an Schweissverbindungen, Teil 2.<text:line-break/>In: Der Praktiker, 66. Jg 2014-01-02, S. 14 - 16.<text:line-break/><text:line-break/>
<text:a xlink:type="simple" xlink:href="http://www.wissen-hilfe.de/_Wissen/locked/papers/dp-2014-01-02-002.pdf" text:style-name="Internet_20_link" text:visited-style-name="Visited_20_Internet_20_Link">LINK</text:a><text:line-break/>Holthaus, Markus / Meißner, Jens: Die Verfahren im Detail. Praxisrelevante Zfp-Verfahren in der Schweisstechnischen Fertigung, Teil2.<text:line-break/>In: Der Praktiker, 66. Jg 2014-01-02, S. 20 - 23.<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3-001.pdf" text:style-name="Internet_20_link" text:visited-style-name="Visited_20_Internet_20_Link">LINK</text:a><text:line-break/>Achgelis, Bernd /Heimbokel, Jens / Wege, Markus : Gas geben in der Produktion. Schutzgase verbessern die Produktivität in der Schweissfertigung.<text:line-break/>In: Der Praktiker, 66. Jg 2014-03, S. 76 - 79.<text:line-break/><text:line-break/>
<text:a xlink:type="simple" xlink:href="http://www.wissen-hilfe.de/_Wissen/locked/papers/dp-2014-03-002.pdf" text:style-name="Internet_20_link" text:visited-style-name="Visited_20_Internet_20_Link">LINK</text:a><text:line-break/>Aretz, Heinz-Gerd: Kosteneinsparung bei Neuteilfertigung und Instandsetzung.  Aluminiumgleichstromschweissen von Hand, Teil 3.<text:line-break/>In: Der Praktiker, 66. Jg 2014-03, S. 80 - 87.<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4-002.pdf" text:style-name="Internet_20_link" text:visited-style-name="Visited_20_Internet_20_Link">LINK</text:a><text:line-break/>Metting, Günter F. / Hausen, Tobias: Welche Stähle wie schweißen? Neuere warmfeste Stähle für den Kraftwerksbau.<text:line-break/>In: Der Praktiker, 66. Jg 2014-04, S. 142 - 147.<text:line-break/><text:line-break/>
<text:a xlink:type="simple" xlink:href="http://www.wissen-hilfe.de/_Wissen/locked/papers/dp-2014-04-003.pdf" text:style-name="Internet_20_link" text:visited-style-name="Visited_20_Internet_20_Link">LINK</text:a><text:line-break/>Steller, Frank: Prinzip und Technik. Flammrichten von Schweisskonstruktionen, Teil 1.<text:line-break/>In: Der Praktiker, 66. Jg 2014-03, S. 148 - 154.<text:line-break/><text:line-break/>
<text:a xlink:type="simple" xlink:href="http://www.wissen-hilfe.de/_Wissen/locked/papers/dp-2014-05-001.pdf" text:style-name="Internet_20_link" text:visited-style-name="Visited_20_Internet_20_Link">LINK</text:a><text:line-break/>Steller, Frank: Werkstoffe und Arbeitsweise. Flammrichten von Schweisskonstruktionen, Teil 2.<text:line-break/>In: Der Praktiker, 66. Jg 2014-05, S. 196 - 201.<text:line-break/><text:line-break/>
<text:a xlink:type="simple" xlink:href="http://www.wissen-hilfe.de/_Wissen/locked/papers/dp-2014-05-002.pdf" text:style-name="Internet_20_link" text:visited-style-name="Visited_20_Internet_20_Link">LINK</text:a><text:line-break/>Weikert, Fritz: Von Ursachen und Folgen. Arbeitsunfälle von Schweissern, Brennschneidern und Lötern.<text:line-break/>In: Der Praktiker, 66. Jg 2014-05, S. 202 - 206.<text:line-break/><text:line-break/>
<text:a xlink:type="simple" xlink:href="http://www.wissen-hilfe.de/_Wissen/locked/papers/dp-2014-06-001.pdf" text:style-name="Internet_20_link" text:visited-style-name="Visited_20_Internet_20_Link">LINK</text:a><text:line-break/>Weiss, Matthias / Urach, Bad / Gundel, Walter: Möglichkeiten nutzen. Fügen durch Kleben, Teil 1: Grundlagen.<text:line-break/>In: Der Praktiker, 66. Jg 2014-06, S. 234 - 237.<text:line-break/><text:line-break/>
<text:a xlink:type="simple" xlink:href="http://www.wissen-hilfe.de/_Wissen/locked/papers/dp-2014-06-002.pdf" text:style-name="Internet_20_link" text:visited-style-name="Visited_20_Internet_20_Link">LINK</text:a><text:line-break/>Cramer, Heidi / Jenicek, Andreas / Müller, Mare / Forster, Günter / Hartz-Behrend, Karsten / Schein, Jochen / Soyer, Heinz
: Potenzial für größere Bolzendurchmesser. SRM-Bolzenschweissen- Eine neue Variante des Lichtbogenbolzenschweissens.<text:line-break/>In: Der Praktiker, 66. Jg 2014-06, S. 238 - 244.<text:line-break/><text:line-break/>
<text:a xlink:type="simple" xlink:href="http://www.wissen-hilfe.de/_Wissen/locked/papers/dp-2014-06-003.pdf" text:style-name="Internet_20_link" text:visited-style-name="Visited_20_Internet_20_Link">LINK</text:a><text:line-break/>Weikert, Fritz: Jeder Unfall ist einer zu viel. Neue Unfallrenten und tödliche Arbeitsunfälle von Schweissern, Brennschneidern und Lötern.<text:line-break/>In: Der Praktiker, 66. Jg 2014-06, S. 246 - 250.<text:line-break/><text:line-break/>
<text:a xlink:type="simple" xlink:href="http://www.wissen-hilfe.de/_Wissen/locked/papers/dp-2014-07-001.pdf" text:style-name="Internet_20_link" text:visited-style-name="Visited_20_Internet_20_Link">LINK</text:a><text:line-break/>Gundel, Walter: Hinweise für die Praxis. Fügen durch Kleben , Teil 2: Vorgehensweise im Betrieb.<text:line-break/>In: Der Praktiker, 66. Jg 2014-07, S. 288 - 291.<text:line-break/><text:line-break/>
<text:a xlink:type="simple" xlink:href="http://www.wissen-hilfe.de/_Wissen/locked/papers/dp-2014-07-002.pdf" text:style-name="Internet_20_link" text:visited-style-name="Visited_20_Internet_20_Link">LINK</text:a><text:line-break/>Schuster, Jochen / Hoßbach, Jörg: Eine Mischverbindung mit Geschichte. Herstellung und Anwendung von Damaszener-Stahl.<text:line-break/>In: Der Praktiker, 66. Jg 2014-07, S. 292 - 298.<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4-08-001.pdf" text:style-name="Internet_20_link" text:visited-style-name="Visited_20_Internet_20_Link">LINK</text:a><text:line-break/>Honig, Horst: Schleifen im Wandel der Zeit: Was jeder Schweißer wissen sollte. Gut Geschliffen ist halb Geschweisst- Das gilt auch umgekehrt!.<text:line-break/>In: Der Praktiker, 66. Jg 2014-08, S. 334 - 337.<text:line-break/><text:line-break/>
<text:a xlink:type="simple" xlink:href="http://www.wissen-hilfe.de/_Wissen/locked/papers/dp-2014-08-002.pdf" text:style-name="Internet_20_link" text:visited-style-name="Visited_20_Internet_20_Link">LINK</text:a><text:line-break/>Gunzelmann, Karl-Heinz / Hanebuth, Hennig / Niepold, Karsten: MSG-Engspaltschweißen: Beipiele aus dem Turbinenbau. Ein Hightech-Verfahren für hohe Qualitätsansprüche in allen Schweisspositionen.<text:line-break/>In: Der Praktiker, 66. Jg 2014-08, S. 338 - 343.<text:line-break/><text:line-break/>
<text:a xlink:type="simple" xlink:href="http://www.wissen-hilfe.de/_Wissen/locked/papers/dp-2014-09-001.pdf" text:style-name="Internet_20_link" text:visited-style-name="Visited_20_Internet_20_Link">LINK</text:a><text:line-break/>Schuster, Jochen  : Nichtrostende Duplexstähle und ihre schweißtechnische Verarbeitung, Teil 1. Eigenschaften und Besonderheiten.<text:line-break/>In: Der Praktiker, 66. Jg 2014-09, S. 396 - 400.<text:line-break/><text:line-break/>
<text:a xlink:type="simple" xlink:href="http://www.wissen-hilfe.de/_Wissen/locked/papers/dp-2014-09-002.pdf" text:style-name="Internet_20_link" text:visited-style-name="Visited_20_Internet_20_Link">LINK</text:a><text:line-break/>Schultz, Villads / Köhler, Henry / Thomy, Claus / Vollertsen, Frank: Qualitätssicherung beim Fügen und Auftragschweißen mit Lasern. Eine Herausforderung für Prozessüberwachung und -regelung.<text:line-break/>In: Der Praktiker, 66. Jg 2014-09, S. 402 - 403.<text:line-break/><text:line-break/>
<text:a xlink:type="simple" xlink:href="http://www.wissen-hilfe.de/_Wissen/locked/papers/dp-2014-09-003.pdf" text:style-name="Internet_20_link" text:visited-style-name="Visited_20_Internet_20_Link">LINK</text:a><text:line-break/>Weiss, Matthias  : Kleben im Automobilbau. Fügen durch Kleben, Teil 3.<text:line-break/>In: Der Praktiker, 66. Jg 2014-09, S. 408 - 411.<text:line-break/><text:line-break/>
<text:a xlink:type="simple" xlink:href="http://www.wissen-hilfe.de/_Wissen/locked/papers/dp-2014-09-004.pdf" text:style-name="Internet_20_link" text:visited-style-name="Visited_20_Internet_20_Link">LINK</text:a><text:line-break/>Ivanov, Bojan: Schweißprozesse analysieren, kontrollieren und verwalten. Umfangreiche Qualitätsmanagement-Software.<text:line-break/>In: Der Praktiker, 66. Jg 2014-09, S. 418 - 421.<text:line-break/><text:line-break/>
<text:a xlink:type="simple" xlink:href="http://www.wissen-hilfe.de/_Wissen/locked/papers/dp-2014-10-001.pdf" text:style-name="Internet_20_link" text:visited-style-name="Visited_20_Internet_20_Link">LINK</text:a><text:line-break/>Jaeschke, Birger: DVS-Merkblatt 0973 „Übersicht der Prozessregelvarianten des MSG - Schweißens“.<text:line-break/>In: Der Praktiker, 66. Jg 2014-10, S. 464 - 471.<text:line-break/><text:line-break/>
<text:a xlink:type="simple" xlink:href="http://www.wissen-hilfe.de/_Wissen/locked/papers/dp-2014-10-002.pdf" text:style-name="Internet_20_link" text:visited-style-name="Visited_20_Internet_20_Link">LINK</text:a><text:line-break/>Reich, Sebastian: Schweißrauch - neuester Stand. 50 Prozent weniger Emissionen durch neue Mig/Mag-Impulsprozesse.<text:line-break/>In: Der Praktiker, 66. Jg 2014-10, S. 472 - 475.<text:line-break/><text:line-break/>
<text:a xlink:type="simple" xlink:href="http://www.wissen-hilfe.de/_Wissen/locked/papers/dp-2014-11-001.pdf" text:style-name="Internet_20_link" text:visited-style-name="Visited_20_Internet_20_Link">LINK</text:a><text:line-break/>Schuster, Jochen: Nichtrostende Duplexstähle und ihre schweißtechnische Verarbeitung, Teil 2. Besonderheiten und Schweisseignung.<text:line-break/>In: Der Praktiker, 66. Jg 2014-11, S. 504 - 508.<text:line-break/><text:line-break/>
<text:a xlink:type="simple" xlink:href="http://www.wissen-hilfe.de/_Wissen/locked/papers/dp-2014-11-002.pdf" text:style-name="Internet_20_link" text:visited-style-name="Visited_20_Internet_20_Link">LINK</text:a><text:line-break/>Burt, Andreas / hartke, Martin: Lichtbogenschweißen - Magnetismus unerwünscht. Entmagnetisierung Ferromagnetischer Werkstoffe.<text:line-break/>In: Der Praktiker, 66. Jg 2014-11, S. 510 - 515.<text:line-break/><text:line-break/>
<text:a xlink:type="simple" xlink:href="http://www.wissen-hilfe.de/_Wissen/locked/papers/dp-2014-12-001.pdf" text:style-name="Internet_20_link" text:visited-style-name="Visited_20_Internet_20_Link">LINK</text:a><text:line-break/>Schröder, Hans Christian / Lehmkuhl, Claas: Praxiserfahrungen unter Montagebedingungen. Verarbeitung neuer Stahllegierungen, Teil 1.<text:line-break/>In: Der Praktiker, 66. Jg 2014-12, S. 564 - 570.<text:line-break/><text:line-break/>
<text:a xlink:type="simple" xlink:href="http://www.wissen-hilfe.de/_Wissen/locked/papers/dp-2014-12-002.pdf" text:style-name="Internet_20_link" text:visited-style-name="Visited_20_Internet_20_Link">LINK</text:a><text:line-break/>Natzke, Ralf: Weniger Strahlung, genauere Ergebnisse. Qualitätsprüfung von Schweissnähten durch Kombination aus Phased-Array-Technik und Durchstrahlungsprüfung.<text:line-break/>In: Der Praktiker, 66. Jg 2014-12, S. 572 - 575.<text:line-break/><text:line-break/>
<text:a xlink:type="simple" xlink:href="http://www.wissen-hilfe.de/_Wissen/locked/papers/dp-2014-12-003.pdf" text:style-name="Internet_20_link" text:visited-style-name="Visited_20_Internet_20_Link">LINK</text:a><text:line-break/>Schuster, Jochen: Hinweise für sichereren Umgang. Die aktuellen Systeme zur Kurzbezeichnung von Nichteisenmetallen.<text:line-break/>In: Der Praktiker, 66. Jg 2015-12, S. 576 - 586.<text:line-break/><text:line-break/>
<text:a xlink:type="simple" xlink:href="http://www.wissen-hilfe.de/_Wissen/locked/papers/dp-2015-01-02-001.pdf" text:style-name="Internet_20_link" text:visited-style-name="Visited_20_Internet_20_Link">LINK</text:a><text:line-break/>Schröder, Hans Christian / Lehmkuhl, Claas: Anforderungen und deren praktische Relevanz. Verarbeitung neuer Stahllegierungen, Teil 2.<text:line-break/>In: Der Praktiker, 67. Jg 2015-01-02, S. 38 - 41.<text:line-break/><text:line-break/>
<text:a xlink:type="simple" xlink:href="http://www.wissen-hilfe.de/_Wissen/locked/papers/dp-2015-01-02-002.pdf" text:style-name="Internet_20_link" text:visited-style-name="Visited_20_Internet_20_Link">LINK</text:a><text:line-break/>Zabel, Michael / Schuster, Jochen: Keine wirtschaftliche Alternative? Einsatz von Kupfer-Phosphor-Loten nn niedrig mit Eisen legierten Kupferwerkstoffen.<text:line-break/>In: Der Praktiker, 67. Jg 2015-01-02, S. 42 - 48.<text:line-break/><text:line-break/>
<text:a xlink:type="simple" xlink:href="http://www.wissen-hilfe.de/_Wissen/locked/papers/dp-2015-03-001.pdf" text:style-name="Internet_20_link" text:visited-style-name="Visited_20_Internet_20_Link">LINK</text:a><text:line-break/>Roßmann, Franz Joachim: Bessere Ergebnisse beim Schweißen und Löten. Neue Kurzlichtbogencharakteristiken.<text:line-break/>In: Der Praktiker, 67. Jg 2015-03, S. 76 - 79.<text:line-break/><text:line-break/>
<text:a xlink:type="simple" xlink:href="http://www.wissen-hilfe.de/_Wissen/locked/papers/dp-2015-03-002.pdf" text:style-name="Internet_20_link" text:visited-style-name="Visited_20_Internet_20_Link">LINK</text:a><text:line-break/>Meißner, Stefan: Warum Absaug- und Filtertechnik wichtiger ist, als man denkt. Erfassung und Filterung luftgetragener Schadstoffe.<text:line-break/>In: Der Praktiker, 67. Jg 2015-03, S. 96 - 99.<text:line-break/><text:line-break/>
<text:a xlink:type="simple" xlink:href="http://www.wissen-hilfe.de/_Wissen/locked/papers/dp-2015-04-001.pdf" text:style-name="Internet_20_link" text:visited-style-name="Visited_20_Internet_20_Link">LINK</text:a><text:line-break/>Roßmann, Franz Joachim: Kontrolliertes und schnelles Schweißen. Weiterentwickelter Impulsschweissprozess.<text:line-break/>In: Der Praktiker, 67. Jg 2015-04, S. 126 - 130.<text:line-break/><text:line-break/>
<text:a xlink:type="simple" xlink:href="http://www.wissen-hilfe.de/_Wissen/locked/papers/dp-2015-04-002.pdf" text:style-name="Internet_20_link" text:visited-style-name="Visited_20_Internet_20_Link">LINK</text:a><text:line-break/>Pöppel, Johann: Grundlagen, Praxis, Stand der Technik. Durchstrahlungsprüfung an Schweissverbindungen.<text:line-break/>In: Der Praktiker, 67. Jg 2015-04, S. 146 - 149.<text:line-break/><text:line-break/>
<text:a xlink:type="simple" xlink:href="http://www.wissen-hilfe.de/_Wissen/locked/papers/dp-2015-05-001.pdf" text:style-name="Internet_20_link" text:visited-style-name="Visited_20_Internet_20_Link">LINK</text:a><text:line-break/>Barteldes, Sören: Schweißprozesse akustisch sichtbar machen. Körperschallanalyse per Hochfrequenz-Impulsmessung ermöglicht Fehlererkennung und Qualitätssicherung beim Schweissen.<text:line-break/>In: Der Praktiker, 67. Jg 2015-05, S. 178 - 180.<text:line-break/><text:line-break/>
<text:a xlink:type="simple" xlink:href="http://www.wissen-hilfe.de/_Wissen/locked/papers/dp-2015-05-002.pdf" text:style-name="Internet_20_link" text:visited-style-name="Visited_20_Internet_20_Link">LINK</text:a><text:line-break/>Stremmer, Gerhard: Impuls und Echo. Ultraschallprüfung von Schweissverbindungen.<text:line-break/>In: Der Praktiker, 67. Jg 2015-05, S. 186 - 191.<text:line-break/><text:line-break/>
<text:a xlink:type="simple" xlink:href="http://www.wissen-hilfe.de/_Wissen/locked/papers/dp-2015-06-001.pdf" text:style-name="Internet_20_link" text:visited-style-name="Visited_20_Internet_20_Link">LINK</text:a><text:line-break/>Morgenstern, Gunnar: Möglichkeiten und Grenzen. Eindringprüfung von Schweissverbindungen.<text:line-break/>In: Der Praktiker, 67. Jg 2015-06, S. 236 - 239.<text:line-break/><text:line-break/>
<text:a xlink:type="simple" xlink:href="http://www.wissen-hilfe.de/_Wissen/locked/papers/dp-2015-06-002.pdf" text:style-name="Internet_20_link" text:visited-style-name="Visited_20_Internet_20_Link">LINK</text:a><text:line-break/>Schmidt, Joachim: Korrektes Ausbessern mit Zinkpaste. Beseitigung von Schadstellen an feuerverzinkten Konstruktionen.<text:line-break/>In: Der Praktiker, 67. Jg 2015-06, S. 240 - 241.<text:line-break/><text:line-break/>
<text:a xlink:type="simple" xlink:href="http://www.wissen-hilfe.de/_Wissen/locked/papers/dp-2015-06-003.pdf" text:style-name="Internet_20_link" text:visited-style-name="Visited_20_Internet_20_Link">LINK</text:a><text:line-break/>Baum, Joachim: Licht im Dschungel. Genauigkeit elektrischer Schweissprozessparameter, Teil 1.<text:line-break/>In: Der Praktiker, 67. Jg 2015-06, S. 242 - 250.<text:line-break/><text:line-break/>
<text:a xlink:type="simple" xlink:href="http://www.wissen-hilfe.de/_Wissen/locked/papers/dp-2015-07-001.pdf" text:style-name="Internet_20_link" text:visited-style-name="Visited_20_Internet_20_Link">LINK</text:a><text:line-break/>Keser, Ivan: Auf den zweiten Blick.  Visuelle Prüfung von Schweissverbindungen.<text:line-break/>In: Der Praktiker, 67. Jg 2015-07, S. 290 - 293.<text:line-break/><text:line-break/>
<text:a xlink:type="simple" xlink:href="http://www.wissen-hilfe.de/_Wissen/locked/papers/dp-2015-07-002.pdf" text:style-name="Internet_20_link" text:visited-style-name="Visited_20_Internet_20_Link">LINK</text:a><text:line-break/>Baum, Joachim: Welche Messgeräte nutzen? Genauigkeit elektrischer Schweissprozessparameter, Teil 2.<text:line-break/>In: Der Praktiker, 67. Jg 2015-07, S. 294 - 300.<text:line-break/><text:line-break/>
<text:a xlink:type="simple" xlink:href="http://www.wissen-hilfe.de/_Wissen/locked/papers/dp-2015-07-003.pdf" text:style-name="Internet_20_link" text:visited-style-name="Visited_20_Internet_20_Link">LINK</text:a><text:line-break/>Killing, Ulrich: Eignung für den Apparatebau. Mag-Schweissversuche mit energiereduziertem Kurzlichtbogen und kurzem Sprühlichtbogen.<text:line-break/>In: Der Praktiker, 67. Jg 2015-07, S. 302 - 308.<text:line-break/><text:line-break/>
<text:a xlink:type="simple" xlink:href="http://www.wissen-hilfe.de/_Wissen/locked/papers/dp-2015-10-001.pdf" text:style-name="Internet_20_link" text:visited-style-name="Visited_20_Internet_20_Link">LINK</text:a><text:line-break/>Rühe, Sven: Grundlagen und Anwendung nach geltendem Regelwerk. Wirbelstromprüfung von Schweissverbindungen.<text:line-break/>In: Der Praktiker, 67. Jg 2015-10, S. 460 - 464.<text:line-break/><text:line-break/>
<text:a xlink:type="simple" xlink:href="http://www.wissen-hilfe.de/_Wissen/locked/papers/dp-2015-10-002.pdf" text:style-name="Internet_20_link" text:visited-style-name="Visited_20_Internet_20_Link">LINK</text:a><text:line-break/>Schmidt, Joachim: Die Gesundheit im Blick. Schweissen mit Wolframelektroden.<text:line-break/>In: Der Praktiker, 67. Jg 2015-10, S. 466 - 469.<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5-10-004.pdf" text:style-name="Internet_20_link" text:visited-style-name="Visited_20_Internet_20_Link">LINK</text:a><text:line-break/>Herrmann, Jörg / Schuster, Jochen: Eigenschaften unter Kontrolle. Ausgewählte „Reparaturschweissungen“ an flüssigkeitsvergüteten Feinkornbaustählen.<text:line-break/>In: Der Praktiker, 67. Jg 2015-10, S. 476 - 487.<text:line-break/><text:line-break/>
<text:a xlink:type="simple" xlink:href="http://www.wissen-hilfe.de/_Wissen/locked/papers/dp-2015-11-001.pdf" text:style-name="Internet_20_link" text:visited-style-name="Visited_20_Internet_20_Link">LINK</text:a><text:line-break/>Pöppel, Johann: Ein-Blick in die Technik. Mobile Härteprüfung von Schweissverbindungen.<text:line-break/>In: Der Praktiker, 67. Jg 2015-11, S. 520 - 523.<text:line-break/><text:line-break/>
<text:a xlink:type="simple" xlink:href="http://www.wissen-hilfe.de/_Wissen/locked/papers/dp-2015-11-002.pdf" text:style-name="Internet_20_link" text:visited-style-name="Visited_20_Internet_20_Link">LINK</text:a><text:line-break/>Killing, Ulrich: Ursachen, Folgen, Abhilfe. Korrosion von Stählen in Wasser.<text:line-break/>In: Der Praktiker, 67. Jg 2015-11, S. 528 - 537.<text:line-break/><text:line-break/>
<text:a xlink:type="simple" xlink:href="http://www.wissen-hilfe.de/_Wissen/locked/papers/dp-2016-03-001.pdf" text:style-name="Internet_20_link" text:visited-style-name="Visited_20_Internet_20_Link">LINK</text:a><text:line-break/>Killing, Ulrich: Dem Fehlerteufel auf der Spur. Inspektionen im chemischen Apparatebau.<text:line-break/>In: Der Praktiker, 68. Jg 2016-03, S. 82 - 87.<text:line-break/><text:line-break/>
<text:a xlink:type="simple" xlink:href="http://www.wissen-hilfe.de/_Wissen/locked/papers/dp-2016-03-002.pdf" text:style-name="Internet_20_link" text:visited-style-name="Visited_20_Internet_20_Link">LINK</text:a><text:line-break/>Hoffmann, Gerhard: Welcher Schneidprozess für welche Anwendung? Der Automatisierungsgrad und der passende Schneidprozess bestimmen das optimale Ergebnis.<text:line-break/>In: Der Praktiker, 68. Jg 2016-03, S. 88 - 91.<text:line-break/><text:line-break/>
<text:a xlink:type="simple" xlink:href="http://www.wissen-hilfe.de/_Wissen/locked/papers/dp-2016-04-001.pdf" text:style-name="Internet_20_link" text:visited-style-name="Visited_20_Internet_20_Link">LINK</text:a><text:line-break/>Ivanov, Bojan / Burt, Andreas: Vom Baustahl bis zum Duplexstahl. Die MSG-Prozessvariante ,,Forcearc Puls“.<text:line-break/>In: Der Praktiker, 68. Jg 2016-04, S. 128 - 130.<text:line-break/><text:line-break/>
<text:a xlink:type="simple" xlink:href="http://www.wissen-hilfe.de/_Wissen/locked/papers/dp-2016-04-002.pdf" text:style-name="Internet_20_link" text:visited-style-name="Visited_20_Internet_20_Link">LINK</text:a><text:line-break/>Schmidt, Joachim: Tipps für die Anwendung. Stahlbau mit wetterfesten Baustählen.<text:line-break/>In: Der Praktiker, 68. Jg 2016-04, S. 142 - 144.<text:line-break/><text:line-break/>
<text:a xlink:type="simple" xlink:href="http://www.wissen-hilfe.de/_Wissen/locked/papers/dp-2016-05-001.pdf" text:style-name="Internet_20_link" text:visited-style-name="Visited_20_Internet_20_Link">LINK</text:a><text:line-break/>TÜV NORD: Neue technische Regeln für Pipelines.<text:line-break/>In: Der Praktiker, 68. Jg 2016-05, S. 165.<text:line-break/><text:line-break/>
<text:a xlink:type="simple" xlink:href="http://www.wissen-hilfe.de/_Wissen/locked/papers/dp-2016-05-002.pdf" text:style-name="Internet_20_link" text:visited-style-name="Visited_20_Internet_20_Link">LINK</text:a><text:line-break/>Kampmann, Stefan: Warum validieren? - PRÜFUNG VON LICHTBOGENSCHWEISSEINRICHTUNGEN.<text:line-break/>In: Der Praktiker, 68. Jg 2016-05, S. 178 - 181.<text:line-break/><text:line-break/>
<text:a xlink:type="simple" xlink:href="http://www.wissen-hilfe.de/_Wissen/locked/papers/dp-2016-05-003.pdf" text:style-name="Internet_20_link" text:visited-style-name="Visited_20_Internet_20_Link">LINK</text:a><text:line-break/>Gundel, Walter / Sonnleitner, Markus / Lerch, Michael: M-Stähle sind gut, aber auf die gelieferte Qualität kommt es an.<text:line-break/>In: Der Praktiker, 68. Jg 2016-05, S. 182 - 187.<text:line-break/><text:line-break/>
<text:a xlink:type="simple" xlink:href="http://www.wissen-hilfe.de/_Wissen/locked/papers/dp-2016-06-001.pdf" text:style-name="Internet_20_link" text:visited-style-name="Visited_20_Internet_20_Link">LINK</text:a><text:line-break/>Schuster, Jochen /  Kokot, Torsten: Ein Sturm im Wasserglas?.Schweisseignung von Baustählen mit erhöhten Borgehalten.<text:line-break/>In: Der Praktiker, 68. Jg 2016-06, S. 238 - 245.<text:line-break/><text:line-break/>
<text:a xlink:type="simple" xlink:href="http://www.wissen-hilfe.de/_Wissen/locked/papers/dp-2016-07-001.pdf" text:style-name="Internet_20_link" text:visited-style-name="Visited_20_Internet_20_Link">LINK</text:a><text:line-break/> Jaeschke, Birger: Theorie für die Praxis. Grundlagen der Elektrotechnik für das Lichtbogenschweissen, Teil 1: Stromfluss, Spannung und Widerstand, Ohmsches Gesetz
.<text:line-break/>In: Der Praktiker, 68. Jg 2016-07, S. 286 - 289.<text:line-break/><text:line-break/>
<text:a xlink:type="simple" xlink:href="http://www.wissen-hilfe.de/_Wissen/locked/papers/dp-2016-07-002.pdf" text:style-name="Internet_20_link" text:visited-style-name="Visited_20_Internet_20_Link">LINK</text:a><text:line-break/>Pehle, Sören / Hälsig, Andre / Kusch, Mario /Mayr, Peter : Fehlerpotenziale und Maßnahmen. Bestimmung des Wärmeeintrags beim Metall-Schutzgasschweissen.<text:line-break/>In: Der Praktiker, 68. Jg 2016-07, S. 290 - 295.<text:line-break/><text:line-break/>
<text:a xlink:type="simple" xlink:href="http://www.wissen-hilfe.de/_Wissen/locked/papers/dp-2016-07-003.pdf" text:style-name="Internet_20_link" text:visited-style-name="Visited_20_Internet_20_Link">LINK</text:a><text:line-break/>Gajda, Christoph /Schuster, Jochen : Eine Bulldogge aus Gusseisen - oder was ist ,,Lanz-Perlit„?. Geschichte des Gusseisens und sein Einsatz im Schlepper ,,Lanz Bulldog“.<text:line-break/>In: Der Praktiker, 68. Jg 2016-07, S. 302 - 309.<text:line-break/><text:line-break/>
<text:a xlink:type="simple" xlink:href="http://www.wissen-hilfe.de/_Wissen/locked/papers/dp-2016-08-002.pdf" text:style-name="Internet_20_link" text:visited-style-name="Visited_20_Internet_20_Link">LINK</text:a><text:line-break/>Schuster, Jochen /Gajda, Christoph : Eine Bulldogge aus Gusseisen - Reparaturschweißung an ,,Lanz-Perlit„. Geschichte des Gusseisens und sein Einsatz Im Schlepper ,,Lanz Bulldog“.<text:line-break/>In: Der Praktiker, 68. Jg 2016-08, S. 344 - 350.<text:line-break/><text:line-break/>
<text:a xlink:type="simple" xlink:href="http://www.wissen-hilfe.de/_Wissen/locked/papers/dp-2016-09-001.pdf" text:style-name="Internet_20_link" text:visited-style-name="Visited_20_Internet_20_Link">LINK</text:a><text:line-break/>Steffens, Dirk / Dilger, Klaus: Laserstrahl statt Lichtbogen. Bolzenschweissen In Der Automobilindustrie.<text:line-break/>In: Der Praktiker, 68. Jg 2016-09, S. 412 - 415.<text:line-break/><text:line-break/>
<text:a xlink:type="simple" xlink:href="http://www.wissen-hilfe.de/_Wissen/locked/papers/dp-2016-09-002.pdf" text:style-name="Internet_20_link" text:visited-style-name="Visited_20_Internet_20_Link">LINK</text:a><text:line-break/>Jaeschke, Birger: Von Wechselgrößen, Kennwerten und dem Leistungsbegriff. Grundlagen der Elektrotechnik für das Lichtbogenschweissen, Teil 3: Gleich- Und Wechselstromtechnik, Mittelwerte, Effektivwerte, Leistung.<text:line-break/>In: Der Praktiker, 68. Jg 2016-09, S. 416 - 419.<text:line-break/><text:line-break/>
<text:a xlink:type="simple" xlink:href="http://www.wissen-hilfe.de/_Wissen/locked/papers/dp-2016-10-001.pdf" text:style-name="Internet_20_link" text:visited-style-name="Visited_20_Internet_20_Link">LINK</text:a><text:line-break/>Jaeschke, Birger : Energetische Verhältnisse.  Grundlagen der Elektrotechnik für das Lichtbogenschweissen, Teil 4: Energie und Warme im Schweissstromkreis.<text:line-break/>In: Der Praktiker, 68. Jg 2016-10, S. 474 - 478.<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us-2016-07-001.pdf" text:style-name="Internet_20_link" text:visited-style-name="Visited_20_Internet_20_Link">LINK</text:a><text:line-break/>Lugauer, Florian P. / Wirth, Sebastian / Wolff, Felix / Häußinger, Christina / Zäh, Michael F.: Eine Auslegungsmethode für Sicherheitseinrichtungen an Laserstrahlanlagen zur Werkstoffbearbeitung.<text:line-break/>In: Schweissen und Schneiden, 68. Jg 2016-07, S. 412 - 418.<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us-2016-07-003.pdf" text:style-name="Internet_20_link" text:visited-style-name="Visited_20_Internet_20_Link">LINK</text:a><text:line-break/>Schulze, K.-R.: Leitlinie zur Bewertung der Wirtschaftlichkeit des Elektronenstrahlschweißens.<text:line-break/>In: Schweissen und Schneiden, 68. Jg 2016-07, S. 424 - 429.<text:line-break/><text:line-break/>
<text:a xlink:type="simple" xlink:href="http://www.wissen-hilfe.de/_Wissen/locked/papers/sus-2016-07-004.pdf" text:style-name="Internet_20_link" text:visited-style-name="Visited_20_Internet_20_Link">LINK</text:a><text:line-break/>Aichele, Günter: Schweißtechnischer Klosterschatz - Teil 2.<text:line-break/>In: Schweissen und Schneiden, 68. Jg 2016-07, S. 429 - 433.<text:line-break/><text:line-break/>
<text:a xlink:type="simple" xlink:href="http://www.wissen-hilfe.de/_Wissen/locked/papers/sis-2014-11-004.pdf" text:style-name="Internet_20_link" text:visited-style-name="Visited_20_Internet_20_Link">LINK</text:a><text:line-break/>Weikert, Fritz: Neue Unfallrenten und tödliche Arbeitsunfälle bei Schweißern nach 2002.<text:line-break/>In: sicher ist sicher, 65. Jg 2014-11, S. 570 - 573.<text:line-break/><text:line-break/>
<text:a xlink:type="simple" xlink:href="http://www.wissen-hilfe.de/_Wissen/locked/papers/sis-2016-09-005.pdf" text:style-name="Internet_20_link" text:visited-style-name="Visited_20_Internet_20_Link">LINK</text:a><text:line-break/>Wilrich, Thomas: ,,Wer Holzgeräte prüft, muss sich mit Holz auskennen„ - oder: Der gebrochene ,,Schiffsmast“ auf dem Spielplatz. Strafrechtliche Verantwortung eines Dienstleisters nach fehlerhafter DIN-Prüfung eines Spielgeräts - und Organisations-, Auswahl- und
Überwachungsfehler des Betreibers.<text:line-break/>In: sicher ist sicher, 67. Jg 2016-09, S. 448 - 452.<text:line-break/><text:line-break/>
<text:a xlink:type="simple" xlink:href="http://www.wissen-hilfe.de/_Wissen/locked/papers/te-si-2012-01-02-006.pdf" text:style-name="Internet_20_link" text:visited-style-name="Visited_20_Internet_20_Link">LINK</text:a><text:line-break/>Siekmann, Harald : Probleme mit der Gefährdungsbeurteilung bei Expositionen durch künstliche optische Strahlung.<text:line-break/>In: Technische Sicherheit, Bd.2(2012)Nr.1/2, S. 43 - 46.<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zfp-2016-10-001.pdf" text:style-name="Internet_20_link" text:visited-style-name="Visited_20_Internet_20_Link">LINK</text:a><text:line-break/>Kreutzbruck, Mare / Fey, Peter / Essig, Wolfgang / Rahammer, Markus / Joas, Sebastian / Erb, Thomas / Solodov, lgor : Faserkunststoffverbunde- Hochleistungswerkstoffe in Leichtbausystemen als eine neue Herausforderung für die ZfP.<text:line-break/>In: ZfP-Zeitung, ZfP-Zeitung 151, 10-2016, S. 39 - 4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16::58:26</meta:creation-date>
    <dc:creator>Generated</dc:creator>
    <dc:date>2026-08-28T16::58:26</dc:date>
    <dc:language>en-US</dc:language>
    <meta:editing-cycles>1</meta:editing-cycles>
    <meta:editing-duration>PT0S</meta:editing-duration>
    <dc:title>papers:p_welding_technolgy</dc:title>
  </office:meta>
</office:document-meta>
</file>