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9214b17441c93ecafe876bbc829c3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</text:a><text:line-break/><text:a xlink:type="simple" xlink:href="https://www.product-compliance.net/doku.php?id=zusatzinformationen:lex_hn:p02:p02" text:style-name="Internet_20_link" text:visited-style-name="Visited_20_Internet_20_Link">Verbraucherschutz</text:a><text:line-break/><text:a xlink:type="simple" xlink:href="https://www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89214b17441c93ecafe876bbc829c31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bandsklagen zum Schutz der Kollektivinteressen der Verbrauch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0L1828&amp;qid=1702999364087" text:style-name="Internet_20_link" text:visited-style-name="Visited_20_Internet_20_Link">LINK</text:a><text:line-break/>Richtlinie (EU) 2020/1828 des Europäischen Parlaments und des Rates vom 25. November 2020 über Verbandsklagen zum Schutz der Kollektivinteressen der Verbraucher und zur Aufhebung der Richtlinie 2009/22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0L1828-20250912" text:style-name="Internet_20_link" text:visited-style-name="Visited_20_Internet_20_Link">vom 12.09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2::02:35</meta:creation-date>
    <dc:creator>Generated</dc:creator>
    <dc:date>2026-08-31T12::02:35</dc:date>
    <dc:language>en-US</dc:language>
    <meta:editing-cycles>1</meta:editing-cycles>
    <meta:editing-duration>PT0S</meta:editing-duration>
    <dc:title>zusatzinformationen:lex_hn:p02:p02_03</dc:title>
  </office:meta>
</office:document-meta>
</file>