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51bebaa5ce4caafea77b3463b8a84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</text:a><text:line-break/><text:a xlink:type="simple" xlink:href="https://www.product-compliance.net/doku.php?id=zusatzinformationen:lex_hn:p02:p02" text:style-name="Internet_20_link" text:visited-style-name="Visited_20_Internet_20_Link">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3847352024922cm" style:rel-height="scale"><draw:image xlink:href="Pictures/851bebaa5ce4caafea77b3463b8a844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tärkung der Verbraucher für den ökologischen Wandel durch besseren Schutz gegen unlautere Praktiken und durch bessere Informatio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L0825" text:style-name="Internet_20_link" text:visited-style-name="Visited_20_Internet_20_Link">LINK</text:a><text:line-break/>Richtlinie (EU) 2024/825 des Europäischen Parlaments und des Rates vom 28. Februar 2024 zur Änderung der Richtlinien 2005/29/EG und 2011/83/EU hinsichtlich der Stärkung der Verbraucher für den ökologischen Wandel durch besseren Schutz gegen unlautere Praktiken und durch bessere Informationen<text:line-break/><text:span text:style-name="Strong_20_Emphasis">ändert auch:</text:span><text:line-break/><text:a xlink:type="simple" xlink:href="https://eur-lex.europa.eu/legal-content/DE/ALL/?uri=CELEX:32005L0029&amp;qid=1752209874176" text:style-name="Internet_20_link" text:visited-style-name="Visited_20_Internet_20_Link">LINK</text:a><text:line-break/>Richtlinie 2005/29/EG des Europäischen Parlaments und des Rates vom 11. Mai 2005 über unlautere Geschäftspraktiken im binnenmarktinternen Geschäftsverkehr zwischen Unternehmen und Verbrauchern und zur Änderung der Richtlinie 84/450/EWG des Rates, der Richtlinien 97/7/EG, 98/27/EG und 2002/65/EG des Europäischen Parlaments und des Rates sowie der Verordnung (EG) Nr. 2006/2004 des Europäischen Parlaments und des Rates (Richtlinie über unlautere Geschäftspraktiken)<text:line-break/><text:a xlink:type="simple" xlink:href="https://eur-lex.europa.eu/legal-content/DE/ALL/?uri=CELEX:32011L0083&amp;qid=1752209912827" text:style-name="Internet_20_link" text:visited-style-name="Visited_20_Internet_20_Link">LINK</text:a><text:line-break/>Richtlinie 2011/83/EU des Europäischen Parlaments und des Rates vom 25. Oktober 2011 über die Rechte der Verbraucher, zur Abänderung der Richtlinie 93/13/EWG des Rates und der Richtlinie 1999/44/EG des Europäischen Parlaments und des Rates sowie zur Aufhebung der Richtlinie 85/577/EWG des Rates und der Richtlinie 97/7/EG des Europäischen Parlaments und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5R1960&amp;qid=1759999900785" text:style-name="Internet_20_link" text:visited-style-name="Visited_20_Internet_20_Link">LINK</text:a><text:line-break/>Durchführungsverordnung (EU) 2025/1960 der Kommission vom 25. September 2025 über die Gestaltung und den Inhalt der harmonisierten Mitteilung über das gesetzliche Gewährleistungsrecht und der harmonisierten Kennzeichnung der gewerblichen Haltbarkeitsgarantie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09:32</meta:creation-date>
    <dc:creator>Generated</dc:creator>
    <dc:date>2026-08-27T14::09:32</dc:date>
    <dc:language>en-US</dc:language>
    <meta:editing-cycles>1</meta:editing-cycles>
    <meta:editing-duration>PT0S</meta:editing-duration>
    <dc:title>zusatzinformationen:lex_hn:p02:p02_05</dc:title>
  </office:meta>
</office:document-meta>
</file>