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d4a585e09eda8f8e317cacc774d5c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, Verbraucherschutz, Produkte - allgemein</text:a><text:line-break/><text:a xlink:type="simple" xlink:href="https://www.product-compliance.net/doku.php?id=zusatzinformationen:lex_hn:p06:p06" text:style-name="Internet_20_link" text:visited-style-name="Visited_20_Internet_20_Link">Materialien, Stoffe, 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14671361502cm" style:rel-height="scale"><draw:image xlink:href="Pictures/cd4a585e09eda8f8e317cacc774d5c8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ünge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1009&amp;qid=1664867317042" text:style-name="Internet_20_link" text:visited-style-name="Visited_20_Internet_20_Link">LINK</text:a><text:line-break/>Verordnung (EU) 2019/1009 des Europäischen Parlaments und des Rates vom 5. Juni 2019 mit Vorschriften für die Bereitstellung von EU-Düngeprodukten auf dem Markt und zur Änderung der Verordnungen (EG) Nr. 1069/2009 und (EG) Nr. 1107/2009 sowie zur Aufhebung der Verordnung (EG) Nr. 2003/2003<text:line-break/>
<text:span text:style-name="Strong_20_Emphasis">ab dem 01.05.2027 anwendbar:</text:span><text:line-break/>
<text:a xlink:type="simple" xlink:href="https://eur-lex.europa.eu/legal-content/DE/ALL/?uri=CELEX:32024R2516&amp;qid=1728651550901" text:style-name="Internet_20_link" text:visited-style-name="Visited_20_Internet_20_Link">LINK</text:a><text:line-break/>Verordnung (EU) 2024/2516 des Europäischen Parlaments und des Rates vom 18. September 2024 zur Änderung der Verordnung (EU) 2019/1009 im Hinblick auf die digitale Kennzeichnung von EU-Düngeprodukt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1009-20251230" text:style-name="Internet_20_link" text:visited-style-name="Visited_20_Internet_20_Link">vom 30.12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chemicals/fertilising-products_en?prefLang=de" text:style-name="Internet_20_link" text:visited-style-name="Visited_20_Internet_20_Link">Informationen</text:a> der Europäischen Kommission<text:line-break/>
Weitere Delegierte Verordnungen, die in o. g. konsolidierter Fassung nicht enthalten sind, zur Änderung der Verordnung:<text:line-break/>
<text:a xlink:type="simple" xlink:href="https://eur-lex.europa.eu/legal-content/DE/ALL/?uri=CELEX:32024R2788&amp;qid=1730447433702" text:style-name="Internet_20_link" text:visited-style-name="Visited_20_Internet_20_Link">(EU) 2024/2788</text:a> - hinsichtlich der Polymere in Komponentenmaterialkategorie 11<text:line-break/>
<text:a xlink:type="simple" xlink:href="https://eur-lex.europa.eu/legal-content/DE/ALL/?uri=CELEX:32024R2790&amp;qid=1730447504207" text:style-name="Internet_20_link" text:visited-style-name="Visited_20_Internet_20_Link">(EU) 2024/2790</text:a> - hinsichtlich der Polymere in Komponentenmaterialkategorie 1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6::13:00</meta:creation-date>
    <dc:creator>Generated</dc:creator>
    <dc:date>2026-08-27T16::13:00</dc:date>
    <dc:language>en-US</dc:language>
    <meta:editing-cycles>1</meta:editing-cycles>
    <meta:editing-duration>PT0S</meta:editing-duration>
    <dc:title>zusatzinformationen:lex_hn:p02:p02_09</dc:title>
  </office:meta>
</office:document-meta>
</file>