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gif" manifest:full-path="Pictures/be858932c981e1cdf5bc6257e80e3e4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2:p02" text:style-name="Internet_20_link" text:visited-style-name="Visited_20_Internet_20_Link">Produktsicherheit</text:a><text:line-break/><text:a xlink:type="simple" xlink:href="https://www.product-compliance.net/doku.php?id=zusatzinformationen:lex_hn:p02:p02" text:style-name="Internet_20_link" text:visited-style-name="Visited_20_Internet_20_Link">Verbraucherschutz</text:a><text:line-break/><text:a xlink:type="simple" xlink:href="https://www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7311827956989cm" style:rel-height="scale"><draw:image xlink:href="Pictures/be858932c981e1cdf5bc6257e80e3e41.gif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xplosivstoffe für zivile Zweck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28&amp;qid=1432652525944" text:style-name="Internet_20_link" text:visited-style-name="Visited_20_Internet_20_Link">LINK</text:a><text:line-break/>Richtlinie 2014/28/EU des Europäischen Parlaments und des Rates vom 26. Februar 2014 zur Harmonisierung der Rechtsvorschriften der Mitgliedstaaten über die Bereitstellung auf dem Markt und die Kontrolle von Explosivstoffen für zivile Zweck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08L0043&amp;qid=1776335995870" text:style-name="Internet_20_link" text:visited-style-name="Visited_20_Internet_20_Link">LINK</text:a><text:line-break/>Richtlinie 2008/43/EG der Kommission vom 4. April 2008 zur Einführung eines Verfahrens zur Kennzeichnung und Rückverfolgung von Explosivstoffen für zivile Zwecke gemäß der Richtlinie 93/15/EWG des Rates<text:line-break/>
in der konsolidierten Fassung <text:a xlink:type="simple" xlink:href="https://eur-lex.europa.eu/legal-content/DE/ALL/?uri=CELEX:02008L0043-20120314&amp;qid=1776335995870" text:style-name="Internet_20_link" text:visited-style-name="Visited_20_Internet_20_Link">vom 14.03.2012</text:a><text:line-break/>
<text:a xlink:type="simple" xlink:href="https://eur-lex.europa.eu/legal-content/DE/ALL/?uri=CELEX:32004D0388&amp;qid=1776336107909" text:style-name="Internet_20_link" text:visited-style-name="Visited_20_Internet_20_Link">LINK</text:a><text:line-break/>2004/388/EG: Entscheidung der Kommission vom 15. April 2004 über ein Begleitformular für die innergemeinschaftliche Verbringung von Explosivstoffe
<text:a xlink:type="simple" xlink:href="https://ec.europa.eu/docsroom/documents/45026/attachments/1/translations/" text:style-name="Internet_20_link" text:visited-style-name="Visited_20_Internet_20_Link">Questions and answers</text:a> (124 kB) regarding the implementation of Directive 2014/28/EU<text:line-break/>
<text:a xlink:type="simple" xlink:href="https://ec.europa.eu/docsroom/documents/14146/attachments/1/translations/" text:style-name="Internet_20_link" text:visited-style-name="Visited_20_Internet_20_Link">Agreed interpretations</text:a> (79 kB) adopted by the Forum of Notified Bodies for Explosives<text:line-break/>
<text:a xlink:type="simple" xlink:href="https://ec.europa.eu/docsroom/documents/59434" text:style-name="Internet_20_link" text:visited-style-name="Visited_20_Internet_20_Link">National authorities</text:a> (439 kB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ww.product-compliance.net/lib/exe/fetch.php?media=zusatzinformationen:lex_hn:p02:2017-04-12_c_118-4.pdf" text:style-name="Internet_20_link" text:visited-style-name="Visited_20_Internet_20_Link">Basisliste</text:a></text:span><text:line-break/></text:p>
      <text:p text:style-name="Text_20_body">Weitere Informationen: <text:a xlink:type="simple" xlink:href="https://single-market-economy.ec.europa.eu/single-market/goods/european-standards/harmonised-standards/explosives-civil-uses_en" text:style-name="Internet_20_link" text:visited-style-name="Visited_20_Internet_20_Link">LINK</text:a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5::44:39</meta:creation-date>
    <dc:creator>Generated</dc:creator>
    <dc:date>2026-08-27T15::44:39</dc:date>
    <dc:language>en-US</dc:language>
    <meta:editing-cycles>1</meta:editing-cycles>
    <meta:editing-duration>PT0S</meta:editing-duration>
    <dc:title>zusatzinformationen:lex_hn:p02:p02_10</dc:title>
  </office:meta>
</office:document-meta>
</file>