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2df9378cb0c9f2915516a66d018e550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zusatzinformationen:start" text:style-name="Internet_20_link" text:visited-style-name="Visited_20_Internet_20_Link">Informationsseite</text:a><text:line-break/><text:line-break/><text:a xlink:type="simple" xlink:href="https://www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2:p02_11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ww.product-compliance.net/doku.php?id=zusatzinformationen:lex_hn:p02:p02" text:style-name="Internet_20_link" text:visited-style-name="Visited_20_Internet_20_Link">Produktsicherheit</text:a><text:line-break/><text:a xlink:type="simple" xlink:href="https://www.product-compliance.net/doku.php?id=zusatzinformationen:lex_hn:p02:p02" text:style-name="Internet_20_link" text:visited-style-name="Visited_20_Internet_20_Link">Verbraucherschutz</text:a><text:line-break/><text:a xlink:type="simple" xlink:href="https://www.product-compliance.net/doku.php?id=zusatzinformationen:lex_hn:p02:p02" text:style-name="Internet_20_link" text:visited-style-name="Visited_20_Internet_20_Link">Produkte - allgemein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7659689465409cm" style:rel-height="scale"><draw:image xlink:href="Pictures/2df9378cb0c9f2915516a66d018e5503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Gasverbrauchseinrichtungen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16R0426&amp;qid=1522939384782" text:style-name="Internet_20_link" text:visited-style-name="Visited_20_Internet_20_Link">LINK</text:a><text:line-break/>Verordnung (EU) 2016/426 des Europäischen Parlaments und des Rates vom 9. März 2016 über Geräte zur Verbrennung gasförmiger Brennstoffe und zur Aufhebung der Richtlinie 2009/142/EG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—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—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Gasarten und entsprechende Eingangsdrücke / Anschlussdrücke nach Artikel 4 Absatz 1:<text:line-break/>
<text:a xlink:type="simple" xlink:href="https://eur-lex.europa.eu/legal-content/DE/ALL/?uri=CELEX:52025XC02463&amp;qid=1747894934763" text:style-name="Internet_20_link" text:visited-style-name="Visited_20_Internet_20_Link">Estland, Griechenland, Ungarn, Malta, Slowakei</text:a> (25.04.2025)<text:line-break/>
<text:a xlink:type="simple" xlink:href="https://eur-lex.europa.eu/legal-content/DE/ALL/?uri=CELEX:52021XC0308(02)&amp;qid=1744211814952" text:style-name="Internet_20_link" text:visited-style-name="Visited_20_Internet_20_Link">Deutschland</text:a> (08.03.2021)<text:line-break/>
<text:a xlink:type="simple" xlink:href="https://eur-lex.europa.eu/legal-content/DE/ALL/?uri=CELEX:52019XC0121(02)&amp;qid=1744211814952" text:style-name="Internet_20_link" text:visited-style-name="Visited_20_Internet_20_Link">Italien</text:a> (21.01.2019)<text:line-break/>
<text:a xlink:type="simple" xlink:href="https://eur-lex.europa.eu/legal-content/DE/ALL/?uri=CELEX:52018XC0614(02)&amp;qid=1744211814952" text:style-name="Internet_20_link" text:visited-style-name="Visited_20_Internet_20_Link">Belgien, Bulgarien, Tschechische Republik, Dänemark, Deutschland, Spanien, Frankreich, Kroatien, Zypern, Lettland, Litauen, Luxemburg, Niederlande, Österreich, Polen, Portugal, Finnland, Schweden, Vereinigtes Königreich</text:a> (14.06.2018)<text:line-break/>
<text:a xlink:type="simple" xlink:href="https://eur-lex.europa.eu/legal-content/DE/ALL/?uri=CELEX:52025XC01714&amp;qid=1744211814952" text:style-name="Internet_20_link" text:visited-style-name="Visited_20_Internet_20_Link">Irland</text:a> (18.03.2025)<text:line-break/>
<text:a xlink:type="simple" xlink:href="https://eur-lex.europa.eu/legal-content/DE/ALL/?uri=CELEX:52024XC02833&amp;qid=1744211814952" text:style-name="Internet_20_link" text:visited-style-name="Visited_20_Internet_20_Link">Italien</text:a> (22.04.2024)<text:line-break/>
<text:a xlink:type="simple" xlink:href="https://eur-lex.europa.eu/legal-content/DE/ALL/?uri=CELEX:52018XC0806(01)&amp;qid=1744211814952" text:style-name="Internet_20_link" text:visited-style-name="Visited_20_Internet_20_Link">Schweiz</text:a> (06.08.2018)<text:line-break/>
<text:a xlink:type="simple" xlink:href="https://eur-lex.europa.eu/legal-content/DE/ALL/?uri=CELEX:52019XC0307(03)&amp;qid=1744211814952" text:style-name="Internet_20_link" text:visited-style-name="Visited_20_Internet_20_Link">Norwegen</text:a> (07.03.2019)<text:line-break/><text:line-break/>
<text:a xlink:type="simple" xlink:href="https://single-market-economy.ec.europa.eu/sectors/pressure-equipment-and-gas-appliances/gas-appliances-sector_en" text:style-name="Internet_20_link" text:visited-style-name="Visited_20_Internet_20_Link">Informationen</text:a> der Europäischen Kommission (I)<text:line-break/>
<text:a xlink:type="simple" xlink:href="https://single-market-economy.ec.europa.eu/sectors/pressure-equipment-and-gas-appliances/gas-appliances-sector/gas-appliances-regulation_en" text:style-name="Internet_20_link" text:visited-style-name="Visited_20_Internet_20_Link">Informationen</text:a> der Europäischen Kommission (II)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02::02:18</meta:creation-date>
    <dc:creator>Generated</dc:creator>
    <dc:date>2026-08-30T02::02:18</dc:date>
    <dc:language>en-US</dc:language>
    <meta:editing-cycles>1</meta:editing-cycles>
    <meta:editing-duration>PT0S</meta:editing-duration>
    <dc:title>zusatzinformationen:lex_hn:p02:p02_11</dc:title>
  </office:meta>
</office:document-meta>
</file>