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579b1deea318295f60a9193612156bb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2:p02" text:style-name="Internet_20_link" text:visited-style-name="Visited_20_Internet_20_Link">Produktsicherheit, Verbraucherschutz, Produkte-allgemein</text:a><text:line-break/><text:a xlink:type="simple" xlink:href="https://product-compliance.net/doku.php?id=zusatzinformationen:lex_hn:p08:p08" text:style-name="Internet_20_link" text:visited-style-name="Visited_20_Internet_20_Link">Maschinen</text:a><text:line-break/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462683150183cm" style:rel-height="scale"><draw:image xlink:href="Pictures/0579b1deea318295f60a9193612156b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Unbemannte Luftfahrzeugsysteme („Drohnen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0945&amp;qid=1657002011430" text:style-name="Internet_20_link" text:visited-style-name="Visited_20_Internet_20_Link">LINK</text:a><text:line-break/>Delegierte Verordnung (EU) 2019/945 der Kommission vom 12. März 2019 über unbemannte Luftfahrzeugsysteme und Drittlandbetreiber unbemannter Luftfahrzeugsystem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R0945-20250624" text:style-name="Internet_20_link" text:visited-style-name="Visited_20_Internet_20_Link">vom 24.06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19R0947&amp;qid=1657004093882" text:style-name="Internet_20_link" text:visited-style-name="Visited_20_Internet_20_Link">LINK</text:a><text:line-break/>Durchführungsverordnung (EU) 2019/947 der Kommission vom 24. Mai 2019 über die Vorschriften und Verfahren für den Betrieb unbemannter Luftfahrzeuge<text:line-break/>
mit <text:a xlink:type="simple" xlink:href="https://eur-lex.europa.eu/legal-content/DE/ALL/?uri=CELEX:02019R0947-20250501" text:style-name="Internet_20_link" text:visited-style-name="Visited_20_Internet_20_Link">konsolidierter Fassung vom 01.05.2025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aktuelle Basisliste aus <text:a xlink:type="simple" xlink:href="https://product-compliance.net/lib/exe/fetch.php?media=zusatzinformationen:lex_hn:p02:be_2024-2103.pdf" text:style-name="Internet_20_link" text:visited-style-name="Visited_20_Internet_20_Link">BE 2024/2103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7::44:24</meta:creation-date>
    <dc:creator>Generated</dc:creator>
    <dc:date>2026-08-26T17::44:24</dc:date>
    <dc:language>en-US</dc:language>
    <meta:editing-cycles>1</meta:editing-cycles>
    <meta:editing-duration>PT0S</meta:editing-duration>
    <dc:title>zusatzinformationen:lex_hn:p02:p02_17</dc:title>
  </office:meta>
</office:document-meta>
</file>