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2f5e6ef52b0199b90b8b0e347b57d9d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2:p02_19"/>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2:p02" text:style-name="Internet_20_link" text:visited-style-name="Visited_20_Internet_20_Link">Produktsicherheit, Verbraucherschutz, Produkte - allgemein</text:a><text:line-break/><text:a xlink:type="simple" xlink:href="https://www.product-compliance.net/doku.php?id=zusatzinformationen:lex_hn:p06:p06" text:style-name="Internet_20_link" text:visited-style-name="Visited_20_Internet_20_Link">Materialien, Stoffe, 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2f5e6ef52b0199b90b8b0e347b57d9d1.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Kontaktmaterialien mit Wasser für den menschlichen Gebrauch</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0L2184&amp;qid=1714120313847" text:style-name="Internet_20_link" text:visited-style-name="Visited_20_Internet_20_Link">LINK</text:a><text:line-break/>Richtlinie (EU) 2020/2184 des Europäischen Parlaments und des Rates vom 16. Dezember 2020 über die Qualität von Wasser für den menschlichen Gebrauch</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trinkwv_2023/" text:style-name="Internet_20_link" text:visited-style-name="Visited_20_Internet_20_Link">LINK</text:a><text:line-break/>Verordnung über die Qualität von Wasser für den menschlichen Gebrauch<text:line-break/>
<text:a xlink:type="simple" xlink:href="https://www.gesetze-im-internet.de/ifsg/" text:style-name="Internet_20_link" text:visited-style-name="Visited_20_Internet_20_Link">LINK</text:a><text:line-break/>Gesetz zur Verhütung und Bekämpfung von Infektionskrankheiten beim Menschen<text:line-break/>
<text:a xlink:type="simple" xlink:href="https://www.gesetze-im-internet.de/whg_2009/" text:style-name="Internet_20_link" text:visited-style-name="Visited_20_Internet_20_Link">LINK</text:a><text:line-break/>Gesetz zur Ordnung des Wasserhaushalts<text:line-break/>
<text:a xlink:type="simple" xlink:href="https://www.gesetze-im-internet.de/trinkwegv/" text:style-name="Internet_20_link" text:visited-style-name="Visited_20_Internet_20_Link">LINK</text:a><text:line-break/>Verordnung über Einzugsgebiete von Entnahmestellen für die Trinkwassergewinnung</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24R0371&amp;qid=1714120726455" text:style-name="Internet_20_link" text:visited-style-name="Visited_20_Internet_20_Link">LINK</text:a><text:line-break/>Delegierte Verordnung (EU) 2024/371 der Kommission vom 23. Januar 2024 zur Ergänzung der Richtlinie (EU) 2020/2184 des Europäischen Parlaments und des Rates durch Festlegung harmonisierter Spezifikationen für die Kennzeichnung von Produkten, die mit Wasser für den menschlichen Gebrauch in Kontakt kommen<text:line-break/>
<text:a xlink:type="simple" xlink:href="https://eur-lex.europa.eu/legal-content/DE/ALL/?uri=CELEX:32024D0368&amp;qid=1714120661262" text:style-name="Internet_20_link" text:visited-style-name="Visited_20_Internet_20_Link">LINK</text:a><text:line-break/>Durchführungsbeschluss (EU) 2024/368 der Kommission vom 23. Januar 2024 mit Durchführungsbestimmungen zur Richtlinie (EU) 2020/2184 des Europäischen Parlaments und des Rates in Bezug auf die Verfahren und Methoden für die Prüfung und Bestätigung der Zulässigkeit endgültiger, in Produkten verwendeter Materialien bzw. Werkstoffe, die mit Wasser für den menschlichen Gebrauch in Kontakt komme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9::41:44</meta:creation-date>
    <dc:creator>Generated</dc:creator>
    <dc:date>2026-08-27T09::41:44</dc:date>
    <dc:language>en-US</dc:language>
    <meta:editing-cycles>1</meta:editing-cycles>
    <meta:editing-duration>PT0S</meta:editing-duration>
    <dc:title>zusatzinformationen:lex_hn:p02:p02_19</dc:title>
  </office:meta>
</office:document-meta>
</file>