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828dc9fe859d047014aa8fa960c224f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2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2:p02" text:style-name="Internet_20_link" text:visited-style-name="Visited_20_Internet_20_Link">Produktsicherheit, Verbraucherschutz, Produkte-allgemein</text:a><text:line-break/><text:a xlink:type="simple" xlink:href="https://product-compliance.net/doku.php?id=zusatzinformationen:lex_hn:p13:p13" text:style-name="Internet_20_link" text:visited-style-name="Visited_20_Internet_20_Link">Messtechnik, Messwese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0.84185606060606cm" style:rel-height="scale"><draw:image xlink:href="Pictures/1828dc9fe859d047014aa8fa960c224f.jpe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laschen als Maßbehältniss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product-compliance.net/doku.php?id=zusatzinformationen:lex_hn:p02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02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3::07:13</meta:creation-date>
    <dc:creator>Generated</dc:creator>
    <dc:date>2026-08-27T13::07:13</dc:date>
    <dc:language>en-US</dc:language>
    <meta:editing-cycles>1</meta:editing-cycles>
    <meta:editing-duration>PT0S</meta:editing-duration>
    <dc:title>zusatzinformationen:lex_hn:p02:p02_24</dc:title>
  </office:meta>
</office:document-meta>
</file>