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549afce6b5c9fd02610d103160249a16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2:p02_3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2:p02" text:style-name="Internet_20_link" text:visited-style-name="Visited_20_Internet_20_Link">Produktsicherheit</text:a><text:line-break/><text:a xlink:type="simple" xlink:href="https://www.product-compliance.net/doku.php?id=zusatzinformationen:lex_hn:p02:p02" text:style-name="Internet_20_link" text:visited-style-name="Visited_20_Internet_20_Link">Verbraucherschutz</text:a><text:line-break/><text:a xlink:type="simple" xlink:href="https://www.product-compliance.net/doku.php?id=zusatzinformationen:lex_hn:p02:p02" text:style-name="Internet_20_link" text:visited-style-name="Visited_20_Internet_20_Link">Produkte - allgemei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38888888889cm" style:rel-height="scale"><draw:image xlink:href="Pictures/549afce6b5c9fd02610d103160249a16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Textilfasern (Bezeichnung, Zusammensetzung, Kennzeichnung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www.product-compliance.net/doku.php?id=zusatzinformationen:lex_hn:p02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taaten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23::21:30</meta:creation-date>
    <dc:creator>Generated</dc:creator>
    <dc:date>2026-08-29T23::21:30</dc:date>
    <dc:language>en-US</dc:language>
    <meta:editing-cycles>1</meta:editing-cycles>
    <meta:editing-duration>PT0S</meta:editing-duration>
    <dc:title>zusatzinformationen:lex_hn:p02:p02_33</dc:title>
  </office:meta>
</office:document-meta>
</file>