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c68cf880311e7211c422c214be967b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3:p03" text:style-name="Internet_20_link" text:visited-style-name="Visited_20_Internet_20_Link">Marktüberwachung</text:a><text:line-break/><text:a xlink:type="simple" xlink:href="https://www.product-compliance.net/doku.php?id=zusatzinformationen:lex_hn:p03:p03" text:style-name="Internet_20_link" text:visited-style-name="Visited_20_Internet_20_Link">Prüfung</text:a><text:line-break/><text:a xlink:type="simple" xlink:href="https://www.product-compliance.net/doku.php?id=zusatzinformationen:lex_hn:p03:p03" text:style-name="Internet_20_link" text:visited-style-name="Visited_20_Internet_20_Link">Produkthaft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ec68cf880311e7211c422c214be967b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Marktüberwachung und Konformität von Produkt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9R1020&amp;qid=1615628444814" text:style-name="Internet_20_link" text:visited-style-name="Visited_20_Internet_20_Link">LINK</text:a><text:line-break/>Verordnung (EU) 2019/1020 des Europäischen Parlaments und des Rates vom 20. Juni 2019 über Marktüberwachung und die Konformität von Produkten sowie zur Änderung der Richtlinie 2004/42/EG und der Verordnungen (EG) Nr. 765/2008 und (EU) Nr. 305/2011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9R1020-20240523" text:style-name="Internet_20_link" text:visited-style-name="Visited_20_Internet_20_Link">vom 23.05.2024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m_g_2021/" text:style-name="Internet_20_link" text:visited-style-name="Visited_20_Internet_20_Link">LINK</text:a><text:line-break/>Gesetz zur Marktüberwachung und zur Sicherstellung der Konformität von Produkte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3" text:style-name="Internet_20_link" text:visited-style-name="Visited_20_Internet_20_Link">LINK</text:a><text:line-break/>…<text:line-break/>
<text:a xlink:type="simple" xlink:href="https://www.product-compliance.net/doku.php?id=zusatzinformationen:lex_hn:p03" text:style-name="Internet_20_link" text:visited-style-name="Visited_20_Internet_20_Link">LINK</text:a><text:line-break/>…<text:line-break/>
<text:a xlink:type="simple" xlink:href="https://www.product-compliance.net/doku.php?id=zusatzinformationen:lex_hn:p03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span text:style-name="Strong_20_Emphasis"><text:a xlink:type="simple" xlink:href="https://www.product-compliance.net/lib/exe/fetch.php?media=zusatzinformationen:lex_hn:p03" text:style-name="Internet_20_link" text:visited-style-name="Visited_20_Internet_20_Link">Basisliste</text:a>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03" text:style-name="Internet_20_link" text:visited-style-name="Visited_20_Internet_20_Link">...</text:a><text:line-break/><text:a xlink:type="simple" xlink:href="https://www.product-compliance.net/lib/exe/fetch.php?media=zusatzinformationen:lex_hn:p03" text:style-name="Internet_20_link" text:visited-style-name="Visited_20_Internet_20_Link">...</text:a><text:line-break/><text:a xlink:type="simple" xlink:href="https://www.product-compliance.net/lib/exe/fetch.php?media=zusatzinformationen:lex_hn:p03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03" text:style-name="Internet_20_link" text:visited-style-name="Visited_20_Internet_20_Link">...</text:a><text:line-break/><text:a xlink:type="simple" xlink:href="https://www.product-compliance.net/lib/exe/fetch.php?media=zusatzinformationen:lex_hn:p03" text:style-name="Internet_20_link" text:visited-style-name="Visited_20_Internet_20_Link">...</text:a></text:p>
          </table:table-cell>
        </table:table-row>
      </table:table>
      <text:p text:style-name="Text_20_body">Link zur konsolidierten Liste (informativ): <text:a xlink:type="simple" xlink:href="https://www.product-compliance.net/lib/exe/fetch.php?media=zusatzinformationen:lex_hn:p03" text:style-name="Internet_20_link" text:visited-style-name="Visited_20_Internet_20_Link">PDF (xx.yy.zzzz)</text:a> <text:a xlink:type="simple" xlink:href="https://www.product-compliance.net/lib/exe/fetch.php?media=zusatzinformationen:lex_hn:p03" text:style-name="Internet_20_link" text:visited-style-name="Visited_20_Internet_20_Link">EXCEL (xx.yy.zzzz)</text:a></text:p>
      <text:p text:style-name="Text_20_body">Weitere Informationen: <text:a xlink:type="simple" xlink:href="https://www.product-compliance.net/doku.php?id=zusatzinformationen:lex_hn:p03:p03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www.product-compliance.net/lib/exe/fetch.php?media=zusatzinformationen:lex_hn:p03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www.product-compliance.net/lib/exe/fetch.php?media=zusatzinformationen:lex_hn:p03" text:style-name="Internet_20_link" text:visited-style-name="Visited_20_Internet_20_Link">...</text:a><text:line-break/><text:a xlink:type="simple" xlink:href="https://www.product-compliance.net/lib/exe/fetch.php?media=zusatzinformationen:lex_hn:p03" text:style-name="Internet_20_link" text:visited-style-name="Visited_20_Internet_20_Link">...</text:a><text:line-break/><text:a xlink:type="simple" xlink:href="https://www.product-compliance.net/lib/exe/fetch.php?media=zusatzinformationen:lex_hn:p03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www.product-compliance.net/lib/exe/fetch.php?media=zusatzinformationen:lex_hn:p03" text:style-name="Internet_20_link" text:visited-style-name="Visited_20_Internet_20_Link">...</text:a><text:line-break/><text:a xlink:type="simple" xlink:href="https://www.product-compliance.net/lib/exe/fetch.php?media=zusatzinformationen:lex_hn:p03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5::06:17</meta:creation-date>
    <dc:creator>Generated</dc:creator>
    <dc:date>2026-08-30T05::06:17</dc:date>
    <dc:language>en-US</dc:language>
    <meta:editing-cycles>1</meta:editing-cycles>
    <meta:editing-duration>PT0S</meta:editing-duration>
    <dc:title>zusatzinformationen:lex_hn:p03:p03_01</dc:title>
  </office:meta>
</office:document-meta>
</file>