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c68cf880311e7211c422c214be967b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3:p03" text:style-name="Internet_20_link" text:visited-style-name="Visited_20_Internet_20_Link">Marktüberwachung</text:a><text:line-break/><text:a xlink:type="simple" xlink:href="https://www.product-compliance.net/doku.php?id=zusatzinformationen:lex_hn:p03:p03" text:style-name="Internet_20_link" text:visited-style-name="Visited_20_Internet_20_Link">Prüfung</text:a><text:line-break/><text:a xlink:type="simple" xlink:href="https://www.product-compliance.net/doku.php?id=zusatzinformationen:lex_hn:p03:p03" text:style-name="Internet_20_link" text:visited-style-name="Visited_20_Internet_20_Link">Produkthaft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ec68cf880311e7211c422c214be967b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nennung von Unionsprüfeinricht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R1267&amp;qid=1658934424605" text:style-name="Internet_20_link" text:visited-style-name="Visited_20_Internet_20_Link">LINK</text:a><text:line-break/>Durchführungsverordnung (EU) 2022/1267 der Kommission vom 20. Juli 2022 zur Festlegung der Verfahren für die Benennung von Unionsprüfeinrichtungen zwecks Marktüberwachung und Überprüfung der Produktkonformität gemäß der Verordnung (EU) 2019/1020 des Europäischen Parlaments und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3" text:style-name="Internet_20_link" text:visited-style-name="Visited_20_Internet_20_Link">LINK</text:a><text:line-break/>…<text:line-break/>
<text:a xlink:type="simple" xlink:href="https://www.product-compliance.net/doku.php?id=zusatzinformationen:lex_hn:p03" text:style-name="Internet_20_link" text:visited-style-name="Visited_20_Internet_20_Link">LINK</text:a><text:line-break/>…<text:line-break/>
<text:a xlink:type="simple" xlink:href="https://www.product-compliance.net/doku.php?id=zusatzinformationen:lex_hn:p03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02:54</meta:creation-date>
    <dc:creator>Generated</dc:creator>
    <dc:date>2026-08-28T15::02:54</dc:date>
    <dc:language>en-US</dc:language>
    <meta:editing-cycles>1</meta:editing-cycles>
    <meta:editing-duration>PT0S</meta:editing-duration>
    <dc:title>zusatzinformationen:lex_hn:p03:p03_02</dc:title>
  </office:meta>
</office:document-meta>
</file>