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756ced2c3b5d2f91f8d457cd6d5c3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2811842797056cm" style:rel-height="scale"><draw:image xlink:href="Pictures/3756ced2c3b5d2f91f8d457cd6d5c38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teroperabilität des öffentlichen Sektors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2::11:48</meta:creation-date>
    <dc:creator>Generated</dc:creator>
    <dc:date>2026-08-29T02::11:48</dc:date>
    <dc:language>en-US</dc:language>
    <meta:editing-cycles>1</meta:editing-cycles>
    <meta:editing-duration>PT0S</meta:editing-duration>
    <dc:title>zusatzinformationen:lex_hn:p04:p04_03</dc:title>
  </office:meta>
</office:document-meta>
</file>