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c63e5f9038bfbf5fa5d847f72b16806d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17534301856cm" style:rel-height="scale"><draw:image xlink:href="Pictures/c63e5f9038bfbf5fa5d847f72b16806d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Harmonisierte Vorschriften für einen fairen Datenzugang und eine faire Datennutzung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ww.product-compliance.net/doku.php?id=zusatzinformationen:lex_hn:p04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2::03:00</meta:creation-date>
    <dc:creator>Generated</dc:creator>
    <dc:date>2026-08-29T02::03:00</dc:date>
    <dc:language>en-US</dc:language>
    <meta:editing-cycles>1</meta:editing-cycles>
    <meta:editing-duration>PT0S</meta:editing-duration>
    <dc:title>zusatzinformationen:lex_hn:p04:p04_08</dc:title>
  </office:meta>
</office:document-meta>
</file>