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9a4a0fdb0c6a763af5ffd85f3a683e9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9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8884382951654cm" style:rel-height="scale"><draw:image xlink:href="Pictures/9a4a0fdb0c6a763af5ffd85f3a683e9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lektronische Identifizierung und Vertrauensdienste für elektronische Transaktionen im Binnenmark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R0910&amp;qid=1759994813343" text:style-name="Internet_20_link" text:visited-style-name="Visited_20_Internet_20_Link">LINK</text:a><text:line-break/>Verordnung (EU) Nr. 910/2014 des Europäischen Parlaments und des Rates vom 23. Juli 2014 über elektronische Identifizierung und Vertrauensdienste für elektronische Transaktionen im Binnenmarkt und zur Aufhebung der Richtlinie 1999/93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4R0910-20241018" text:style-name="Internet_20_link" text:visited-style-name="Visited_20_Internet_20_Link">vom 18.10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span text:style-name="Emphasis">Interner Hinweis: Die nachfolgenden Rechtsakte müssen noch zugeordnet werden.</text:span><text:line-break/>
<text:a xlink:type="simple" xlink:href="https://eur-lex.europa.eu/legal-content/DE/ALL/?uri=OJ:L_202601730" text:style-name="Internet_20_link" text:visited-style-name="Visited_20_Internet_20_Link">LINK</text:a><text:line-break/>Durchführungsverordnung (EU) 2026/1730 der Kommission vom 15. Juli 2026 zur Änderung der Durchführungsverordnung (EU) 2025/848 in Bezug auf geltende Standards bzw. Normen und Spezifikationen<text:line-break/>
<text:a xlink:type="simple" xlink:href="https://eur-lex.europa.eu/legal-content/DE/ALL/?uri=OJ:L_202601731" text:style-name="Internet_20_link" text:visited-style-name="Visited_20_Internet_20_Link">LINK</text:a><text:line-break/>Durchführungsverordnung (EU) 2026/1731 der Kommission vom 15. Juli 2026 zur Änderung der Durchführungsverordnungen (EU) 2024/2977, (EU) 2024/2979, (EU) 2024/2980 und (EU) 2024/2982 in Bezug auf geltende Standards bzw. Normen und Spezifikationen<text:line-break/>
<text:a xlink:type="simple" xlink:href="https://eur-lex.europa.eu/legal-content/DE/ALL/?uri=OJ:L_202601735" text:style-name="Internet_20_link" text:visited-style-name="Visited_20_Internet_20_Link">LINK</text:a><text:line-break/>Durchführungsverordnung (EU) 2026/1735 der Kommission vom 15. Juli 2026 zur Änderung der Durchführungsverordnung (EU) 2025/1569 in Bezug auf geltende Standards bzw. Normen und Spezifikationen<text:line-break/></text:p>
      <text:p text:style-name="Text_20_body">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underline">Bekanntmachungen notifizierter elektronischer Identifizierungssysteme nach Artikel 9 Absatz 1 der VO (EU) Nr. 910/2014 (Auszüge):</text:span><text:line-break/></text:p>
      <text:p text:style-name="Text_20_body"><text:a xlink:type="simple" xlink:href="https://eur-lex.europa.eu/legal-content/DE/TXT/?uri=CELEX:52025XC04227&amp;qid=1759995133278" text:style-name="Internet_20_link" text:visited-style-name="Visited_20_Internet_20_Link">C/2025/4227</text:a>,
<text:a xlink:type="simple" xlink:href="https://eur-lex.europa.eu/legal-content/DE/TXT/?uri=CELEX:52025XC02448&amp;qid=1759995133278" text:style-name="Internet_20_link" text:visited-style-name="Visited_20_Internet_20_Link">C/2025/2448</text:a>,
<text:a xlink:type="simple" xlink:href="https://eur-lex.europa.eu/legal-content/DE/TXT/?uri=CELEX:52024XC07543&amp;qid=1759995133278" text:style-name="Internet_20_link" text:visited-style-name="Visited_20_Internet_20_Link">C/2024/7543</text:a>,
<text:a xlink:type="simple" xlink:href="https://eur-lex.europa.eu/legal-content/DE/TXT/?uri=CELEX:52024XC07263&amp;qid=1759995133278" text:style-name="Internet_20_link" text:visited-style-name="Visited_20_Internet_20_Link">C/2024/7263</text:a>,
<text:a xlink:type="simple" xlink:href="https://eur-lex.europa.eu/legal-content/DE/TXT/?uri=CELEX:52024XC05468&amp;qid=1759995133278" text:style-name="Internet_20_link" text:visited-style-name="Visited_20_Internet_20_Link">C/2024/5468</text:a>,
<text:a xlink:type="simple" xlink:href="https://eur-lex.europa.eu/legal-content/DE/TXT/?uri=CELEX:52024XC02836&amp;qid=1759995133278" text:style-name="Internet_20_link" text:visited-style-name="Visited_20_Internet_20_Link">C/2024/2836</text:a>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2::35:44</meta:creation-date>
    <dc:creator>Generated</dc:creator>
    <dc:date>2026-08-27T12::35:44</dc:date>
    <dc:language>en-US</dc:language>
    <meta:editing-cycles>1</meta:editing-cycles>
    <meta:editing-duration>PT0S</meta:editing-duration>
    <dc:title>zusatzinformationen:lex_hn:p04:p04_09</dc:title>
  </office:meta>
</office:document-meta>
</file>