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76546eb4049474646d70a613a3ae3c9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10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38888888889cm" style:rel-height="scale"><draw:image xlink:href="Pictures/76546eb4049474646d70a613a3ae3c94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Funkfrequenzpolitik in der Europäischen Unio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www.product-compliance.net/doku.php?id=zusatzinformationen:lex_hn:p04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
<text:a xlink:type="simple" xlink:href="https://www.product-compliance.net/doku.php?id=zusatzinformationen:lex_hn:p04" text:style-name="Internet_20_link" text:visited-style-name="Visited_20_Internet_20_Link">LINK</text:a><text:line-break/>…<text:line-break/>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7::46:35</meta:creation-date>
    <dc:creator>Generated</dc:creator>
    <dc:date>2026-08-27T17::46:35</dc:date>
    <dc:language>en-US</dc:language>
    <meta:editing-cycles>1</meta:editing-cycles>
    <meta:editing-duration>PT0S</meta:editing-duration>
    <dc:title>zusatzinformationen:lex_hn:p04:p04_10</dc:title>
  </office:meta>
</office:document-meta>
</file>