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79d88f7ee6620ad46acc529ec5ae525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4:p04_12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04:p04" text:style-name="Internet_20_link" text:visited-style-name="Visited_20_Internet_20_Link">Informations- und Kommunikationstechnologi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38888888889cm" style:rel-height="scale"><draw:image xlink:href="Pictures/79d88f7ee6620ad46acc529ec5ae525d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Vorschriften über außervertragliche zivilrechtliche Haftung an künstliche Intelligenz („KI-Haftung“)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span text:style-name="Strong_20_Emphasis"><text:span text:style-name="">Gesetzgebungsverfahren derzeit gestoppt</text:span></text:span>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2::39:40</meta:creation-date>
    <dc:creator>Generated</dc:creator>
    <dc:date>2026-08-27T12::39:40</dc:date>
    <dc:language>en-US</dc:language>
    <meta:editing-cycles>1</meta:editing-cycles>
    <meta:editing-duration>PT0S</meta:editing-duration>
    <dc:title>zusatzinformationen:lex_hn:p04:p04_12</dc:title>
  </office:meta>
</office:document-meta>
</file>