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1c851ab68ea917cd90ade5abe7b3ed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95061728395cm" style:rel-height="scale"><draw:image xlink:href="Pictures/91c851ab68ea917cd90ade5abe7b3ed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mittlung und Ausweisung europäischer kritischer Infrastrukturen (Resilienz kritischer Einrichtung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557&amp;qid=1747896291194" text:style-name="Internet_20_link" text:visited-style-name="Visited_20_Internet_20_Link">LINK</text:a><text:line-break/>Richtlinie (EU) 2022/2557 des Europäischen Parlaments und des Rates vom 14. Dezember 2022 über die Resilienz kritischer Einrichtungen und zur Aufhebung der Richtlinie 2008/114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TXT/HTML/?uri=CELEX:52025PC0837" text:style-name="Internet_20_link" text:visited-style-name="Visited_20_Internet_20_Link">LINK</text:a><text:line-break/>Vorschlag für eine VERORDNUNG DES EUROPÄISCHEN PARLAMENTS UND DES RATES zur Änderung der Verordnungen (EU) 2016/679, (EU) 2018/1724, (EU) 2018/1725, (EU) 2023/2854 und der Richtlinien 2002/58/EG, (EU) 2022/2555 und (EU) 2022/2557 hinsichtlich der Vereinfachung des digitalen Rechtsrahmens und zur Aufhebung der Verordnungen (EU) 2018/1807, (EU) 2019/1150, (EU) 2022/868 und der Richtlinie (EU) 2019/1024 (Digital-Omnibus-Verordnung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. a. mit:<text:line-break/>
<text:a xlink:type="simple" xlink:href="https://www.gesetze-im-internet.de/enwg_2005/" text:style-name="Internet_20_link" text:visited-style-name="Visited_20_Internet_20_Link">LINK</text:a><text:line-break/>Gesetz über die Elektrizitäts- und Gasversorgung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9::09:08</meta:creation-date>
    <dc:creator>Generated</dc:creator>
    <dc:date>2026-08-28T19::09:08</dc:date>
    <dc:language>en-US</dc:language>
    <meta:editing-cycles>1</meta:editing-cycles>
    <meta:editing-duration>PT0S</meta:editing-duration>
    <dc:title>zusatzinformationen:lex_hn:p04:p04_13</dc:title>
  </office:meta>
</office:document-meta>
</file>