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abf0e6b4fb1e0f9a751702c7125a40cc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5183012820513cm" style:rel-height="scale"><draw:image xlink:href="Pictures/abf0e6b4fb1e0f9a751702c7125a40cc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Horizontale Cybersicherheitsanforderungen für Produkte mit digitalen Elementen<text:line-break/>(„Cyber Resiliance Act“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span text:style-name="Strong_20_Emphasis">i. W. ab 11.12.2027 anwendbar:</text:span><text:line-break/>
<text:a xlink:type="simple" xlink:href="https://www.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Artikel 14 (Meldepflichten der Hersteller) ist seit dem 11.09.2026 anwendbar<text:line-break/>
Kapitel IV (Notofizierung von Konformitätsbewertungsstellen) ist seit dem 11.06.2026 anwendbar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25:26</meta:creation-date>
    <dc:creator>Generated</dc:creator>
    <dc:date>2026-08-27T17::25:26</dc:date>
    <dc:language>en-US</dc:language>
    <meta:editing-cycles>1</meta:editing-cycles>
    <meta:editing-duration>PT0S</meta:editing-duration>
    <dc:title>zusatzinformationen:lex_hn:p04:p04_15</dc:title>
  </office:meta>
</office:document-meta>
</file>