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f35107c0a1d6928cd88eaea1dd992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10914855072cm" style:rel-height="scale"><draw:image xlink:href="Pictures/4f35107c0a1d6928cd88eaea1dd9926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Datenschutzrichtlinie für elektronische Kommunikat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2L0058&amp;qid=1785215866081" text:style-name="Internet_20_link" text:visited-style-name="Visited_20_Internet_20_Link">LINK</text:a><text:line-break/>Richtlinie 2002/58/EG des Europäischen Parlaments und des Rates vom 12. Juli 2002 über die Verarbeitung personenbezogener Daten und den Schutz der Privatsphäre in der elektronischen Kommunikation (Datenschutzrichtlinie für elektronische Kommunikation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2L0058-20091219&amp;qid=1785215866081" text:style-name="Internet_20_link" text:visited-style-name="Visited_20_Internet_20_Link">vom 19.12.200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www.gesetze-im-internet.de/tkg_2021/" text:style-name="Internet_20_link" text:visited-style-name="Visited_20_Internet_20_Link">LINK</text:a><text:line-break/>Telekommunikationsgesetz (TKG)<text:line-break/>
<text:a xlink:type="simple" xlink:href="https://www.gesetze-im-internet.de/uwg_2004/" text:style-name="Internet_20_link" text:visited-style-name="Visited_20_Internet_20_Link">LINK</text:a><text:line-break/>Gesetz gegen den unlauteren Wettebewerb (UWG)<text:line-break/>
<text:a xlink:type="simple" xlink:href="https://www.gesetze-im-internet.de/verkdhspfrusppfleg/index.html" text:style-name="Internet_20_link" text:visited-style-name="Visited_20_Internet_20_Link">LINK</text:a><text:line-break/>Gesetz zur Einführung einer Speicherpflicht und einer Höchstspeicherfrist für Verkehrsdaten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p text:style-name="Text_20_body"><text:a xlink:type="simple" xlink:href="https://product-compliance.net/doku.php?id=zusatzinformationen:anforderungen_umsetzen" text:style-name="Internet_20_link" text:visited-style-name="Visited_20_Internet_20_Link">Ausgewählte Informationsquellen zur Umsetzung aktueller Anforderungen aufgrund des Einsatzes moderner Technologien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01:14</meta:creation-date>
    <dc:creator>Generated</dc:creator>
    <dc:date>2026-08-26T07::01:14</dc:date>
    <dc:language>en-US</dc:language>
    <meta:editing-cycles>1</meta:editing-cycles>
    <meta:editing-duration>PT0S</meta:editing-duration>
    <dc:title>zusatzinformationen:lex_hn:p04:p04_18</dc:title>
  </office:meta>
</office:document-meta>
</file>