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zusatzinformationen:lex_hn:p05:p05"/>Arbeitsschutz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Informations- und Kommunikationstechnologie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2:p02_01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2:p02_02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2:p02_03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2:p02_04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2:p02_05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2:p02_06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2:p02_07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2:p02_08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2:p02_09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2:p02_10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2:p02_11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2:p02_12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2:p02_13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2:p02_14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2:p02_15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2:p02_16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2:p02_17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2:p02_18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2:p02_19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2:p02_20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2:p02_21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2:p02_22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2:p02_23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2:p02_24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2:p02_25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2:p02_26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…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3::53:20</meta:creation-date>
    <dc:creator>Generated</dc:creator>
    <dc:date>2026-08-27T13::53:20</dc:date>
    <dc:language>en-US</dc:language>
    <meta:editing-cycles>1</meta:editing-cycles>
    <meta:editing-duration>PT0S</meta:editing-duration>
    <dc:title>zusatzinformationen:lex_hn:p05:p05</dc:title>
  </office:meta>
</office:document-meta>
</file>