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a65b21968ab9375e767e854e15b5d01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5:p05_0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5:p05" text:style-name="Internet_20_link" text:visited-style-name="Visited_20_Internet_20_Link">Arbeits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2.1622606614447cm" style:rel-height="scale"><draw:image xlink:href="Pictures/a65b21968ab9375e767e854e15b5d015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Sicherheit und Gesundheitsschutz der Arbeitnehmer bei der Arbeit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1989L0391&amp;qid=1438601558720" text:style-name="Internet_20_link" text:visited-style-name="Visited_20_Internet_20_Link">LINK</text:a><text:line-break/>Richtlinie 89/391/EWG des Rates vom 12. Juni 1989 über die Durchführung von Maßnahmen zur Verbesserung der Sicherheit und des Gesundheitsschutzes der Arbeitnehmer bei der Arbeit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1989L0391-20081211" text:style-name="Internet_20_link" text:visited-style-name="Visited_20_Internet_20_Link">vom 11.12.2008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sgb_3/" text:style-name="Internet_20_link" text:visited-style-name="Visited_20_Internet_20_Link">LINK</text:a><text:line-break/>Sozialgesetzbuch (SGB) Drittes Buch (III) - Arbeitsförderung<text:line-break/>
<text:a xlink:type="simple" xlink:href="https://www.gesetze-im-internet.de/a_g/index.html" text:style-name="Internet_20_link" text:visited-style-name="Visited_20_Internet_20_Link">LINK</text:a><text:line-break/>Gesetz zur Regelung der Arbeitnehmerüberlassung<text:line-break/>
diverse Vorschriften der Unfallversicherungsträger (siehe zur Übersicht auch <text:a xlink:type="simple" xlink:href="https://www.product-compliance.net/doku.php?id=arbeitsschutz:arbeitsschutz" text:style-name="Internet_20_link" text:visited-style-name="Visited_20_Internet_20_Link">HIER</text:a>)<text:line-break/>
<text:a xlink:type="simple" xlink:href="https://www.gesetze-im-internet.de/sgb_7/index.html" text:style-name="Internet_20_link" text:visited-style-name="Visited_20_Internet_20_Link">LINK</text:a><text:line-break/>Siebtes Buch Sozialgesetzbuch - Gesetzliche Unfallversicherung<text:line-break/>
<text:a xlink:type="simple" xlink:href="https://www.gesetze-im-internet.de/seearbg/index.html" text:style-name="Internet_20_link" text:visited-style-name="Visited_20_Internet_20_Link">LINK</text:a><text:line-break/>Seearbeitsgesetz<text:line-break/>
<text:a xlink:type="simple" xlink:href="https://www.gesetze-im-internet.de/bbergg/index.html" text:style-name="Internet_20_link" text:visited-style-name="Visited_20_Internet_20_Link">LINK</text:a><text:line-break/>Bundesberggesetz<text:line-break/>
auch: <text:a xlink:type="simple" xlink:href="https://www.gesetze-im-internet.de/arbschg/index.html" text:style-name="Internet_20_link" text:visited-style-name="Visited_20_Internet_20_Link">LINK</text:a><text:line-break/>Gesetz über die Durchführung von Maßnahmen des Arbeitsschutzes zur Verbesserung der Sicherheit und des Gesundheitsschutzes der Beschäftigten bei der Arbeit u. A.<text:line-break/></text:p>
      <text:p text:style-name="Text_20_body">weitere gewerberechtliche Vorschriften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7::58:14</meta:creation-date>
    <dc:creator>Generated</dc:creator>
    <dc:date>2026-08-27T17::58:14</dc:date>
    <dc:language>en-US</dc:language>
    <meta:editing-cycles>1</meta:editing-cycles>
    <meta:editing-duration>PT0S</meta:editing-duration>
    <dc:title>zusatzinformationen:lex_hn:p05:p05_01</dc:title>
  </office:meta>
</office:document-meta>
</file>