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3349a592d38662a4721712567283a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f3349a592d38662a4721712567283a0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 und Gesundheitsschutz bei der Benutzung persönlicher Schutzausrüstungen durch Arbeitnehmer bei der Arb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1989L0656&amp;qid=1438601621486" text:style-name="Internet_20_link" text:visited-style-name="Visited_20_Internet_20_Link">LINK</text:a><text:line-break/>Richtlinie 89/656/EWG des Rates vom 30. November 1989 über Mindestvorschriften für Sicherheit und Gesundheitsschutz bei Benutzung persönlicher Schutzausrüstungen durch Arbeitnehmer bei der Arbeit (Dritte Einzelrichtlinie im Sinne des Artikels 16 Absatz 1 der Richtlinie 89/391/EWG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1989L0656-20191120" text:style-name="Internet_20_link" text:visited-style-name="Visited_20_Internet_20_Link">vom 20.11.2019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psa-bv/" text:style-name="Internet_20_link" text:visited-style-name="Visited_20_Internet_20_Link">LINK</text:a><text:line-break/>Verordnung über Sicherheit und Gesundheitsschutz bei der Benutzung persönlicher Schutzausrüstungen bei der Arbeit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Übersicht zu staatlichen Technischen Regeln im Arbeitsschutz in Deutschland - siehe <text:a xlink:type="simple" xlink:href="http://www.tr.wissen-hilfe.de/Main_Page.htm" text:style-name="Internet_20_link" text:visited-style-name="Visited_20_Internet_20_Link">HIER</text:a><text:line-break/></text:p>
      <text:p text:style-name="Text_20_body">Übersicht zu Schriften der Unfallversicherungsträger in Deutschlad - siehe <text:a xlink:type="simple" xlink:href="https://www.product-compliance.net/doku.php?id=arbeitsschutz:arbeitsschutz" text:style-name="Internet_20_link" text:visited-style-name="Visited_20_Internet_20_Link">HIER</text:a>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1::07:42</meta:creation-date>
    <dc:creator>Generated</dc:creator>
    <dc:date>2026-08-28T11::07:42</dc:date>
    <dc:language>en-US</dc:language>
    <meta:editing-cycles>1</meta:editing-cycles>
    <meta:editing-duration>PT0S</meta:editing-duration>
    <dc:title>zusatzinformationen:lex_hn:p05:p05_03</dc:title>
  </office:meta>
</office:document-meta>
</file>