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e4e9d6436ad5444483fd5ea9c1ea47c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0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2.7311827956989cm" style:rel-height="scale"><draw:image xlink:href="Pictures/e4e9d6436ad5444483fd5ea9c1ea47c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Gefährdung der Arbeitnehmer durch explosionsfähige Atmosphär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1999L0092&amp;qid=1438602045264" text:style-name="Internet_20_link" text:visited-style-name="Visited_20_Internet_20_Link">LINK</text:a><text:line-break/>Richtlinie 1999/92/EG des Europäischen Parlaments und des Rates vom 16. Dezember 1999 über Mindestvorschriften zur Verbesserung des Gesundheitsschutzes und der Sicherheit der Arbeitnehmer, die durch explosionsfähige Atmosphären gefährdet werden können (Fünfzehnte Einzelrichtlinie im Sinne von Artikel 16 Absatz 1 der Richtlinie 89/391/EW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1999L0092-20070627" text:style-name="Internet_20_link" text:visited-style-name="Visited_20_Internet_20_Link">vom 27.06.2007</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arbschg/index.html" text:style-name="Internet_20_link" text:visited-style-name="Visited_20_Internet_20_Link">LINK</text:a><text:line-break/>Gesetz über die Durchführung von Maßnahmen des Arbeitsschutzes zur Verbesserung der Sicherheit und des Gesundheitsschutzes der Beschäftigten bei der Arbeit<text:line-break/>
<text:a xlink:type="simple" xlink:href="https://www.gesetze-im-internet.de/gefstoffv_2010/index.html" text:style-name="Internet_20_link" text:visited-style-name="Visited_20_Internet_20_Link">LINK</text:a><text:line-break/>Verordnung zum Schutz vor Gefahrstoff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www.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7::41:53</meta:creation-date>
    <dc:creator>Generated</dc:creator>
    <dc:date>2026-08-27T17::41:53</dc:date>
    <dc:language>en-US</dc:language>
    <meta:editing-cycles>1</meta:editing-cycles>
    <meta:editing-duration>PT0S</meta:editing-duration>
    <dc:title>zusatzinformationen:lex_hn:p05:p05_07</dc:title>
  </office:meta>
</office:document-meta>
</file>