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cd4a585e09eda8f8e317cacc774d5c84.jpg"/>
  <manifest:file-entry manifest:media-type="image/jpeg" manifest:full-path="Pictures/e4e9d6436ad5444483fd5ea9c1ea47c0.jpg"/>
  <manifest:file-entry manifest:media-type="image/jpeg" manifest:full-path="Pictures/575375a124389541d35a5d8fd92f046b.jpg"/>
  <manifest:file-entry manifest:media-type="image/jpeg" manifest:full-path="Pictures/bc2515e2d6dc6b20b66b313a564d8499.jpg"/>
  <manifest:file-entry manifest:media-type="image/jpeg" manifest:full-path="Pictures/f5b5dd94b1bbe859190b9ff8713f5630.jpeg"/>
  <manifest:file-entry manifest:media-type="image/jpeg" manifest:full-path="Pictures/d2ac1f009b661356d6370530437b7d19.jpg"/>
  <manifest:file-entry manifest:media-type="image/jpeg" manifest:full-path="Pictures/3bb22b5048159a0db261f3fa99712b1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Materialien<text:line-break/>Stoffe<text:line-break/>Gefahrstoffe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14671361502cm" style:rel-height="scale"><draw:image xlink:href="Pictures/cd4a585e09eda8f8e317cacc774d5c8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09" text:style-name="Internet_20_link" text:visited-style-name="Visited_20_Internet_20_Link">Düngeproduk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2.7311827956989cm" style:rel-height="scale"><draw:image xlink:href="Pictures/e4e9d6436ad5444483fd5ea9c1ea47c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10" text:style-name="Internet_20_link" text:visited-style-name="Visited_20_Internet_20_Link">Explosivstoffe für zivile Zweck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1.7659689465409cm" style:rel-height="scale"><draw:image xlink:href="Pictures/575375a124389541d35a5d8fd92f046b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14" text:style-name="Internet_20_link" text:visited-style-name="Visited_20_Internet_20_Link">Pyrotechnische Gegenständ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2.6458333333333cm" style:rel-height="scale"><draw:image xlink:href="Pictures/bc2515e2d6dc6b20b66b313a564d849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6:p06_04" text:style-name="Internet_20_link" text:visited-style-name="Visited_20_Internet_20_Link">Beschränkung der Verwendung bestimmter gefährlicher Stoffe in Elektro- und Elektronikgeräten (RoHS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7638888888889cm" style:rel-height="scale"><draw:image xlink:href="Pictures/f5b5dd94b1bbe859190b9ff8713f5630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6:p06_05" text:style-name="Internet_20_link" text:visited-style-name="Visited_20_Internet_20_Link">Schaffung eines europäischen Bewertungsrahmens für „inhärent sichere und nachhaltige“ Chemikalien und Materiali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7505260942761cm" style:rel-height="scale"><draw:image xlink:href="Pictures/d2ac1f009b661356d6370530437b7d1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6:p06_06" text:style-name="Internet_20_link" text:visited-style-name="Visited_20_Internet_20_Link">Einstufung, Kennzeichnung und Verpackung von Stoffen und Gemischen (GHS, CLP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1.5051147704591cm" style:rel-height="scale"><draw:image xlink:href="Pictures/3bb22b5048159a0db261f3fa99712b1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6:p06_07" text:style-name="Internet_20_link" text:visited-style-name="Visited_20_Internet_20_Link">Beherrschung der Gefahren schwerer Unfälle mit gefährlichen Stoff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6:p06_08" text:style-name="Internet_20_link" text:visited-style-name="Visited_20_Internet_20_Link">Kontaktmaterialien mit Lebensmitteln ==&gt; auch bei p02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6:p06_09" text:style-name="Internet_20_link" text:visited-style-name="Visited_20_Internet_20_Link">Kontaktmaterialien mit Wasser für den menschlichen Gebrauch ==&gt; auch bei p02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6:p06_10" text:style-name="Internet_20_link" text:visited-style-name="Visited_20_Internet_20_Link">Registrierung, Bewertung, Zulassung und Beschränkung chemischer Stoffe "REACH"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6:p06_11" text:style-name="Internet_20_link" text:visited-style-name="Visited_20_Internet_20_Link">Einrichtung einer gemeinsamen Datenplattform für Chemikalien 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6:p06_12" text:style-name="Internet_20_link" text:visited-style-name="Visited_20_Internet_20_Link">Detergenzien ==&gt; auch bei p02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6:p06_13" text:style-name="Internet_20_link" text:visited-style-name="Visited_20_Internet_20_Link">Fluorierte Treibhausgase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6:p06_14" text:style-name="Internet_20_link" text:visited-style-name="Visited_20_Internet_20_Link">Persistente organische Schadstoffe ==&gt; auch bei p02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6:p06_15" text:style-name="Internet_20_link" text:visited-style-name="Visited_20_Internet_20_Link">Qualität von Otto- und Dieselkraftstoffen ==&gt; auch bei p02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6:p06_16" text:style-name="Internet_20_link" text:visited-style-name="Visited_20_Internet_20_Link">Quecksilber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6:p06_17" text:style-name="Internet_20_link" text:visited-style-name="Visited_20_Internet_20_Link">Stoffe, die zum Abbau der Ozonschicht führ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3::21:40</meta:creation-date>
    <dc:creator>Generated</dc:creator>
    <dc:date>2026-08-29T23::21:40</dc:date>
    <dc:language>en-US</dc:language>
    <meta:editing-cycles>1</meta:editing-cycles>
    <meta:editing-duration>PT0S</meta:editing-duration>
    <dc:title>zusatzinformationen:lex_hn:p06:p06</dc:title>
  </office:meta>
</office:document-meta>
</file>