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fa85c53c354b3537019dac23298ce41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6:p06_1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6:p06" text:style-name="Internet_20_link" text:visited-style-name="Visited_20_Internet_20_Link">Materialien</text:a><text:line-break/><text:a xlink:type="simple" xlink:href="https://www.product-compliance.net/doku.php?id=zusatzinformationen:lex_hn:p06:p06" text:style-name="Internet_20_link" text:visited-style-name="Visited_20_Internet_20_Link">Stoffe</text:a><text:line-break/><text:a xlink:type="simple" xlink:href="https://www.product-compliance.net/doku.php?id=zusatzinformationen:lex_hn:p06:p06" text:style-name="Internet_20_link" text:visited-style-name="Visited_20_Internet_20_Link">Gefahrstoff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567040054311cm" style:rel-height="scale"><draw:image xlink:href="Pictures/fa85c53c354b3537019dac23298ce415.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Einrichtung einer gemeinsamen Datenplattform für Chemikalien …</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52023PC0779&amp;qid=1740557160354" text:style-name="Internet_20_link" text:visited-style-name="Visited_20_Internet_20_Link">LINK</text:a><text:line-break/>Vorschlag für eine VERORDNUNG DES EUROPÄISCHEN PARLAMENTS UND DES RATES zur Einrichtung einer gemeinsamen Datenplattform für Chemikalien und zur Festlegung von Vorschriften, die sicherstellen sollen, dass die darin enthaltenen Daten auffindbar, zugänglich, interoperabel und wiederverwendbar sind, sowie zur Schaffung eines Überwachungs- und Prospektivrahmens für Chemikalie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0::20:13</meta:creation-date>
    <dc:creator>Generated</dc:creator>
    <dc:date>2026-08-29T00::20:13</dc:date>
    <dc:language>en-US</dc:language>
    <meta:editing-cycles>1</meta:editing-cycles>
    <meta:editing-duration>PT0S</meta:editing-duration>
    <dc:title>zusatzinformationen:lex_hn:p06:p06_11</dc:title>
  </office:meta>
</office:document-meta>
</file>